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header-h1"/>
    <style:style style:name="T17_1" style:family="text">
      <style:text-properties fo:font-weight="bold" style:font-weight-asian="bold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p"/>
    <style:style style:name="T20_1" style:family="text">
      <style:text-properties fo:font-size="8.5pt" style:font-size-asian="8.5pt"/>
    </style:style>
    <style:style style:name="P21" style:family="paragraph" style:parent-style-name="p"/>
    <style:style style:name="T21_1" style:family="text">
      <style:text-properties fo:font-size="8.5pt" style:font-size-asian="8.5pt"/>
    </style:style>
    <style:style style:name="P22" style:family="paragraph" style:parent-style-name="header-h1"/>
    <style:style style:name="T22_1" style:family="text">
      <style:text-properties fo:font-weight="bold" style:font-weight-asian="bold"/>
    </style:style>
    <style:style style:name="P23" style:family="paragraph" style:parent-style-name="p"/>
    <style:style style:name="T23_1" style:family="text">
      <style:text-properties fo:font-size="8.5pt" style:font-size-asian="8.5pt"/>
    </style:style>
    <style:style style:name="T23_2" style:family="text">
      <style:text-properties fo:font-size="8.5pt" style:font-size-asian="8.5pt"/>
    </style:style>
    <style:style style:name="T23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23_4" style:family="text">
      <style:text-properties fo:font-size="8.5pt" style:font-size-asian="8.5pt"/>
    </style:style>
    <style:style style:name="P24" style:family="paragraph" style:parent-style-name="p"/>
    <style:style style:name="T24_1" style:family="text">
      <style:text-properties fo:font-size="8.5pt" style:font-size-asian="8.5pt"/>
    </style:style>
    <style:style style:name="T24_2" style:family="text">
      <style:text-properties fo:font-size="8.5pt" style:font-size-asian="8.5pt"/>
    </style:style>
    <style:style style:name="T24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24_4" style:family="text">
      <style:text-properties fo:font-size="8.5pt" style:font-size-asian="8.5pt"/>
    </style:style>
    <style:style style:name="P25" style:family="paragraph" style:parent-style-name="p"/>
    <style:style style:name="T25_1" style:family="text">
      <style:text-properties fo:font-size="8.5pt" style:font-size-asian="8.5pt"/>
    </style:style>
    <style:style style:name="P26" style:family="paragraph" style:parent-style-name="functie"/>
    <style:style style:name="T26_1" style:family="text"/>
    <style:style style:name="P27" style:family="paragraph" style:parent-style-name="ondertekening-spacing-large"/>
    <style:style style:name="P28" style:family="paragraph" style:parent-style-name="naam"/>
    <style:style style:name="T28_1" style:family="text"/>
    <style:style style:name="P29" style:family="paragraph" style:parent-style-name="Standaard"/>
    <style:style style:name="P30" style:family="paragraph" style:parent-style-name="functie"/>
    <style:style style:name="T30_1" style:family="text"/>
    <style:style style:name="P31" style:family="paragraph" style:parent-style-name="ondertekening-spacing-large"/>
    <style:style style:name="P32" style:family="paragraph" style:parent-style-name="naam"/>
    <style:style style:name="T32_1" style:family="text"/>
    <style:style style:name="P33" style:family="paragraph" style:parent-style-name="Standaard"/>
    <style:style style:name="P34" style:family="paragraph" style:parent-style-name="page-break"/>
    <style:style style:name="P35" style:family="paragraph" style:parent-style-name="section-title-1"/>
    <style:style style:name="T35_1" style:family="text">
      <style:text-properties fo:text-transform="uppercase" fo:color="#009ee0" style:font-size-complex="9pt" fo:font-weight="bold" style:font-weight-asian="bold"/>
    </style:style>
    <style:style style:name="P36" style:family="paragraph" style:parent-style-name="section-title-2"/>
    <style:style style:name="T36_1" style:family="text">
      <style:text-properties fo:color="#009ee0" fo:font-size="9pt" style:font-size-asian="9pt" style:font-size-complex="9pt" fo:font-weight="bold" style:font-weight-asian="bold"/>
    </style:style>
    <style:style style:name="P37" style:family="paragraph" style:parent-style-name="p"/>
    <style:style style:name="T37_1" style:family="text">
      <style:text-properties fo:font-size="8.5pt" style:font-size-asian="8.5pt"/>
    </style:style>
    <style:style style:name="P38" style:family="paragraph" style:parent-style-name="p"/>
    <style:style style:name="T38_1" style:family="text">
      <style:text-properties fo:font-size="8.5pt" style:font-size-asian="8.5pt"/>
    </style:style>
    <style:style style:name="P39" style:family="paragraph" style:parent-style-name="section-title-2"/>
    <style:style style:name="T39_1" style:family="text">
      <style:text-properties fo:color="#009ee0" fo:font-size="9pt" style:font-size-asian="9pt" style:font-size-complex="9pt" fo:font-weight="bold" style:font-weight-asian="bold"/>
    </style:style>
    <style:style style:name="P40" style:family="paragraph" style:parent-style-name="section-title-3"/>
    <style:style style:name="T40_1" style:family="text">
      <style:text-properties fo:color="#009ee0" style:font-size-complex="9pt" fo:font-weight="bold" style:font-weight-asian="bold"/>
    </style:style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14.877cm"/>
    </style:style>
    <style:style style:name="Column8" style:family="table-column">
      <style:table-column-properties style:column-width="2.222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41" style:family="paragraph" style:parent-style-name="kio2-table-title"/>
    <style:style style:name="T41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2" style:family="paragraph" style:parent-style-name="Standaard"/>
    <style:style style:name="Cell1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color="#000000" fo:font-size="8.5pt" style:font-size-asian="8.5pt"/>
    </style:style>
    <style:style style:name="Row7" style:family="table-row"/>
    <style:style style:name="Cell1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4" style:family="paragraph" style:parent-style-name="p-table"/>
    <style:style style:name="T44_1" style:family="text" style:parent-style-name="Standaardalinea-lettertype">
      <style:text-properties fo:font-size="8.5pt" style:font-size-asian="8.5pt" fo:font-weight="bold" style:font-weight-asian="bold"/>
    </style:style>
    <style:style style:name="Cell1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 style:parent-style-name="Standaardalinea-lettertype">
      <style:text-properties fo:font-size="8.5pt" style:font-size-asian="8.5pt" fo:font-weight="bold" style:font-weight-asian="bold"/>
    </style:style>
    <style:style style:name="Row8" style:family="table-row"/>
    <style:style style:name="Cell1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6" style:family="paragraph" style:parent-style-name="p-table"/>
    <style:style style:name="T46_1" style:family="text" style:parent-style-name="Standaardalinea-lettertype">
      <style:text-properties fo:font-size="8.5pt" style:font-size-asian="8.5pt" fo:font-weight="bold" style:font-weight-asian="bold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" style:family="paragraph" style:parent-style-name="Standaard"/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Standaard"/>
    <style:style style:name="Row10" style:family="table-row"/>
    <style:style style:name="Cell17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0" style:family="paragraph" style:parent-style-name="p-table"/>
    <style:style style:name="T50_1" style:family="text">
      <style:text-properties fo:font-size="8.5pt" style:font-size-asian="8.5pt"/>
    </style:style>
    <style:style style:name="Cell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" style:family="paragraph" style:parent-style-name="Standaard"/>
    <style:style style:name="Row11" style:family="table-row"/>
    <style:style style:name="Cell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" style:family="paragraph" style:parent-style-name="Standaard"/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" style:family="paragraph" style:parent-style-name="Standaard"/>
    <style:style style:name="Row12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4" style:family="paragraph" style:parent-style-name="p-table"/>
    <style:style style:name="T54_1" style:family="text">
      <style:text-properties fo:font-size="8.5pt" style:font-size-asian="8.5pt"/>
    </style:style>
    <style:style style:name="Cell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>
      <style:text-properties fo:font-size="8.5pt" style:font-size-asian="8.5pt"/>
    </style:style>
    <style:style style:name="Row13" style:family="table-row"/>
    <style:style style:name="Cell23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6" style:family="paragraph" style:parent-style-name="p-table"/>
    <style:style style:name="T56_1" style:family="text">
      <style:text-properties fo:font-size="8.5pt" style:font-size-asian="8.5pt"/>
    </style:style>
    <style:style style:name="Cell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>
      <style:text-properties fo:font-size="8.5pt" style:font-size-asian="8.5pt"/>
    </style:style>
    <style:style style:name="Row14" style:family="table-row"/>
    <style:style style:name="Cell2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58" style:family="paragraph" style:parent-style-name="p-table"/>
    <style:style style:name="T58_1" style:family="text">
      <style:text-properties fo:font-size="8.5pt" style:font-size-asian="8.5pt"/>
    </style:style>
    <style:style style:name="Cell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>
      <style:text-properties fo:font-size="8.5pt" style:font-size-asian="8.5pt"/>
    </style:style>
    <style:style style:name="Row15" style:family="table-row"/>
    <style:style style:name="Cell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" style:family="paragraph" style:parent-style-name="Standaard"/>
    <style:style style:name="Cell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" style:family="paragraph" style:parent-style-name="Standaard"/>
    <style:style style:name="Row16" style:family="table-row"/>
    <style:style style:name="Cell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" style:family="paragraph" style:parent-style-name="Standaard"/>
    <style:style style:name="Cell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Row17" style:family="table-row"/>
    <style:style style:name="Cell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" style:family="paragraph" style:parent-style-name="Standaard"/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Row18" style:family="table-row"/>
    <style:style style:name="Cell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" style:family="paragraph" style:parent-style-name="Standaard"/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Row19" style:family="table-row"/>
    <style:style style:name="Cell3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68" style:family="paragraph" style:parent-style-name="p-table"/>
    <style:style style:name="T68_1" style:family="text">
      <style:text-properties fo:font-size="8.5pt" style:font-size-asian="8.5pt"/>
    </style:style>
    <style:style style:name="Cell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>
      <style:paragraph-properties fo:text-align="right"/>
    </style:style>
    <style:style style:name="T69_1" style:family="text">
      <style:text-properties fo:font-size="8.5pt" style:font-size-asian="8.5pt"/>
    </style:style>
    <style:style style:name="Row20" style:family="table-row"/>
    <style:style style:name="Cell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21" style:family="table-row"/>
    <style:style style:name="Cell39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72" style:family="paragraph" style:parent-style-name="p-table"/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Cell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right"/>
    </style:style>
    <style:style style:name="T73_1" style:family="text" style:parent-style-name="Standaardalinea-lettertype">
      <style:text-properties fo:font-size="8.5pt" style:font-size-asian="8.5pt" fo:font-weight="bold" style:font-weight-asian="bold"/>
    </style:style>
    <style:style style:name="P74" style:family="paragraph" style:parent-style-name="p-marginbottom"/>
    <style:style style:name="P75" style:family="paragraph" style:parent-style-name="header-h1"/>
    <style:style style:name="T75_1" style:family="text">
      <style:text-properties fo:font-weight="bold" style:font-weight-asian="bold"/>
    </style:style>
    <style:style style:name="P76" style:family="paragraph" style:parent-style-name="header-h2"/>
    <style:style style:name="T76_1" style:family="text">
      <style:text-properties fo:font-style="italic" style:font-style-asian="italic"/>
    </style:style>
    <style:style style:name="P77" style:family="paragraph" style:parent-style-name="p"/>
    <style:style style:name="T77_1" style:family="text">
      <style:text-properties fo:font-size="8.5pt" style:font-size-asian="8.5pt"/>
    </style:style>
    <style:style style:name="P78" style:family="paragraph" style:parent-style-name="header-h2"/>
    <style:style style:name="T78_1" style:family="text">
      <style:text-properties fo:font-style="italic" style:font-style-asian="italic"/>
    </style:style>
    <style:style style:name="P79" style:family="paragraph" style:parent-style-name="p"/>
    <style:style style:name="T79_1" style:family="text">
      <style:text-properties fo:font-size="8.5pt" style:font-size-asian="8.5pt"/>
    </style:style>
    <style:style style:name="P80" style:family="paragraph" style:parent-style-name="header-h2"/>
    <style:style style:name="T80_1" style:family="text">
      <style:text-properties fo:font-style="italic" style:font-style-asian="italic"/>
    </style:style>
    <style:style style:name="P81" style:family="paragraph" style:parent-style-name="p"/>
    <style:style style:name="T81_1" style:family="text">
      <style:text-properties fo:font-size="8.5pt" style:font-size-asian="8.5pt"/>
    </style:style>
    <style:style style:name="P82" style:family="paragraph" style:parent-style-name="section-title-2"/>
    <style:style style:name="T82_1" style:family="text">
      <style:text-properties fo:color="#009ee0" fo:font-size="9pt" style:font-size-asian="9pt" style:font-size-complex="9pt" fo:font-weight="bold" style:font-weight-asian="bold"/>
    </style:style>
    <style:style style:name="P83" style:family="paragraph" style:parent-style-name="section-title-3"/>
    <style:style style:name="T83_1" style:family="text">
      <style:text-properties fo:color="#009ee0" style:font-size-complex="9pt"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9" style:family="table-column">
      <style:table-column-properties style:column-width="10.432cm"/>
    </style:style>
    <style:style style:name="Column10" style:family="table-column">
      <style:table-column-properties style:column-width="2.222cm"/>
    </style:style>
    <style:style style:name="Column11" style:family="table-column">
      <style:table-column-properties style:column-width="2.222cm"/>
    </style:style>
    <style:style style:name="Column12" style:family="table-column">
      <style:table-column-properties style:column-width="2.222cm"/>
    </style:style>
    <style:style style:name="Row22" style:family="table-row"/>
    <style:style style:name="Cell41" style:family="table-cell">
      <style:table-cell-properties style:vertical-align="top" fo:padding-top="0.039cm" fo:padding-bottom="0.039cm" fo:padding-left="0.199cm" fo:padding-right="0.018cm" fo:wrap-option="wrap"/>
    </style:style>
    <style:style style:name="P84" style:family="paragraph" style:parent-style-name="kio2-table-title"/>
    <style:style style:name="T84_1" style:family="text">
      <style:text-properties fo:color="#ffffff" fo:font-size="9pt" style:font-size-asian="9pt"/>
    </style:style>
    <style:style style:name="Row23" style:family="table-row"/>
    <style:style style:name="Cell4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85" style:family="paragraph" style:parent-style-name="Standaard"/>
    <style:style style:name="Cell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color="#000000" fo:font-size="8.5pt" style:font-size-asian="8.5pt"/>
    </style:style>
    <style:style style:name="Cell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color="#000000" fo:font-size="8.5pt" style:font-size-asian="8.5pt"/>
    </style:style>
    <style:style style:name="Cell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color="#000000" fo:font-size="8.5pt" style:font-size-asian="8.5pt"/>
    </style:style>
    <style:style style:name="Row24" style:family="table-row"/>
    <style:style style:name="Cell4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9" style:family="paragraph" style:parent-style-name="p-table"/>
    <style:style style:name="T89_1" style:family="text" style:parent-style-name="Standaardalinea-lettertype">
      <style:text-properties fo:font-size="8.5pt" style:font-size-asian="8.5pt" fo:font-weight="bold" style:font-weight-asian="bold"/>
    </style:style>
    <style:style style:name="Cell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 style:parent-style-name="Standaardalinea-lettertype">
      <style:text-properties fo:font-size="8.5pt" style:font-size-asian="8.5pt" fo:font-weight="bold" style:font-weight-asian="bold"/>
    </style:style>
    <style:style style:name="Cell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 style:parent-style-name="Standaardalinea-lettertype">
      <style:text-properties fo:font-size="8.5pt" style:font-size-asian="8.5pt" fo:font-weight="bold" style:font-weight-asian="bold"/>
    </style:style>
    <style:style style:name="Cell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 style:parent-style-name="Standaardalinea-lettertype">
      <style:text-properties fo:font-size="8.5pt" style:font-size-asian="8.5pt" fo:font-weight="bold" style:font-weight-asian="bold"/>
    </style:style>
    <style:style style:name="Row25" style:family="table-row"/>
    <style:style style:name="Cell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" style:family="paragraph" style:parent-style-name="Standaard"/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Standaard"/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Standaard"/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Standaard"/>
    <style:style style:name="Row26" style:family="table-row"/>
    <style:style style:name="Cell5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97" style:family="paragraph" style:parent-style-name="p-table"/>
    <style:style style:name="T97_1" style:family="text" style:parent-style-name="Standaardalinea-lettertype">
      <style:text-properties fo:font-size="8.5pt" style:font-size-asian="8.5pt" fo:font-weight="bold" style:font-weight-asian="bold"/>
    </style:style>
    <style:style style:name="Cell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 style:parent-style-name="Standaardalinea-lettertype">
      <style:text-properties fo:font-size="8.5pt" style:font-size-asian="8.5pt" fo:font-weight="bold" style:font-weight-asian="bold"/>
    </style:style>
    <style:style style:name="Cell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 style:parent-style-name="Standaardalinea-lettertype">
      <style:text-properties fo:font-size="8.5pt" style:font-size-asian="8.5pt" fo:font-weight="bold" style:font-weight-asian="bold"/>
    </style:style>
    <style:style style:name="Cell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 style:parent-style-name="Standaardalinea-lettertype">
      <style:text-properties fo:font-size="8.5pt" style:font-size-asian="8.5pt" fo:font-weight="bold" style:font-weight-asian="bold"/>
    </style:style>
    <style:style style:name="Row27" style:family="table-row"/>
    <style:style style:name="Cell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" style:family="paragraph" style:parent-style-name="Standaard"/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Standaard"/>
    <style:style style:name="Cell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" style:family="paragraph" style:parent-style-name="Standaard"/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Standaard"/>
    <style:style style:name="Row28" style:family="table-row"/>
    <style:style style:name="Cell6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05" style:family="paragraph" style:parent-style-name="p-table"/>
    <style:style style:name="T105_1" style:family="text" style:parent-style-name="Standaardalinea-lettertype">
      <style:text-properties fo:font-size="8.5pt" style:font-size-asian="8.5pt" fo:font-weight="bold" style:font-weight-asian="bold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Standaard"/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Standaard"/>
    <style:style style:name="Cell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Standaard"/>
    <style:style style:name="Row29" style:family="table-row"/>
    <style:style style:name="Cell6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09" style:family="paragraph" style:parent-style-name="p-table"/>
    <style:style style:name="T109_1" style:family="text" style:parent-style-name="Standaardalinea-lettertype">
      <style:text-properties fo:font-size="8.5pt" style:font-size-asian="8.5pt" fo:font-weight="bold" style:font-weight-asian="bold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Standaard"/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Standaard"/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Standaard"/>
    <style:style style:name="Row30" style:family="table-row"/>
    <style:style style:name="Cell7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13" style:family="paragraph" style:parent-style-name="p-table"/>
    <style:style style:name="T113_1" style:family="text">
      <style:text-properties fo:font-size="8.5pt" style:font-size-asian="8.5pt"/>
    </style:style>
    <style:style style:name="Cell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Row31" style:family="table-row"/>
    <style:style style:name="Cell7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Row32" style:family="table-row"/>
    <style:style style:name="Cell7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21" style:family="paragraph" style:parent-style-name="p-table"/>
    <style:style style:name="T121_1" style:family="text">
      <style:text-properties fo:font-size="8.5pt" style:font-size-asian="8.5pt"/>
    </style:style>
    <style:style style:name="Cell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Row33" style:family="table-row"/>
    <style:style style:name="Cell8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25" style:family="paragraph" style:parent-style-name="p-table"/>
    <style:style style:name="T125_1" style:family="text">
      <style:text-properties fo:font-size="8.5pt" style:font-size-asian="8.5pt"/>
    </style:style>
    <style:style style:name="Cell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Row34" style:family="table-row"/>
    <style:style style:name="Cell8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29" style:family="paragraph" style:parent-style-name="p-table"/>
    <style:style style:name="T129_1" style:family="text">
      <style:text-properties fo:font-size="8.5pt" style:font-size-asian="8.5pt"/>
    </style:style>
    <style:style style:name="Cell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Row35" style:family="table-row"/>
    <style:style style:name="Cell9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3" style:family="paragraph" style:parent-style-name="p-table"/>
    <style:style style:name="T133_1" style:family="text">
      <style:text-properties fo:font-size="8.5pt" style:font-size-asian="8.5pt"/>
    </style:style>
    <style:style style:name="Cell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>
      <style:paragraph-properties fo:text-align="right"/>
    </style:style>
    <style:style style:name="T134_1" style:family="text">
      <style:text-properties fo:font-size="8.5pt" style:font-size-asian="8.5pt"/>
    </style:style>
    <style:style style:name="Cell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>
      <style:text-properties fo:font-size="8.5pt" style:font-size-asian="8.5pt"/>
    </style:style>
    <style:style style:name="Cell9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>
      <style:text-properties fo:font-size="8.5pt" style:font-size-asian="8.5pt"/>
    </style:style>
    <style:style style:name="Row36" style:family="table-row"/>
    <style:style style:name="Cell9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7" style:family="paragraph" style:parent-style-name="Standaard"/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Standaard"/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Standaard"/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Standaard"/>
    <style:style style:name="Row37" style:family="table-row"/>
    <style:style style:name="Cell9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41" style:family="paragraph" style:parent-style-name="p-table"/>
    <style:style style:name="T141_1" style:family="text" style:parent-style-name="Standaardalinea-lettertype">
      <style:text-properties fo:font-size="8.5pt" style:font-size-asian="8.5pt" fo:font-weight="bold" style:font-weight-asian="bold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Standaard"/>
    <style:style style:name="Cell1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3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Standaard"/>
    <style:style style:name="Row38" style:family="table-row"/>
    <style:style style:name="Cell10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45" style:family="paragraph" style:parent-style-name="p-table"/>
    <style:style style:name="T145_1" style:family="text" style:parent-style-name="Standaardalinea-lettertype">
      <style:text-properties fo:font-size="8.5pt" style:font-size-asian="8.5pt" fo:font-weight="bold" style:font-weight-asian="bold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8" style:family="paragraph" style:parent-style-name="Standaard"/>
    <style:style style:name="Row39" style:family="table-row"/>
    <style:style style:name="Cell10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1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>
      <style:text-properties fo:font-size="8.5pt" style:font-size-asian="8.5pt"/>
    </style:style>
    <style:style style:name="Cell1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0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Row40" style:family="table-row"/>
    <style:style style:name="Cell11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53" style:family="paragraph" style:parent-style-name="p-table"/>
    <style:style style:name="T153_1" style:family="text" style:parent-style-name="Standaardalinea-lettertype">
      <style:text-properties fo:font-size="8.5pt" style:font-size-asian="8.5pt" fo:font-weight="bold" style:font-weight-asian="bold"/>
    </style:style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Row41" style:family="table-row"/>
    <style:style style:name="Cell11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57" style:family="paragraph" style:parent-style-name="p-table"/>
    <style:style style:name="T157_1" style:family="text">
      <style:text-properties fo:font-size="8.5pt" style:font-size-asian="8.5pt"/>
    </style:style>
    <style:style style:name="Cell1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Cell1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Row42" style:family="table-row"/>
    <style:style style:name="Cell11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61" style:family="paragraph" style:parent-style-name="p-table"/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Standaard"/>
    <style:style style:name="Cell1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Standaard"/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Standaard"/>
    <style:style style:name="Row43" style:family="table-row"/>
    <style:style style:name="Cell12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65" style:family="paragraph" style:parent-style-name="p-table"/>
    <style:style style:name="T165_1" style:family="text">
      <style:text-properties fo:font-size="8.5pt" style:font-size-asian="8.5pt"/>
    </style:style>
    <style:style style:name="Cell1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Row44" style:family="table-row"/>
    <style:style style:name="Cell1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9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Standaard"/>
    <style:style style:name="Row45" style:family="table-row"/>
    <style:style style:name="Cell13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73" style:family="paragraph" style:parent-style-name="p-table"/>
    <style:style style:name="T173_1" style:family="text" style:parent-style-name="Standaardalinea-lettertype">
      <style:text-properties fo:font-size="8.5pt" style:font-size-asian="8.5pt" fo:font-weight="bold" style:font-weight-asian="bold"/>
    </style:style>
    <style:style style:name="Cell1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 style:parent-style-name="Standaardalinea-lettertype">
      <style:text-properties fo:font-size="8.5pt" style:font-size-asian="8.5pt" fo:font-weight="bold" style:font-weight-asian="bold"/>
    </style:style>
    <style:style style:name="Cell1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 style:parent-style-name="Standaardalinea-lettertype">
      <style:text-properties fo:font-size="8.5pt" style:font-size-asian="8.5pt" fo:font-weight="bold" style:font-weight-asian="bold"/>
    </style:style>
    <style:style style:name="Cell1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 style:parent-style-name="Standaardalinea-lettertype">
      <style:text-properties fo:font-size="8.5pt" style:font-size-asian="8.5pt" fo:font-weight="bold" style:font-weight-asian="bold"/>
    </style:style>
    <style:style style:name="P177" style:family="paragraph" style:parent-style-name="p-marginbottom"/>
    <style:style style:name="P178" style:family="paragraph" style:parent-style-name="header-h1"/>
    <style:style style:name="T178_1" style:family="text">
      <style:text-properties fo:font-weight="bold" style:font-weight-asian="bold"/>
    </style:style>
    <style:style style:name="P179" style:family="paragraph" style:parent-style-name="header-h2"/>
    <style:style style:name="T179_1" style:family="text">
      <style:text-properties fo:font-style="italic" style:font-style-asian="italic"/>
    </style:style>
    <style:style style:name="P180" style:family="paragraph" style:parent-style-name="p"/>
    <style:style style:name="T180_1" style:family="text">
      <style:text-properties fo:font-size="8.5pt" style:font-size-asian="8.5pt"/>
    </style:style>
    <style:style style:name="P181" style:family="paragraph" style:parent-style-name="header-h2"/>
    <style:style style:name="T181_1" style:family="text">
      <style:text-properties fo:font-style="italic" style:font-style-asian="italic"/>
    </style:style>
    <style:style style:name="P182" style:family="paragraph" style:parent-style-name="p"/>
    <style:style style:name="T182_1" style:family="text">
      <style:text-properties fo:font-size="8.5pt" style:font-size-asian="8.5pt"/>
    </style:style>
    <style:style style:name="P183" style:family="paragraph" style:parent-style-name="header-h2"/>
    <style:style style:name="T183_1" style:family="text">
      <style:text-properties fo:font-style="italic" style:font-style-asian="italic"/>
    </style:style>
    <style:style style:name="P184" style:family="paragraph" style:parent-style-name="p"/>
    <style:style style:name="T184_1" style:family="text">
      <style:text-properties fo:font-size="8.5pt" style:font-size-asian="8.5pt"/>
    </style:style>
    <style:style style:name="P185" style:family="paragraph" style:parent-style-name="header-h2"/>
    <style:style style:name="T185_1" style:family="text">
      <style:text-properties fo:font-style="italic" style:font-style-asian="italic"/>
    </style:style>
    <style:style style:name="P186" style:family="paragraph" style:parent-style-name="p"/>
    <style:style style:name="T186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B</text:span></text:p>
          </table:table-cell>
          <table:table-cell table:style-name="Cell5">
            <text:p text:style-name="P8"><text:span text:style-name="T8_1">Wijziging<text:s/>van<text:s/>de<text:s/>begrotingsstaat<text:s/>van<text:s/>het<text:s/>gemeentefonds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7111213494608"/><text:span text:style-name="T16_1">A<text:s/>Artikelsgewijze<text:s/>toelichting<text:s/>bij<text:s/>het<text:s/>wetsvoorstel</text:span><text:bookmark-end text:name="1537111213494608"/></text:p>
      <text:p text:style-name="P17"><text:span text:style-name="T17_1">Wetsartikel<text:s/>1</text:span></text:p>
      <text:p text:style-name="P18"><text:span text:style-name="T18_1">De<text:s/>begrotingsstaten<text:s/>die<text:s/>onderdeel<text:s/>zijn<text:s/>van<text:s/>de<text:s/>Rijksbegroting,<text:s/>worden<text:s/>op<text:s/>grond<text:s/>van<text:s/>artikel<text:s/></text:span><text:span text:style-name="T18_2"><text:a xlink:type="simple" office:target-frame-name="_top" xlink:href="https://wetten.overheid.nl/jci1.3:c:BWBR0039429&amp;hoofdstuk=2&amp;paragraaf=2&amp;artikel=2.3&amp;z=2018-01-01&amp;g=2018-01-01"><text:span text:style-name="T18_3">2.3</text:span></text:a></text:span><text:span text:style-name="T18_4">,<text:s/>eerste<text:s/>lid,<text:s/>van<text:s/>de<text:s/>Comptabiliteitswet<text:s/>2016<text:s/>elk<text:s/>afzonderlijk<text:s/>bij<text:s/>de<text:s/>wet<text:s/>vastgesteld.</text:span></text:p>
      <text:p text:style-name="P19"><text:span text:style-name="T19_1">Het<text:s/>wetsvoorstel<text:s/>strekt<text:s/>ertoe<text:s/>om<text:s/>de<text:s/>onderhavige<text:s/>begrotingsstaat<text:s/>voor<text:s/>het<text:s/>aangegeven<text:s/>jaar<text:s/>vast<text:s/>te<text:s/>stellen.</text:span></text:p>
      <text:p text:style-name="P20"><text:span text:style-name="T20_1">Alle<text:s/>voor<text:s/>dit<text:s/>jaar<text:s/>vastgestelde<text:s/>begrotingswetten<text:s/>tezamen<text:s/>vormen<text:s/>de<text:s/>Rijksbegroting<text:s/>voor<text:s/>dat<text:s/>jaar.<text:s/>Een<text:s/>toelichting<text:s/>bij<text:s/>de<text:s/>Rijksbegroting<text:s/>als<text:s/>geheel<text:s/>is<text:s/>opgenomen<text:s/>in<text:s/>de<text:s/>Miljoenennota.</text:span></text:p>
      <text:p text:style-name="P21"><text:span text:style-name="T21_1">Met<text:s/>de<text:s/>vaststelling<text:s/>van<text:s/>dit<text:s/>wetsartikel<text:s/>worden<text:s/>de<text:s/>uitgaven,<text:s/>verplichtingen<text:s/>en<text:s/>de<text:s/>ontvangsten<text:s/>vastgesteld.<text:s/>De<text:s/>in<text:s/>de<text:s/>begrotingsstaat<text:s/>opgenomen<text:s/>begrotingsartikelen<text:s/>worden<text:s/>in<text:s/>onderdeel<text:s/>B<text:s/>van<text:s/>deze<text:s/>memorie<text:s/>van<text:s/>toelichting<text:s/>toegelicht<text:s/>(de<text:s/>zogenoemde<text:s/>begrotingstoelichting).</text:span></text:p>
      <text:p text:style-name="P22"><text:span text:style-name="T22_1">Wetsartikel<text:s/>3</text:span></text:p>
      <text:p text:style-name="P23"><text:span text:style-name="T23_1">Ingevolge<text:s/></text:span><text:span text:style-name="T23_2"><text:a xlink:type="simple" office:target-frame-name="_top" xlink:href="https://wetten.overheid.nl/jci1.3:c:BWBR0008290&amp;hoofdstuk=2&amp;paragraaf=2.1&amp;artikel=5&amp;z=2018-03-22&amp;g=2018-03-22"><text:span text:style-name="T23_3">artikel<text:s/>5,<text:s/>eerste<text:s/>lid,<text:s/>van<text:s/>de<text:s/>Financiële-verhoudingswet</text:span></text:a></text:span><text:span text:style-name="T23_4"><text:s/>hebben<text:s/>gemeenten<text:s/>gezamenlijk<text:s/>recht<text:s/>op<text:s/>het<text:s/>bedrag<text:s/>dat<text:s/>in<text:s/>de<text:s/>begroting<text:s/>als<text:s/>verplichting<text:s/>voor<text:s/>het<text:s/>totaal<text:s/>van<text:s/>de<text:s/>algemene<text:s/>uitkering<text:s/>is<text:s/>opgenomen.</text:span></text:p>
      <text:p text:style-name="P24"><text:span text:style-name="T24_1">Ingevolge<text:s/></text:span><text:span text:style-name="T24_2"><text:a xlink:type="simple" office:target-frame-name="_top" xlink:href="https://wetten.overheid.nl/jci1.3:c:BWBR0008290&amp;hoofdstuk=2&amp;paragraaf=2.1&amp;artikel=5&amp;z=2018-03-22&amp;g=2018-03-22"><text:span text:style-name="T24_3">artikel<text:s/>5,<text:s/>tweede<text:s/>lid,<text:s/>van<text:s/>de<text:s/>Financiële-verhoudingswet</text:span></text:a></text:span><text:span text:style-name="T24_4"><text:s/>hebben<text:s/>de<text:s/>gemeenten<text:s/>gezamenlijk<text:s/>recht<text:s/>op<text:s/>de<text:s/>bedragen<text:s/>die<text:s/>in<text:s/>de<text:s/>begroting<text:s/>als<text:s/>verplichting<text:s/>voor<text:s/>het<text:s/>totaal<text:s/>van<text:s/>de<text:s/>integratie-uitkeringen<text:s/>en<text:s/>het<text:s/>totaal<text:s/>van<text:s/>de<text:s/>decentralisatie-uitkeringen<text:s/>is<text:s/>opgenomen.</text:span></text:p>
      <text:p text:style-name="P25"><text:span text:style-name="T25_1">De<text:s/>in<text:s/>dit<text:s/>wetsartikel<text:s/>opgenomen<text:s/>bedragen<text:s/>zijn<text:s/>niet<text:s/>rechtstreeks<text:s/>uit<text:s/>de<text:s/>begrotingsstaat<text:s/>af<text:s/>te<text:s/>leiden.<text:s/>De<text:s/>bedragen<text:s/>worden<text:s/>nader<text:s/>onderbouwd<text:s/>in<text:s/>deze<text:s/>memorie<text:s/>van<text:s/>toelichting.</text:span></text:p>
      <text:p text:style-name="P26"><text:span text:style-name="T26_1">De<text:s/>Minister<text:s/>van<text:s/>Binnenlandse<text:s/>Zaken<text:s/>en<text:s/>Koninkrijksrelaties</text:span></text:p>
      <text:p text:style-name="P27"/>
      <text:p text:style-name="P28"><text:span text:style-name="T28_1">P.E.Heerma</text:span></text:p>
      <text:p text:style-name="P29"/>
      <text:p text:style-name="P30"><text:span text:style-name="T30_1">De<text:s/>Staatssecretaris<text:s/>van<text:s/>Financiën</text:span></text:p>
      <text:p text:style-name="P31"/>
      <text:p text:style-name="P32"><text:span text:style-name="T32_1">E.<text:s/>Eerenberg</text:span></text:p>
      <text:p text:style-name="P33"/>
      <text:p text:style-name="P34"/>
      <text:p text:style-name="P35"><text:bookmark-start text:name="1537114513494637"/><text:span text:style-name="T35_1">B<text:s/>Artikelsgewijze<text:s/>toelichting<text:s/>bij<text:s/>de<text:s/>begrotingsartikelen</text:span><text:bookmark-end text:name="1537114513494637"/></text:p>
      <text:p text:style-name="P36"><text:bookmark-start text:name="1537117813494782"/><text:span text:style-name="T36_1">1.<text:s/>Leeswijzer</text:span><text:bookmark-end text:name="1537117813494782"/></text:p>
      <text:p text:style-name="P37"><text:span text:style-name="T37_1">Voor<text:s/>u<text:s/>ligt<text:s/>de<text:s/>suppletoire<text:s/>begroting<text:s/>september<text:s/>van<text:s/>het<text:s/>gemeentefonds.<text:s/>De<text:s/>suppletoire<text:s/>begroting<text:s/>september<text:s/>geeft<text:s/>een<text:s/>beeld<text:s/>van<text:s/>de<text:s/>uitvoering<text:s/>van<text:s/>de<text:s/>begroting<text:s/>voor<text:s/>het<text:s/>jaar<text:s/>2026.<text:s/>De<text:s/>stand<text:s/>wordt<text:s/>opgebouwd<text:s/>vanaf<text:s/>de<text:s/>stand<text:s/>van<text:s/>de<text:s/>vastgestelde<text:s/>begroting<text:s/>2026.</text:span></text:p>
      <text:p text:style-name="P38"><text:span text:style-name="T38_1">Uitgangspunt<text:s/>bij<text:s/>de<text:s/>tabel<text:s/>budgettaire<text:s/>gevolgen<text:s/>van<text:s/>beleid<text:s/>is<text:s/>dat<text:s/>per<text:s/>artikel<text:s/>de<text:s/>beleidsmatige<text:s/>en<text:s/>technische<text:s/>mutaties<text:s/>toegelicht<text:s/>worden,<text:s/>die<text:s/>groter<text:s/>dan<text:s/>of<text:s/>gelijk<text:s/>zijn<text:s/>aan<text:s/>de<text:s/>ondergrens<text:s/>van<text:s/>€ 30<text:s/>mln.</text:span></text:p>
      <text:p text:style-name="P39"><text:bookmark-start text:name="1537121113494666"/><text:span text:style-name="T39_1">2.<text:s/>Beleid</text:span><text:bookmark-end text:name="1537121113494666"/></text:p>
      <text:p text:style-name="P40"><text:span text:style-name="T40_1">2.1<text:s/>Overzicht<text:s/>belangrijkste<text:s/>uitgaven-<text:s/>en<text:s/>ontvangstenmutaties</text:span></text:p>
      <table:table table:style-name="Table4">
        <table:table-column table:style-name="Column7"/>
        <table:table-column table:style-name="Column8"/>
        <table:table-header-rows>
          <table:table-row table:style-name="Row5">
            <table:table-cell table:style-name="Cell8" table:number-columns-spanned="2">
              <text:p text:style-name="P41"><text:span text:style-name="T41_1">Tabel<text:s/>1<text:s/>Belangrijkste<text:s/>suppletoire<text:s/>uitgavenmutaties<text:s/>2026<text:s/>(suppletoire<text:s/>begroting<text:s/>september)<text:s/>(bedragen<text:s/>x<text:s/>€1.000)</text:span></text:p>
            </table:table-cell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42"/>
            </table:table-cell>
            <table:table-cell table:style-name="Cell10">
              <text:p text:style-name="P43"><text:span text:style-name="T43_1">Uitgaven<text:s/>2026</text:span></text:p>
            </table:table-cell>
          </table:table-row>
        </table:table-header-rows>
        <table:table-row table:style-name="Row7">
          <table:table-cell table:style-name="Cell11">
            <text:p text:style-name="P44"><text:span text:style-name="T44_1">Vastgestelde<text:s/>begroting<text:s/>2026</text:span></text:p>
          </table:table-cell>
          <table:table-cell table:style-name="Cell12">
            <text:p text:style-name="P45"><text:span text:style-name="T45_1">47.531.353</text:span></text:p>
          </table:table-cell>
        </table:table-row>
        <table:table-row table:style-name="Row8">
          <table:table-cell table:style-name="Cell13">
            <text:p text:style-name="P46"><text:span text:style-name="T46_1">Stand<text:s/>1e<text:s/>suppletoire<text:s/>begroting<text:s/>2026</text:span></text:p>
          </table:table-cell>
          <table:table-cell table:style-name="Cell14">
            <text:p text:style-name="P47"><text:span text:style-name="T47_1">47.961.377</text:span></text:p>
          </table:table-cell>
        </table:table-row>
        <table:table-row table:style-name="Row9">
          <table:table-cell table:style-name="Cell15">
            <text:p text:style-name="P48"/>
          </table:table-cell>
          <table:table-cell table:style-name="Cell16">
            <text:p text:style-name="P49"/>
          </table:table-cell>
        </table:table-row>
        <table:table-row table:style-name="Row10">
          <table:table-cell table:style-name="Cell17">
            <text:p text:style-name="P50"><text:span text:style-name="T50_1">Belangrijkste<text:s/>suppletoire<text:s/>mutaties</text:span></text:p>
          </table:table-cell>
          <table:table-cell table:style-name="Cell18">
            <text:p text:style-name="P51"/>
          </table:table-cell>
        </table:table-row>
        <table:table-row table:style-name="Row11">
          <table:table-cell table:style-name="Cell19">
            <text:p text:style-name="P52"/>
          </table:table-cell>
          <table:table-cell table:style-name="Cell20">
            <text:p text:style-name="P53"/>
          </table:table-cell>
        </table:table-row>
        <table:table-row table:style-name="Row12">
          <table:table-cell table:style-name="Cell21">
            <text:p text:style-name="P54"><text:span text:style-name="T54_1">1)<text:s/>Ruimte<text:s/>onder<text:s/>plafond<text:s/>BCF<text:s/>2026</text:span></text:p>
          </table:table-cell>
          <table:table-cell table:style-name="Cell22">
            <text:p text:style-name="P55"><text:span text:style-name="T55_1">190.876</text:span></text:p>
          </table:table-cell>
        </table:table-row>
        <table:table-row table:style-name="Row13">
          <table:table-cell table:style-name="Cell23">
            <text:p text:style-name="P56"><text:span text:style-name="T56_1">2)<text:s/>Wet<text:s/>Versterking<text:s/>regie<text:s/>volkshuisvesting</text:span></text:p>
          </table:table-cell>
          <table:table-cell table:style-name="Cell24">
            <text:p text:style-name="P57"><text:span text:style-name="T57_1">56.156</text:span></text:p>
          </table:table-cell>
        </table:table-row>
        <table:table-row table:style-name="Row14">
          <table:table-cell table:style-name="Cell25">
            <text:p text:style-name="P58"><text:span text:style-name="T58_1">3)<text:s/>Uitvoeringskosten<text:s/>inburgering</text:span></text:p>
          </table:table-cell>
          <table:table-cell table:style-name="Cell26">
            <text:p text:style-name="P59"><text:span text:style-name="T59_1">31.000</text:span></text:p>
          </table:table-cell>
        </table:table-row>
        <table:table-row table:style-name="Row15">
          <table:table-cell table:style-name="Cell27">
            <text:p text:style-name="P60"/>
          </table:table-cell>
          <table:table-cell table:style-name="Cell28">
            <text:p text:style-name="P61"/>
          </table:table-cell>
        </table:table-row>
        <table:table-row table:style-name="Row16">
          <table:table-cell table:style-name="Cell29">
            <text:p text:style-name="P62"/>
          </table:table-cell>
          <table:table-cell table:style-name="Cell30">
            <text:p text:style-name="P63"/>
          </table:table-cell>
        </table:table-row>
        <table:table-row table:style-name="Row17">
          <table:table-cell table:style-name="Cell31">
            <text:p text:style-name="P64"/>
          </table:table-cell>
          <table:table-cell table:style-name="Cell32">
            <text:p text:style-name="P65"/>
          </table:table-cell>
        </table:table-row>
        <table:table-row table:style-name="Row18">
          <table:table-cell table:style-name="Cell33">
            <text:p text:style-name="P66"/>
          </table:table-cell>
          <table:table-cell table:style-name="Cell34">
            <text:p text:style-name="P67"/>
          </table:table-cell>
        </table:table-row>
        <table:table-row table:style-name="Row19">
          <table:table-cell table:style-name="Cell35">
            <text:p text:style-name="P68"><text:span text:style-name="T68_1">Overige<text:s/>mutaties</text:span></text:p>
          </table:table-cell>
          <table:table-cell table:style-name="Cell36">
            <text:p text:style-name="P69"><text:span text:style-name="T69_1">76.603</text:span></text:p>
          </table:table-cell>
        </table:table-row>
        <table:table-row table:style-name="Row20">
          <table:table-cell table:style-name="Cell37">
            <text:p text:style-name="P70"/>
          </table:table-cell>
          <table:table-cell table:style-name="Cell38">
            <text:p text:style-name="P71"/>
          </table:table-cell>
        </table:table-row>
        <table:table-row table:style-name="Row21">
          <table:table-cell table:style-name="Cell39">
            <text:p text:style-name="P72"><text:span text:style-name="T72_1">Stand<text:s/>suppletoire<text:s/>begroting<text:s/>september<text:s/>2025</text:span></text:p>
          </table:table-cell>
          <table:table-cell table:style-name="Cell40">
            <text:p text:style-name="P73"><text:span text:style-name="T73_1">48.316.012</text:span></text:p>
          </table:table-cell>
        </table:table-row>
      </table:table>
      <text:p text:style-name="P74"/>
      <text:p text:style-name="P75"><text:span text:style-name="T75_1">Toelichting</text:span></text:p>
      <text:p text:style-name="P76"><text:span text:style-name="T76_1">1)<text:s/>Ruimte<text:s/>onder<text:s/>plafond<text:s/>BCF<text:s/>2026</text:span></text:p>
      <text:p text:style-name="P77"><text:span text:style-name="T77_1">De<text:s/>ontwikkeling<text:s/>van<text:s/>het<text:s/>BTW-compensatiefonds<text:s/>(BCF)<text:s/>en<text:s/>het<text:s/>bijbehorende<text:s/>plafond<text:s/>leiden<text:s/>conform<text:s/>het<text:s/>Financieel<text:s/>Akkoord<text:s/>Rijk/VNG/IPO<text:s/>met<text:s/>ingang<text:s/>van<text:s/>2015<text:s/>tot<text:s/>een<text:s/>toename<text:s/>of<text:s/>afname<text:s/>van<text:s/>de<text:s/>algemene<text:s/>uitkering<text:s/>van<text:s/>de<text:s/>fondsen.<text:s/>De<text:s/>voorlopige<text:s/>afrekening<text:s/>van<text:s/>de<text:s/>ruimte<text:s/>onder<text:s/>het<text:s/>plafond<text:s/>voor<text:s/>2026<text:s/>betreft<text:s/>€ 190,9<text:s/>mln.<text:s/>en<text:s/>wordt<text:s/>toegevoegd<text:s/>aan<text:s/>de<text:s/>algemene<text:s/>uitkering.</text:span></text:p>
      <text:p text:style-name="P78"><text:span text:style-name="T78_1">2)<text:s/>Wet<text:s/>versterking<text:s/>regie<text:s/>volkshuisvesting</text:span></text:p>
      <text:p text:style-name="P79"><text:span text:style-name="T79_1">Het<text:s/>wetsvoorstel<text:s/>Versterking<text:s/>regie<text:s/>volkshuisvesting<text:s/>zorgt<text:s/>ervoor<text:s/>dat<text:s/>overheden<text:s/>kunnen<text:s/>sturen<text:s/>op<text:s/>hoeveel,<text:s/>waar<text:s/>en<text:s/>voor<text:s/>wie<text:s/>er<text:s/>gebouwd<text:s/>wordt.<text:s/>Ter<text:s/>compensatie<text:s/>van<text:s/>de<text:s/>in<text:s/>het<text:s/>artikel<text:s/>2 onderzoek<text:s/>geïdentificeerde<text:s/>structurele<text:s/>uitvoeringslasten<text:s/>wordt<text:s/>vanaf<text:s/>het<text:s/>jaar<text:s/>2026<text:s/>een<text:s/>structurele<text:s/>jaarlijkse<text:s/>bijdrage<text:s/>van<text:s/>€ 56,2<text:s/>mln.<text:s/>vanuit<text:s/>het<text:s/>Ministerie<text:s/>van<text:s/>Volkshuisvesting<text:s/>en<text:s/>Ruimtelijke<text:s/>Ordening<text:s/>toegevoegd<text:s/>aan<text:s/>het<text:s/>gemeentefonds.</text:span></text:p>
      <text:p text:style-name="P80"><text:span text:style-name="T80_1">3)<text:s/>Uitvoeringskosten<text:s/>inburgering</text:span></text:p>
      <text:p text:style-name="P81"><text:span text:style-name="T81_1">Om<text:s/>gemeenten<text:s/>tegemoet<text:s/>te<text:s/>komen<text:s/>in<text:s/>de<text:s/>tekorten<text:s/>op<text:s/>de<text:s/>uitvoeringskosten<text:s/>inburgering<text:s/>stelt<text:s/>het<text:s/>ministerie<text:s/>van<text:s/>Sociale<text:s/>Zaken<text:s/>en<text:s/>Werkgelegenheid<text:s/>€ 31<text:s/>mln.<text:s/>beschikbaar<text:s/>in<text:s/>2026.</text:span></text:p>
      <text:p text:style-name="P82"><text:bookmark-start text:name="1537127713494724"/><text:span text:style-name="T82_1">3.<text:s/>Beleidsartikel</text:span><text:bookmark-end text:name="1537127713494724"/></text:p>
      <text:p text:style-name="P83"><text:span text:style-name="T83_1">3.1<text:s/>Artikel<text:s/>1<text:s/>Gemeentefonds</text:span></text:p>
      <table:table table:style-name="Table5">
        <table:table-column table:style-name="Column9"/>
        <table:table-column table:style-name="Column10"/>
        <table:table-column table:style-name="Column11"/>
        <table:table-column table:style-name="Column12"/>
        <table:table-header-rows>
          <table:table-row table:style-name="Row22">
            <table:table-cell table:style-name="Cell41" table:number-columns-spanned="4">
              <text:p text:style-name="P84"><text:span text:style-name="T84_1">Tabel<text:s/>2<text:s/>Budgettaire<text:s/>gevolgen<text:s/>van<text:s/>beleid<text:s/>Artikel<text:s/>1<text:s/>Gemeentefonds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3">
            <table:table-cell table:style-name="Cell42">
              <text:p text:style-name="P85"/>
            </table:table-cell>
            <table:table-cell table:style-name="Cell43">
              <text:p text:style-name="P86"><text:span text:style-name="T86_1">Stand<text:s/>begroting<text:s/>(eerste<text:s/>suppletoire)<text:s/>(1)</text:span></text:p>
            </table:table-cell>
            <table:table-cell table:style-name="Cell44">
              <text:p text:style-name="P87"><text:span text:style-name="T87_1">Mutaties<text:s/>suppletoire<text:s/>begroting<text:s/>september<text:s/>(2)</text:span></text:p>
            </table:table-cell>
            <table:table-cell table:style-name="Cell45">
              <text:p text:style-name="P88"><text:span text:style-name="T88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4">
          <table:table-cell table:style-name="Cell46">
            <text:p text:style-name="P89"><text:span text:style-name="T89_1">Verplichtingen</text:span></text:p>
          </table:table-cell>
          <table:table-cell table:style-name="Cell47">
            <text:p text:style-name="P90"><text:span text:style-name="T90_1">47.826.770</text:span></text:p>
          </table:table-cell>
          <table:table-cell table:style-name="Cell48">
            <text:p text:style-name="P91"><text:span text:style-name="T91_1">354.635</text:span></text:p>
          </table:table-cell>
          <table:table-cell table:style-name="Cell49">
            <text:p text:style-name="P92"><text:span text:style-name="T92_1">48.181.405</text:span></text:p>
          </table:table-cell>
        </table:table-row>
        <table:table-row table:style-name="Row25">
          <table:table-cell table:style-name="Cell50">
            <text:p text:style-name="P93"/>
          </table:table-cell>
          <table:table-cell table:style-name="Cell51">
            <text:p text:style-name="P94"/>
          </table:table-cell>
          <table:table-cell table:style-name="Cell52">
            <text:p text:style-name="P95"/>
          </table:table-cell>
          <table:table-cell table:style-name="Cell53">
            <text:p text:style-name="P96"/>
          </table:table-cell>
        </table:table-row>
        <table:table-row table:style-name="Row26">
          <table:table-cell table:style-name="Cell54">
            <text:p text:style-name="P97"><text:span text:style-name="T97_1">Uitgaven</text:span></text:p>
          </table:table-cell>
          <table:table-cell table:style-name="Cell55">
            <text:p text:style-name="P98"><text:span text:style-name="T98_1">47.961.377</text:span></text:p>
          </table:table-cell>
          <table:table-cell table:style-name="Cell56">
            <text:p text:style-name="P99"><text:span text:style-name="T99_1">354.635</text:span></text:p>
          </table:table-cell>
          <table:table-cell table:style-name="Cell57">
            <text:p text:style-name="P100"><text:span text:style-name="T100_1">48.316.012</text:span></text:p>
          </table:table-cell>
        </table:table-row>
        <table:table-row table:style-name="Row27">
          <table:table-cell table:style-name="Cell58">
            <text:p text:style-name="P101"/>
          </table:table-cell>
          <table:table-cell table:style-name="Cell59">
            <text:p text:style-name="P102"/>
          </table:table-cell>
          <table:table-cell table:style-name="Cell60">
            <text:p text:style-name="P103"/>
          </table:table-cell>
          <table:table-cell table:style-name="Cell61">
            <text:p text:style-name="P104"/>
          </table:table-cell>
        </table:table-row>
        <table:table-row table:style-name="Row28">
          <table:table-cell table:style-name="Cell62">
            <text:p text:style-name="P105"><text:span text:style-name="T105_1">Financiering<text:s/>gemeenten</text:span></text:p>
          </table:table-cell>
          <table:table-cell table:style-name="Cell63">
            <text:p text:style-name="P106"/>
          </table:table-cell>
          <table:table-cell table:style-name="Cell64">
            <text:p text:style-name="P107"/>
          </table:table-cell>
          <table:table-cell table:style-name="Cell65">
            <text:p text:style-name="P108"/>
          </table:table-cell>
        </table:table-row>
        <table:table-row table:style-name="Row29">
          <table:table-cell table:style-name="Cell66">
            <text:p text:style-name="P109"><text:span text:style-name="T109_1">Bijdrage<text:s/>aan<text:s/>medeoverheden</text:span></text:p>
          </table:table-cell>
          <table:table-cell table:style-name="Cell67">
            <text:p text:style-name="P110"/>
          </table:table-cell>
          <table:table-cell table:style-name="Cell68">
            <text:p text:style-name="P111"/>
          </table:table-cell>
          <table:table-cell table:style-name="Cell69">
            <text:p text:style-name="P112"/>
          </table:table-cell>
        </table:table-row>
        <table:table-row table:style-name="Row30">
          <table:table-cell table:style-name="Cell70">
            <text:p text:style-name="P113"><text:span text:style-name="T113_1">Algemene<text:s/>uitkering<text:s/>en<text:s/>de<text:s/>aanvullende<text:s/>uitkeringen</text:span></text:p>
          </table:table-cell>
          <table:table-cell table:style-name="Cell71">
            <text:p text:style-name="P114"><text:span text:style-name="T114_1">41.862.240</text:span></text:p>
          </table:table-cell>
          <table:table-cell table:style-name="Cell72">
            <text:p text:style-name="P115"><text:span text:style-name="T115_1">279.834</text:span></text:p>
          </table:table-cell>
          <table:table-cell table:style-name="Cell73">
            <text:p text:style-name="P116"><text:span text:style-name="T116_1">42.142.074</text:span></text:p>
          </table:table-cell>
        </table:table-row>
        <table:table-row table:style-name="Row31">
          <table:table-cell table:style-name="Cell74">
            <text:p text:style-name="P117"><text:span text:style-name="T117_1">Decentralisatie-uitkeringen</text:span></text:p>
          </table:table-cell>
          <table:table-cell table:style-name="Cell75">
            <text:p text:style-name="P118"><text:span text:style-name="T118_1">2.046.065</text:span></text:p>
          </table:table-cell>
          <table:table-cell table:style-name="Cell76">
            <text:p text:style-name="P119"><text:span text:style-name="T119_1">74.801</text:span></text:p>
          </table:table-cell>
          <table:table-cell table:style-name="Cell77">
            <text:p text:style-name="P120"><text:span text:style-name="T120_1">2.120.866</text:span></text:p>
          </table:table-cell>
        </table:table-row>
        <table:table-row table:style-name="Row32">
          <table:table-cell table:style-name="Cell78">
            <text:p text:style-name="P121"><text:span text:style-name="T121_1">Integratie-uitkering<text:s/>Voogdij<text:s/>18+</text:span></text:p>
          </table:table-cell>
          <table:table-cell table:style-name="Cell79">
            <text:p text:style-name="P122"><text:span text:style-name="T122_1">1</text:span></text:p>
          </table:table-cell>
          <table:table-cell table:style-name="Cell80">
            <text:p text:style-name="P123"><text:span text:style-name="T123_1">0</text:span></text:p>
          </table:table-cell>
          <table:table-cell table:style-name="Cell81">
            <text:p text:style-name="P124"><text:span text:style-name="T124_1">1</text:span></text:p>
          </table:table-cell>
        </table:table-row>
        <table:table-row table:style-name="Row33">
          <table:table-cell table:style-name="Cell82">
            <text:p text:style-name="P125"><text:span text:style-name="T125_1">Integratie-uitkering<text:s/>Beschermd<text:s/>wonen</text:span></text:p>
          </table:table-cell>
          <table:table-cell table:style-name="Cell83">
            <text:p text:style-name="P126"><text:span text:style-name="T126_1">1.915.147</text:span></text:p>
          </table:table-cell>
          <table:table-cell table:style-name="Cell84">
            <text:p text:style-name="P127"><text:span text:style-name="T127_1">0</text:span></text:p>
          </table:table-cell>
          <table:table-cell table:style-name="Cell85">
            <text:p text:style-name="P128"><text:span text:style-name="T128_1">1.915.147</text:span></text:p>
          </table:table-cell>
        </table:table-row>
        <table:table-row table:style-name="Row34">
          <table:table-cell table:style-name="Cell86">
            <text:p text:style-name="P129"><text:span text:style-name="T129_1">Integratie-uitkering<text:s/>Participatie</text:span></text:p>
          </table:table-cell>
          <table:table-cell table:style-name="Cell87">
            <text:p text:style-name="P130"><text:span text:style-name="T130_1">2.133.908</text:span></text:p>
          </table:table-cell>
          <table:table-cell table:style-name="Cell88">
            <text:p text:style-name="P131"><text:span text:style-name="T131_1">0</text:span></text:p>
          </table:table-cell>
          <table:table-cell table:style-name="Cell89">
            <text:p text:style-name="P132"><text:span text:style-name="T132_1">2.133.908</text:span></text:p>
          </table:table-cell>
        </table:table-row>
        <table:table-row table:style-name="Row35">
          <table:table-cell table:style-name="Cell90">
            <text:p text:style-name="P133"><text:span text:style-name="T133_1">Integratie-uitkeringen<text:s/>Overig</text:span></text:p>
          </table:table-cell>
          <table:table-cell table:style-name="Cell91">
            <text:p text:style-name="P134"><text:span text:style-name="T134_1">1</text:span></text:p>
          </table:table-cell>
          <table:table-cell table:style-name="Cell92">
            <text:p text:style-name="P135"><text:span text:style-name="T135_1">0</text:span></text:p>
          </table:table-cell>
          <table:table-cell table:style-name="Cell93">
            <text:p text:style-name="P136"><text:span text:style-name="T136_1">1</text:span></text:p>
          </table:table-cell>
        </table:table-row>
        <table:table-row table:style-name="Row36">
          <table:table-cell table:style-name="Cell94">
            <text:p text:style-name="P137"/>
          </table:table-cell>
          <table:table-cell table:style-name="Cell95">
            <text:p text:style-name="P138"/>
          </table:table-cell>
          <table:table-cell table:style-name="Cell96">
            <text:p text:style-name="P139"/>
          </table:table-cell>
          <table:table-cell table:style-name="Cell97">
            <text:p text:style-name="P140"/>
          </table:table-cell>
        </table:table-row>
        <table:table-row table:style-name="Row37">
          <table:table-cell table:style-name="Cell98">
            <text:p text:style-name="P141"><text:span text:style-name="T141_1">Kosten<text:s/>Financiële<text:s/>verhoudingswet</text:span></text:p>
          </table:table-cell>
          <table:table-cell table:style-name="Cell99">
            <text:p text:style-name="P142"/>
          </table:table-cell>
          <table:table-cell table:style-name="Cell100">
            <text:p text:style-name="P143"/>
          </table:table-cell>
          <table:table-cell table:style-name="Cell101">
            <text:p text:style-name="P144"/>
          </table:table-cell>
        </table:table-row>
        <table:table-row table:style-name="Row38">
          <table:table-cell table:style-name="Cell102">
            <text:p text:style-name="P145"><text:span text:style-name="T145_1">Opdrachten</text:span></text:p>
          </table:table-cell>
          <table:table-cell table:style-name="Cell103">
            <text:p text:style-name="P146"/>
          </table:table-cell>
          <table:table-cell table:style-name="Cell104">
            <text:p text:style-name="P147"/>
          </table:table-cell>
          <table:table-cell table:style-name="Cell105">
            <text:p text:style-name="P148"/>
          </table:table-cell>
        </table:table-row>
        <table:table-row table:style-name="Row39">
          <table:table-cell table:style-name="Cell106">
            <text:p text:style-name="P149"><text:span text:style-name="T149_1">Onderzoeken<text:s/>verdeelsystematiek</text:span></text:p>
          </table:table-cell>
          <table:table-cell table:style-name="Cell107">
            <text:p text:style-name="P150"><text:span text:style-name="T150_1">2.795</text:span></text:p>
          </table:table-cell>
          <table:table-cell table:style-name="Cell108">
            <text:p text:style-name="P151"><text:span text:style-name="T151_1">0</text:span></text:p>
          </table:table-cell>
          <table:table-cell table:style-name="Cell109">
            <text:p text:style-name="P152"><text:span text:style-name="T152_1">2.795</text:span></text:p>
          </table:table-cell>
        </table:table-row>
        <table:table-row table:style-name="Row40">
          <table:table-cell table:style-name="Cell110">
            <text:p text:style-name="P153"><text:span text:style-name="T153_1">Bijdragen<text:s/>aan<text:s/>ZBO's/RWT's</text:span></text:p>
          </table:table-cell>
          <table:table-cell table:style-name="Cell111">
            <text:p text:style-name="P154"/>
          </table:table-cell>
          <table:table-cell table:style-name="Cell112">
            <text:p text:style-name="P155"/>
          </table:table-cell>
          <table:table-cell table:style-name="Cell113">
            <text:p text:style-name="P156"/>
          </table:table-cell>
        </table:table-row>
        <table:table-row table:style-name="Row41">
          <table:table-cell table:style-name="Cell114">
            <text:p text:style-name="P157"><text:span text:style-name="T157_1">Onderzoeken<text:s/>verdeelsystematiek</text:span></text:p>
          </table:table-cell>
          <table:table-cell table:style-name="Cell115">
            <text:p text:style-name="P158"><text:span text:style-name="T158_1">1.120</text:span></text:p>
          </table:table-cell>
          <table:table-cell table:style-name="Cell116">
            <text:p text:style-name="P159"><text:span text:style-name="T159_1">0</text:span></text:p>
          </table:table-cell>
          <table:table-cell table:style-name="Cell117">
            <text:p text:style-name="P160"><text:span text:style-name="T160_1">1.120</text:span></text:p>
          </table:table-cell>
        </table:table-row>
        <table:table-row table:style-name="Row42">
          <table:table-cell table:style-name="Cell118">
            <text:p text:style-name="P161"><text:span text:style-name="T161_1">Bijdragen<text:s/>aan<text:s/>agentschappen</text:span></text:p>
          </table:table-cell>
          <table:table-cell table:style-name="Cell119">
            <text:p text:style-name="P162"/>
          </table:table-cell>
          <table:table-cell table:style-name="Cell120">
            <text:p text:style-name="P163"/>
          </table:table-cell>
          <table:table-cell table:style-name="Cell121">
            <text:p text:style-name="P164"/>
          </table:table-cell>
        </table:table-row>
        <table:table-row table:style-name="Row43">
          <table:table-cell table:style-name="Cell122">
            <text:p text:style-name="P165"><text:span text:style-name="T165_1">Onderzoeken<text:s/>verdeelsystematiek</text:span></text:p>
          </table:table-cell>
          <table:table-cell table:style-name="Cell123">
            <text:p text:style-name="P166"><text:span text:style-name="T166_1">100</text:span></text:p>
          </table:table-cell>
          <table:table-cell table:style-name="Cell124">
            <text:p text:style-name="P167"><text:span text:style-name="T167_1">0</text:span></text:p>
          </table:table-cell>
          <table:table-cell table:style-name="Cell125">
            <text:p text:style-name="P168"><text:span text:style-name="T168_1">100</text:span></text:p>
          </table:table-cell>
        </table:table-row>
        <table:table-row table:style-name="Row44">
          <table:table-cell table:style-name="Cell126">
            <text:p text:style-name="P169"/>
          </table:table-cell>
          <table:table-cell table:style-name="Cell127">
            <text:p text:style-name="P170"/>
          </table:table-cell>
          <table:table-cell table:style-name="Cell128">
            <text:p text:style-name="P171"/>
          </table:table-cell>
          <table:table-cell table:style-name="Cell129">
            <text:p text:style-name="P172"/>
          </table:table-cell>
        </table:table-row>
        <table:table-row table:style-name="Row45">
          <table:table-cell table:style-name="Cell130">
            <text:p text:style-name="P173"><text:span text:style-name="T173_1">Ontvangsten</text:span></text:p>
          </table:table-cell>
          <table:table-cell table:style-name="Cell131">
            <text:p text:style-name="P174"><text:span text:style-name="T174_1">47.961.377</text:span></text:p>
          </table:table-cell>
          <table:table-cell table:style-name="Cell132">
            <text:p text:style-name="P175"><text:span text:style-name="T175_1">354.635</text:span></text:p>
          </table:table-cell>
          <table:table-cell table:style-name="Cell133">
            <text:p text:style-name="P176"><text:span text:style-name="T176_1">48.316.012</text:span></text:p>
          </table:table-cell>
        </table:table-row>
      </table:table>
      <text:p text:style-name="P177"/>
      <text:p text:style-name="P178"><text:span text:style-name="T178_1">Toelichting</text:span></text:p>
      <text:p text:style-name="P179"><text:span text:style-name="T179_1">Algemeen</text:span></text:p>
      <text:p text:style-name="P180"><text:span text:style-name="T180_1">De<text:s/>voorliggende<text:s/>suppletoire<text:s/>begroting<text:s/>september<text:s/>2026<text:s/>voor<text:s/>het<text:s/>gemeentefonds<text:s/>bevat<text:s/>de<text:s/>voorgestelde<text:s/>wijzigingen<text:s/>in<text:s/>de<text:s/>begroting<text:s/>2026<text:s/>ten<text:s/>opzichte<text:s/>van<text:s/>de<text:s/>stand<text:s/>van<text:s/>de<text:s/>eerste<text:s/>suppletoire<text:s/>begroting<text:s/>2026.</text:span></text:p>
      <text:p text:style-name="P181"><text:span text:style-name="T181_1">Algemene<text:s/>uitkering</text:span></text:p>
      <text:p text:style-name="P182"><text:span text:style-name="T182_1">De<text:s/>mutatie<text:s/>op<text:s/>de<text:s/>algemene<text:s/>uitkering<text:s/>heeft<text:s/>met<text:s/>name<text:s/>betrekking<text:s/>op<text:s/>het<text:s/>toedelen<text:s/>van<text:s/>het<text:s/>aandeel<text:s/>van<text:s/>gemeenten<text:s/>in<text:s/>de<text:s/>voorlopige<text:s/>ruimte<text:s/>onder<text:s/>het<text:s/>plafond<text:s/>van<text:s/>het<text:s/>BTW-compensatiefonds<text:s/>(BCF)<text:s/>voor<text:s/>2026<text:s/>(€ 190,9<text:s/>mln.)<text:s/>en<text:s/>de<text:s/>middelen<text:s/>voor<text:s/>de<text:s/>Wet<text:s/>Versterking<text:s/>regie<text:s/>volkshuisvesting<text:s/>(€ 56,2<text:s/>mln.)</text:span></text:p>
      <text:p text:style-name="P183"><text:span text:style-name="T183_1">Decentralisatie-uitkeringen</text:span></text:p>
      <text:p text:style-name="P184"><text:span text:style-name="T184_1">De<text:s/>mutatie<text:s/>op<text:s/>de<text:s/>decentralisatie-uitkeringen<text:s/>heeft<text:s/>betrekking<text:s/>op<text:s/>diverse<text:s/>onderwerpen.<text:s/>Dit<text:s/>betreft<text:s/>onder<text:s/>meer<text:s/>Vrouwenopvang<text:s/>(<text:s/>€ 18<text:s/>mln.),<text:s/>Spreidingswet<text:s/>(€ 15,3<text:s/>mln.)<text:s/>Faciliteitenbesluit<text:s/>opvangcentra<text:s/>(€ 6,6<text:s/>mln.)<text:s/>en<text:s/>Pilot<text:s/>wijkgerichte<text:s/>vaccinatieaanpak<text:s/>(€ 6,6<text:s/>mln.)</text:span></text:p>
      <text:p text:style-name="P185"><text:span text:style-name="T185_1">Integratie-uitkeringen</text:span></text:p>
      <text:p text:style-name="P186"><text:span text:style-name="T186_1">Er<text:s/>zijn<text:s/>nu<text:s/>geen<text:s/>mutaties<text:s/>voor<text:s/>de<text:s/>integratie-uitkeringen<text:s/>voor<text:s/>uitkeringsjaar<text:s/>2026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1:00</meta:creation-date>
    <dc:creator/>
    <dc:date>2026-09-15T16:01:00</dc:date>
    <meta:editing-cycles>0</meta:editing-cycles>
    <meta:document-statistic meta:page-count="4" meta:paragraph-count="12" meta:row-count="44" meta:word-count="969" meta:character-count="6289" meta:non-whitespace-character-count="5332"/>
  </office:meta>
</office:document-meta>
</file>