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P27" style:family="paragraph" style:parent-style-name="p"/>
    <style:style style:name="T27_1" style:family="text">
      <style:text-properties fo:font-size="8.5pt" style:font-size-asian="8.5pt"/>
    </style:style>
    <style:style style:name="P28" style:family="paragraph" style:parent-style-name="p"/>
    <style:style style:name="T28_1" style:family="text">
      <style:text-properties fo:font-size="8.5pt" style:font-size-asian="8.5pt"/>
    </style:style>
    <style:style style:name="P29" style:family="paragraph" style:parent-style-name="p"/>
    <style:style style:name="T29_1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0" style:family="paragraph" style:parent-style-name="kio2-table-title"/>
    <style:style style:name="T30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1" style:family="paragraph" style:parent-style-name="p-table"/>
    <style:style style:name="T31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P46" style:family="paragraph" style:parent-style-name="p-marginbottom"/>
    <style:style style:name="P47" style:family="paragraph" style:parent-style-name="p"/>
    <style:style style:name="T47_1" style:family="text">
      <style:text-properties fo:font-size="8.5pt" style:font-size-asian="8.5pt"/>
    </style:style>
    <style:style style:name="P48" style:family="paragraph" style:parent-style-name="section-title-2"/>
    <style:style style:name="T48_1" style:family="text">
      <style:text-properties fo:color="#009ee0" fo:font-size="9pt" style:font-size-asian="9pt" style:font-size-complex="9pt" fo:font-weight="bold" style:font-weight-asian="bold"/>
    </style:style>
    <style:style style:name="Table5" style:family="table">
      <style:table-properties table:align="left" style:width="11.25cm" style:rel-width="100%" fo:margin-left="0cm"/>
    </style:style>
    <style:style style:name="Column10" style:family="table-column">
      <style:table-column-properties style:column-width="8.317cm"/>
    </style:style>
    <style:style style:name="Column11" style:family="table-column">
      <style:table-column-properties style:column-width="1.46cm"/>
    </style:style>
    <style:style style:name="Column12" style:family="table-column">
      <style:table-column-properties style:column-width="1.473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49" style:family="paragraph" style:parent-style-name="kio2-table-title"/>
    <style:style style:name="T49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27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Row13" style:family="table-row"/>
    <style:style style:name="Cell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" style:family="paragraph" style:parent-style-name="p-table"/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" style:family="paragraph" style:parent-style-name="Standaard"/>
    <style:style style:name="Cell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" style:family="paragraph" style:parent-style-name="p-table"/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" style:family="paragraph" style:parent-style-name="Standaard"/>
    <style:style style:name="Cell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" style:family="paragraph" style:parent-style-name="p-table"/>
    <style:style style:name="T59_1" style:family="text" style:parent-style-name="Standaardalinea-lettertype">
      <style:text-properties fo:font-style="italic" style:font-style-asian="italic" fo:font-size="8.5pt" style:font-size-asian="8.5pt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Standaard"/>
    <style:style style:name="Cell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tyle="italic" style:font-style-asian="italic" fo:font-size="8.5pt" style:font-size-asian="8.5pt"/>
    </style:style>
    <style:style style:name="T61_2" style:family="text" style:parent-style-name="Standaardalinea-lettertype">
      <style:text-properties fo:font-style="italic" style:font-style-asian="italic" fo:font-size="8.5pt" style:font-size-asian="8.5pt"/>
    </style:style>
    <style:style style:name="Row16" style:family="table-row"/>
    <style:style style:name="Cell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" style:family="paragraph" style:parent-style-name="p-table"/>
    <style:style style:name="T62_1" style:family="text">
      <style:text-properties fo:font-size="8.5pt" style:font-size-asian="8.5pt"/>
    </style:style>
    <style:style style:name="Cell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>
      <style:text-properties fo:font-size="8.5pt" style:font-size-asian="8.5pt"/>
    </style:style>
    <style:style style:name="Cell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>
      <style:text-properties fo:font-size="8.5pt" style:font-size-asian="8.5pt"/>
    </style:style>
    <style:style style:name="Row17" style:family="table-row"/>
    <style:style style:name="Cell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" style:family="paragraph" style:parent-style-name="p-table"/>
    <style:style style:name="T65_1" style:family="text">
      <style:text-properties fo:font-size="8.5pt" style:font-size-asian="8.5pt"/>
    </style:style>
    <style:style style:name="Cell4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>
      <style:text-properties fo:font-size="8.5pt" style:font-size-asian="8.5pt"/>
    </style:style>
    <style:style style:name="Cell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font-size="8.5pt" style:font-size-asian="8.5pt"/>
    </style:style>
    <style:style style:name="Row18" style:family="table-row"/>
    <style:style style:name="Cell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" style:family="paragraph" style:parent-style-name="p-table"/>
    <style:style style:name="T68_1" style:family="text">
      <style:text-properties fo:font-size="8.5pt" style:font-size-asian="8.5pt"/>
    </style:style>
    <style:style style:name="Cell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>
      <style:paragraph-properties fo:text-align="right"/>
    </style:style>
    <style:style style:name="T69_1" style:family="text">
      <style:text-properties fo:font-size="8.5pt" style:font-size-asian="8.5pt"/>
    </style:style>
    <style:style style:name="Cell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Row19" style:family="table-row"/>
    <style:style style:name="Cell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" style:family="paragraph" style:parent-style-name="p-table"/>
    <style:style style:name="T71_1" style:family="text">
      <style:text-properties fo:font-size="8.5pt" style:font-size-asian="8.5pt"/>
    </style:style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>
      <style:text-properties fo:font-size="8.5pt" style:font-size-asian="8.5pt"/>
    </style:style>
    <style:style style:name="Row20" style:family="table-row"/>
    <style:style style:name="Cell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" style:family="paragraph" style:parent-style-name="p-table"/>
    <style:style style:name="T74_1" style:family="text">
      <style:text-properties fo:font-size="8.5pt" style:font-size-asian="8.5pt"/>
    </style:style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Row21" style:family="table-row"/>
    <style:style style:name="Cell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" style:family="paragraph" style:parent-style-name="p-table"/>
    <style:style style:name="T77_1" style:family="text">
      <style:text-properties fo:font-size="8.5pt" style:font-size-asian="8.5pt"/>
    </style:style>
    <style:style style:name="Cell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>
      <style:text-properties fo:font-size="8.5pt" style:font-size-asian="8.5pt"/>
    </style:style>
    <style:style style:name="Cell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>
      <style:text-properties fo:font-size="8.5pt" style:font-size-asian="8.5pt"/>
    </style:style>
    <style:style style:name="Row22" style:family="table-row"/>
    <style:style style:name="Cell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" style:family="paragraph" style:parent-style-name="p-table"/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Standaard"/>
    <style:style style:name="Cell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P83" style:family="paragraph" style:parent-style-name="p-marginbottom"/>
    <style:style style:name="P84" style:family="paragraph" style:parent-style-name="header-h1"/>
    <style:style style:name="T84_1" style:family="text">
      <style:text-properties fo:font-weight="bold" style:font-weight-asian="bold"/>
    </style:style>
    <style:style style:name="P85" style:family="paragraph" style:parent-style-name="p-marginbottom"/>
    <style:style style:name="P86" style:family="paragraph" style:parent-style-name="header-h1"/>
    <style:style style:name="T86_1" style:family="text">
      <style:text-properties fo:font-weight="bold" style:font-weight-asian="bold"/>
    </style:style>
    <style:style style:name="P87" style:family="paragraph" style:parent-style-name="p-marginbottom"/>
    <style:style style:name="P88" style:family="paragraph" style:parent-style-name="header-h2"/>
    <style:style style:name="T88_1" style:family="text">
      <style:text-properties fo:font-style="italic" style:font-style-asian="italic"/>
    </style:style>
    <style:style style:name="P89" style:family="paragraph" style:parent-style-name="p"/>
    <style:style style:name="T89_1" style:family="text">
      <style:text-properties fo:font-size="8.5pt" style:font-size-asian="8.5pt"/>
    </style:style>
    <style:style style:name="P90" style:family="paragraph" style:parent-style-name="header-h2"/>
    <style:style style:name="T90_1" style:family="text">
      <style:text-properties fo:font-style="italic" style:font-style-asian="italic"/>
    </style:style>
    <style:style style:name="P91" style:family="paragraph" style:parent-style-name="p"/>
    <style:style style:name="T91_1" style:family="text">
      <style:text-properties fo:font-size="8.5pt" style:font-size-asian="8.5pt"/>
    </style:style>
    <style:style style:name="P92" style:family="paragraph" style:parent-style-name="header-h2"/>
    <style:style style:name="T92_1" style:family="text">
      <style:text-properties fo:font-style="italic" style:font-style-asian="italic"/>
    </style:style>
    <style:style style:name="P93" style:family="paragraph" style:parent-style-name="p"/>
    <style:style style:name="T93_1" style:family="text">
      <style:text-properties fo:font-size="8.5pt" style:font-size-asian="8.5pt"/>
    </style:style>
    <style:style style:name="P94" style:family="paragraph" style:parent-style-name="header-h2"/>
    <style:style style:name="T94_1" style:family="text">
      <style:text-properties fo:font-style="italic" style:font-style-asian="italic"/>
    </style:style>
    <style:style style:name="P95" style:family="paragraph" style:parent-style-name="p"/>
    <style:style style:name="T95_1" style:family="text">
      <style:text-properties fo:font-size="8.5pt" style:font-size-asian="8.5pt"/>
    </style:style>
    <style:style style:name="P96" style:family="paragraph" style:parent-style-name="header-h2"/>
    <style:style style:name="T96_1" style:family="text">
      <style:text-properties fo:font-style="italic" style:font-style-asian="italic"/>
    </style:style>
    <style:style style:name="P97" style:family="paragraph" style:parent-style-name="p"/>
    <style:style style:name="T97_1" style:family="text">
      <style:text-properties fo:font-size="8.5pt" style:font-size-asian="8.5pt"/>
    </style:style>
    <style:style style:name="Table6" style:family="table">
      <style:table-properties table:align="left" style:width="11.25cm" style:rel-width="100%" fo:margin-left="0cm"/>
    </style:style>
    <style:style style:name="Column13" style:family="table-column">
      <style:table-column-properties style:column-width="8.326cm"/>
    </style:style>
    <style:style style:name="Column14" style:family="table-column">
      <style:table-column-properties style:column-width="1.462cm"/>
    </style:style>
    <style:style style:name="Column15" style:family="table-column">
      <style:table-column-properties style:column-width="1.462cm"/>
    </style:style>
    <style:style style:name="Row23" style:family="table-row"/>
    <style:style style:name="Cell58" style:family="table-cell">
      <style:table-cell-properties style:vertical-align="top" fo:padding-top="0.039cm" fo:padding-bottom="0.039cm" fo:padding-left="0.199cm" fo:padding-right="0.018cm" fo:wrap-option="wrap"/>
    </style:style>
    <style:style style:name="P98" style:family="paragraph" style:parent-style-name="kio2-table-title"/>
    <style:style style:name="T98_1" style:family="text">
      <style:text-properties fo:color="#ffffff" fo:font-size="9pt" style:font-size-asian="9pt"/>
    </style:style>
    <style:style style:name="Row24" style:family="table-row"/>
    <style:style style:name="Cell5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9" style:family="paragraph" style:parent-style-name="Standaard"/>
    <style:style style:name="Cell60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color="#000000" fo:font-size="8.5pt" style:font-size-asian="8.5pt"/>
    </style:style>
    <style:style style:name="Cell61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color="#000000" fo:font-size="8.5pt" style:font-size-asian="8.5pt"/>
    </style:style>
    <style:style style:name="Row25" style:family="table-row"/>
    <style:style style:name="Cell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" style:family="paragraph" style:parent-style-name="p-table"/>
    <style:style style:name="T102_1" style:family="text" style:parent-style-name="Standaardalinea-lettertype">
      <style:text-properties fo:font-size="8.5pt" style:font-size-asian="8.5pt" fo:font-weight="bold" style:font-weight-asian="bold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Standaard"/>
    <style:style style:name="Cell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" style:family="paragraph" style:parent-style-name="p-table"/>
    <style:style style:name="T105_1" style:family="text" style:parent-style-name="Standaardalinea-lettertype">
      <style:text-properties fo:font-size="8.5pt" style:font-size-asian="8.5pt" fo:font-weight="bold" style:font-weight-asian="bold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Standaard"/>
    <style:style style:name="Cell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" style:family="paragraph" style:parent-style-name="p-table"/>
    <style:style style:name="T108_1" style:family="text" style:parent-style-name="Standaardalinea-lettertype">
      <style:text-properties fo:font-style="italic" style:font-style-asian="italic" fo:font-size="8.5pt" style:font-size-asian="8.5pt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Standaard"/>
    <style:style style:name="Cell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 style:parent-style-name="Standaardalinea-lettertype">
      <style:text-properties fo:font-style="italic" style:font-style-asian="italic" fo:font-size="8.5pt" style:font-size-asian="8.5pt"/>
    </style:style>
    <style:style style:name="Row28" style:family="table-row"/>
    <style:style style:name="Cell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" style:family="paragraph" style:parent-style-name="p-table"/>
    <style:style style:name="T111_1" style:family="text">
      <style:text-properties fo:font-size="8.5pt" style:font-size-asian="8.5pt"/>
    </style:style>
    <style:style style:name="Cell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Row29" style:family="table-row"/>
    <style:style style:name="Cell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" style:family="paragraph" style:parent-style-name="p-table"/>
    <style:style style:name="T114_1" style:family="text" style:parent-style-name="Standaardalinea-lettertype">
      <style:text-properties fo:font-size="8.5pt" style:font-size-asian="8.5pt" fo:font-weight="bold" style:font-weight-asian="bold"/>
    </style:style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Standaard"/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 style:parent-style-name="Standaardalinea-lettertype">
      <style:text-properties fo:font-size="8.5pt" style:font-size-asian="8.5pt" fo:font-weight="bold" style:font-weight-asian="bold"/>
    </style:style>
    <style:style style:name="P117" style:family="paragraph" style:parent-style-name="p-marginbottom"/>
    <style:style style:name="P118" style:family="paragraph" style:parent-style-name="header-h1"/>
    <style:style style:name="T118_1" style:family="text">
      <style:text-properties fo:font-weight="bold" style:font-weight-asian="bold"/>
    </style:style>
    <style:style style:name="P119" style:family="paragraph" style:parent-style-name="p-marginbottom"/>
    <style:style style:name="P120" style:family="paragraph" style:parent-style-name="header-h1"/>
    <style:style style:name="T120_1" style:family="text">
      <style:text-properties fo:font-weight="bold" style:font-weight-asian="bold"/>
    </style:style>
    <style:style style:name="P121" style:family="paragraph" style:parent-style-name="p-marginbottom"/>
    <style:style style:name="P122" style:family="paragraph" style:parent-style-name="header-h2"/>
    <style:style style:name="T122_1" style:family="text">
      <style:text-properties fo:font-style="italic" style:font-style-asian="italic"/>
    </style:style>
    <style:style style:name="P123" style:family="paragraph" style:parent-style-name="p"/>
    <style:style style:name="T123_1" style:family="text">
      <style:text-properties fo:font-size="8.5pt" style:font-size-asian="8.5pt"/>
    </style:style>
    <style:style style:name="P124" style:family="paragraph" style:parent-style-name="page-break"/>
    <style:style style:name="P125" style:family="paragraph" style:parent-style-name="section-title-2"/>
    <style:style style:name="T125_1" style:family="text">
      <style:text-properties fo:color="#009ee0" fo:font-size="9pt" style:font-size-asian="9pt" style:font-size-complex="9pt" fo:font-weight="bold" style:font-weight-asian="bold"/>
    </style:style>
    <style:style style:name="P126" style:family="paragraph" style:parent-style-name="section-title-3"/>
    <style:style style:name="T126_1" style:family="text">
      <style:text-properties fo:color="#009ee0" style:font-size-complex="9pt" fo:font-weight="bold" style:font-weight-asian="bold"/>
    </style:style>
    <style:style style:name="P127" style:family="paragraph" style:parent-style-name="header-h1"/>
    <style:style style:name="T127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6" style:family="table-column">
      <style:table-column-properties style:column-width="0.845cm"/>
    </style:style>
    <style:style style:name="Column17" style:family="table-column">
      <style:table-column-properties style:column-width="6.2cm"/>
    </style:style>
    <style:style style:name="Column18" style:family="table-column">
      <style:table-column-properties style:column-width="3.351cm"/>
    </style:style>
    <style:style style:name="Column19" style:family="table-column">
      <style:table-column-properties style:column-width="3.351cm"/>
    </style:style>
    <style:style style:name="Column20" style:family="table-column">
      <style:table-column-properties style:column-width="3.351cm"/>
    </style:style>
    <style:style style:name="Row30" style:family="table-row"/>
    <style:style style:name="Cell77" style:family="table-cell">
      <style:table-cell-properties style:vertical-align="top" fo:padding-top="0.039cm" fo:padding-bottom="0.039cm" fo:padding-left="0.199cm" fo:padding-right="0.018cm" fo:wrap-option="wrap"/>
    </style:style>
    <style:style style:name="P128" style:family="paragraph" style:parent-style-name="kio2-table-title"/>
    <style:style style:name="T128_1" style:family="text">
      <style:text-properties fo:color="#ffffff" fo:font-size="9pt" style:font-size-asian="9pt"/>
    </style:style>
    <style:style style:name="Row31" style:family="table-row"/>
    <style:style style:name="Cell7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9" style:family="paragraph" style:parent-style-name="Standaard"/>
    <style:style style:name="Cell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0" style:family="paragraph" style:parent-style-name="Standaard"/>
    <style:style style:name="Cell8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center"/>
    </style:style>
    <style:style style:name="T131_1" style:family="text">
      <style:text-properties fo:color="#000000" fo:font-size="8.5pt" style:font-size-asian="8.5pt"/>
    </style:style>
    <style:style style:name="Cell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center"/>
    </style:style>
    <style:style style:name="T132_1" style:family="text">
      <style:text-properties fo:color="#000000" fo:font-size="8.5pt" style:font-size-asian="8.5pt"/>
    </style:style>
    <style:style style:name="Cell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center"/>
    </style:style>
    <style:style style:name="T133_1" style:family="text">
      <style:text-properties fo:color="#000000" fo:font-size="8.5pt" style:font-size-asian="8.5pt"/>
    </style:style>
    <style:style style:name="Row32" style:family="table-row"/>
    <style:style style:name="Cell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" style:family="paragraph" style:parent-style-name="p-table"/>
    <style:style style:name="T134_1" style:family="text" style:parent-style-name="Standaardalinea-lettertype">
      <style:text-properties fo:font-size="8.5pt" style:font-size-asian="8.5pt" fo:font-weight="bold" style:font-weight-asian="bold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/>
    <style:style style:name="T135_1" style:family="text" style:parent-style-name="Standaardalinea-lettertype">
      <style:text-properties fo:font-size="8.5pt" style:font-size-asian="8.5pt" fo:font-weight="bold" style:font-weight-asian="bold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 style:parent-style-name="Standaardalinea-lettertype">
      <style:text-properties fo:font-size="8.5pt" style:font-size-asian="8.5pt" fo:font-weight="bold" style:font-weight-asian="bold"/>
    </style:style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 style:parent-style-name="Standaardalinea-lettertype">
      <style:text-properties fo:font-size="8.5pt" style:font-size-asian="8.5pt" fo:font-weight="bold" style:font-weight-asian="bold"/>
    </style:style>
    <style:style style:name="T137_2" style:family="text" style:parent-style-name="Standaardalinea-lettertype">
      <style:text-properties fo:font-size="8.5pt" style:font-size-asian="8.5pt" fo:font-weight="bold" style:font-weight-asian="bold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" style:family="paragraph" style:parent-style-name="Standaard"/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Standaard"/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Standaard"/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Standaard"/>
    <style:style style:name="Row34" style:family="table-row"/>
    <style:style style:name="Cell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" style:family="paragraph" style:parent-style-name="Standaard"/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/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 style:parent-style-name="Standaardalinea-lettertype">
      <style:text-properties fo:font-size="8.5pt" style:font-size-asian="8.5pt" fo:font-weight="bold" style:font-weight-asian="bold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" style:family="paragraph" style:parent-style-name="Standaard"/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Standaard"/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Standaard"/>
    <style:style style:name="Row36" style:family="table-row"/>
    <style:style style:name="Cell1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" style:family="paragraph" style:parent-style-name="p-table"/>
    <style:style style:name="T154_1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/>
    <style:style style:name="T155_1" style:family="text" style:parent-style-name="Standaardalinea-lettertype">
      <style:text-properties fo:font-size="8.5pt" style:font-size-asian="8.5pt" fo:font-weight="bold" style:font-weight-asian="bold"/>
    </style:style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 style:parent-style-name="Standaardalinea-lettertype">
      <style:text-properties fo:font-size="8.5pt" style:font-size-asian="8.5pt" fo:font-weight="bold" style:font-weight-asian="bold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 style:parent-style-name="Standaardalinea-lettertype">
      <style:text-properties fo:font-size="8.5pt" style:font-size-asian="8.5pt" fo:font-weight="bold" style:font-weight-asian="bold"/>
    </style:style>
    <style:style style:name="T157_2" style:family="text" style:parent-style-name="Standaardalinea-lettertype">
      <style:text-properties fo:font-size="8.5pt" style:font-size-asian="8.5pt" fo:font-weight="bold" style:font-weight-asian="bold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 style:parent-style-name="Standaardalinea-lettertype">
      <style:text-properties fo:font-size="8.5pt" style:font-size-asian="8.5pt" fo:font-weight="bold" style:font-weight-asian="bold"/>
    </style:style>
    <style:style style:name="Row37" style:family="table-row"/>
    <style:style style:name="Cell1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/>
    <style:style style:name="T160_1" style:family="text" style:parent-style-name="Standaardalinea-lettertype">
      <style:text-properties fo:font-style="italic" style:font-style-asian="italic" fo:font-size="8.5pt" style:font-size-asian="8.5pt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 style:parent-style-name="Standaardalinea-lettertype">
      <style:text-properties fo:font-style="italic" style:font-style-asian="italic" fo:font-size="8.5pt" style:font-size-asian="8.5pt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 style:parent-style-name="Standaardalinea-lettertype">
      <style:text-properties fo:font-style="italic" style:font-style-asian="italic" fo:font-size="8.5pt" style:font-size-asian="8.5pt"/>
    </style:style>
    <style:style style:name="T162_2" style:family="text" style:parent-style-name="Standaardalinea-lettertype">
      <style:text-properties fo:font-style="italic" style:font-style-asian="italic"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 style:parent-style-name="Standaardalinea-lettertype">
      <style:text-properties fo:font-style="italic" style:font-style-asian="italic" fo:font-size="8.5pt" style:font-size-asian="8.5pt"/>
    </style:style>
    <style:style style:name="Row38" style:family="table-row"/>
    <style:style style:name="Cell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" style:family="paragraph" style:parent-style-name="Standaard"/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/>
    <style:style style:name="T165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Row39" style:family="table-row"/>
    <style:style style:name="Cell1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" style:family="paragraph" style:parent-style-name="Standaard"/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/>
    <style:style style:name="T170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Row40" style:family="table-row"/>
    <style:style style:name="Cell1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" style:family="paragraph" style:parent-style-name="p-table"/>
    <style:style style:name="T174_1" style:family="text" style:parent-style-name="Standaardalinea-lettertype">
      <style:text-properties fo:font-size="8.5pt" style:font-size-asian="8.5pt" fo:font-weight="bold" style:font-weight-asian="bold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/>
    <style:style style:name="T175_1" style:family="text" style:parent-style-name="Standaardalinea-lettertype">
      <style:text-properties fo:font-size="8.5pt" style:font-size-asian="8.5pt" fo:font-weight="bold" style:font-weight-asian="bold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 style:parent-style-name="Standaardalinea-lettertype">
      <style:text-properties fo:font-size="8.5pt" style:font-size-asian="8.5pt" fo:font-weight="bold" style:font-weight-asian="bold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 style:parent-style-name="Standaardalinea-lettertype">
      <style:text-properties fo:font-size="8.5pt" style:font-size-asian="8.5pt" fo:font-weight="bold" style:font-weight-asian="bold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 style:parent-style-name="Standaardalinea-lettertype">
      <style:text-properties fo:font-size="8.5pt" style:font-size-asian="8.5pt" fo:font-weight="bold" style:font-weight-asian="bold"/>
    </style:style>
    <style:style style:name="Row41" style:family="table-row"/>
    <style:style style:name="Cell1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/>
    <style:style style:name="T180_1" style:family="text" style:parent-style-name="Standaardalinea-lettertype">
      <style:text-properties fo:font-style="italic" style:font-style-asian="italic" fo:font-size="8.5pt" style:font-size-asian="8.5pt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 style:parent-style-name="Standaardalinea-lettertype">
      <style:text-properties fo:font-style="italic" style:font-style-asian="italic" fo:font-size="8.5pt" style:font-size-asian="8.5pt"/>
    </style:style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 style:parent-style-name="Standaardalinea-lettertype">
      <style:text-properties fo:font-style="italic" style:font-style-asian="italic"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 style:parent-style-name="Standaardalinea-lettertype">
      <style:text-properties fo:font-style="italic" style:font-style-asian="italic" fo:font-size="8.5pt" style:font-size-asian="8.5pt"/>
    </style:style>
    <style:style style:name="Row42" style:family="table-row"/>
    <style:style style:name="Cell1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" style:family="paragraph" style:parent-style-name="Standaard"/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/>
    <style:style style:name="T185_1" style:family="text">
      <style:text-properties fo:font-size="8.5pt" style:font-size-asian="8.5pt"/>
    </style:style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Row43" style:family="table-row"/>
    <style:style style:name="Cell1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" style:family="paragraph" style:parent-style-name="p-table"/>
    <style:style style:name="T189_1" style:family="text" style:parent-style-name="Standaardalinea-lettertype">
      <style:text-properties fo:font-size="8.5pt" style:font-size-asian="8.5pt" fo:font-weight="bold" style:font-weight-asian="bold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/>
    <style:style style:name="T190_1" style:family="text" style:parent-style-name="Standaardalinea-lettertype">
      <style:text-properties fo:font-size="8.5pt" style:font-size-asian="8.5pt" fo:font-weight="bold" style:font-weight-asian="bold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 style:parent-style-name="Standaardalinea-lettertype">
      <style:text-properties fo:font-size="8.5pt" style:font-size-asian="8.5pt" fo:font-weight="bold" style:font-weight-asian="bold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 style:parent-style-name="Standaardalinea-lettertype">
      <style:text-properties fo:font-size="8.5pt" style:font-size-asian="8.5pt" fo:font-weight="bold" style:font-weight-asian="bold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 style:parent-style-name="Standaardalinea-lettertype">
      <style:text-properties fo:font-size="8.5pt" style:font-size-asian="8.5pt" fo:font-weight="bold" style:font-weight-asian="bold"/>
    </style:style>
    <style:style style:name="Row44" style:family="table-row"/>
    <style:style style:name="Cell1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" style:family="paragraph" style:parent-style-name="Standaard"/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/>
    <style:style style:name="T195_1" style:family="text" style:parent-style-name="Standaardalinea-lettertype">
      <style:text-properties fo:font-style="italic" style:font-style-asian="italic"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 style:parent-style-name="Standaardalinea-lettertype">
      <style:text-properties fo:font-style="italic" style:font-style-asian="italic" fo:font-size="8.5pt" style:font-size-asian="8.5pt"/>
    </style:style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 style:parent-style-name="Standaardalinea-lettertype">
      <style:text-properties fo:font-style="italic" style:font-style-asian="italic"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 style:parent-style-name="Standaardalinea-lettertype">
      <style:text-properties fo:font-style="italic" style:font-style-asian="italic" fo:font-size="8.5pt" style:font-size-asian="8.5pt"/>
    </style:style>
    <style:style style:name="Row45" style:family="table-row"/>
    <style:style style:name="Cell1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" style:family="paragraph" style:parent-style-name="Standaard"/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/>
    <style:style style:name="T200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Row46" style:family="table-row"/>
    <style:style style:name="Cell1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/>
    <style:style style:name="T205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Row47" style:family="table-row"/>
    <style:style style:name="Cell1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" style:family="paragraph" style:parent-style-name="Standaard"/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/>
    <style:style style:name="T210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Row48" style:family="table-row"/>
    <style:style style:name="Cell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/>
    <style:style style:name="T215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Row49" style:family="table-row"/>
    <style:style style:name="Cell1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" style:family="paragraph" style:parent-style-name="Standaard"/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/>
    <style:style style:name="T220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Row50" style:family="table-row"/>
    <style:style style:name="Cell1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" style:family="paragraph" style:parent-style-name="p-table"/>
    <style:style style:name="T224_1" style:family="text" style:parent-style-name="Standaardalinea-lettertype">
      <style:text-properties fo:font-size="8.5pt" style:font-size-asian="8.5pt" fo:font-weight="bold" style:font-weight-asian="bold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/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T225_2" style:family="text" style:parent-style-name="Standaardalinea-lettertype">
      <style:text-properties fo:font-size="8.5pt" style:font-size-asian="8.5pt" fo:font-weight="bold" style:font-weight-asian="bold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Row51" style:family="table-row"/>
    <style:style style:name="Cell1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" style:family="paragraph" style:parent-style-name="Standaard"/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/>
    <style:style style:name="T230_1" style:family="text" style:parent-style-name="Standaardalinea-lettertype">
      <style:text-properties fo:font-style="italic" style:font-style-asian="italic"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 style:parent-style-name="Standaardalinea-lettertype">
      <style:text-properties fo:font-style="italic" style:font-style-asian="italic" fo:font-size="8.5pt" style:font-size-asian="8.5pt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 style:parent-style-name="Standaardalinea-lettertype">
      <style:text-properties fo:font-style="italic" style:font-style-asian="italic"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 style:parent-style-name="Standaardalinea-lettertype">
      <style:text-properties fo:font-style="italic" style:font-style-asian="italic" fo:font-size="8.5pt" style:font-size-asian="8.5pt"/>
    </style:style>
    <style:style style:name="Row52" style:family="table-row"/>
    <style:style style:name="Cell1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4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/>
    <style:style style:name="T235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Row53" style:family="table-row"/>
    <style:style style:name="Cell1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9" style:family="paragraph" style:parent-style-name="p-table"/>
    <style:style style:name="T239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/>
    <style:style style:name="T240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T241_2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T243_2" style:family="text" style:parent-style-name="Standaardalinea-lettertype">
      <style:text-properties fo:font-size="8.5pt" style:font-size-asian="8.5pt" fo:font-weight="bold" style:font-weight-asian="bold"/>
    </style:style>
    <style:style style:name="Row54" style:family="table-row"/>
    <style:style style:name="Cell1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" style:family="paragraph" style:parent-style-name="Standaard"/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/>
    <style:style style:name="T245_1" style:family="text" style:parent-style-name="Standaardalinea-lettertype">
      <style:text-properties fo:font-style="italic" style:font-style-asian="italic"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 style:parent-style-name="Standaardalinea-lettertype">
      <style:text-properties fo:font-style="italic" style:font-style-asian="italic" fo:font-size="8.5pt" style:font-size-asian="8.5pt"/>
    </style:style>
    <style:style style:name="T246_2" style:family="text" style:parent-style-name="Standaardalinea-lettertype">
      <style:text-properties fo:font-style="italic" style:font-style-asian="italic" fo:font-size="8.5pt" style:font-size-asian="8.5pt"/>
    </style:style>
    <style:style style:name="T246_3" style:family="text" style:parent-style-name="Standaardalinea-lettertype">
      <style:text-properties fo:font-style="italic" style:font-style-asian="italic"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 style:parent-style-name="Standaardalinea-lettertype">
      <style:text-properties fo:font-style="italic" style:font-style-asian="italic"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 style:parent-style-name="Standaardalinea-lettertype">
      <style:text-properties fo:font-style="italic" style:font-style-asian="italic" fo:font-size="8.5pt" style:font-size-asian="8.5pt"/>
    </style:style>
    <style:style style:name="T248_2" style:family="text" style:parent-style-name="Standaardalinea-lettertype">
      <style:text-properties fo:font-style="italic" style:font-style-asian="italic" fo:font-size="8.5pt" style:font-size-asian="8.5pt"/>
    </style:style>
    <style:style style:name="Row55" style:family="table-row"/>
    <style:style style:name="Cell1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9" style:family="paragraph" style:parent-style-name="Standaard"/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/>
    <style:style style:name="T250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Row56" style:family="table-row"/>
    <style:style style:name="Cell2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4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Standaard"/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Standaard"/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Standaard"/>
    <style:style style:name="Row57" style:family="table-row"/>
    <style:style style:name="Cell2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9" style:family="paragraph" style:parent-style-name="Standaard"/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p-table"/>
    <style:style style:name="T260_1" style:family="text" style:parent-style-name="Standaardalinea-lettertype">
      <style:text-properties fo:font-size="8.5pt" style:font-size-asian="8.5pt" fo:font-weight="bold" style:font-weight-asian="bold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 style:parent-style-name="Standaardalinea-lettertype">
      <style:text-properties fo:font-size="8.5pt" style:font-size-asian="8.5pt" fo:font-weight="bold" style:font-weight-asian="bold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 style:parent-style-name="Standaardalinea-lettertype">
      <style:text-properties fo:font-size="8.5pt" style:font-size-asian="8.5pt" fo:font-weight="bold" style:font-weight-asian="bold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 style:parent-style-name="Standaardalinea-lettertype">
      <style:text-properties fo:font-size="8.5pt" style:font-size-asian="8.5pt" fo:font-weight="bold" style:font-weight-asian="bold"/>
    </style:style>
    <style:style style:name="Row58" style:family="table-row"/>
    <style:style style:name="Cell2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" style:family="paragraph" style:parent-style-name="Standaard"/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Standaard"/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Standaard"/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Standaard"/>
    <style:style style:name="P269" style:family="paragraph" style:parent-style-name="p-marginbottom"/>
    <style:style style:name="P270" style:family="paragraph" style:parent-style-name="header-h1"/>
    <style:style style:name="T270_1" style:family="text">
      <style:text-properties fo:font-weight="bold" style:font-weight-asian="bold"/>
    </style:style>
    <style:style style:name="P271" style:family="paragraph" style:parent-style-name="p-marginbottom"/>
    <style:style style:name="P272" style:family="paragraph" style:parent-style-name="p"/>
    <style:style style:name="T272_1" style:family="text">
      <style:text-properties fo:font-size="8.5pt" style:font-size-asian="8.5pt"/>
    </style:style>
    <style:style style:name="P273" style:family="paragraph" style:parent-style-name="p"/>
    <style:style style:name="T273_1" style:family="text">
      <style:text-properties fo:font-size="8.5pt" style:font-size-asian="8.5pt"/>
    </style:style>
    <style:style style:name="P274" style:family="paragraph" style:parent-style-name="p"/>
    <style:style style:name="T274_1" style:family="text">
      <style:text-properties fo:font-size="8.5pt" style:font-size-asian="8.5pt"/>
    </style:style>
    <style:style style:name="T274_2" style:family="text">
      <style:text-properties fo:font-size="8.5pt" style:font-size-asian="8.5pt"/>
    </style:style>
    <style:style style:name="P275" style:family="paragraph" style:parent-style-name="p"/>
    <style:style style:name="T275_1" style:family="text">
      <style:text-properties fo:font-size="8.5pt" style:font-size-asian="8.5pt"/>
    </style:style>
    <style:style style:name="P276" style:family="paragraph" style:parent-style-name="header-h1"/>
    <style:style style:name="T276_1" style:family="text">
      <style:text-properties fo:font-weight="bold" style:font-weight-asian="bold"/>
    </style:style>
    <style:style style:name="P277" style:family="paragraph" style:parent-style-name="p"/>
    <style:style style:name="T277_1" style:family="text">
      <style:text-properties fo:font-size="8.5pt" style:font-size-asian="8.5pt"/>
    </style:style>
    <style:style style:name="P278" style:family="paragraph" style:parent-style-name="header-h2"/>
    <style:style style:name="T278_1" style:family="text">
      <style:text-properties fo:font-style="italic" style:font-style-asian="italic"/>
    </style:style>
    <style:style style:name="P279" style:family="paragraph" style:parent-style-name="p"/>
    <style:style style:name="T279_1" style:family="text">
      <style:text-properties fo:font-size="8.5pt" style:font-size-asian="8.5pt"/>
    </style:style>
    <style:style style:name="P280" style:family="paragraph" style:parent-style-name="p"/>
    <style:style style:name="T280_1" style:family="text">
      <style:text-properties fo:font-size="8.5pt" style:font-size-asian="8.5pt"/>
    </style:style>
    <style:style style:name="P281" style:family="paragraph" style:parent-style-name="p"/>
    <style:style style:name="T281_1" style:family="text">
      <style:text-properties fo:font-size="8.5pt" style:font-size-asian="8.5pt"/>
    </style:style>
    <style:style style:name="P282" style:family="paragraph" style:parent-style-name="header-h2"/>
    <style:style style:name="T282_1" style:family="text">
      <style:text-properties fo:font-style="italic" style:font-style-asian="italic"/>
    </style:style>
    <style:style style:name="P283" style:family="paragraph" style:parent-style-name="p"/>
    <style:style style:name="T283_1" style:family="text">
      <style:text-properties fo:font-size="8.5pt" style:font-size-asian="8.5pt"/>
    </style:style>
    <style:style style:name="P284" style:family="paragraph" style:parent-style-name="header-h2"/>
    <style:style style:name="T284_1" style:family="text">
      <style:text-properties fo:font-style="italic" style:font-style-asian="italic"/>
    </style:style>
    <style:style style:name="P285" style:family="paragraph" style:parent-style-name="p"/>
    <style:style style:name="T285_1" style:family="text">
      <style:text-properties fo:font-size="8.5pt" style:font-size-asian="8.5pt"/>
    </style:style>
    <style:style style:name="T285_2" style:family="text" style:parent-style-name="Standaardalinea-lettertype">
      <style:text-properties fo:font-style="italic" style:font-style-asian="italic" fo:font-size="8.5pt" style:font-size-asian="8.5pt"/>
    </style:style>
    <style:style style:name="T285_3" style:family="text">
      <style:text-properties fo:font-size="8.5pt" style:font-size-asian="8.5pt"/>
    </style:style>
    <style:style style:name="T285_4" style:family="text" style:parent-style-name="Standaardalinea-lettertype">
      <style:text-properties fo:font-style="italic" style:font-style-asian="italic" fo:font-size="8.5pt" style:font-size-asian="8.5pt"/>
    </style:style>
    <style:style style:name="T285_5" style:family="text">
      <style:text-properties fo:font-size="8.5pt" style:font-size-asian="8.5pt"/>
    </style:style>
    <style:style style:name="T285_6" style:family="text">
      <style:text-properties fo:font-size="8.5pt" style:font-size-asian="8.5pt"/>
    </style:style>
    <style:style style:name="T285_7" style:family="text" style:parent-style-name="Standaardalinea-lettertype">
      <style:text-properties fo:font-style="italic" style:font-style-asian="italic" fo:font-size="8.5pt" style:font-size-asian="8.5pt"/>
    </style:style>
    <style:style style:name="T285_8" style:family="text">
      <style:text-properties fo:font-size="8.5pt" style:font-size-asian="8.5pt"/>
    </style:style>
    <style:style style:name="P286" style:family="paragraph" style:parent-style-name="p"/>
    <style:style style:name="T286_1" style:family="text">
      <style:text-properties fo:font-size="8.5pt" style:font-size-asian="8.5pt"/>
    </style:style>
    <style:style style:name="P287" style:family="paragraph" style:parent-style-name="header-h2"/>
    <style:style style:name="T287_1" style:family="text">
      <style:text-properties fo:font-style="italic" style:font-style-asian="italic"/>
    </style:style>
    <style:style style:name="P288" style:family="paragraph" style:parent-style-name="p"/>
    <style:style style:name="T288_1" style:family="text">
      <style:text-properties fo:font-size="8.5pt" style:font-size-asian="8.5pt"/>
    </style:style>
    <style:style style:name="P289" style:family="paragraph" style:parent-style-name="header-h2"/>
    <style:style style:name="T289_1" style:family="text">
      <style:text-properties fo:font-style="italic" style:font-style-asian="italic"/>
    </style:style>
    <style:style style:name="P290" style:family="paragraph" style:parent-style-name="p"/>
    <style:style style:name="T290_1" style:family="text">
      <style:text-properties fo:font-size="8.5pt" style:font-size-asian="8.5pt"/>
    </style:style>
    <style:style style:name="P291" style:family="paragraph" style:parent-style-name="page-break"/>
    <style:style style:name="P292" style:family="paragraph" style:parent-style-name="section-title-3"/>
    <style:style style:name="T292_1" style:family="text">
      <style:text-properties fo:color="#009ee0" style:font-size-complex="9pt" fo:font-weight="bold" style:font-weight-asian="bold"/>
    </style:style>
    <style:style style:name="P293" style:family="paragraph" style:parent-style-name="header-h1"/>
    <style:style style:name="T293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1" style:family="table-column">
      <style:table-column-properties style:column-width="0.852cm"/>
    </style:style>
    <style:style style:name="Column22" style:family="table-column">
      <style:table-column-properties style:column-width="6.092cm"/>
    </style:style>
    <style:style style:name="Column23" style:family="table-column">
      <style:table-column-properties style:column-width="3.385cm"/>
    </style:style>
    <style:style style:name="Column24" style:family="table-column">
      <style:table-column-properties style:column-width="3.385cm"/>
    </style:style>
    <style:style style:name="Column25" style:family="table-column">
      <style:table-column-properties style:column-width="3.385cm"/>
    </style:style>
    <style:style style:name="Row59" style:family="table-row"/>
    <style:style style:name="Cell218" style:family="table-cell">
      <style:table-cell-properties style:vertical-align="top" fo:padding-top="0.039cm" fo:padding-bottom="0.039cm" fo:padding-left="0.199cm" fo:padding-right="0.018cm" fo:wrap-option="wrap"/>
    </style:style>
    <style:style style:name="P294" style:family="paragraph" style:parent-style-name="kio2-table-title"/>
    <style:style style:name="T294_1" style:family="text">
      <style:text-properties fo:color="#ffffff" fo:font-size="9pt" style:font-size-asian="9pt"/>
    </style:style>
    <style:style style:name="Row60" style:family="table-row"/>
    <style:style style:name="Cell21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95" style:family="paragraph" style:parent-style-name="Standaard"/>
    <style:style style:name="Cell2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6" style:family="paragraph" style:parent-style-name="Standaard"/>
    <style:style style:name="Cell2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center"/>
    </style:style>
    <style:style style:name="T297_1" style:family="text">
      <style:text-properties fo:color="#000000" fo:font-size="8.5pt" style:font-size-asian="8.5pt"/>
    </style:style>
    <style:style style:name="Cell2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center"/>
    </style:style>
    <style:style style:name="T298_1" style:family="text">
      <style:text-properties fo:color="#000000" fo:font-size="8.5pt" style:font-size-asian="8.5pt"/>
    </style:style>
    <style:style style:name="Cell2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center"/>
    </style:style>
    <style:style style:name="T299_1" style:family="text">
      <style:text-properties fo:color="#000000" fo:font-size="8.5pt" style:font-size-asian="8.5pt"/>
    </style:style>
    <style:style style:name="Row61" style:family="table-row"/>
    <style:style style:name="Cell2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p-table"/>
    <style:style style:name="T300_1" style:family="text" style:parent-style-name="Standaardalinea-lettertype">
      <style:text-properties fo:font-size="8.5pt" style:font-size-asian="8.5pt" fo:font-weight="bold" style:font-weight-asian="bold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/>
    <style:style style:name="T301_1" style:family="text" style:parent-style-name="Standaardalinea-lettertype">
      <style:text-properties fo:font-size="8.5pt" style:font-size-asian="8.5pt" fo:font-weight="bold" style:font-weight-asian="bold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ize="8.5pt" style:font-size-asian="8.5pt" fo:font-weight="bold" style:font-weight-asian="bold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ize="8.5pt" style:font-size-asian="8.5pt" fo:font-weight="bold" style:font-weight-asian="bold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 style:parent-style-name="Standaardalinea-lettertype">
      <style:text-properties fo:font-size="8.5pt" style:font-size-asian="8.5pt" fo:font-weight="bold" style:font-weight-asian="bold"/>
    </style:style>
    <style:style style:name="Row62" style:family="table-row"/>
    <style:style style:name="Cell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" style:family="paragraph" style:parent-style-name="Standaard"/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Standaard"/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Standaard"/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Standaard"/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Standaard"/>
    <style:style style:name="Row63" style:family="table-row"/>
    <style:style style:name="Cell2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Standaard"/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 style:parent-style-name="Standaardalinea-lettertype">
      <style:text-properties fo:font-size="8.5pt" style:font-size-asian="8.5pt" fo:font-weight="bold" style:font-weight-asian="bold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T313_2" style:family="text" style:parent-style-name="Standaardalinea-lettertype">
      <style:text-properties fo:font-size="8.5pt" style:font-size-asian="8.5pt" fo:font-weight="bold" style:font-weight-asian="bold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Row64" style:family="table-row"/>
    <style:style style:name="Cell2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Standaard"/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Standaard"/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Row65" style:family="table-row"/>
    <style:style style:name="Cell2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0" style:family="paragraph" style:parent-style-name="p-table"/>
    <style:style style:name="T320_1" style:family="text" style:parent-style-name="Standaardalinea-lettertype">
      <style:text-properties fo:font-size="8.5pt" style:font-size-asian="8.5pt" fo:font-weight="bold" style:font-weight-asian="bold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/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T323_2" style:family="text" style:parent-style-name="Standaardalinea-lettertype">
      <style:text-properties fo:font-size="8.5pt" style:font-size-asian="8.5pt" fo:font-weight="bold" style:font-weight-asian="bold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ize="8.5pt" style:font-size-asian="8.5pt" fo:font-weight="bold" style:font-weight-asian="bold"/>
    </style:style>
    <style:style style:name="Row66" style:family="table-row"/>
    <style:style style:name="Cell2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5" style:family="paragraph" style:parent-style-name="Standaard"/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/>
    <style:style style:name="T326_1" style:family="text" style:parent-style-name="Standaardalinea-lettertype">
      <style:text-properties fo:font-style="italic" style:font-style-asian="italic"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 style:parent-style-name="Standaardalinea-lettertype">
      <style:text-properties fo:font-style="italic" style:font-style-asian="italic"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 style:parent-style-name="Standaardalinea-lettertype">
      <style:text-properties fo:font-style="italic" style:font-style-asian="italic" fo:font-size="8.5pt" style:font-size-asian="8.5pt"/>
    </style:style>
    <style:style style:name="T328_2" style:family="text" style:parent-style-name="Standaardalinea-lettertype">
      <style:text-properties fo:font-style="italic" style:font-style-asian="italic"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 style:parent-style-name="Standaardalinea-lettertype">
      <style:text-properties fo:font-style="italic" style:font-style-asian="italic" fo:font-size="8.5pt" style:font-size-asian="8.5pt"/>
    </style:style>
    <style:style style:name="Row67" style:family="table-row"/>
    <style:style style:name="Cell2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0" style:family="paragraph" style:parent-style-name="Standaard"/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/>
    <style:style style:name="T331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Row68" style:family="table-row"/>
    <style:style style:name="Cell2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5" style:family="paragraph" style:parent-style-name="p-table"/>
    <style:style style:name="T335_1" style:family="text" style:parent-style-name="Standaardalinea-lettertype">
      <style:text-properties fo:font-size="8.5pt" style:font-size-asian="8.5pt" fo:font-weight="bold" style:font-weight-asian="bold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 style:parent-style-name="Standaardalinea-lettertype">
      <style:text-properties fo:font-size="8.5pt" style:font-size-asian="8.5pt" fo:font-weight="bold" style:font-weight-asian="bold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 style:parent-style-name="Standaardalinea-lettertype">
      <style:text-properties fo:font-size="8.5pt" style:font-size-asian="8.5pt" fo:font-weight="bold" style:font-weight-asian="bold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ize="8.5pt" style:font-size-asian="8.5pt" fo:font-weight="bold" style:font-weight-asian="bold"/>
    </style:style>
    <style:style style:name="T338_2" style:family="text" style:parent-style-name="Standaardalinea-lettertype">
      <style:text-properties fo:font-size="8.5pt" style:font-size-asian="8.5pt" fo:font-weight="bold" style:font-weight-asian="bold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ize="8.5pt" style:font-size-asian="8.5pt" fo:font-weight="bold" style:font-weight-asian="bold"/>
    </style:style>
    <style:style style:name="Row69" style:family="table-row"/>
    <style:style style:name="Cell2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Standaard"/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/>
    <style:style style:name="T341_1" style:family="text" style:parent-style-name="Standaardalinea-lettertype">
      <style:text-properties fo:font-style="italic" style:font-style-asian="italic"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 style:parent-style-name="Standaardalinea-lettertype">
      <style:text-properties fo:font-style="italic" style:font-style-asian="italic"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 style:parent-style-name="Standaardalinea-lettertype">
      <style:text-properties fo:font-style="italic" style:font-style-asian="italic" fo:font-size="8.5pt" style:font-size-asian="8.5pt"/>
    </style:style>
    <style:style style:name="T343_2" style:family="text" style:parent-style-name="Standaardalinea-lettertype">
      <style:text-properties fo:font-style="italic" style:font-style-asian="italic"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 style:parent-style-name="Standaardalinea-lettertype">
      <style:text-properties fo:font-style="italic" style:font-style-asian="italic" fo:font-size="8.5pt" style:font-size-asian="8.5pt"/>
    </style:style>
    <style:style style:name="Row70" style:family="table-row"/>
    <style:style style:name="Cell2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Standaard"/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/>
    <style:style style:name="T346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71" style:family="table-row"/>
    <style:style style:name="Cell2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p-table"/>
    <style:style style:name="T350_1" style:family="text" style:parent-style-name="Standaardalinea-lettertype">
      <style:text-properties fo:font-size="8.5pt" style:font-size-asian="8.5pt" fo:font-weight="bold" style:font-weight-asian="bold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/>
    <style:style style:name="T351_1" style:family="text" style:parent-style-name="Standaardalinea-lettertype">
      <style:text-properties fo:font-size="8.5pt" style:font-size-asian="8.5pt" fo:font-weight="bold" style:font-weight-asian="bold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T352_2" style:family="text" style:parent-style-name="Standaardalinea-lettertype">
      <style:text-properties fo:font-size="8.5pt" style:font-size-asian="8.5pt" fo:font-weight="bold" style:font-weight-asian="bold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T353_2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T354_2" style:family="text" style:parent-style-name="Standaardalinea-lettertype">
      <style:text-properties fo:font-size="8.5pt" style:font-size-asian="8.5pt" fo:font-weight="bold" style:font-weight-asian="bold"/>
    </style:style>
    <style:style style:name="Row72" style:family="table-row"/>
    <style:style style:name="Cell2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Standaard"/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/>
    <style:style style:name="T356_1" style:family="text" style:parent-style-name="Standaardalinea-lettertype">
      <style:text-properties fo:font-style="italic" style:font-style-asian="italic" fo:font-size="8.5pt" style:font-size-asian="8.5pt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 style:parent-style-name="Standaardalinea-lettertype">
      <style:text-properties fo:font-style="italic" style:font-style-asian="italic" fo:font-size="8.5pt" style:font-size-asian="8.5pt"/>
    </style:style>
    <style:style style:name="T357_2" style:family="text" style:parent-style-name="Standaardalinea-lettertype">
      <style:text-properties fo:font-style="italic" style:font-style-asian="italic" fo:font-size="8.5pt" style:font-size-asian="8.5pt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tyle="italic" style:font-style-asian="italic" fo:font-size="8.5pt" style:font-size-asian="8.5pt"/>
    </style:style>
    <style:style style:name="T358_2" style:family="text" style:parent-style-name="Standaardalinea-lettertype">
      <style:text-properties fo:font-style="italic" style:font-style-asian="italic"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tyle="italic" style:font-style-asian="italic" fo:font-size="8.5pt" style:font-size-asian="8.5pt"/>
    </style:style>
    <style:style style:name="T359_2" style:family="text" style:parent-style-name="Standaardalinea-lettertype">
      <style:text-properties fo:font-style="italic" style:font-style-asian="italic" fo:font-size="8.5pt" style:font-size-asian="8.5pt"/>
    </style:style>
    <style:style style:name="Row73" style:family="table-row"/>
    <style:style style:name="Cell2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0" style:family="paragraph" style:parent-style-name="Standaard"/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/>
    <style:style style:name="T36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Row74" style:family="table-row"/>
    <style:style style:name="Cell2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Standaard"/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Standaard"/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Standaard"/>
    <style:style style:name="Row75" style:family="table-row"/>
    <style:style style:name="Cell2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0" style:family="paragraph" style:parent-style-name="Standaard"/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 style:parent-style-name="Standaardalinea-lettertype">
      <style:text-properties fo:font-size="8.5pt" style:font-size-asian="8.5pt" fo:font-weight="bold" style:font-weight-asian="bold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 style:parent-style-name="Standaardalinea-lettertype">
      <style:text-properties fo:font-size="8.5pt" style:font-size-asian="8.5pt" fo:font-weight="bold" style:font-weight-asian="bold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 style:parent-style-name="Standaardalinea-lettertype">
      <style:text-properties fo:font-size="8.5pt" style:font-size-asian="8.5pt" fo:font-weight="bold" style:font-weight-asian="bold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 style:parent-style-name="Standaardalinea-lettertype">
      <style:text-properties fo:font-size="8.5pt" style:font-size-asian="8.5pt" fo:font-weight="bold" style:font-weight-asian="bold"/>
    </style:style>
    <style:style style:name="Row76" style:family="table-row"/>
    <style:style style:name="Cell2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5" style:family="paragraph" style:parent-style-name="Standaard"/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Standaard"/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Standaard"/>
    <style:style style:name="P380" style:family="paragraph" style:parent-style-name="p-marginbottom"/>
    <style:style style:name="P381" style:family="paragraph" style:parent-style-name="header-h1"/>
    <style:style style:name="T381_1" style:family="text">
      <style:text-properties fo:font-weight="bold" style:font-weight-asian="bold"/>
    </style:style>
    <style:style style:name="P382" style:family="paragraph" style:parent-style-name="p"/>
    <style:style style:name="T382_1" style:family="text">
      <style:text-properties fo:font-size="8.5pt" style:font-size-asian="8.5pt"/>
    </style:style>
    <style:style style:name="P383" style:family="paragraph" style:parent-style-name="p"/>
    <style:style style:name="T383_1" style:family="text">
      <style:text-properties fo:font-size="8.5pt" style:font-size-asian="8.5pt"/>
    </style:style>
    <style:style style:name="P384" style:family="paragraph" style:parent-style-name="p"/>
    <style:style style:name="T384_1" style:family="text">
      <style:text-properties fo:font-size="8.5pt" style:font-size-asian="8.5pt"/>
    </style:style>
    <style:style style:name="P385" style:family="paragraph" style:parent-style-name="header-h1"/>
    <style:style style:name="T385_1" style:family="text">
      <style:text-properties fo:font-weight="bold" style:font-weight-asian="bold"/>
    </style:style>
    <style:style style:name="P386" style:family="paragraph" style:parent-style-name="p"/>
    <style:style style:name="T386_1" style:family="text">
      <style:text-properties fo:font-size="8.5pt" style:font-size-asian="8.5pt"/>
    </style:style>
    <style:style style:name="P387" style:family="paragraph" style:parent-style-name="header-h2"/>
    <style:style style:name="T387_1" style:family="text">
      <style:text-properties fo:font-style="italic" style:font-style-asian="italic"/>
    </style:style>
    <style:style style:name="P388" style:family="paragraph" style:parent-style-name="p"/>
    <style:style style:name="T388_1" style:family="text">
      <style:text-properties fo:font-size="8.5pt" style:font-size-asian="8.5pt"/>
    </style:style>
    <style:style style:name="T388_2" style:family="text">
      <style:text-properties fo:font-size="8.5pt" style:font-size-asian="8.5pt"/>
    </style:style>
    <style:style style:name="P389" style:family="paragraph" style:parent-style-name="p"/>
    <style:style style:name="T389_1" style:family="text">
      <style:text-properties fo:font-size="8.5pt" style:font-size-asian="8.5pt"/>
    </style:style>
    <style:style style:name="P390" style:family="paragraph" style:parent-style-name="p"/>
    <style:style style:name="T390_1" style:family="text">
      <style:text-properties fo:font-size="8.5pt" style:font-size-asian="8.5pt"/>
    </style:style>
    <style:style style:name="P391" style:family="paragraph" style:parent-style-name="header-h2"/>
    <style:style style:name="T391_1" style:family="text">
      <style:text-properties fo:font-style="italic" style:font-style-asian="italic"/>
    </style:style>
    <style:style style:name="P392" style:family="paragraph" style:parent-style-name="p"/>
    <style:style style:name="T392_1" style:family="text">
      <style:text-properties fo:font-size="8.5pt" style:font-size-asian="8.5pt"/>
    </style:style>
    <style:style style:name="P393" style:family="paragraph" style:parent-style-name="page-break"/>
    <style:style style:name="P394" style:family="paragraph" style:parent-style-name="section-title-3"/>
    <style:style style:name="T394_1" style:family="text">
      <style:text-properties fo:color="#009ee0" style:font-size-complex="9pt" fo:font-weight="bold" style:font-weight-asian="bold"/>
    </style:style>
    <style:style style:name="P395" style:family="paragraph" style:parent-style-name="header-h1"/>
    <style:style style:name="T395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6" style:family="table-column">
      <style:table-column-properties style:column-width="0.852cm"/>
    </style:style>
    <style:style style:name="Column27" style:family="table-column">
      <style:table-column-properties style:column-width="6.092cm"/>
    </style:style>
    <style:style style:name="Column28" style:family="table-column">
      <style:table-column-properties style:column-width="3.385cm"/>
    </style:style>
    <style:style style:name="Column29" style:family="table-column">
      <style:table-column-properties style:column-width="3.385cm"/>
    </style:style>
    <style:style style:name="Column30" style:family="table-column">
      <style:table-column-properties style:column-width="3.385cm"/>
    </style:style>
    <style:style style:name="Row77" style:family="table-row"/>
    <style:style style:name="Cell304" style:family="table-cell">
      <style:table-cell-properties style:vertical-align="top" fo:padding-top="0.039cm" fo:padding-bottom="0.039cm" fo:padding-left="0.199cm" fo:padding-right="0.018cm" fo:wrap-option="wrap"/>
    </style:style>
    <style:style style:name="P396" style:family="paragraph" style:parent-style-name="kio2-table-title"/>
    <style:style style:name="T396_1" style:family="text">
      <style:text-properties fo:color="#ffffff" fo:font-size="9pt" style:font-size-asian="9pt"/>
    </style:style>
    <style:style style:name="Row78" style:family="table-row"/>
    <style:style style:name="Cell30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97" style:family="paragraph" style:parent-style-name="Standaard"/>
    <style:style style:name="Cell30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8" style:family="paragraph" style:parent-style-name="Standaard"/>
    <style:style style:name="Cell3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center"/>
    </style:style>
    <style:style style:name="T399_1" style:family="text">
      <style:text-properties fo:color="#000000" fo:font-size="8.5pt" style:font-size-asian="8.5pt"/>
    </style:style>
    <style:style style:name="Cell3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0" style:family="paragraph" style:parent-style-name="p-table">
      <style:paragraph-properties fo:text-align="center"/>
    </style:style>
    <style:style style:name="T400_1" style:family="text">
      <style:text-properties fo:color="#000000" fo:font-size="8.5pt" style:font-size-asian="8.5pt"/>
    </style:style>
    <style:style style:name="Cell30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center"/>
    </style:style>
    <style:style style:name="T401_1" style:family="text">
      <style:text-properties fo:color="#000000" fo:font-size="8.5pt" style:font-size-asian="8.5pt"/>
    </style:style>
    <style:style style:name="Row79" style:family="table-row"/>
    <style:style style:name="Cell3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2" style:family="paragraph" style:parent-style-name="p-table"/>
    <style:style style:name="T402_1" style:family="text" style:parent-style-name="Standaardalinea-lettertype">
      <style:text-properties fo:font-size="8.5pt" style:font-size-asian="8.5pt" fo:font-weight="bold" style:font-weight-asian="bold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/>
    <style:style style:name="T403_1" style:family="text" style:parent-style-name="Standaardalinea-lettertype">
      <style:text-properties fo:font-size="8.5pt" style:font-size-asian="8.5pt" fo:font-weight="bold" style:font-weight-asian="bold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 style:parent-style-name="Standaardalinea-lettertype">
      <style:text-properties fo:font-size="8.5pt" style:font-size-asian="8.5pt" fo:font-weight="bold" style:font-weight-asian="bold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 style:parent-style-name="Standaardalinea-lettertype">
      <style:text-properties fo:font-size="8.5pt" style:font-size-asian="8.5pt" fo:font-weight="bold" style:font-weight-asian="bold"/>
    </style:style>
    <style:style style:name="T405_2" style:family="text" style:parent-style-name="Standaardalinea-lettertype">
      <style:text-properties fo:font-size="8.5pt" style:font-size-asian="8.5pt" fo:font-weight="bold" style:font-weight-asian="bold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 style:parent-style-name="Standaardalinea-lettertype">
      <style:text-properties fo:font-size="8.5pt" style:font-size-asian="8.5pt" fo:font-weight="bold" style:font-weight-asian="bold"/>
    </style:style>
    <style:style style:name="Row80" style:family="table-row"/>
    <style:style style:name="Cell3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7" style:family="paragraph" style:parent-style-name="Standaard"/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Standaard"/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Standaard"/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Standaard"/>
    <style:style style:name="Row81" style:family="table-row"/>
    <style:style style:name="Cell3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2" style:family="paragraph" style:parent-style-name="Standaard"/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/>
    <style:style style:name="T413_1" style:family="text" style:parent-style-name="Standaardalinea-lettertype">
      <style:text-properties fo:font-size="8.5pt" style:font-size-asian="8.5pt" fo:font-weight="bold" style:font-weight-asian="bold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 style:parent-style-name="Standaardalinea-lettertype">
      <style:text-properties fo:font-size="8.5pt" style:font-size-asian="8.5pt" fo:font-weight="bold" style:font-weight-asian="bold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 style:parent-style-name="Standaardalinea-lettertype">
      <style:text-properties fo:font-size="8.5pt" style:font-size-asian="8.5pt" fo:font-weight="bold" style:font-weight-asian="bold"/>
    </style:style>
    <style:style style:name="T415_2" style:family="text" style:parent-style-name="Standaardalinea-lettertype">
      <style:text-properties fo:font-size="8.5pt" style:font-size-asian="8.5pt" fo:font-weight="bold" style:font-weight-asian="bold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 style:parent-style-name="Standaardalinea-lettertype">
      <style:text-properties fo:font-size="8.5pt" style:font-size-asian="8.5pt" fo:font-weight="bold" style:font-weight-asian="bold"/>
    </style:style>
    <style:style style:name="Row82" style:family="table-row"/>
    <style:style style:name="Cell3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7" style:family="paragraph" style:parent-style-name="Standaard"/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Standaard"/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Standaard"/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0" style:family="paragraph" style:parent-style-name="Standaard"/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Standaard"/>
    <style:style style:name="Row83" style:family="table-row"/>
    <style:style style:name="Cell3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2" style:family="paragraph" style:parent-style-name="p-table"/>
    <style:style style:name="T422_1" style:family="text" style:parent-style-name="Standaardalinea-lettertype">
      <style:text-properties fo:font-size="8.5pt" style:font-size-asian="8.5pt" fo:font-weight="bold" style:font-weight-asian="bold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/>
    <style:style style:name="T423_1" style:family="text" style:parent-style-name="Standaardalinea-lettertype">
      <style:text-properties fo:font-size="8.5pt" style:font-size-asian="8.5pt" fo:font-weight="bold" style:font-weight-asian="bold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 style:parent-style-name="Standaardalinea-lettertype">
      <style:text-properties fo:font-size="8.5pt" style:font-size-asian="8.5pt" fo:font-weight="bold" style:font-weight-asian="bold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 style:parent-style-name="Standaardalinea-lettertype">
      <style:text-properties fo:font-size="8.5pt" style:font-size-asian="8.5pt" fo:font-weight="bold" style:font-weight-asian="bold"/>
    </style:style>
    <style:style style:name="T425_2" style:family="text" style:parent-style-name="Standaardalinea-lettertype">
      <style:text-properties fo:font-size="8.5pt" style:font-size-asian="8.5pt" fo:font-weight="bold" style:font-weight-asian="bold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Row84" style:family="table-row"/>
    <style:style style:name="Cell3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7" style:family="paragraph" style:parent-style-name="Standaard"/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/>
    <style:style style:name="T428_1" style:family="text" style:parent-style-name="Standaardalinea-lettertype">
      <style:text-properties fo:font-style="italic" style:font-style-asian="italic"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tyle="italic" style:font-style-asian="italic"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 style:parent-style-name="Standaardalinea-lettertype">
      <style:text-properties fo:font-style="italic" style:font-style-asian="italic" fo:font-size="8.5pt" style:font-size-asian="8.5pt"/>
    </style:style>
    <style:style style:name="T430_2" style:family="text" style:parent-style-name="Standaardalinea-lettertype">
      <style:text-properties fo:font-style="italic" style:font-style-asian="italic"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 style:parent-style-name="Standaardalinea-lettertype">
      <style:text-properties fo:font-style="italic" style:font-style-asian="italic" fo:font-size="8.5pt" style:font-size-asian="8.5pt"/>
    </style:style>
    <style:style style:name="Row85" style:family="table-row"/>
    <style:style style:name="Cell3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2" style:family="paragraph" style:parent-style-name="Standaard"/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/>
    <style:style style:name="T433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Row86" style:family="table-row"/>
    <style:style style:name="Cell3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7" style:family="paragraph" style:parent-style-name="Standaard"/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/>
    <style:style style:name="T438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Row87" style:family="table-row"/>
    <style:style style:name="Cell3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2" style:family="paragraph" style:parent-style-name="p-table"/>
    <style:style style:name="T442_1" style:family="text" style:parent-style-name="Standaardalinea-lettertype">
      <style:text-properties fo:font-size="8.5pt" style:font-size-asian="8.5pt" fo:font-weight="bold" style:font-weight-asian="bold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/>
    <style:style style:name="T443_1" style:family="text" style:parent-style-name="Standaardalinea-lettertype">
      <style:text-properties fo:font-size="8.5pt" style:font-size-asian="8.5pt" fo:font-weight="bold" style:font-weight-asian="bold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 style:parent-style-name="Standaardalinea-lettertype">
      <style:text-properties fo:font-size="8.5pt" style:font-size-asian="8.5pt" fo:font-weight="bold" style:font-weight-asian="bold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 style:parent-style-name="Standaardalinea-lettertype">
      <style:text-properties fo:font-size="8.5pt" style:font-size-asian="8.5pt" fo:font-weight="bold" style:font-weight-asian="bold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 style:parent-style-name="Standaardalinea-lettertype">
      <style:text-properties fo:font-size="8.5pt" style:font-size-asian="8.5pt" fo:font-weight="bold" style:font-weight-asian="bold"/>
    </style:style>
    <style:style style:name="Row88" style:family="table-row"/>
    <style:style style:name="Cell3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7" style:family="paragraph" style:parent-style-name="Standaard"/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/>
    <style:style style:name="T448_1" style:family="text" style:parent-style-name="Standaardalinea-lettertype">
      <style:text-properties fo:font-style="italic" style:font-style-asian="italic"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 style:parent-style-name="Standaardalinea-lettertype">
      <style:text-properties fo:font-style="italic" style:font-style-asian="italic"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 style:parent-style-name="Standaardalinea-lettertype">
      <style:text-properties fo:font-style="italic" style:font-style-asian="italic"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 style:parent-style-name="Standaardalinea-lettertype">
      <style:text-properties fo:font-style="italic" style:font-style-asian="italic" fo:font-size="8.5pt" style:font-size-asian="8.5pt"/>
    </style:style>
    <style:style style:name="Row89" style:family="table-row"/>
    <style:style style:name="Cell3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2" style:family="paragraph" style:parent-style-name="Standaard"/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/>
    <style:style style:name="T453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>
      <style:text-properties fo:font-size="8.5pt" style:font-size-asian="8.5pt"/>
    </style:style>
    <style:style style:name="Row90" style:family="table-row"/>
    <style:style style:name="Cell3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7" style:family="paragraph" style:parent-style-name="p-table"/>
    <style:style style:name="T457_1" style:family="text" style:parent-style-name="Standaardalinea-lettertype">
      <style:text-properties fo:font-size="8.5pt" style:font-size-asian="8.5pt" fo:font-weight="bold" style:font-weight-asian="bold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/>
    <style:style style:name="T458_1" style:family="text" style:parent-style-name="Standaardalinea-lettertype">
      <style:text-properties fo:font-size="8.5pt" style:font-size-asian="8.5pt" fo:font-weight="bold" style:font-weight-asian="bold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 style:parent-style-name="Standaardalinea-lettertype">
      <style:text-properties fo:font-size="8.5pt" style:font-size-asian="8.5pt" fo:font-weight="bold" style:font-weight-asian="bold"/>
    </style:style>
    <style:style style:name="T459_2" style:family="text" style:parent-style-name="Standaardalinea-lettertype">
      <style:text-properties fo:font-size="8.5pt" style:font-size-asian="8.5pt" fo:font-weight="bold" style:font-weight-asian="bold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 style:parent-style-name="Standaardalinea-lettertype">
      <style:text-properties fo:font-size="8.5pt" style:font-size-asian="8.5pt" fo:font-weight="bold" style:font-weight-asian="bold"/>
    </style:style>
    <style:style style:name="T460_2" style:family="text" style:parent-style-name="Standaardalinea-lettertype">
      <style:text-properties fo:font-size="8.5pt" style:font-size-asian="8.5pt" fo:font-weight="bold" style:font-weight-asian="bold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 style:parent-style-name="Standaardalinea-lettertype">
      <style:text-properties fo:font-size="8.5pt" style:font-size-asian="8.5pt" fo:font-weight="bold" style:font-weight-asian="bold"/>
    </style:style>
    <style:style style:name="T461_2" style:family="text" style:parent-style-name="Standaardalinea-lettertype">
      <style:text-properties fo:font-size="8.5pt" style:font-size-asian="8.5pt" fo:font-weight="bold" style:font-weight-asian="bold"/>
    </style:style>
    <style:style style:name="Row91" style:family="table-row"/>
    <style:style style:name="Cell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2" style:family="paragraph" style:parent-style-name="Standaard"/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/>
    <style:style style:name="T463_1" style:family="text" style:parent-style-name="Standaardalinea-lettertype">
      <style:text-properties fo:font-style="italic" style:font-style-asian="italic" fo:font-size="8.5pt" style:font-size-asian="8.5pt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 style:parent-style-name="Standaardalinea-lettertype">
      <style:text-properties fo:font-style="italic" style:font-style-asian="italic" fo:font-size="8.5pt" style:font-size-asian="8.5pt"/>
    </style:style>
    <style:style style:name="T464_2" style:family="text" style:parent-style-name="Standaardalinea-lettertype">
      <style:text-properties fo:font-style="italic" style:font-style-asian="italic" fo:font-size="8.5pt" style:font-size-asian="8.5pt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 style:parent-style-name="Standaardalinea-lettertype">
      <style:text-properties fo:font-style="italic" style:font-style-asian="italic" fo:font-size="8.5pt" style:font-size-asian="8.5pt"/>
    </style:style>
    <style:style style:name="T465_2" style:family="text" style:parent-style-name="Standaardalinea-lettertype">
      <style:text-properties fo:font-style="italic" style:font-style-asian="italic"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 style:parent-style-name="Standaardalinea-lettertype">
      <style:text-properties fo:font-style="italic" style:font-style-asian="italic" fo:font-size="8.5pt" style:font-size-asian="8.5pt"/>
    </style:style>
    <style:style style:name="T466_2" style:family="text" style:parent-style-name="Standaardalinea-lettertype">
      <style:text-properties fo:font-style="italic" style:font-style-asian="italic" fo:font-size="8.5pt" style:font-size-asian="8.5pt"/>
    </style:style>
    <style:style style:name="Row92" style:family="table-row"/>
    <style:style style:name="Cell3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7" style:family="paragraph" style:parent-style-name="Standaard"/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/>
    <style:style style:name="T468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Row93" style:family="table-row"/>
    <style:style style:name="Cell3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2" style:family="paragraph" style:parent-style-name="Standaard"/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Standaard"/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Standaard"/>
    <style:style style:name="Row94" style:family="table-row"/>
    <style:style style:name="Cell3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7" style:family="paragraph" style:parent-style-name="Standaard"/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/>
    <style:style style:name="T478_1" style:family="text" style:parent-style-name="Standaardalinea-lettertype">
      <style:text-properties fo:font-size="8.5pt" style:font-size-asian="8.5pt" fo:font-weight="bold" style:font-weight-asian="bold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 style:parent-style-name="Standaardalinea-lettertype">
      <style:text-properties fo:font-size="8.5pt" style:font-size-asian="8.5pt" fo:font-weight="bold" style:font-weight-asian="bold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 style:parent-style-name="Standaardalinea-lettertype">
      <style:text-properties fo:font-size="8.5pt" style:font-size-asian="8.5pt" fo:font-weight="bold" style:font-weight-asian="bold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 style:parent-style-name="Standaardalinea-lettertype">
      <style:text-properties fo:font-size="8.5pt" style:font-size-asian="8.5pt" fo:font-weight="bold" style:font-weight-asian="bold"/>
    </style:style>
    <style:style style:name="Row95" style:family="table-row"/>
    <style:style style:name="Cell3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2" style:family="paragraph" style:parent-style-name="Standaard"/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Standaard"/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Standaard"/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Standaard"/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Standaard"/>
    <style:style style:name="P487" style:family="paragraph" style:parent-style-name="p-marginbottom"/>
    <style:style style:name="P488" style:family="paragraph" style:parent-style-name="header-h1"/>
    <style:style style:name="T488_1" style:family="text">
      <style:text-properties fo:font-weight="bold" style:font-weight-asian="bold"/>
    </style:style>
    <style:style style:name="P489" style:family="paragraph" style:parent-style-name="p"/>
    <style:style style:name="T489_1" style:family="text">
      <style:text-properties fo:font-size="8.5pt" style:font-size-asian="8.5pt"/>
    </style:style>
    <style:style style:name="P490" style:family="paragraph" style:parent-style-name="p"/>
    <style:style style:name="T490_1" style:family="text">
      <style:text-properties fo:font-size="8.5pt" style:font-size-asian="8.5pt"/>
    </style:style>
    <style:style style:name="P491" style:family="paragraph" style:parent-style-name="p"/>
    <style:style style:name="T491_1" style:family="text">
      <style:text-properties fo:font-size="8.5pt" style:font-size-asian="8.5pt"/>
    </style:style>
    <style:style style:name="P492" style:family="paragraph" style:parent-style-name="p"/>
    <style:style style:name="T492_1" style:family="text">
      <style:text-properties fo:font-size="8.5pt" style:font-size-asian="8.5pt"/>
    </style:style>
    <style:style style:name="P493" style:family="paragraph" style:parent-style-name="p"/>
    <style:style style:name="T493_1" style:family="text">
      <style:text-properties fo:font-size="8.5pt" style:font-size-asian="8.5pt"/>
    </style:style>
    <style:style style:name="P494" style:family="paragraph" style:parent-style-name="header-h1"/>
    <style:style style:name="T494_1" style:family="text">
      <style:text-properties fo:font-weight="bold" style:font-weight-asian="bold"/>
    </style:style>
    <style:style style:name="P495" style:family="paragraph" style:parent-style-name="p"/>
    <style:style style:name="T495_1" style:family="text">
      <style:text-properties fo:font-size="8.5pt" style:font-size-asian="8.5pt"/>
    </style:style>
    <style:style style:name="P496" style:family="paragraph" style:parent-style-name="header-h2"/>
    <style:style style:name="T496_1" style:family="text">
      <style:text-properties fo:font-style="italic" style:font-style-asian="italic"/>
    </style:style>
    <style:style style:name="P497" style:family="paragraph" style:parent-style-name="p"/>
    <style:style style:name="T497_1" style:family="text">
      <style:text-properties fo:font-size="8.5pt" style:font-size-asian="8.5pt"/>
    </style:style>
    <style:style style:name="P498" style:family="paragraph" style:parent-style-name="p"/>
    <style:style style:name="T498_1" style:family="text">
      <style:text-properties fo:font-size="8.5pt" style:font-size-asian="8.5pt"/>
    </style:style>
    <style:style style:name="P499" style:family="paragraph" style:parent-style-name="header-h2"/>
    <style:style style:name="T499_1" style:family="text">
      <style:text-properties fo:font-style="italic" style:font-style-asian="italic"/>
    </style:style>
    <style:style style:name="P500" style:family="paragraph" style:parent-style-name="p"/>
    <style:style style:name="T500_1" style:family="text">
      <style:text-properties fo:font-size="8.5pt" style:font-size-asian="8.5pt"/>
    </style:style>
    <style:style style:name="P501" style:family="paragraph" style:parent-style-name="header-h2"/>
    <style:style style:name="T501_1" style:family="text">
      <style:text-properties fo:font-style="italic" style:font-style-asian="italic"/>
    </style:style>
    <style:style style:name="P502" style:family="paragraph" style:parent-style-name="p"/>
    <style:style style:name="T502_1" style:family="text">
      <style:text-properties fo:font-size="8.5pt" style:font-size-asian="8.5pt"/>
    </style:style>
    <style:style style:name="P503" style:family="paragraph" style:parent-style-name="section-title-3"/>
    <style:style style:name="T503_1" style:family="text">
      <style:text-properties fo:color="#009ee0" style:font-size-complex="9pt" fo:font-weight="bold" style:font-weight-asian="bold"/>
    </style:style>
    <style:style style:name="P504" style:family="paragraph" style:parent-style-name="header-h1"/>
    <style:style style:name="T504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1" style:family="table-column">
      <style:table-column-properties style:column-width="0.852cm"/>
    </style:style>
    <style:style style:name="Column32" style:family="table-column">
      <style:table-column-properties style:column-width="6.092cm"/>
    </style:style>
    <style:style style:name="Column33" style:family="table-column">
      <style:table-column-properties style:column-width="3.385cm"/>
    </style:style>
    <style:style style:name="Column34" style:family="table-column">
      <style:table-column-properties style:column-width="3.385cm"/>
    </style:style>
    <style:style style:name="Column35" style:family="table-column">
      <style:table-column-properties style:column-width="3.385cm"/>
    </style:style>
    <style:style style:name="Row96" style:family="table-row"/>
    <style:style style:name="Cell395" style:family="table-cell">
      <style:table-cell-properties style:vertical-align="top" fo:padding-top="0.039cm" fo:padding-bottom="0.039cm" fo:padding-left="0.199cm" fo:padding-right="0.018cm" fo:wrap-option="wrap"/>
    </style:style>
    <style:style style:name="P505" style:family="paragraph" style:parent-style-name="kio2-table-title"/>
    <style:style style:name="T505_1" style:family="text">
      <style:text-properties fo:color="#ffffff" fo:font-size="9pt" style:font-size-asian="9pt"/>
    </style:style>
    <style:style style:name="Row97" style:family="table-row"/>
    <style:style style:name="Cell39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06" style:family="paragraph" style:parent-style-name="Standaard"/>
    <style:style style:name="Cell39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7" style:family="paragraph" style:parent-style-name="Standaard"/>
    <style:style style:name="Cell39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center"/>
    </style:style>
    <style:style style:name="T508_1" style:family="text">
      <style:text-properties fo:color="#000000" fo:font-size="8.5pt" style:font-size-asian="8.5pt"/>
    </style:style>
    <style:style style:name="Cell39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center"/>
    </style:style>
    <style:style style:name="T509_1" style:family="text">
      <style:text-properties fo:color="#000000" fo:font-size="8.5pt" style:font-size-asian="8.5pt"/>
    </style:style>
    <style:style style:name="Cell40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center"/>
    </style:style>
    <style:style style:name="T510_1" style:family="text">
      <style:text-properties fo:color="#000000" fo:font-size="8.5pt" style:font-size-asian="8.5pt"/>
    </style:style>
    <style:style style:name="Row98" style:family="table-row"/>
    <style:style style:name="Cell4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1" style:family="paragraph" style:parent-style-name="p-table"/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/>
    <style:style style:name="T512_1" style:family="text" style:parent-style-name="Standaardalinea-lettertype">
      <style:text-properties fo:font-size="8.5pt" style:font-size-asian="8.5pt" fo:font-weight="bold" style:font-weight-asian="bold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 style:parent-style-name="Standaardalinea-lettertype">
      <style:text-properties fo:font-size="8.5pt" style:font-size-asian="8.5pt" fo:font-weight="bold" style:font-weight-asian="bold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 style:parent-style-name="Standaardalinea-lettertype">
      <style:text-properties fo:font-size="8.5pt" style:font-size-asian="8.5pt" fo:font-weight="bold" style:font-weight-asian="bold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 style:parent-style-name="Standaardalinea-lettertype">
      <style:text-properties fo:font-size="8.5pt" style:font-size-asian="8.5pt" fo:font-weight="bold" style:font-weight-asian="bold"/>
    </style:style>
    <style:style style:name="Row99" style:family="table-row"/>
    <style:style style:name="Cell4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6" style:family="paragraph" style:parent-style-name="Standaard"/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Standaard"/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Standaard"/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Standaard"/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Standaard"/>
    <style:style style:name="Row100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1" style:family="paragraph" style:parent-style-name="Standaard"/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/>
    <style:style style:name="T522_1" style:family="text" style:parent-style-name="Standaardalinea-lettertype">
      <style:text-properties fo:font-size="8.5pt" style:font-size-asian="8.5pt" fo:font-weight="bold" style:font-weight-asian="bold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 style:parent-style-name="Standaardalinea-lettertype">
      <style:text-properties fo:font-size="8.5pt" style:font-size-asian="8.5pt" fo:font-weight="bold" style:font-weight-asian="bold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 style:parent-style-name="Standaardalinea-lettertype">
      <style:text-properties fo:font-size="8.5pt" style:font-size-asian="8.5pt" fo:font-weight="bold" style:font-weight-asian="bold"/>
    </style:style>
    <style:style style:name="T524_2" style:family="text" style:parent-style-name="Standaardalinea-lettertype">
      <style:text-properties fo:font-size="8.5pt" style:font-size-asian="8.5pt" fo:font-weight="bold" style:font-weight-asian="bold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 style:parent-style-name="Standaardalinea-lettertype">
      <style:text-properties fo:font-size="8.5pt" style:font-size-asian="8.5pt" fo:font-weight="bold" style:font-weight-asian="bold"/>
    </style:style>
    <style:style style:name="Row101" style:family="table-row"/>
    <style:style style:name="Cell4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6" style:family="paragraph" style:parent-style-name="Standaard"/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Standaard"/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Standaard"/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Standaard"/>
    <style:style style:name="Row102" style:family="table-row"/>
    <style:style style:name="Cell4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1" style:family="paragraph" style:parent-style-name="p-table"/>
    <style:style style:name="T531_1" style:family="text" style:parent-style-name="Standaardalinea-lettertype">
      <style:text-properties fo:font-size="8.5pt" style:font-size-asian="8.5pt" fo:font-weight="bold" style:font-weight-asian="bold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/>
    <style:style style:name="T532_1" style:family="text" style:parent-style-name="Standaardalinea-lettertype">
      <style:text-properties fo:font-size="8.5pt" style:font-size-asian="8.5pt" fo:font-weight="bold" style:font-weight-asian="bold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 style:parent-style-name="Standaardalinea-lettertype">
      <style:text-properties fo:font-size="8.5pt" style:font-size-asian="8.5pt" fo:font-weight="bold" style:font-weight-asian="bold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 style:parent-style-name="Standaardalinea-lettertype">
      <style:text-properties fo:font-size="8.5pt" style:font-size-asian="8.5pt" fo:font-weight="bold" style:font-weight-asian="bold"/>
    </style:style>
    <style:style style:name="T534_2" style:family="text" style:parent-style-name="Standaardalinea-lettertype">
      <style:text-properties fo:font-size="8.5pt" style:font-size-asian="8.5pt" fo:font-weight="bold" style:font-weight-asian="bold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 style:parent-style-name="Standaardalinea-lettertype">
      <style:text-properties fo:font-size="8.5pt" style:font-size-asian="8.5pt" fo:font-weight="bold" style:font-weight-asian="bold"/>
    </style:style>
    <style:style style:name="Row103" style:family="table-row"/>
    <style:style style:name="Cell4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6" style:family="paragraph" style:parent-style-name="Standaard"/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/>
    <style:style style:name="T537_1" style:family="text" style:parent-style-name="Standaardalinea-lettertype">
      <style:text-properties fo:font-style="italic" style:font-style-asian="italic" fo:font-size="8.5pt" style:font-size-asian="8.5pt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 style:parent-style-name="Standaardalinea-lettertype">
      <style:text-properties fo:font-style="italic" style:font-style-asian="italic"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 style:parent-style-name="Standaardalinea-lettertype">
      <style:text-properties fo:font-style="italic" style:font-style-asian="italic" fo:font-size="8.5pt" style:font-size-asian="8.5pt"/>
    </style:style>
    <style:style style:name="T539_2" style:family="text" style:parent-style-name="Standaardalinea-lettertype">
      <style:text-properties fo:font-style="italic" style:font-style-asian="italic"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 style:parent-style-name="Standaardalinea-lettertype">
      <style:text-properties fo:font-style="italic" style:font-style-asian="italic" fo:font-size="8.5pt" style:font-size-asian="8.5pt"/>
    </style:style>
    <style:style style:name="Row104" style:family="table-row"/>
    <style:style style:name="Cell4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1" style:family="paragraph" style:parent-style-name="Standaard"/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/>
    <style:style style:name="T542_1" style:family="text">
      <style:text-properties fo:font-size="8.5pt" style:font-size-asian="8.5pt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font-size="8.5pt" style:font-size-asian="8.5pt"/>
    </style:style>
    <style:style style:name="Row105" style:family="table-row"/>
    <style:style style:name="Cell4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6" style:family="paragraph" style:parent-style-name="p-table"/>
    <style:style style:name="T546_1" style:family="text" style:parent-style-name="Standaardalinea-lettertype">
      <style:text-properties fo:font-size="8.5pt" style:font-size-asian="8.5pt" fo:font-weight="bold" style:font-weight-asian="bold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/>
    <style:style style:name="T547_1" style:family="text" style:parent-style-name="Standaardalinea-lettertype">
      <style:text-properties fo:font-size="8.5pt" style:font-size-asian="8.5pt" fo:font-weight="bold" style:font-weight-asian="bold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 style:parent-style-name="Standaardalinea-lettertype">
      <style:text-properties fo:font-size="8.5pt" style:font-size-asian="8.5pt" fo:font-weight="bold" style:font-weight-asian="bold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 style:parent-style-name="Standaardalinea-lettertype">
      <style:text-properties fo:font-size="8.5pt" style:font-size-asian="8.5pt" fo:font-weight="bold" style:font-weight-asian="bold"/>
    </style:style>
    <style:style style:name="T549_2" style:family="text" style:parent-style-name="Standaardalinea-lettertype">
      <style:text-properties fo:font-size="8.5pt" style:font-size-asian="8.5pt" fo:font-weight="bold" style:font-weight-asian="bold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 style:parent-style-name="Standaardalinea-lettertype">
      <style:text-properties fo:font-size="8.5pt" style:font-size-asian="8.5pt" fo:font-weight="bold" style:font-weight-asian="bold"/>
    </style:style>
    <style:style style:name="Row106" style:family="table-row"/>
    <style:style style:name="Cell4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1" style:family="paragraph" style:parent-style-name="Standaard"/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/>
    <style:style style:name="T552_1" style:family="text" style:parent-style-name="Standaardalinea-lettertype">
      <style:text-properties fo:font-style="italic" style:font-style-asian="italic"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 style:parent-style-name="Standaardalinea-lettertype">
      <style:text-properties fo:font-style="italic" style:font-style-asian="italic" fo:font-size="8.5pt" style:font-size-asian="8.5pt"/>
    </style:style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tyle="italic" style:font-style-asian="italic" fo:font-size="8.5pt" style:font-size-asian="8.5pt"/>
    </style:style>
    <style:style style:name="T554_2" style:family="text" style:parent-style-name="Standaardalinea-lettertype">
      <style:text-properties fo:font-style="italic" style:font-style-asian="italic"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 style:parent-style-name="Standaardalinea-lettertype">
      <style:text-properties fo:font-style="italic" style:font-style-asian="italic" fo:font-size="8.5pt" style:font-size-asian="8.5pt"/>
    </style:style>
    <style:style style:name="Row107" style:family="table-row"/>
    <style:style style:name="Cell4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6" style:family="paragraph" style:parent-style-name="Standaard"/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/>
    <style:style style:name="T557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>
      <style:text-properties fo:font-size="8.5pt" style:font-size-asian="8.5pt"/>
    </style:style>
    <style:style style:name="Row108" style:family="table-row"/>
    <style:style style:name="Cell4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1" style:family="paragraph" style:parent-style-name="p-table"/>
    <style:style style:name="T561_1" style:family="text" style:parent-style-name="Standaardalinea-lettertype">
      <style:text-properties fo:font-size="8.5pt" style:font-size-asian="8.5pt" fo:font-weight="bold" style:font-weight-asian="bold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/>
    <style:style style:name="T562_1" style:family="text" style:parent-style-name="Standaardalinea-lettertype">
      <style:text-properties fo:font-size="8.5pt" style:font-size-asian="8.5pt" fo:font-weight="bold" style:font-weight-asian="bold"/>
    </style:style>
    <style:style style:name="T562_2" style:family="text" style:parent-style-name="Standaardalinea-lettertype">
      <style:text-properties fo:font-size="8.5pt" style:font-size-asian="8.5pt" fo:font-weight="bold" style:font-weight-asian="bold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 style:parent-style-name="Standaardalinea-lettertype">
      <style:text-properties fo:font-size="8.5pt" style:font-size-asian="8.5pt" fo:font-weight="bold" style:font-weight-asian="bold"/>
    </style:style>
    <style:style style:name="T563_2" style:family="text" style:parent-style-name="Standaardalinea-lettertype">
      <style:text-properties fo:font-size="8.5pt" style:font-size-asian="8.5pt" fo:font-weight="bold" style:font-weight-asian="bold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 style:parent-style-name="Standaardalinea-lettertype">
      <style:text-properties fo:font-size="8.5pt" style:font-size-asian="8.5pt" fo:font-weight="bold" style:font-weight-asian="bold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 style:parent-style-name="Standaardalinea-lettertype">
      <style:text-properties fo:font-size="8.5pt" style:font-size-asian="8.5pt" fo:font-weight="bold" style:font-weight-asian="bold"/>
    </style:style>
    <style:style style:name="T565_2" style:family="text" style:parent-style-name="Standaardalinea-lettertype">
      <style:text-properties fo:font-size="8.5pt" style:font-size-asian="8.5pt" fo:font-weight="bold" style:font-weight-asian="bold"/>
    </style:style>
    <style:style style:name="Row109" style:family="table-row"/>
    <style:style style:name="Cell4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6" style:family="paragraph" style:parent-style-name="Standaard"/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/>
    <style:style style:name="T567_1" style:family="text" style:parent-style-name="Standaardalinea-lettertype">
      <style:text-properties fo:font-style="italic" style:font-style-asian="italic" fo:font-size="8.5pt" style:font-size-asian="8.5pt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 style:parent-style-name="Standaardalinea-lettertype">
      <style:text-properties fo:font-style="italic" style:font-style-asian="italic" fo:font-size="8.5pt" style:font-size-asian="8.5pt"/>
    </style:style>
    <style:style style:name="T568_2" style:family="text" style:parent-style-name="Standaardalinea-lettertype">
      <style:text-properties fo:font-style="italic" style:font-style-asian="italic" fo:font-size="8.5pt" style:font-size-asian="8.5pt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 style:parent-style-name="Standaardalinea-lettertype">
      <style:text-properties fo:font-style="italic" style:font-style-asian="italic" fo:font-size="8.5pt" style:font-size-asian="8.5pt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 style:parent-style-name="Standaardalinea-lettertype">
      <style:text-properties fo:font-style="italic" style:font-style-asian="italic" fo:font-size="8.5pt" style:font-size-asian="8.5pt"/>
    </style:style>
    <style:style style:name="T570_2" style:family="text" style:parent-style-name="Standaardalinea-lettertype">
      <style:text-properties fo:font-style="italic" style:font-style-asian="italic" fo:font-size="8.5pt" style:font-size-asian="8.5pt"/>
    </style:style>
    <style:style style:name="Row110" style:family="table-row"/>
    <style:style style:name="Cell4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1" style:family="paragraph" style:parent-style-name="Standaard"/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/>
    <style:style style:name="T572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>
      <style:text-properties fo:font-size="8.5pt" style:font-size-asian="8.5pt"/>
    </style:style>
    <style:style style:name="Row111" style:family="table-row"/>
    <style:style style:name="Cell4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6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Standaard"/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Standaard"/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Standaard"/>
    <style:style style:name="Row112" style:family="table-row"/>
    <style:style style:name="Cell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1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/>
    <style:style style:name="T582_1" style:family="text" style:parent-style-name="Standaardalinea-lettertype">
      <style:text-properties fo:font-size="8.5pt" style:font-size-asian="8.5pt" fo:font-weight="bold" style:font-weight-asian="bold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 style:parent-style-name="Standaardalinea-lettertype">
      <style:text-properties fo:font-size="8.5pt" style:font-size-asian="8.5pt" fo:font-weight="bold" style:font-weight-asian="bold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 style:parent-style-name="Standaardalinea-lettertype">
      <style:text-properties fo:font-size="8.5pt" style:font-size-asian="8.5pt" fo:font-weight="bold" style:font-weight-asian="bold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 style:parent-style-name="Standaardalinea-lettertype">
      <style:text-properties fo:font-size="8.5pt" style:font-size-asian="8.5pt" fo:font-weight="bold" style:font-weight-asian="bold"/>
    </style:style>
    <style:style style:name="Row113" style:family="table-row"/>
    <style:style style:name="Cell4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6" style:family="paragraph" style:parent-style-name="Standaard"/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Standaard"/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Standaard"/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Standaard"/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Standaard"/>
    <style:style style:name="P591" style:family="paragraph" style:parent-style-name="p-marginbottom"/>
    <style:style style:name="P592" style:family="paragraph" style:parent-style-name="header-h1"/>
    <style:style style:name="T592_1" style:family="text">
      <style:text-properties fo:font-weight="bold" style:font-weight-asian="bold"/>
    </style:style>
    <style:style style:name="P593" style:family="paragraph" style:parent-style-name="p"/>
    <style:style style:name="T593_1" style:family="text">
      <style:text-properties fo:font-size="8.5pt" style:font-size-asian="8.5pt"/>
    </style:style>
    <style:style style:name="P594" style:family="paragraph" style:parent-style-name="p"/>
    <style:style style:name="T594_1" style:family="text">
      <style:text-properties fo:font-size="8.5pt" style:font-size-asian="8.5pt"/>
    </style:style>
    <style:style style:name="P595" style:family="paragraph" style:parent-style-name="p"/>
    <style:style style:name="T595_1" style:family="text">
      <style:text-properties fo:font-size="8.5pt" style:font-size-asian="8.5pt"/>
    </style:style>
    <style:style style:name="P596" style:family="paragraph" style:parent-style-name="p"/>
    <style:style style:name="T596_1" style:family="text">
      <style:text-properties fo:font-size="8.5pt" style:font-size-asian="8.5pt"/>
    </style:style>
    <style:style style:name="P597" style:family="paragraph" style:parent-style-name="p"/>
    <style:style style:name="T597_1" style:family="text">
      <style:text-properties fo:font-size="8.5pt" style:font-size-asian="8.5pt"/>
    </style:style>
    <style:style style:name="P598" style:family="paragraph" style:parent-style-name="p"/>
    <style:style style:name="T598_1" style:family="text">
      <style:text-properties fo:font-size="8.5pt" style:font-size-asian="8.5pt"/>
    </style:style>
    <style:style style:name="P599" style:family="paragraph" style:parent-style-name="header-h1"/>
    <style:style style:name="T599_1" style:family="text">
      <style:text-properties fo:font-weight="bold" style:font-weight-asian="bold"/>
    </style:style>
    <style:style style:name="P600" style:family="paragraph" style:parent-style-name="p"/>
    <style:style style:name="T600_1" style:family="text">
      <style:text-properties fo:font-size="8.5pt" style:font-size-asian="8.5pt"/>
    </style:style>
    <style:style style:name="P601" style:family="paragraph" style:parent-style-name="header-h2"/>
    <style:style style:name="T601_1" style:family="text">
      <style:text-properties fo:font-style="italic" style:font-style-asian="italic"/>
    </style:style>
    <style:style style:name="P602" style:family="paragraph" style:parent-style-name="p"/>
    <style:style style:name="T602_1" style:family="text">
      <style:text-properties fo:font-size="8.5pt" style:font-size-asian="8.5pt"/>
    </style:style>
    <style:style style:name="T602_2" style:family="text" style:parent-style-name="Standaardalinea-lettertype">
      <style:text-properties fo:font-style="italic" style:font-style-asian="italic" fo:font-size="8.5pt" style:font-size-asian="8.5pt"/>
    </style:style>
    <style:style style:name="T602_3" style:family="text">
      <style:text-properties fo:font-size="8.5pt" style:font-size-asian="8.5pt"/>
    </style:style>
    <style:style style:name="P603" style:family="paragraph" style:parent-style-name="p"/>
    <style:style style:name="T603_1" style:family="text">
      <style:text-properties fo:font-size="8.5pt" style:font-size-asian="8.5pt"/>
    </style:style>
    <style:style style:name="P604" style:family="paragraph" style:parent-style-name="p"/>
    <style:style style:name="T604_1" style:family="text">
      <style:text-properties fo:font-size="8.5pt" style:font-size-asian="8.5pt"/>
    </style:style>
    <style:style style:name="T604_2" style:family="text">
      <style:text-properties fo:font-size="8.5pt" style:font-size-asian="8.5pt"/>
    </style:style>
    <style:style style:name="P605" style:family="paragraph" style:parent-style-name="header-h2"/>
    <style:style style:name="T605_1" style:family="text">
      <style:text-properties fo:font-style="italic" style:font-style-asian="italic"/>
    </style:style>
    <style:style style:name="P606" style:family="paragraph" style:parent-style-name="p"/>
    <style:style style:name="T606_1" style:family="text">
      <style:text-properties fo:font-size="8.5pt" style:font-size-asian="8.5pt"/>
    </style:style>
    <style:style style:name="P607" style:family="paragraph" style:parent-style-name="header-h2"/>
    <style:style style:name="T607_1" style:family="text">
      <style:text-properties fo:font-style="italic" style:font-style-asian="italic"/>
    </style:style>
    <style:style style:name="P608" style:family="paragraph" style:parent-style-name="p"/>
    <style:style style:name="T608_1" style:family="text">
      <style:text-properties fo:font-size="8.5pt" style:font-size-asian="8.5pt"/>
    </style:style>
    <style:style style:name="P609" style:family="paragraph" style:parent-style-name="section-title-3"/>
    <style:style style:name="T609_1" style:family="text">
      <style:text-properties fo:color="#009ee0" style:font-size-complex="9pt" fo:font-weight="bold" style:font-weight-asian="bold"/>
    </style:style>
    <style:style style:name="P610" style:family="paragraph" style:parent-style-name="header-h1"/>
    <style:style style:name="T610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6" style:family="table-column">
      <style:table-column-properties style:column-width="0.852cm"/>
    </style:style>
    <style:style style:name="Column37" style:family="table-column">
      <style:table-column-properties style:column-width="6.092cm"/>
    </style:style>
    <style:style style:name="Column38" style:family="table-column">
      <style:table-column-properties style:column-width="3.385cm"/>
    </style:style>
    <style:style style:name="Column39" style:family="table-column">
      <style:table-column-properties style:column-width="3.385cm"/>
    </style:style>
    <style:style style:name="Column40" style:family="table-column">
      <style:table-column-properties style:column-width="3.385cm"/>
    </style:style>
    <style:style style:name="Row114" style:family="table-row"/>
    <style:style style:name="Cell481" style:family="table-cell">
      <style:table-cell-properties style:vertical-align="top" fo:padding-top="0.039cm" fo:padding-bottom="0.039cm" fo:padding-left="0.199cm" fo:padding-right="0.018cm" fo:wrap-option="wrap"/>
    </style:style>
    <style:style style:name="P611" style:family="paragraph" style:parent-style-name="kio2-table-title"/>
    <style:style style:name="T611_1" style:family="text">
      <style:text-properties fo:color="#ffffff" fo:font-size="9pt" style:font-size-asian="9pt"/>
    </style:style>
    <style:style style:name="Row115" style:family="table-row"/>
    <style:style style:name="Cell48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12" style:family="paragraph" style:parent-style-name="Standaard"/>
    <style:style style:name="Cell4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3" style:family="paragraph" style:parent-style-name="Standaard"/>
    <style:style style:name="Cell4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center"/>
    </style:style>
    <style:style style:name="T614_1" style:family="text">
      <style:text-properties fo:color="#000000" fo:font-size="8.5pt" style:font-size-asian="8.5pt"/>
    </style:style>
    <style:style style:name="Cell4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5" style:family="paragraph" style:parent-style-name="p-table">
      <style:paragraph-properties fo:text-align="center"/>
    </style:style>
    <style:style style:name="T615_1" style:family="text">
      <style:text-properties fo:color="#000000" fo:font-size="8.5pt" style:font-size-asian="8.5pt"/>
    </style:style>
    <style:style style:name="Cell48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6" style:family="paragraph" style:parent-style-name="p-table">
      <style:paragraph-properties fo:text-align="center"/>
    </style:style>
    <style:style style:name="T616_1" style:family="text">
      <style:text-properties fo:color="#000000" fo:font-size="8.5pt" style:font-size-asian="8.5pt"/>
    </style:style>
    <style:style style:name="Row116" style:family="table-row"/>
    <style:style style:name="Cell4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7" style:family="paragraph" style:parent-style-name="p-table"/>
    <style:style style:name="T617_1" style:family="text" style:parent-style-name="Standaardalinea-lettertype">
      <style:text-properties fo:font-size="8.5pt" style:font-size-asian="8.5pt" fo:font-weight="bold" style:font-weight-asian="bold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/>
    <style:style style:name="T618_1" style:family="text" style:parent-style-name="Standaardalinea-lettertype">
      <style:text-properties fo:font-size="8.5pt" style:font-size-asian="8.5pt" fo:font-weight="bold" style:font-weight-asian="bold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 style:parent-style-name="Standaardalinea-lettertype">
      <style:text-properties fo:font-size="8.5pt" style:font-size-asian="8.5pt" fo:font-weight="bold" style:font-weight-asian="bold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 style:parent-style-name="Standaardalinea-lettertype">
      <style:text-properties fo:font-size="8.5pt" style:font-size-asian="8.5pt" fo:font-weight="bold" style:font-weight-asian="bold"/>
    </style:style>
    <style:style style:name="T620_2" style:family="text" style:parent-style-name="Standaardalinea-lettertype">
      <style:text-properties fo:font-size="8.5pt" style:font-size-asian="8.5pt" fo:font-weight="bold" style:font-weight-asian="bold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 style:parent-style-name="Standaardalinea-lettertype">
      <style:text-properties fo:font-size="8.5pt" style:font-size-asian="8.5pt" fo:font-weight="bold" style:font-weight-asian="bold"/>
    </style:style>
    <style:style style:name="Row117" style:family="table-row"/>
    <style:style style:name="Cell4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2" style:family="paragraph" style:parent-style-name="Standaard"/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Standaard"/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Standaard"/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Standaard"/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Standaard"/>
    <style:style style:name="Row118" style:family="table-row"/>
    <style:style style:name="Cell4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7" style:family="paragraph" style:parent-style-name="Standaard"/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/>
    <style:style style:name="T628_1" style:family="text" style:parent-style-name="Standaardalinea-lettertype">
      <style:text-properties fo:font-size="8.5pt" style:font-size-asian="8.5pt" fo:font-weight="bold" style:font-weight-asian="bold"/>
    </style:style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 style:parent-style-name="Standaardalinea-lettertype">
      <style:text-properties fo:font-size="8.5pt" style:font-size-asian="8.5pt" fo:font-weight="bold" style:font-weight-asian="bold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 style:parent-style-name="Standaardalinea-lettertype">
      <style:text-properties fo:font-size="8.5pt" style:font-size-asian="8.5pt" fo:font-weight="bold" style:font-weight-asian="bold"/>
    </style:style>
    <style:style style:name="T630_2" style:family="text" style:parent-style-name="Standaardalinea-lettertype">
      <style:text-properties fo:font-size="8.5pt" style:font-size-asian="8.5pt" fo:font-weight="bold" style:font-weight-asian="bold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 style:parent-style-name="Standaardalinea-lettertype">
      <style:text-properties fo:font-size="8.5pt" style:font-size-asian="8.5pt" fo:font-weight="bold" style:font-weight-asian="bold"/>
    </style:style>
    <style:style style:name="Row119" style:family="table-row"/>
    <style:style style:name="Cell5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2" style:family="paragraph" style:parent-style-name="Standaard"/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Standaard"/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Standaard"/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Standaard"/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Standaard"/>
    <style:style style:name="Row120" style:family="table-row"/>
    <style:style style:name="Cell5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7" style:family="paragraph" style:parent-style-name="p-table"/>
    <style:style style:name="T637_1" style:family="text" style:parent-style-name="Standaardalinea-lettertype">
      <style:text-properties fo:font-size="8.5pt" style:font-size-asian="8.5pt" fo:font-weight="bold" style:font-weight-asian="bold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/>
    <style:style style:name="T638_1" style:family="text" style:parent-style-name="Standaardalinea-lettertype">
      <style:text-properties fo:font-size="8.5pt" style:font-size-asian="8.5pt" fo:font-weight="bold" style:font-weight-asian="bold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 style:parent-style-name="Standaardalinea-lettertype">
      <style:text-properties fo:font-size="8.5pt" style:font-size-asian="8.5pt" fo:font-weight="bold" style:font-weight-asian="bold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 style:parent-style-name="Standaardalinea-lettertype">
      <style:text-properties fo:font-size="8.5pt" style:font-size-asian="8.5pt" fo:font-weight="bold" style:font-weight-asian="bold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 style:parent-style-name="Standaardalinea-lettertype">
      <style:text-properties fo:font-size="8.5pt" style:font-size-asian="8.5pt" fo:font-weight="bold" style:font-weight-asian="bold"/>
    </style:style>
    <style:style style:name="Row121" style:family="table-row"/>
    <style:style style:name="Cell5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2" style:family="paragraph" style:parent-style-name="Standaard"/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/>
    <style:style style:name="T643_1" style:family="text" style:parent-style-name="Standaardalinea-lettertype">
      <style:text-properties fo:font-style="italic" style:font-style-asian="italic" fo:font-size="8.5pt" style:font-size-asian="8.5pt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 style:parent-style-name="Standaardalinea-lettertype">
      <style:text-properties fo:font-style="italic" style:font-style-asian="italic" fo:font-size="8.5pt" style:font-size-asian="8.5pt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 style:parent-style-name="Standaardalinea-lettertype">
      <style:text-properties fo:font-style="italic" style:font-style-asian="italic"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 style:parent-style-name="Standaardalinea-lettertype">
      <style:text-properties fo:font-style="italic" style:font-style-asian="italic" fo:font-size="8.5pt" style:font-size-asian="8.5pt"/>
    </style:style>
    <style:style style:name="Row122" style:family="table-row"/>
    <style:style style:name="Cell5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7" style:family="paragraph" style:parent-style-name="Standaard"/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/>
    <style:style style:name="T648_1" style:family="text">
      <style:text-properties fo:font-size="8.5pt" style:font-size-asian="8.5pt"/>
    </style:style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>
      <style:text-properties fo:font-size="8.5pt" style:font-size-asian="8.5pt"/>
    </style:style>
    <style:style style:name="Row123" style:family="table-row"/>
    <style:style style:name="Cell5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2" style:family="paragraph" style:parent-style-name="p-table"/>
    <style:style style:name="T652_1" style:family="text" style:parent-style-name="Standaardalinea-lettertype">
      <style:text-properties fo:font-size="8.5pt" style:font-size-asian="8.5pt" fo:font-weight="bold" style:font-weight-asian="bold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/>
    <style:style style:name="T653_1" style:family="text" style:parent-style-name="Standaardalinea-lettertype">
      <style:text-properties fo:font-size="8.5pt" style:font-size-asian="8.5pt" fo:font-weight="bold" style:font-weight-asian="bold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 style:parent-style-name="Standaardalinea-lettertype">
      <style:text-properties fo:font-size="8.5pt" style:font-size-asian="8.5pt" fo:font-weight="bold" style:font-weight-asian="bold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 style:parent-style-name="Standaardalinea-lettertype">
      <style:text-properties fo:font-size="8.5pt" style:font-size-asian="8.5pt" fo:font-weight="bold" style:font-weight-asian="bold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 style:parent-style-name="Standaardalinea-lettertype">
      <style:text-properties fo:font-size="8.5pt" style:font-size-asian="8.5pt" fo:font-weight="bold" style:font-weight-asian="bold"/>
    </style:style>
    <style:style style:name="Row124" style:family="table-row"/>
    <style:style style:name="Cell5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7" style:family="paragraph" style:parent-style-name="Standaard"/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/>
    <style:style style:name="T658_1" style:family="text" style:parent-style-name="Standaardalinea-lettertype">
      <style:text-properties fo:font-style="italic" style:font-style-asian="italic" fo:font-size="8.5pt" style:font-size-asian="8.5pt"/>
    </style:style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 style:parent-style-name="Standaardalinea-lettertype">
      <style:text-properties fo:font-style="italic" style:font-style-asian="italic" fo:font-size="8.5pt" style:font-size-asian="8.5pt"/>
    </style:style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 style:parent-style-name="Standaardalinea-lettertype">
      <style:text-properties fo:font-style="italic" style:font-style-asian="italic" fo:font-size="8.5pt" style:font-size-asian="8.5pt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 style:parent-style-name="Standaardalinea-lettertype">
      <style:text-properties fo:font-style="italic" style:font-style-asian="italic" fo:font-size="8.5pt" style:font-size-asian="8.5pt"/>
    </style:style>
    <style:style style:name="Row125" style:family="table-row"/>
    <style:style style:name="Cell5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2" style:family="paragraph" style:parent-style-name="Standaard"/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/>
    <style:style style:name="T663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Row126" style:family="table-row"/>
    <style:style style:name="Cell5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7" style:family="paragraph" style:parent-style-name="p-table"/>
    <style:style style:name="T667_1" style:family="text" style:parent-style-name="Standaardalinea-lettertype">
      <style:text-properties fo:font-size="8.5pt" style:font-size-asian="8.5pt" fo:font-weight="bold" style:font-weight-asian="bold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/>
    <style:style style:name="T668_1" style:family="text" style:parent-style-name="Standaardalinea-lettertype">
      <style:text-properties fo:font-size="8.5pt" style:font-size-asian="8.5pt" fo:font-weight="bold" style:font-weight-asian="bold"/>
    </style:style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 style:parent-style-name="Standaardalinea-lettertype">
      <style:text-properties fo:font-size="8.5pt" style:font-size-asian="8.5pt" fo:font-weight="bold" style:font-weight-asian="bold"/>
    </style:style>
    <style:style style:name="T669_2" style:family="text" style:parent-style-name="Standaardalinea-lettertype">
      <style:text-properties fo:font-size="8.5pt" style:font-size-asian="8.5pt" fo:font-weight="bold" style:font-weight-asian="bold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 style:parent-style-name="Standaardalinea-lettertype">
      <style:text-properties fo:font-size="8.5pt" style:font-size-asian="8.5pt" fo:font-weight="bold" style:font-weight-asian="bold"/>
    </style:style>
    <style:style style:name="T670_2" style:family="text" style:parent-style-name="Standaardalinea-lettertype">
      <style:text-properties fo:font-size="8.5pt" style:font-size-asian="8.5pt" fo:font-weight="bold" style:font-weight-asian="bold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 style:parent-style-name="Standaardalinea-lettertype">
      <style:text-properties fo:font-size="8.5pt" style:font-size-asian="8.5pt" fo:font-weight="bold" style:font-weight-asian="bold"/>
    </style:style>
    <style:style style:name="T671_2" style:family="text" style:parent-style-name="Standaardalinea-lettertype">
      <style:text-properties fo:font-size="8.5pt" style:font-size-asian="8.5pt" fo:font-weight="bold" style:font-weight-asian="bold"/>
    </style:style>
    <style:style style:name="Row127" style:family="table-row"/>
    <style:style style:name="Cell5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2" style:family="paragraph" style:parent-style-name="Standaard"/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/>
    <style:style style:name="T673_1" style:family="text" style:parent-style-name="Standaardalinea-lettertype">
      <style:text-properties fo:font-style="italic" style:font-style-asian="italic" fo:font-size="8.5pt" style:font-size-asian="8.5pt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 style:parent-style-name="Standaardalinea-lettertype">
      <style:text-properties fo:font-style="italic" style:font-style-asian="italic" fo:font-size="8.5pt" style:font-size-asian="8.5pt"/>
    </style:style>
    <style:style style:name="T674_2" style:family="text" style:parent-style-name="Standaardalinea-lettertype">
      <style:text-properties fo:font-style="italic" style:font-style-asian="italic" fo:font-size="8.5pt" style:font-size-asian="8.5pt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 style:parent-style-name="Standaardalinea-lettertype">
      <style:text-properties fo:font-style="italic" style:font-style-asian="italic" fo:font-size="8.5pt" style:font-size-asian="8.5pt"/>
    </style:style>
    <style:style style:name="T675_2" style:family="text" style:parent-style-name="Standaardalinea-lettertype">
      <style:text-properties fo:font-style="italic" style:font-style-asian="italic"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 style:parent-style-name="Standaardalinea-lettertype">
      <style:text-properties fo:font-style="italic" style:font-style-asian="italic" fo:font-size="8.5pt" style:font-size-asian="8.5pt"/>
    </style:style>
    <style:style style:name="T676_2" style:family="text" style:parent-style-name="Standaardalinea-lettertype">
      <style:text-properties fo:font-style="italic" style:font-style-asian="italic" fo:font-size="8.5pt" style:font-size-asian="8.5pt"/>
    </style:style>
    <style:style style:name="Row128" style:family="table-row"/>
    <style:style style:name="Cell5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7" style:family="paragraph" style:parent-style-name="Standaard"/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/>
    <style:style style:name="T678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>
      <style:text-properties fo:font-size="8.5pt" style:font-size-asian="8.5pt"/>
    </style:style>
    <style:style style:name="Row129" style:family="table-row"/>
    <style:style style:name="Cell5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2" style:family="paragraph" style:parent-style-name="Standaard"/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Standaard"/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Standaard"/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Standaard"/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Standaard"/>
    <style:style style:name="Row130" style:family="table-row"/>
    <style:style style:name="Cell5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7" style:family="paragraph" style:parent-style-name="Standaard"/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/>
    <style:style style:name="T688_1" style:family="text" style:parent-style-name="Standaardalinea-lettertype">
      <style:text-properties fo:font-size="8.5pt" style:font-size-asian="8.5pt" fo:font-weight="bold" style:font-weight-asian="bold"/>
    </style:style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 style:parent-style-name="Standaardalinea-lettertype">
      <style:text-properties fo:font-size="8.5pt" style:font-size-asian="8.5pt" fo:font-weight="bold" style:font-weight-asian="bold"/>
    </style:style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 style:parent-style-name="Standaardalinea-lettertype">
      <style:text-properties fo:font-size="8.5pt" style:font-size-asian="8.5pt" fo:font-weight="bold" style:font-weight-asian="bold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 style:parent-style-name="Standaardalinea-lettertype">
      <style:text-properties fo:font-size="8.5pt" style:font-size-asian="8.5pt" fo:font-weight="bold" style:font-weight-asian="bold"/>
    </style:style>
    <style:style style:name="Row131" style:family="table-row"/>
    <style:style style:name="Cell5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2" style:family="paragraph" style:parent-style-name="Standaard"/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Standaard"/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Standaard"/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Standaard"/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Standaard"/>
    <style:style style:name="P697" style:family="paragraph" style:parent-style-name="p-marginbottom"/>
    <style:style style:name="P698" style:family="paragraph" style:parent-style-name="header-h1"/>
    <style:style style:name="T698_1" style:family="text">
      <style:text-properties fo:font-weight="bold" style:font-weight-asian="bold"/>
    </style:style>
    <style:style style:name="P699" style:family="paragraph" style:parent-style-name="p"/>
    <style:style style:name="T699_1" style:family="text">
      <style:text-properties fo:font-size="8.5pt" style:font-size-asian="8.5pt"/>
    </style:style>
    <style:style style:name="P700" style:family="paragraph" style:parent-style-name="header-h1"/>
    <style:style style:name="T700_1" style:family="text">
      <style:text-properties fo:font-weight="bold" style:font-weight-asian="bold"/>
    </style:style>
    <style:style style:name="P701" style:family="paragraph" style:parent-style-name="p"/>
    <style:style style:name="T701_1" style:family="text">
      <style:text-properties fo:font-size="8.5pt" style:font-size-asian="8.5pt"/>
    </style:style>
    <style:style style:name="P702" style:family="paragraph" style:parent-style-name="header-h2"/>
    <style:style style:name="T702_1" style:family="text">
      <style:text-properties fo:font-style="italic" style:font-style-asian="italic"/>
    </style:style>
    <style:style style:name="P703" style:family="paragraph" style:parent-style-name="p"/>
    <style:style style:name="T703_1" style:family="text">
      <style:text-properties fo:font-size="8.5pt" style:font-size-asian="8.5pt"/>
    </style:style>
    <style:style style:name="P704" style:family="paragraph" style:parent-style-name="p"/>
    <style:style style:name="T704_1" style:family="text">
      <style:text-properties fo:font-size="8.5pt" style:font-size-asian="8.5pt"/>
    </style:style>
    <style:style style:name="P705" style:family="paragraph" style:parent-style-name="p"/>
    <style:style style:name="T705_1" style:family="text">
      <style:text-properties fo:font-size="8.5pt" style:font-size-asian="8.5pt"/>
    </style:style>
    <style:style style:name="P706" style:family="paragraph" style:parent-style-name="p"/>
    <style:style style:name="T706_1" style:family="text">
      <style:text-properties fo:font-size="8.5pt" style:font-size-asian="8.5pt"/>
    </style:style>
    <style:style style:name="P707" style:family="paragraph" style:parent-style-name="header-h2"/>
    <style:style style:name="T707_1" style:family="text">
      <style:text-properties fo:font-style="italic" style:font-style-asian="italic"/>
    </style:style>
    <style:style style:name="P708" style:family="paragraph" style:parent-style-name="p"/>
    <style:style style:name="T708_1" style:family="text">
      <style:text-properties fo:font-size="8.5pt" style:font-size-asian="8.5pt"/>
    </style:style>
    <style:style style:name="P709" style:family="paragraph" style:parent-style-name="header-h2"/>
    <style:style style:name="T709_1" style:family="text">
      <style:text-properties fo:font-style="italic" style:font-style-asian="italic"/>
    </style:style>
    <style:style style:name="P710" style:family="paragraph" style:parent-style-name="p"/>
    <style:style style:name="T710_1" style:family="text">
      <style:text-properties fo:font-size="8.5pt" style:font-size-asian="8.5pt"/>
    </style:style>
    <style:style style:name="P711" style:family="paragraph" style:parent-style-name="section-title-3"/>
    <style:style style:name="T711_1" style:family="text">
      <style:text-properties fo:color="#009ee0" style:font-size-complex="9pt" fo:font-weight="bold" style:font-weight-asian="bold"/>
    </style:style>
    <style:style style:name="P712" style:family="paragraph" style:parent-style-name="header-h1"/>
    <style:style style:name="T712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1" style:family="table-column">
      <style:table-column-properties style:column-width="0.852cm"/>
    </style:style>
    <style:style style:name="Column42" style:family="table-column">
      <style:table-column-properties style:column-width="6.092cm"/>
    </style:style>
    <style:style style:name="Column43" style:family="table-column">
      <style:table-column-properties style:column-width="3.385cm"/>
    </style:style>
    <style:style style:name="Column44" style:family="table-column">
      <style:table-column-properties style:column-width="3.385cm"/>
    </style:style>
    <style:style style:name="Column45" style:family="table-column">
      <style:table-column-properties style:column-width="3.385cm"/>
    </style:style>
    <style:style style:name="Row132" style:family="table-row"/>
    <style:style style:name="Cell567" style:family="table-cell">
      <style:table-cell-properties style:vertical-align="top" fo:padding-top="0.039cm" fo:padding-bottom="0.039cm" fo:padding-left="0.199cm" fo:padding-right="0.018cm" fo:wrap-option="wrap"/>
    </style:style>
    <style:style style:name="P713" style:family="paragraph" style:parent-style-name="kio2-table-title"/>
    <style:style style:name="T713_1" style:family="text">
      <style:text-properties fo:color="#ffffff" fo:font-size="9pt" style:font-size-asian="9pt"/>
    </style:style>
    <style:style style:name="Row133" style:family="table-row"/>
    <style:style style:name="Cell56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14" style:family="paragraph" style:parent-style-name="Standaard"/>
    <style:style style:name="Cell5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15" style:family="paragraph" style:parent-style-name="Standaard"/>
    <style:style style:name="Cell5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center"/>
    </style:style>
    <style:style style:name="T716_1" style:family="text">
      <style:text-properties fo:color="#000000" fo:font-size="8.5pt" style:font-size-asian="8.5pt"/>
    </style:style>
    <style:style style:name="Cell5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center"/>
    </style:style>
    <style:style style:name="T717_1" style:family="text">
      <style:text-properties fo:color="#000000" fo:font-size="8.5pt" style:font-size-asian="8.5pt"/>
    </style:style>
    <style:style style:name="Cell5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center"/>
    </style:style>
    <style:style style:name="T718_1" style:family="text">
      <style:text-properties fo:color="#000000" fo:font-size="8.5pt" style:font-size-asian="8.5pt"/>
    </style:style>
    <style:style style:name="Row134" style:family="table-row"/>
    <style:style style:name="Cell5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9" style:family="paragraph" style:parent-style-name="p-table"/>
    <style:style style:name="T719_1" style:family="text" style:parent-style-name="Standaardalinea-lettertype">
      <style:text-properties fo:font-size="8.5pt" style:font-size-asian="8.5pt" fo:font-weight="bold" style:font-weight-asian="bold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/>
    <style:style style:name="T720_1" style:family="text" style:parent-style-name="Standaardalinea-lettertype">
      <style:text-properties fo:font-size="8.5pt" style:font-size-asian="8.5pt" fo:font-weight="bold" style:font-weight-asian="bold"/>
    </style:style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 style:parent-style-name="Standaardalinea-lettertype">
      <style:text-properties fo:font-size="8.5pt" style:font-size-asian="8.5pt" fo:font-weight="bold" style:font-weight-asian="bold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 style:parent-style-name="Standaardalinea-lettertype">
      <style:text-properties fo:font-size="8.5pt" style:font-size-asian="8.5pt" fo:font-weight="bold" style:font-weight-asian="bold"/>
    </style:style>
    <style:style style:name="T722_2" style:family="text" style:parent-style-name="Standaardalinea-lettertype">
      <style:text-properties fo:font-size="8.5pt" style:font-size-asian="8.5pt" fo:font-weight="bold" style:font-weight-asian="bold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 style:parent-style-name="Standaardalinea-lettertype">
      <style:text-properties fo:font-size="8.5pt" style:font-size-asian="8.5pt" fo:font-weight="bold" style:font-weight-asian="bold"/>
    </style:style>
    <style:style style:name="Row135" style:family="table-row"/>
    <style:style style:name="Cell5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4" style:family="paragraph" style:parent-style-name="Standaard"/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Standaard"/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Standaard"/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Standaard"/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Standaard"/>
    <style:style style:name="Row136" style:family="table-row"/>
    <style:style style:name="Cell5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9" style:family="paragraph" style:parent-style-name="Standaard"/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/>
    <style:style style:name="T730_1" style:family="text" style:parent-style-name="Standaardalinea-lettertype">
      <style:text-properties fo:font-size="8.5pt" style:font-size-asian="8.5pt" fo:font-weight="bold" style:font-weight-asian="bold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 style:parent-style-name="Standaardalinea-lettertype">
      <style:text-properties fo:font-size="8.5pt" style:font-size-asian="8.5pt" fo:font-weight="bold" style:font-weight-asian="bold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 style:parent-style-name="Standaardalinea-lettertype">
      <style:text-properties fo:font-size="8.5pt" style:font-size-asian="8.5pt" fo:font-weight="bold" style:font-weight-asian="bold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 style:parent-style-name="Standaardalinea-lettertype">
      <style:text-properties fo:font-size="8.5pt" style:font-size-asian="8.5pt" fo:font-weight="bold" style:font-weight-asian="bold"/>
    </style:style>
    <style:style style:name="Row137" style:family="table-row"/>
    <style:style style:name="Cell5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4" style:family="paragraph" style:parent-style-name="Standaard"/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Standaard"/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Standaard"/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Standaard"/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Standaard"/>
    <style:style style:name="Row138" style:family="table-row"/>
    <style:style style:name="Cell5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9" style:family="paragraph" style:parent-style-name="p-table"/>
    <style:style style:name="T739_1" style:family="text" style:parent-style-name="Standaardalinea-lettertype">
      <style:text-properties fo:font-size="8.5pt" style:font-size-asian="8.5pt" fo:font-weight="bold" style:font-weight-asian="bold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/>
    <style:style style:name="T740_1" style:family="text" style:parent-style-name="Standaardalinea-lettertype">
      <style:text-properties fo:font-size="8.5pt" style:font-size-asian="8.5pt" fo:font-weight="bold" style:font-weight-asian="bold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 style:parent-style-name="Standaardalinea-lettertype">
      <style:text-properties fo:font-size="8.5pt" style:font-size-asian="8.5pt" fo:font-weight="bold" style:font-weight-asian="bold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 style:parent-style-name="Standaardalinea-lettertype">
      <style:text-properties fo:font-size="8.5pt" style:font-size-asian="8.5pt" fo:font-weight="bold" style:font-weight-asian="bold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 style:parent-style-name="Standaardalinea-lettertype">
      <style:text-properties fo:font-size="8.5pt" style:font-size-asian="8.5pt" fo:font-weight="bold" style:font-weight-asian="bold"/>
    </style:style>
    <style:style style:name="Row139" style:family="table-row"/>
    <style:style style:name="Cell5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4" style:family="paragraph" style:parent-style-name="Standaard"/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/>
    <style:style style:name="T745_1" style:family="text" style:parent-style-name="Standaardalinea-lettertype">
      <style:text-properties fo:font-style="italic" style:font-style-asian="italic" fo:font-size="8.5pt" style:font-size-asian="8.5pt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 style:parent-style-name="Standaardalinea-lettertype">
      <style:text-properties fo:font-style="italic" style:font-style-asian="italic"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 style:parent-style-name="Standaardalinea-lettertype">
      <style:text-properties fo:font-style="italic" style:font-style-asian="italic" fo:font-size="8.5pt" style:font-size-asian="8.5pt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 style:parent-style-name="Standaardalinea-lettertype">
      <style:text-properties fo:font-style="italic" style:font-style-asian="italic" fo:font-size="8.5pt" style:font-size-asian="8.5pt"/>
    </style:style>
    <style:style style:name="Row140" style:family="table-row"/>
    <style:style style:name="Cell6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9" style:family="paragraph" style:parent-style-name="Standaard"/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/>
    <style:style style:name="T750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>
      <style:text-properties fo:font-size="8.5pt" style:font-size-asian="8.5pt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>
      <style:text-properties fo:font-size="8.5pt" style:font-size-asian="8.5pt"/>
    </style:style>
    <style:style style:name="Row141" style:family="table-row"/>
    <style:style style:name="Cell6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4" style:family="paragraph" style:parent-style-name="Standaard"/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/>
    <style:style style:name="T755_1" style:family="text">
      <style:text-properties fo:font-size="8.5pt" style:font-size-asian="8.5pt"/>
    </style:style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>
      <style:paragraph-properties fo:text-align="right"/>
    </style:style>
    <style:style style:name="T756_1" style:family="text">
      <style:text-properties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>
      <style:paragraph-properties fo:text-align="right"/>
    </style:style>
    <style:style style:name="T757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>
      <style:text-properties fo:font-size="8.5pt" style:font-size-asian="8.5pt"/>
    </style:style>
    <style:style style:name="Row142" style:family="table-row"/>
    <style:style style:name="Cell6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9" style:family="paragraph" style:parent-style-name="p-table"/>
    <style:style style:name="T759_1" style:family="text" style:parent-style-name="Standaardalinea-lettertype">
      <style:text-properties fo:font-size="8.5pt" style:font-size-asian="8.5pt" fo:font-weight="bold" style:font-weight-asian="bold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/>
    <style:style style:name="T760_1" style:family="text" style:parent-style-name="Standaardalinea-lettertype">
      <style:text-properties fo:font-size="8.5pt" style:font-size-asian="8.5pt" fo:font-weight="bold" style:font-weight-asian="bold"/>
    </style:style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 style:parent-style-name="Standaardalinea-lettertype">
      <style:text-properties fo:font-size="8.5pt" style:font-size-asian="8.5pt" fo:font-weight="bold" style:font-weight-asian="bold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 style:parent-style-name="Standaardalinea-lettertype">
      <style:text-properties fo:font-size="8.5pt" style:font-size-asian="8.5pt" fo:font-weight="bold" style:font-weight-asian="bold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p-table">
      <style:paragraph-properties fo:text-align="right"/>
    </style:style>
    <style:style style:name="T763_1" style:family="text" style:parent-style-name="Standaardalinea-lettertype">
      <style:text-properties fo:font-size="8.5pt" style:font-size-asian="8.5pt" fo:font-weight="bold" style:font-weight-asian="bold"/>
    </style:style>
    <style:style style:name="Row143" style:family="table-row"/>
    <style:style style:name="Cell6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4" style:family="paragraph" style:parent-style-name="Standaard"/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/>
    <style:style style:name="T765_1" style:family="text" style:parent-style-name="Standaardalinea-lettertype">
      <style:text-properties fo:font-style="italic" style:font-style-asian="italic" fo:font-size="8.5pt" style:font-size-asian="8.5pt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right"/>
    </style:style>
    <style:style style:name="T766_1" style:family="text" style:parent-style-name="Standaardalinea-lettertype">
      <style:text-properties fo:font-style="italic" style:font-style-asian="italic"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p-table">
      <style:paragraph-properties fo:text-align="right"/>
    </style:style>
    <style:style style:name="T767_1" style:family="text" style:parent-style-name="Standaardalinea-lettertype">
      <style:text-properties fo:font-style="italic" style:font-style-asian="italic"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 style:parent-style-name="Standaardalinea-lettertype">
      <style:text-properties fo:font-style="italic" style:font-style-asian="italic" fo:font-size="8.5pt" style:font-size-asian="8.5pt"/>
    </style:style>
    <style:style style:name="Row144" style:family="table-row"/>
    <style:style style:name="Cell6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9" style:family="paragraph" style:parent-style-name="Standaard"/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/>
    <style:style style:name="T770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>
      <style:paragraph-properties fo:text-align="right"/>
    </style:style>
    <style:style style:name="T773_1" style:family="text">
      <style:text-properties fo:font-size="8.5pt" style:font-size-asian="8.5pt"/>
    </style:style>
    <style:style style:name="Row145" style:family="table-row"/>
    <style:style style:name="Cell6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4" style:family="paragraph" style:parent-style-name="p-table"/>
    <style:style style:name="T774_1" style:family="text" style:parent-style-name="Standaardalinea-lettertype">
      <style:text-properties fo:font-size="8.5pt" style:font-size-asian="8.5pt" fo:font-weight="bold" style:font-weight-asian="bold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/>
    <style:style style:name="T775_1" style:family="text" style:parent-style-name="Standaardalinea-lettertype">
      <style:text-properties fo:font-size="8.5pt" style:font-size-asian="8.5pt" fo:font-weight="bold" style:font-weight-asian="bold"/>
    </style:style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 style:parent-style-name="Standaardalinea-lettertype">
      <style:text-properties fo:font-size="8.5pt" style:font-size-asian="8.5pt" fo:font-weight="bold" style:font-weight-asian="bold"/>
    </style:style>
    <style:style style:name="T776_2" style:family="text" style:parent-style-name="Standaardalinea-lettertype">
      <style:text-properties fo:font-size="8.5pt" style:font-size-asian="8.5pt" fo:font-weight="bold" style:font-weight-asian="bold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>
      <style:paragraph-properties fo:text-align="right"/>
    </style:style>
    <style:style style:name="T777_1" style:family="text" style:parent-style-name="Standaardalinea-lettertype">
      <style:text-properties fo:font-size="8.5pt" style:font-size-asian="8.5pt" fo:font-weight="bold" style:font-weight-asian="bold"/>
    </style:style>
    <style:style style:name="T777_2" style:family="text" style:parent-style-name="Standaardalinea-lettertype">
      <style:text-properties fo:font-size="8.5pt" style:font-size-asian="8.5pt" fo:font-weight="bold" style:font-weight-asian="bold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>
      <style:paragraph-properties fo:text-align="right"/>
    </style:style>
    <style:style style:name="T778_1" style:family="text" style:parent-style-name="Standaardalinea-lettertype">
      <style:text-properties fo:font-size="8.5pt" style:font-size-asian="8.5pt" fo:font-weight="bold" style:font-weight-asian="bold"/>
    </style:style>
    <style:style style:name="T778_2" style:family="text" style:parent-style-name="Standaardalinea-lettertype">
      <style:text-properties fo:font-size="8.5pt" style:font-size-asian="8.5pt" fo:font-weight="bold" style:font-weight-asian="bold"/>
    </style:style>
    <style:style style:name="Row146" style:family="table-row"/>
    <style:style style:name="Cell6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9" style:family="paragraph" style:parent-style-name="Standaard"/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/>
    <style:style style:name="T780_1" style:family="text" style:parent-style-name="Standaardalinea-lettertype">
      <style:text-properties fo:font-style="italic" style:font-style-asian="italic" fo:font-size="8.5pt" style:font-size-asian="8.5pt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 style:parent-style-name="Standaardalinea-lettertype">
      <style:text-properties fo:font-style="italic" style:font-style-asian="italic" fo:font-size="8.5pt" style:font-size-asian="8.5pt"/>
    </style:style>
    <style:style style:name="T781_2" style:family="text" style:parent-style-name="Standaardalinea-lettertype">
      <style:text-properties fo:font-style="italic" style:font-style-asian="italic" fo:font-size="8.5pt" style:font-size-asian="8.5pt"/>
    </style:style>
    <style:style style:name="T781_3" style:family="text" style:parent-style-name="Standaardalinea-lettertype">
      <style:text-properties fo:font-style="italic" style:font-style-asian="italic" fo:font-size="8.5pt" style:font-size-asian="8.5pt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 style:parent-style-name="Standaardalinea-lettertype">
      <style:text-properties fo:font-style="italic" style:font-style-asian="italic" fo:font-size="8.5pt" style:font-size-asian="8.5pt"/>
    </style:style>
    <style:style style:name="T782_2" style:family="text" style:parent-style-name="Standaardalinea-lettertype">
      <style:text-properties fo:font-style="italic" style:font-style-asian="italic"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>
      <style:paragraph-properties fo:text-align="right"/>
    </style:style>
    <style:style style:name="T783_1" style:family="text" style:parent-style-name="Standaardalinea-lettertype">
      <style:text-properties fo:font-style="italic" style:font-style-asian="italic" fo:font-size="8.5pt" style:font-size-asian="8.5pt"/>
    </style:style>
    <style:style style:name="T783_2" style:family="text" style:parent-style-name="Standaardalinea-lettertype">
      <style:text-properties fo:font-style="italic" style:font-style-asian="italic" fo:font-size="8.5pt" style:font-size-asian="8.5pt"/>
    </style:style>
    <style:style style:name="Row147" style:family="table-row"/>
    <style:style style:name="Cell6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4" style:family="paragraph" style:parent-style-name="Standaard"/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/>
    <style:style style:name="T785_1" style:family="text">
      <style:text-properties fo:font-size="8.5pt" style:font-size-asian="8.5pt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>
      <style:text-properties fo:font-size="8.5pt" style:font-size-asian="8.5pt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>
      <style:text-properties fo:font-size="8.5pt" style:font-size-asian="8.5pt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>
      <style:text-properties fo:font-size="8.5pt" style:font-size-asian="8.5pt"/>
    </style:style>
    <style:style style:name="Row148" style:family="table-row"/>
    <style:style style:name="Cell6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9" style:family="paragraph" style:parent-style-name="Standaard"/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Standaard"/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Standaard"/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Standaard"/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Standaard"/>
    <style:style style:name="Row149" style:family="table-row"/>
    <style:style style:name="Cell6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4" style:family="paragraph" style:parent-style-name="Standaard"/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/>
    <style:style style:name="T795_1" style:family="text" style:parent-style-name="Standaardalinea-lettertype">
      <style:text-properties fo:font-size="8.5pt" style:font-size-asian="8.5pt" fo:font-weight="bold" style:font-weight-asian="bold"/>
    </style:style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 style:parent-style-name="Standaardalinea-lettertype">
      <style:text-properties fo:font-size="8.5pt" style:font-size-asian="8.5pt" fo:font-weight="bold" style:font-weight-asian="bold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 style:parent-style-name="Standaardalinea-lettertype">
      <style:text-properties fo:font-size="8.5pt" style:font-size-asian="8.5pt" fo:font-weight="bold" style:font-weight-asian="bold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 style:parent-style-name="Standaardalinea-lettertype">
      <style:text-properties fo:font-size="8.5pt" style:font-size-asian="8.5pt" fo:font-weight="bold" style:font-weight-asian="bold"/>
    </style:style>
    <style:style style:name="Row150" style:family="table-row"/>
    <style:style style:name="Cell6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9" style:family="paragraph" style:parent-style-name="Standaard"/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Standaard"/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Standaard"/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Standaard"/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Standaard"/>
    <style:style style:name="P804" style:family="paragraph" style:parent-style-name="p-marginbottom"/>
    <style:style style:name="P805" style:family="paragraph" style:parent-style-name="header-h1"/>
    <style:style style:name="T805_1" style:family="text">
      <style:text-properties fo:font-weight="bold" style:font-weight-asian="bold"/>
    </style:style>
    <style:style style:name="P806" style:family="paragraph" style:parent-style-name="p"/>
    <style:style style:name="T806_1" style:family="text">
      <style:text-properties fo:font-size="8.5pt" style:font-size-asian="8.5pt"/>
    </style:style>
    <style:style style:name="P807" style:family="paragraph" style:parent-style-name="p"/>
    <style:style style:name="T807_1" style:family="text">
      <style:text-properties fo:font-size="8.5pt" style:font-size-asian="8.5pt"/>
    </style:style>
    <style:style style:name="P808" style:family="paragraph" style:parent-style-name="p"/>
    <style:style style:name="T808_1" style:family="text">
      <style:text-properties fo:font-size="8.5pt" style:font-size-asian="8.5pt"/>
    </style:style>
    <style:style style:name="P809" style:family="paragraph" style:parent-style-name="p"/>
    <style:style style:name="T809_1" style:family="text">
      <style:text-properties fo:font-size="8.5pt" style:font-size-asian="8.5pt"/>
    </style:style>
    <style:style style:name="P810" style:family="paragraph" style:parent-style-name="p"/>
    <style:style style:name="T810_1" style:family="text">
      <style:text-properties fo:font-size="8.5pt" style:font-size-asian="8.5pt"/>
    </style:style>
    <style:style style:name="P811" style:family="paragraph" style:parent-style-name="p"/>
    <style:style style:name="T811_1" style:family="text">
      <style:text-properties fo:font-size="8.5pt" style:font-size-asian="8.5pt"/>
    </style:style>
    <style:style style:name="P812" style:family="paragraph" style:parent-style-name="header-h1"/>
    <style:style style:name="T812_1" style:family="text">
      <style:text-properties fo:font-weight="bold" style:font-weight-asian="bold"/>
    </style:style>
    <style:style style:name="P813" style:family="paragraph" style:parent-style-name="p"/>
    <style:style style:name="T813_1" style:family="text">
      <style:text-properties fo:font-size="8.5pt" style:font-size-asian="8.5pt"/>
    </style:style>
    <style:style style:name="P814" style:family="paragraph" style:parent-style-name="header-h2"/>
    <style:style style:name="T814_1" style:family="text">
      <style:text-properties fo:font-style="italic" style:font-style-asian="italic"/>
    </style:style>
    <style:style style:name="P815" style:family="paragraph" style:parent-style-name="p"/>
    <style:style style:name="T815_1" style:family="text">
      <style:text-properties fo:font-size="8.5pt" style:font-size-asian="8.5pt"/>
    </style:style>
    <style:style style:name="P816" style:family="paragraph" style:parent-style-name="p"/>
    <style:style style:name="T816_1" style:family="text">
      <style:text-properties fo:font-size="8.5pt" style:font-size-asian="8.5pt"/>
    </style:style>
    <style:style style:name="P817" style:family="paragraph" style:parent-style-name="p"/>
    <style:style style:name="T817_1" style:family="text">
      <style:text-properties fo:font-size="8.5pt" style:font-size-asian="8.5pt"/>
    </style:style>
    <style:style style:name="P818" style:family="paragraph" style:parent-style-name="header-h2"/>
    <style:style style:name="T818_1" style:family="text">
      <style:text-properties fo:font-style="italic" style:font-style-asian="italic"/>
    </style:style>
    <style:style style:name="P819" style:family="paragraph" style:parent-style-name="p"/>
    <style:style style:name="T819_1" style:family="text">
      <style:text-properties fo:font-size="8.5pt" style:font-size-asian="8.5pt"/>
    </style:style>
    <style:style style:name="P820" style:family="paragraph" style:parent-style-name="p"/>
    <style:style style:name="T820_1" style:family="text">
      <style:text-properties fo:font-size="8.5pt" style:font-size-asian="8.5pt"/>
    </style:style>
    <style:style style:name="P821" style:family="paragraph" style:parent-style-name="header-h2"/>
    <style:style style:name="T821_1" style:family="text">
      <style:text-properties fo:font-style="italic" style:font-style-asian="italic"/>
    </style:style>
    <style:style style:name="P822" style:family="paragraph" style:parent-style-name="p"/>
    <style:style style:name="T822_1" style:family="text">
      <style:text-properties fo:font-size="8.5pt" style:font-size-asian="8.5pt"/>
    </style:style>
    <style:style style:name="P823" style:family="paragraph" style:parent-style-name="section-title-3"/>
    <style:style style:name="T823_1" style:family="text">
      <style:text-properties fo:color="#009ee0" style:font-size-complex="9pt" fo:font-weight="bold" style:font-weight-asian="bold"/>
    </style:style>
    <style:style style:name="P824" style:family="paragraph" style:parent-style-name="header-h1"/>
    <style:style style:name="T824_1" style:family="text">
      <style:text-properties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46" style:family="table-column">
      <style:table-column-properties style:column-width="0.852cm"/>
    </style:style>
    <style:style style:name="Column47" style:family="table-column">
      <style:table-column-properties style:column-width="6.092cm"/>
    </style:style>
    <style:style style:name="Column48" style:family="table-column">
      <style:table-column-properties style:column-width="3.385cm"/>
    </style:style>
    <style:style style:name="Column49" style:family="table-column">
      <style:table-column-properties style:column-width="3.385cm"/>
    </style:style>
    <style:style style:name="Column50" style:family="table-column">
      <style:table-column-properties style:column-width="3.385cm"/>
    </style:style>
    <style:style style:name="Row151" style:family="table-row"/>
    <style:style style:name="Cell658" style:family="table-cell">
      <style:table-cell-properties style:vertical-align="top" fo:padding-top="0.039cm" fo:padding-bottom="0.039cm" fo:padding-left="0.199cm" fo:padding-right="0.018cm" fo:wrap-option="wrap"/>
    </style:style>
    <style:style style:name="P825" style:family="paragraph" style:parent-style-name="kio2-table-title"/>
    <style:style style:name="T825_1" style:family="text">
      <style:text-properties fo:color="#ffffff" fo:font-size="9pt" style:font-size-asian="9pt"/>
    </style:style>
    <style:style style:name="Row152" style:family="table-row"/>
    <style:style style:name="Cell65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26" style:family="paragraph" style:parent-style-name="Standaard"/>
    <style:style style:name="Cell66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27" style:family="paragraph" style:parent-style-name="Standaard"/>
    <style:style style:name="Cell66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28" style:family="paragraph" style:parent-style-name="p-table">
      <style:paragraph-properties fo:text-align="center"/>
    </style:style>
    <style:style style:name="T828_1" style:family="text">
      <style:text-properties fo:color="#000000" fo:font-size="8.5pt" style:font-size-asian="8.5pt"/>
    </style:style>
    <style:style style:name="Cell66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29" style:family="paragraph" style:parent-style-name="p-table">
      <style:paragraph-properties fo:text-align="center"/>
    </style:style>
    <style:style style:name="T829_1" style:family="text">
      <style:text-properties fo:color="#000000" fo:font-size="8.5pt" style:font-size-asian="8.5pt"/>
    </style:style>
    <style:style style:name="Cell66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center"/>
    </style:style>
    <style:style style:name="T830_1" style:family="text">
      <style:text-properties fo:color="#000000" fo:font-size="8.5pt" style:font-size-asian="8.5pt"/>
    </style:style>
    <style:style style:name="Row153" style:family="table-row"/>
    <style:style style:name="Cell6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1" style:family="paragraph" style:parent-style-name="p-table"/>
    <style:style style:name="T831_1" style:family="text" style:parent-style-name="Standaardalinea-lettertype">
      <style:text-properties fo:font-size="8.5pt" style:font-size-asian="8.5pt" fo:font-weight="bold" style:font-weight-asian="bold"/>
    </style:style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/>
    <style:style style:name="T832_1" style:family="text" style:parent-style-name="Standaardalinea-lettertype">
      <style:text-properties fo:font-size="8.5pt" style:font-size-asian="8.5pt" fo:font-weight="bold" style:font-weight-asian="bold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 style:parent-style-name="Standaardalinea-lettertype">
      <style:text-properties fo:font-size="8.5pt" style:font-size-asian="8.5pt" fo:font-weight="bold" style:font-weight-asian="bold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 style:parent-style-name="Standaardalinea-lettertype">
      <style:text-properties fo:font-size="8.5pt" style:font-size-asian="8.5pt" fo:font-weight="bold" style:font-weight-asian="bold"/>
    </style:style>
    <style:style style:name="T834_2" style:family="text" style:parent-style-name="Standaardalinea-lettertype">
      <style:text-properties fo:font-size="8.5pt" style:font-size-asian="8.5pt" fo:font-weight="bold" style:font-weight-asian="bold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>
      <style:paragraph-properties fo:text-align="right"/>
    </style:style>
    <style:style style:name="T835_1" style:family="text" style:parent-style-name="Standaardalinea-lettertype">
      <style:text-properties fo:font-size="8.5pt" style:font-size-asian="8.5pt" fo:font-weight="bold" style:font-weight-asian="bold"/>
    </style:style>
    <style:style style:name="Row154" style:family="table-row"/>
    <style:style style:name="Cell6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6" style:family="paragraph" style:parent-style-name="Standaard"/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Standaard"/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Standaard"/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9" style:family="paragraph" style:parent-style-name="Standaard"/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Standaard"/>
    <style:style style:name="Row155" style:family="table-row"/>
    <style:style style:name="Cell6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1" style:family="paragraph" style:parent-style-name="Standaard"/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/>
    <style:style style:name="T842_1" style:family="text" style:parent-style-name="Standaardalinea-lettertype">
      <style:text-properties fo:font-size="8.5pt" style:font-size-asian="8.5pt" fo:font-weight="bold" style:font-weight-asian="bold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>
      <style:paragraph-properties fo:text-align="right"/>
    </style:style>
    <style:style style:name="T843_1" style:family="text" style:parent-style-name="Standaardalinea-lettertype">
      <style:text-properties fo:font-size="8.5pt" style:font-size-asian="8.5pt" fo:font-weight="bold" style:font-weight-asian="bold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p-table">
      <style:paragraph-properties fo:text-align="right"/>
    </style:style>
    <style:style style:name="T844_1" style:family="text" style:parent-style-name="Standaardalinea-lettertype">
      <style:text-properties fo:font-size="8.5pt" style:font-size-asian="8.5pt" fo:font-weight="bold" style:font-weight-asian="bold"/>
    </style:style>
    <style:style style:name="T844_2" style:family="text" style:parent-style-name="Standaardalinea-lettertype">
      <style:text-properties fo:font-size="8.5pt" style:font-size-asian="8.5pt" fo:font-weight="bold" style:font-weight-asian="bold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>
      <style:paragraph-properties fo:text-align="right"/>
    </style:style>
    <style:style style:name="T845_1" style:family="text" style:parent-style-name="Standaardalinea-lettertype">
      <style:text-properties fo:font-size="8.5pt" style:font-size-asian="8.5pt" fo:font-weight="bold" style:font-weight-asian="bold"/>
    </style:style>
    <style:style style:name="Row156" style:family="table-row"/>
    <style:style style:name="Cell6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6" style:family="paragraph" style:parent-style-name="Standaard"/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7" style:family="paragraph" style:parent-style-name="Standaard"/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Standaard"/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Standaard"/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Standaard"/>
    <style:style style:name="Row157" style:family="table-row"/>
    <style:style style:name="Cell6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1" style:family="paragraph" style:parent-style-name="p-table"/>
    <style:style style:name="T851_1" style:family="text" style:parent-style-name="Standaardalinea-lettertype">
      <style:text-properties fo:font-size="8.5pt" style:font-size-asian="8.5pt" fo:font-weight="bold" style:font-weight-asian="bold"/>
    </style:style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/>
    <style:style style:name="T852_1" style:family="text" style:parent-style-name="Standaardalinea-lettertype">
      <style:text-properties fo:font-size="8.5pt" style:font-size-asian="8.5pt" fo:font-weight="bold" style:font-weight-asian="bold"/>
    </style:style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 style:parent-style-name="Standaardalinea-lettertype">
      <style:text-properties fo:font-size="8.5pt" style:font-size-asian="8.5pt" fo:font-weight="bold" style:font-weight-asian="bold"/>
    </style:style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 style:parent-style-name="Standaardalinea-lettertype">
      <style:text-properties fo:font-size="8.5pt" style:font-size-asian="8.5pt" fo:font-weight="bold" style:font-weight-asian="bold"/>
    </style:style>
    <style:style style:name="T854_2" style:family="text" style:parent-style-name="Standaardalinea-lettertype">
      <style:text-properties fo:font-size="8.5pt" style:font-size-asian="8.5pt" fo:font-weight="bold" style:font-weight-asian="bold"/>
    </style:style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>
      <style:paragraph-properties fo:text-align="right"/>
    </style:style>
    <style:style style:name="T855_1" style:family="text" style:parent-style-name="Standaardalinea-lettertype">
      <style:text-properties fo:font-size="8.5pt" style:font-size-asian="8.5pt" fo:font-weight="bold" style:font-weight-asian="bold"/>
    </style:style>
    <style:style style:name="Row158" style:family="table-row"/>
    <style:style style:name="Cell6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6" style:family="paragraph" style:parent-style-name="Standaard"/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p-table"/>
    <style:style style:name="T857_1" style:family="text" style:parent-style-name="Standaardalinea-lettertype">
      <style:text-properties fo:font-style="italic" style:font-style-asian="italic" fo:font-size="8.5pt" style:font-size-asian="8.5pt"/>
    </style:style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 style:parent-style-name="Standaardalinea-lettertype">
      <style:text-properties fo:font-style="italic" style:font-style-asian="italic" fo:font-size="8.5pt" style:font-size-asian="8.5pt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9" style:family="paragraph" style:parent-style-name="p-table">
      <style:paragraph-properties fo:text-align="right"/>
    </style:style>
    <style:style style:name="T859_1" style:family="text" style:parent-style-name="Standaardalinea-lettertype">
      <style:text-properties fo:font-style="italic" style:font-style-asian="italic" fo:font-size="8.5pt" style:font-size-asian="8.5pt"/>
    </style:style>
    <style:style style:name="T859_2" style:family="text" style:parent-style-name="Standaardalinea-lettertype">
      <style:text-properties fo:font-style="italic" style:font-style-asian="italic" fo:font-size="8.5pt" style:font-size-asian="8.5pt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>
      <style:paragraph-properties fo:text-align="right"/>
    </style:style>
    <style:style style:name="T860_1" style:family="text" style:parent-style-name="Standaardalinea-lettertype">
      <style:text-properties fo:font-style="italic" style:font-style-asian="italic" fo:font-size="8.5pt" style:font-size-asian="8.5pt"/>
    </style:style>
    <style:style style:name="Row159" style:family="table-row"/>
    <style:style style:name="Cell6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1" style:family="paragraph" style:parent-style-name="Standaard"/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/>
    <style:style style:name="T862_1" style:family="text">
      <style:text-properties fo:font-size="8.5pt" style:font-size-asian="8.5pt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p-table">
      <style:paragraph-properties fo:text-align="right"/>
    </style:style>
    <style:style style:name="T863_1" style:family="text">
      <style:text-properties fo:font-size="8.5pt" style:font-size-asian="8.5pt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p-table">
      <style:paragraph-properties fo:text-align="right"/>
    </style:style>
    <style:style style:name="T864_1" style:family="text">
      <style:text-properties fo:font-size="8.5pt" style:font-size-asian="8.5pt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>
      <style:paragraph-properties fo:text-align="right"/>
    </style:style>
    <style:style style:name="T865_1" style:family="text">
      <style:text-properties fo:font-size="8.5pt" style:font-size-asian="8.5pt"/>
    </style:style>
    <style:style style:name="Row160" style:family="table-row"/>
    <style:style style:name="Cell6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6" style:family="paragraph" style:parent-style-name="Standaard"/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Standaard"/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Standaard"/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Standaard"/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Standaard"/>
    <style:style style:name="Row161" style:family="table-row"/>
    <style:style style:name="Cell7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1" style:family="paragraph" style:parent-style-name="Standaard"/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/>
    <style:style style:name="T872_1" style:family="text" style:parent-style-name="Standaardalinea-lettertype">
      <style:text-properties fo:font-size="8.5pt" style:font-size-asian="8.5pt" fo:font-weight="bold" style:font-weight-asian="bold"/>
    </style:style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p-table">
      <style:paragraph-properties fo:text-align="right"/>
    </style:style>
    <style:style style:name="T873_1" style:family="text" style:parent-style-name="Standaardalinea-lettertype">
      <style:text-properties fo:font-size="8.5pt" style:font-size-asian="8.5pt" fo:font-weight="bold" style:font-weight-asian="bold"/>
    </style:style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>
      <style:paragraph-properties fo:text-align="right"/>
    </style:style>
    <style:style style:name="T874_1" style:family="text" style:parent-style-name="Standaardalinea-lettertype">
      <style:text-properties fo:font-size="8.5pt" style:font-size-asian="8.5pt" fo:font-weight="bold" style:font-weight-asian="bold"/>
    </style:style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>
      <style:paragraph-properties fo:text-align="right"/>
    </style:style>
    <style:style style:name="T875_1" style:family="text" style:parent-style-name="Standaardalinea-lettertype">
      <style:text-properties fo:font-size="8.5pt" style:font-size-asian="8.5pt" fo:font-weight="bold" style:font-weight-asian="bold"/>
    </style:style>
    <style:style style:name="Row162" style:family="table-row"/>
    <style:style style:name="Cell7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6" style:family="paragraph" style:parent-style-name="Standaard"/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Standaard"/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Standaard"/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9" style:family="paragraph" style:parent-style-name="Standaard"/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Standaard"/>
    <style:style style:name="P881" style:family="paragraph" style:parent-style-name="p-marginbottom"/>
    <style:style style:name="P882" style:family="paragraph" style:parent-style-name="header-h1"/>
    <style:style style:name="T882_1" style:family="text">
      <style:text-properties fo:font-weight="bold" style:font-weight-asian="bold"/>
    </style:style>
    <style:style style:name="P883" style:family="paragraph" style:parent-style-name="p"/>
    <style:style style:name="T883_1" style:family="text">
      <style:text-properties fo:font-size="8.5pt" style:font-size-asian="8.5pt"/>
    </style:style>
    <style:style style:name="P884" style:family="paragraph" style:parent-style-name="header-h1"/>
    <style:style style:name="T884_1" style:family="text">
      <style:text-properties fo:font-weight="bold" style:font-weight-asian="bold"/>
    </style:style>
    <style:style style:name="P885" style:family="paragraph" style:parent-style-name="p"/>
    <style:style style:name="T885_1" style:family="text">
      <style:text-properties fo:font-size="8.5pt" style:font-size-asian="8.5pt"/>
    </style:style>
    <style:style style:name="P886" style:family="paragraph" style:parent-style-name="p"/>
    <style:style style:name="T886_1" style:family="text">
      <style:text-properties fo:font-size="8.5pt" style:font-size-asian="8.5pt"/>
    </style:style>
    <style:style style:name="P887" style:family="paragraph" style:parent-style-name="p"/>
    <style:style style:name="T887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K</text:span></text:p>
          </table:table-cell>
          <table:table-cell table:style-name="Cell5">
            <text:p text:style-name="P8"><text:span text:style-name="T8_1">Wijziging<text:s/>van<text:s/>de<text:s/>begrotingsstaat<text:s/>van<text:s/>het<text:s/>Defensiematerieelbegrotingsfonds<text:s/>(K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9608314011569"/><text:span text:style-name="T16_1">A.<text:s/>ARTIKELSGEWIJZE<text:s/>TOELICHTING<text:s/>BIJ<text:s/>HET<text:s/>WETSVOORSTEL</text:span><text:bookmark-end text:name="1539608314011569"/></text:p>
      <text:p text:style-name="P17"><text:span text:style-name="T17_1">Wetsartikelen<text:s/>1 tot<text:s/>en<text:s/>met<text:s/>3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begrotingsstaat<text:s/>voor<text:s/>het<text:s/>Defensiematerieelbegrotingsfonds.</text:span></text:p>
      <text:p text:style-name="P19"><text:span text:style-name="T19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0"><text:span text:style-name="T20_1">De<text:s/>Minister<text:s/>van<text:s/>Defensie,</text:span></text:p>
      <text:p text:style-name="P21"/>
      <text:p text:style-name="P22"><text:span text:style-name="T22_1">D.<text:s/>Yeşilgöz-Zegerius</text:span></text:p>
      <text:p text:style-name="P23"/>
      <text:p text:style-name="P24"/>
      <text:p text:style-name="P25"><text:bookmark-start text:name="1539614614011615"/><text:span text:style-name="T25_1">B.<text:s/>BEGROTINGSTOELICHTING</text:span><text:bookmark-end text:name="1539614614011615"/></text:p>
      <text:p text:style-name="P26"><text:bookmark-start text:name="1539693414012157"/><text:span text:style-name="T26_1">1<text:s/>Leeswijzer</text:span><text:bookmark-end text:name="1539693414012157"/></text:p>
      <text:p text:style-name="P27"><text:span text:style-name="T27_1">De<text:s/>voorliggende<text:s/>suppletoire<text:s/>begroting<text:s/>september<text:s/>(SBS)<text:s/>bevat<text:s/>de<text:s/>voorgestelde<text:s/>wĳzigingen<text:s/>ten<text:s/>opzichte<text:s/>van<text:s/>de<text:s/>1e<text:s/>suppletoire<text:s/>begroting<text:s/>2026<text:s/>van<text:s/>hoofdstuk<text:s/>K<text:s/>van<text:s/>de<text:s/>begroting<text:s/>van<text:s/>het<text:s/>Rĳk.</text:span></text:p>
      <text:p text:style-name="P28"><text:span text:style-name="T28_1">In<text:s/>deze<text:s/>suppletoire<text:s/>begroting<text:s/>september<text:s/>van<text:s/>het<text:s/>Defensiematerieelbegrotingsfonds<text:s/>(DMF)<text:s/>zijn<text:s/>de<text:s/>meest<text:s/>recente<text:s/>besluiten<text:s/>van<text:s/>het<text:s/>kabinet<text:s/>voor<text:s/>2026<text:s/>verwerkt.<text:s/>Deze<text:s/>suppletoire<text:s/>wet<text:s/>dient<text:s/>dan<text:s/>ook<text:s/>in<text:s/>samenhang<text:s/>te<text:s/>worden<text:s/>gezien<text:s/>met<text:s/>de<text:s/>ontwerpbegroting<text:s/>2026<text:s/>en<text:s/>met<text:s/>suppletoire<text:s/>begroting<text:s/>september<text:s/>van<text:s/>Hoofdstuk<text:s/>X.<text:s/>Het<text:s/>DMF<text:s/>2026<text:s/>wordt<text:s/>met<text:s/>deze<text:s/>suppletoire<text:s/>begroting<text:s/>met<text:s/>per<text:s/>saldo<text:s/>€ 615,2 miljoen<text:s/>verlaagd<text:s/>tot<text:s/>€ 13.126,6 miljoen.<text:s/>Dit<text:s/>komt<text:s/>met<text:s/>name<text:s/>door<text:s/>overboekingen<text:s/>naar<text:s/>andere<text:s/>begrotingen<text:s/>(voornamelijk<text:s/>naar<text:s/>de<text:s/>Defensiebegroting<text:s/>(X)<text:s/>voor<text:s/>loon-<text:s/>en<text:s/>prijscompensatie).<text:s/>Daarnaast<text:s/>is<text:s/>het<text:s/>investeringsbudget<text:s/>geactualiseerd<text:s/>en<text:s/>is<text:s/>het<text:s/>kasritme<text:s/>aangepast<text:s/>waardoor<text:s/>het<text:s/>beter<text:s/>aansluit<text:s/>bij<text:s/>de<text:s/>programmering.<text:s/>De<text:s/>middelen<text:s/>die<text:s/>onverhoopt<text:s/>niet<text:s/>in<text:s/>2026<text:s/>kunnen<text:s/>worden<text:s/>uitgegeven,<text:s/>kunnen<text:s/>via<text:s/>de<text:s/>100%<text:s/>eindejaarsmargesystematiek<text:s/>beschikbaar<text:s/>blijven<text:s/>voor<text:s/>Defensie.<text:s/>Deze<text:s/>middelen<text:s/>zullen<text:s/>dan<text:s/>zo<text:s/>snel<text:s/>mogelijk<text:s/>alsnog<text:s/>besteed<text:s/>worden.</text:span></text:p>
      <text:p text:style-name="P29"><text:span text:style-name="T29_1">Per<text:s/>artikel<text:s/>worden<text:s/>de<text:s/>mutaties<text:s/>groter<text:s/>dan<text:s/>of<text:s/>gelĳk<text:s/>aan<text:s/>onderstaande<text:s/>staffel<text:s/>op<text:s/>het<text:s/>niveau<text:s/>van<text:s/>de<text:s/>financiële<text:s/>instrumenten<text:s/>(en<text:s/>eventueel<text:s/>artikelonderdeel)<text:s/>toegelicht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0"><text:span text:style-name="T30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1"><text:span text:style-name="T31_1">Omvang<text:s/>begrotingsartikel<text:s/>(stand<text:s/>ontwerpbegroting)<text:s/>in<text:s/>€ miljoen</text:span></text:p>
            </table:table-cell>
            <table:table-cell table:style-name="Cell10">
              <text:p text:style-name="P32"><text:span text:style-name="T32_1">Beleidsmatige<text:s/>mutaties<text:s/>(ondergrens<text:s/>in<text:s/>€ miljoen)</text:span></text:p>
            </table:table-cell>
            <table:table-cell table:style-name="Cell11">
              <text:p text:style-name="P33"><text:span text:style-name="T33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4"><text:span text:style-name="T34_1">&lt;<text:s/>50</text:span></text:p>
          </table:table-cell>
          <table:table-cell table:style-name="Cell13">
            <text:p text:style-name="P35"><text:span text:style-name="T35_1">1</text:span></text:p>
          </table:table-cell>
          <table:table-cell table:style-name="Cell14">
            <text:p text:style-name="P36"><text:span text:style-name="T36_1">2</text:span></text:p>
          </table:table-cell>
        </table:table-row>
        <table:table-row table:style-name="Row8">
          <table:table-cell table:style-name="Cell15">
            <text:p text:style-name="P37"><text:span text:style-name="T37_1">=&gt;<text:s/>50<text:s/>en<text:s/>&lt;<text:s/>200</text:span></text:p>
          </table:table-cell>
          <table:table-cell table:style-name="Cell16">
            <text:p text:style-name="P38"><text:span text:style-name="T38_1">2</text:span></text:p>
          </table:table-cell>
          <table:table-cell table:style-name="Cell17">
            <text:p text:style-name="P39"><text:span text:style-name="T39_1">4</text:span></text:p>
          </table:table-cell>
        </table:table-row>
        <table:table-row table:style-name="Row9">
          <table:table-cell table:style-name="Cell18">
            <text:p text:style-name="P40"><text:span text:style-name="T40_1">=&gt;<text:s/>200<text:s/>en<text:s/>&lt;<text:s/>1000</text:span></text:p>
          </table:table-cell>
          <table:table-cell table:style-name="Cell19">
            <text:p text:style-name="P41"><text:span text:style-name="T41_1">5</text:span></text:p>
          </table:table-cell>
          <table:table-cell table:style-name="Cell20">
            <text:p text:style-name="P42"><text:span text:style-name="T42_1">10</text:span></text:p>
          </table:table-cell>
        </table:table-row>
        <table:table-row table:style-name="Row10">
          <table:table-cell table:style-name="Cell21">
            <text:p text:style-name="P43"><text:span text:style-name="T43_1">=&gt;<text:s/>1000</text:span></text:p>
          </table:table-cell>
          <table:table-cell table:style-name="Cell22">
            <text:p text:style-name="P44"><text:span text:style-name="T44_1">10</text:span></text:p>
          </table:table-cell>
          <table:table-cell table:style-name="Cell23">
            <text:p text:style-name="P45"><text:span text:style-name="T45_1">20</text:span></text:p>
          </table:table-cell>
        </table:table-row>
      </table:table>
      <text:p text:style-name="P46"/>
      <text:p text:style-name="P47"><text:span text:style-name="T47_1">Binnen<text:s/>Defensie<text:s/>is<text:s/>COMMIT<text:s/>verantwoordelĳk<text:s/>voor<text:s/>de<text:s/>uitvoering<text:s/>van<text:s/>de<text:s/>projecten<text:s/>in<text:s/>de<text:s/>realisatiefase<text:s/>op<text:s/>artikelen<text:s/>1 t/m<text:s/>4 en<text:s/>artikel<text:s/>6.<text:s/>Dit<text:s/>zĳn<text:s/>vele<text:s/>tientallen<text:s/>vaak<text:s/>kleine<text:s/>projecten,<text:s/>die<text:s/>aan<text:s/>tussentĳdse<text:s/>actualisaties<text:s/>en<text:s/>technische<text:s/>mutaties<text:s/>onderhevig<text:s/>zĳn.<text:s/>Vaak<text:s/>betreft<text:s/>het<text:s/>herfaseringen<text:s/>over<text:s/>jaren<text:s/>heen<text:s/>vanwege<text:s/>versnellingen<text:s/>of<text:s/>vertragingen.<text:s/>Deze<text:s/>actualisaties<text:s/>bĳ<text:s/>elkaar<text:s/>zorgen<text:s/>voor<text:s/>de<text:s/>verschillen<text:s/>tussen<text:s/>de<text:s/>eerste<text:s/>suppletoire<text:s/>begroting<text:s/>en<text:s/>de<text:s/>suppletoire<text:s/>begroting<text:s/>september.<text:s/>Een<text:s/>uitgebreidere<text:s/>toelichting<text:s/>bĳ<text:s/>de<text:s/>projecten,<text:s/>inclusief<text:s/>budgettaire<text:s/>details,<text:s/>is<text:s/>terug<text:s/>te<text:s/>vinden<text:s/>in<text:s/>het<text:s/>Defensie<text:s/>Projectenoverzicht<text:s/>(DPO).</text:span></text:p>
      <text:p text:style-name="P48"><text:bookmark-start text:name="1539620814946608"/><text:span text:style-name="T48_1">2<text:s/>Overzicht<text:s/>belangrijkste<text:s/>uitgaven-<text:s/>en<text:s/>ontvangstenmutaties</text:span><text:bookmark-end text:name="1539620814946608"/></text:p>
      <table:table table:style-name="Table5">
        <table:table-column table:style-name="Column10"/>
        <table:table-column table:style-name="Column11"/>
        <table:table-column table:style-name="Column12"/>
        <table:table-header-rows>
          <table:table-row table:style-name="Row11">
            <table:table-cell table:style-name="Cell24" table:number-columns-spanned="3">
              <text:p text:style-name="P49"><text:span text:style-name="T49_1">Tabel<text:s/>2<text:s/>Overzicht<text:s/>belangrijkste<text:s/>suppletoire<text:s/>uitgavenmutaties<text:s/>2026<text:s/>(bedragen<text:s/>x<text:s/>miljoenen<text:s/>euro's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0"/>
            </table:table-cell>
            <table:table-cell table:style-name="Cell26">
              <text:p text:style-name="P51"><text:span text:style-name="T51_1">Art.</text:span></text:p>
            </table:table-cell>
            <table:table-cell table:style-name="Cell27">
              <text:p text:style-name="P52"><text:span text:style-name="T52_1">2026</text:span></text:p>
            </table:table-cell>
          </table:table-row>
        </table:table-header-rows>
        <table:table-row table:style-name="Row13">
          <table:table-cell table:style-name="Cell28">
            <text:p text:style-name="P53"><text:span text:style-name="T53_1">Vastgestelde<text:s/>begroting<text:s/>2026</text:span></text:p>
          </table:table-cell>
          <table:table-cell table:style-name="Cell29">
            <text:p text:style-name="P54"/>
          </table:table-cell>
          <table:table-cell table:style-name="Cell30">
            <text:p text:style-name="P55"><text:span text:style-name="T55_1">13.525</text:span></text:p>
          </table:table-cell>
        </table:table-row>
        <table:table-row table:style-name="Row14">
          <table:table-cell table:style-name="Cell31">
            <text:p text:style-name="P56"><text:span text:style-name="T56_1">Stand<text:s/>1e<text:s/>suppletoire<text:s/>begroting<text:s/>2026</text:span></text:p>
          </table:table-cell>
          <table:table-cell table:style-name="Cell32">
            <text:p text:style-name="P57"/>
          </table:table-cell>
          <table:table-cell table:style-name="Cell33">
            <text:p text:style-name="P58"><text:span text:style-name="T58_1">13.741</text:span></text:p>
          </table:table-cell>
        </table:table-row>
        <table:table-row table:style-name="Row15">
          <table:table-cell table:style-name="Cell34">
            <text:p text:style-name="P59"><text:span text:style-name="T59_1">Belangrijkste<text:s/>suppletoire<text:s/>mutaties</text:span></text:p>
          </table:table-cell>
          <table:table-cell table:style-name="Cell35">
            <text:p text:style-name="P60"/>
          </table:table-cell>
          <table:table-cell table:style-name="Cell36">
            <text:p text:style-name="P61"><text:span text:style-name="T61_1">‒</text:span><text:span text:style-name="T61_2"><text:s/>615</text:span></text:p>
          </table:table-cell>
        </table:table-row>
        <table:table-row table:style-name="Row16">
          <table:table-cell table:style-name="Cell37">
            <text:p text:style-name="P62"><text:span text:style-name="T62_1">Budgetoverhevelingen</text:span></text:p>
          </table:table-cell>
          <table:table-cell table:style-name="Cell38">
            <text:p text:style-name="P63"><text:span text:style-name="T63_1">diversen</text:span></text:p>
          </table:table-cell>
          <table:table-cell table:style-name="Cell39">
            <text:p text:style-name="P64"><text:span text:style-name="T64_1">‒<text:s/>305</text:span></text:p>
          </table:table-cell>
        </table:table-row>
        <table:table-row table:style-name="Row17">
          <table:table-cell table:style-name="Cell40">
            <text:p text:style-name="P65"><text:span text:style-name="T65_1">Interdepartementale<text:s/>budgetoverhevelingen</text:span></text:p>
          </table:table-cell>
          <table:table-cell table:style-name="Cell41">
            <text:p text:style-name="P66"><text:span text:style-name="T66_1">diversen</text:span></text:p>
          </table:table-cell>
          <table:table-cell table:style-name="Cell42">
            <text:p text:style-name="P67"><text:span text:style-name="T67_1">‒<text:s/>63</text:span></text:p>
          </table:table-cell>
        </table:table-row>
        <table:table-row table:style-name="Row18">
          <table:table-cell table:style-name="Cell43">
            <text:p text:style-name="P68"><text:span text:style-name="T68_1">Kasschuif<text:s/>actualisatie<text:s/>investeringsbudget</text:span></text:p>
          </table:table-cell>
          <table:table-cell table:style-name="Cell44">
            <text:p text:style-name="P69"><text:span text:style-name="T69_1">1,<text:s/>2,<text:s/>4</text:span></text:p>
          </table:table-cell>
          <table:table-cell table:style-name="Cell45">
            <text:p text:style-name="P70"><text:span text:style-name="T70_1">‒<text:s/>250</text:span></text:p>
          </table:table-cell>
        </table:table-row>
        <table:table-row table:style-name="Row19">
          <table:table-cell table:style-name="Cell46">
            <text:p text:style-name="P71"><text:span text:style-name="T71_1">Aanpassing<text:s/>over-/onderprogrammering</text:span></text:p>
          </table:table-cell>
          <table:table-cell table:style-name="Cell47">
            <text:p text:style-name="P72"/>
          </table:table-cell>
          <table:table-cell table:style-name="Cell48">
            <text:p text:style-name="P73"><text:span text:style-name="T73_1">556</text:span></text:p>
          </table:table-cell>
        </table:table-row>
        <table:table-row table:style-name="Row20">
          <table:table-cell table:style-name="Cell49">
            <text:p text:style-name="P74"><text:span text:style-name="T74_1">Bijstelling<text:s/>programmering<text:s/>Investeringen</text:span></text:p>
          </table:table-cell>
          <table:table-cell table:style-name="Cell50">
            <text:p text:style-name="P75"/>
          </table:table-cell>
          <table:table-cell table:style-name="Cell51">
            <text:p text:style-name="P76"><text:span text:style-name="T76_1">‒<text:s/>556</text:span></text:p>
          </table:table-cell>
        </table:table-row>
        <table:table-row table:style-name="Row21">
          <table:table-cell table:style-name="Cell52">
            <text:p text:style-name="P77"><text:span text:style-name="T77_1">Overige<text:s/>mutaties</text:span></text:p>
          </table:table-cell>
          <table:table-cell table:style-name="Cell53">
            <text:p text:style-name="P78"><text:span text:style-name="T78_1">1,<text:s/>2,<text:s/>8</text:span></text:p>
          </table:table-cell>
          <table:table-cell table:style-name="Cell54">
            <text:p text:style-name="P79"><text:span text:style-name="T79_1">3</text:span></text:p>
          </table:table-cell>
        </table:table-row>
        <table:table-row table:style-name="Row22">
          <table:table-cell table:style-name="Cell55">
            <text:p text:style-name="P80"><text:span text:style-name="T80_1">Stand<text:s/>ontwerpbegroting<text:s/>2027</text:span></text:p>
          </table:table-cell>
          <table:table-cell table:style-name="Cell56">
            <text:p text:style-name="P81"/>
          </table:table-cell>
          <table:table-cell table:style-name="Cell57">
            <text:p text:style-name="P82"><text:span text:style-name="T82_1">13.127</text:span></text:p>
          </table:table-cell>
        </table:table-row>
      </table:table>
      <text:p text:style-name="P83"/>
      <text:p text:style-name="P84"><text:span text:style-name="T84_1">Toelichting</text:span></text:p>
      <text:p text:style-name="P85"/>
      <text:p text:style-name="P86"><text:span text:style-name="T86_1">Mutaties<text:s/>suppletoire<text:s/>begroting<text:s/>september</text:span></text:p>
      <text:p text:style-name="P87"/>
      <text:p text:style-name="P88"><text:span text:style-name="T88_1">Budgetoverhevelingen</text:span></text:p>
      <text:p text:style-name="P89"><text:span text:style-name="T89_1">Niet<text:s/>alleen<text:s/>heeft<text:s/>Defensie<text:s/>te<text:s/>maken<text:s/>met<text:s/>interdepartementale<text:s/>budgetoverhevelingen,<text:s/>maar<text:s/>ook<text:s/>met<text:s/>departementale<text:s/>budgetoverhevelingen<text:s/>waarbij<text:s/>budget<text:s/>wordt<text:s/>overgeheveld<text:s/>van<text:s/>de<text:s/>Defensiebegroting<text:s/>naar<text:s/>het<text:s/>DMF.</text:span></text:p>
      <text:p text:style-name="P90"><text:span text:style-name="T90_1">Interdepartementale<text:s/>budgetoverhevelingen</text:span></text:p>
      <text:p text:style-name="P91"><text:span text:style-name="T91_1">Deze<text:s/>budgetoverhevelingen<text:s/>tussen<text:s/>ministeries<text:s/>vinden<text:s/>plaats<text:s/>wanneer<text:s/>de<text:s/>verantwoordelijkheid<text:s/>voor<text:s/>een<text:s/>taak,<text:s/>project<text:s/>of<text:s/>uitgave<text:s/>bij<text:s/>een<text:s/>ander<text:s/>ministerie<text:s/>komt<text:s/>te<text:s/>liggen,<text:s/>of<text:s/>wanneer<text:s/>een<text:s/>andere<text:s/>ministerie<text:s/>de<text:s/>uitvoering<text:s/>van<text:s/>bepaalde<text:s/>werkzaamheden<text:s/>op<text:s/>zich<text:s/>neemt.<text:s/>Hieronder<text:s/>valt<text:s/>onder<text:s/>andere<text:s/>de<text:s/>bijdrage<text:s/>van<text:s/>€ 50 miljoen<text:s/>aan<text:s/>Justitie<text:s/>&amp;<text:s/>Veiligheid<text:s/>voor<text:s/>het<text:s/>nieuwe<text:s/>Waarschuwings-<text:s/>en<text:s/>Alarmeringssysteem<text:s/>(WAS).</text:span></text:p>
      <text:p text:style-name="P92"><text:span text:style-name="T92_1">Kasschuif<text:s/>actualisatie<text:s/>investeringsbudget</text:span></text:p>
      <text:p text:style-name="P93"><text:span text:style-name="T93_1">Defensie<text:s/>heeft<text:s/>het<text:s/>investeringsbudget<text:s/>geactualiseerd.<text:s/>Het<text:s/>kasritme<text:s/>is<text:s/>aangepast<text:s/>door<text:s/>een<text:s/>kasschuif<text:s/>door<text:s/>te<text:s/>voeren<text:s/>voor<text:s/>een<text:s/>aantal<text:s/>projecten.<text:s/>Het<text:s/>betreft<text:s/>naast<text:s/>een<text:s/>aantal<text:s/>niet<text:s/>DMP-plichtige<text:s/>projecten<text:s/>onder<text:s/>andere<text:s/>het<text:s/>programma<text:s/>«Vervanging<text:s/>onderzeeboten»<text:s/>vanwege<text:s/>het<text:s/>aanpassen<text:s/>van<text:s/>het<text:s/>betaalschema<text:s/>en<text:s/>het<text:s/>project<text:s/>«Vervanging<text:s/>MK46<text:s/>Lightweight<text:s/>Torpedo»<text:s/>vanwege<text:s/>een<text:s/>verschuiving<text:s/>van<text:s/>de<text:s/>start<text:s/>van<text:s/>de<text:s/>leveringen.<text:s/>Dit<text:s/>leidt<text:s/>niet<text:s/>tot<text:s/>een<text:s/>vertraging<text:s/>van<text:s/>het<text:s/>programma<text:s/>zelf<text:s/>of<text:s/>tot<text:s/>een<text:s/>verschuiving<text:s/>van<text:s/>de<text:s/>einddatum<text:s/>voor<text:s/>het<text:s/>gehele<text:s/>project<text:s/>respectievelijk.</text:span></text:p>
      <text:p text:style-name="P94"><text:span text:style-name="T94_1">Aanpassing<text:s/>over-/onderprogrammering</text:span></text:p>
      <text:p text:style-name="P95"><text:span text:style-name="T95_1">Voor<text:s/>het<text:s/>gebruik<text:s/>van<text:s/>het<text:s/>begrotingsinstrument<text:s/>overprogrammering<text:s/>wordt<text:s/>gebruik<text:s/>gemaakt<text:s/>van<text:s/>een<text:s/>limiet<text:s/>van<text:s/>40%<text:s/>per<text:s/>begrotingsjaar<text:s/>in<text:s/>de<text:s/>jaren<text:s/>2026<text:s/>en<text:s/>2027.</text:span></text:p>
      <text:p text:style-name="P96"><text:span text:style-name="T96_1">Bijstelling<text:s/>programmering<text:s/>investeringen</text:span></text:p>
      <text:p text:style-name="P97"><text:span text:style-name="T97_1">De<text:s/>ramingen<text:s/>van<text:s/>de<text:s/>investeringen<text:s/>in<text:s/>de<text:s/>periode<text:s/>2026-2040<text:s/>in<text:s/>het<text:s/>Defensie<text:s/>Lifecycle<text:s/>Plan<text:s/>(DLP)<text:s/>zijn<text:s/>aangepast.</text:span></text:p>
      <table:table table:style-name="Table6">
        <table:table-column table:style-name="Column13"/>
        <table:table-column table:style-name="Column14"/>
        <table:table-column table:style-name="Column15"/>
        <table:table-header-rows>
          <table:table-row table:style-name="Row23">
            <table:table-cell table:style-name="Cell58" table:number-columns-spanned="3">
              <text:p text:style-name="P98"><text:span text:style-name="T98_1">Tabel<text:s/>3<text:s/>Overzicht<text:s/>belangrijkste<text:s/>suppletoire<text:s/>ontvangstenmutaties<text:s/>2026<text:s/>(bedragen<text:s/>x<text:s/>miljoenen<text:s/>euro's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4">
            <table:table-cell table:style-name="Cell59">
              <text:p text:style-name="P99"/>
            </table:table-cell>
            <table:table-cell table:style-name="Cell60">
              <text:p text:style-name="P100"><text:span text:style-name="T100_1">Art.</text:span></text:p>
            </table:table-cell>
            <table:table-cell table:style-name="Cell61">
              <text:p text:style-name="P101"><text:span text:style-name="T101_1">2026</text:span></text:p>
            </table:table-cell>
          </table:table-row>
        </table:table-header-rows>
        <table:table-row table:style-name="Row25">
          <table:table-cell table:style-name="Cell62">
            <text:p text:style-name="P102"><text:span text:style-name="T102_1">Vastgestelde<text:s/>begroting<text:s/>2026</text:span></text:p>
          </table:table-cell>
          <table:table-cell table:style-name="Cell63">
            <text:p text:style-name="P103"/>
          </table:table-cell>
          <table:table-cell table:style-name="Cell64">
            <text:p text:style-name="P104"><text:span text:style-name="T104_1">155</text:span></text:p>
          </table:table-cell>
        </table:table-row>
        <table:table-row table:style-name="Row26">
          <table:table-cell table:style-name="Cell65">
            <text:p text:style-name="P105"><text:span text:style-name="T105_1">Stand<text:s/>1e<text:s/>suppletoire<text:s/>begroting<text:s/>2026</text:span></text:p>
          </table:table-cell>
          <table:table-cell table:style-name="Cell66">
            <text:p text:style-name="P106"/>
          </table:table-cell>
          <table:table-cell table:style-name="Cell67">
            <text:p text:style-name="P107"><text:span text:style-name="T107_1">169</text:span></text:p>
          </table:table-cell>
        </table:table-row>
        <table:table-row table:style-name="Row27">
          <table:table-cell table:style-name="Cell68">
            <text:p text:style-name="P108"><text:span text:style-name="T108_1">Belangrijkste<text:s/>suppletoire<text:s/>mutaties</text:span></text:p>
          </table:table-cell>
          <table:table-cell table:style-name="Cell69">
            <text:p text:style-name="P109"/>
          </table:table-cell>
          <table:table-cell table:style-name="Cell70">
            <text:p text:style-name="P110"><text:span text:style-name="T110_1">3</text:span></text:p>
          </table:table-cell>
        </table:table-row>
        <table:table-row table:style-name="Row28">
          <table:table-cell table:style-name="Cell71">
            <text:p text:style-name="P111"><text:span text:style-name="T111_1">Overige<text:s/>mutaties</text:span></text:p>
          </table:table-cell>
          <table:table-cell table:style-name="Cell72">
            <text:p text:style-name="P112"><text:span text:style-name="T112_1">1,<text:s/>2</text:span></text:p>
          </table:table-cell>
          <table:table-cell table:style-name="Cell73">
            <text:p text:style-name="P113"><text:span text:style-name="T113_1">3</text:span></text:p>
          </table:table-cell>
        </table:table-row>
        <table:table-row table:style-name="Row29">
          <table:table-cell table:style-name="Cell74">
            <text:p text:style-name="P114"><text:span text:style-name="T114_1">Stand<text:s/>ontwerpbegroting<text:s/>2027</text:span></text:p>
          </table:table-cell>
          <table:table-cell table:style-name="Cell75">
            <text:p text:style-name="P115"/>
          </table:table-cell>
          <table:table-cell table:style-name="Cell76">
            <text:p text:style-name="P116"><text:span text:style-name="T116_1">172</text:span></text:p>
          </table:table-cell>
        </table:table-row>
      </table:table>
      <text:p text:style-name="P117"/>
      <text:p text:style-name="P118"><text:span text:style-name="T118_1">Toelichting</text:span></text:p>
      <text:p text:style-name="P119"/>
      <text:p text:style-name="P120"><text:span text:style-name="T120_1">Mutaties<text:s/>suppletoire<text:s/>begroting<text:s/>september</text:span></text:p>
      <text:p text:style-name="P121"/>
      <text:p text:style-name="P122"><text:span text:style-name="T122_1">Overige<text:s/>mutaties</text:span></text:p>
      <text:p text:style-name="P123"><text:span text:style-name="T123_1">Dit<text:s/>betreft<text:s/>onder<text:s/>meer<text:s/>ontvangsten<text:s/>op<text:s/>het<text:s/>artikel<text:s/>maritieme<text:s/>instandhouding.</text:span></text:p>
      <text:p text:style-name="P124"/>
      <text:p text:style-name="P125"><text:bookmark-start text:name="1539627014011661"/><text:span text:style-name="T125_1">3<text:s/>Beleidsartikelen</text:span><text:bookmark-end text:name="1539627014011661"/></text:p>
      <text:p text:style-name="P126"><text:span text:style-name="T126_1">3.1<text:s/>Artikel<text:s/>1<text:s/>Defensiebreed<text:s/>materieel</text:span></text:p>
      <text:p text:style-name="P127"><text:span text:style-name="T127_1">Budgettaire<text:s/>gevolgen<text:s/>van<text:s/>beleid</text:span></text:p>
      <table:table table:style-name="Table7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header-rows>
          <table:table-row table:style-name="Row30">
            <table:table-cell table:style-name="Cell77" table:number-columns-spanned="5">
              <text:p text:style-name="P128"><text:span text:style-name="T128_1">Tabel<text:s/>4<text:s/>Budgettaire<text:s/>gevolgen<text:s/>van<text:s/>beleid<text:s/>artikel<text:s/>1<text:s/>Defensiebreed<text:s/>materieel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1">
            <table:table-cell table:style-name="Cell78">
              <text:p text:style-name="P129"/>
            </table:table-cell>
            <table:table-cell table:style-name="Cell79">
              <text:p text:style-name="P130"/>
            </table:table-cell>
            <table:table-cell table:style-name="Cell80">
              <text:p text:style-name="P131"><text:span text:style-name="T131_1">Stand<text:s/>eerste<text:s/>suppletoire<text:s/>begroting<text:s/>(incl.<text:s/>amendementen<text:s/>en<text:s/>NvW)<text:s/>(1)</text:span></text:p>
            </table:table-cell>
            <table:table-cell table:style-name="Cell81">
              <text:p text:style-name="P132"><text:span text:style-name="T132_1">Mutaties<text:s/>suppletoire<text:s/>begroting<text:s/>september<text:s/>(2)</text:span></text:p>
            </table:table-cell>
            <table:table-cell table:style-name="Cell82">
              <text:p text:style-name="P133"><text:span text:style-name="T13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2">
          <table:table-cell table:style-name="Cell83">
            <text:p text:style-name="P134"><text:span text:style-name="T134_1">Art.</text:span></text:p>
          </table:table-cell>
          <table:table-cell table:style-name="Cell84">
            <text:p text:style-name="P135"><text:span text:style-name="T135_1">Verplichtingen</text:span></text:p>
          </table:table-cell>
          <table:table-cell table:style-name="Cell85">
            <text:p text:style-name="P136"><text:span text:style-name="T136_1">2.920.902</text:span></text:p>
          </table:table-cell>
          <table:table-cell table:style-name="Cell86">
            <text:p text:style-name="P137"><text:span text:style-name="T137_1">‒</text:span><text:span text:style-name="T137_2"><text:s/>224.869</text:span></text:p>
          </table:table-cell>
          <table:table-cell table:style-name="Cell87">
            <text:p text:style-name="P138"><text:span text:style-name="T138_1">2.696.033</text:span></text:p>
          </table:table-cell>
        </table:table-row>
        <table:table-row table:style-name="Row33">
          <table:table-cell table:style-name="Cell88">
            <text:p text:style-name="P139"/>
          </table:table-cell>
          <table:table-cell table:style-name="Cell89">
            <text:p text:style-name="P140"/>
          </table:table-cell>
          <table:table-cell table:style-name="Cell90">
            <text:p text:style-name="P141"/>
          </table:table-cell>
          <table:table-cell table:style-name="Cell91">
            <text:p text:style-name="P142"/>
          </table:table-cell>
          <table:table-cell table:style-name="Cell92">
            <text:p text:style-name="P143"/>
          </table:table-cell>
        </table:table-row>
        <table:table-row table:style-name="Row34">
          <table:table-cell table:style-name="Cell93">
            <text:p text:style-name="P144"/>
          </table:table-cell>
          <table:table-cell table:style-name="Cell94">
            <text:p text:style-name="P145"><text:span text:style-name="T145_1">Uitgaven</text:span></text:p>
          </table:table-cell>
          <table:table-cell table:style-name="Cell95">
            <text:p text:style-name="P146"><text:span text:style-name="T146_1">1.258.525</text:span></text:p>
          </table:table-cell>
          <table:table-cell table:style-name="Cell96">
            <text:p text:style-name="P147"><text:span text:style-name="T147_1">920.252</text:span></text:p>
          </table:table-cell>
          <table:table-cell table:style-name="Cell97">
            <text:p text:style-name="P148"><text:span text:style-name="T148_1">2.178.777</text:span></text:p>
          </table:table-cell>
        </table:table-row>
        <table:table-row table:style-name="Row35">
          <table:table-cell table:style-name="Cell98">
            <text:p text:style-name="P149"/>
          </table:table-cell>
          <table:table-cell table:style-name="Cell99">
            <text:p text:style-name="P150"/>
          </table:table-cell>
          <table:table-cell table:style-name="Cell100">
            <text:p text:style-name="P151"/>
          </table:table-cell>
          <table:table-cell table:style-name="Cell101">
            <text:p text:style-name="P152"/>
          </table:table-cell>
          <table:table-cell table:style-name="Cell102">
            <text:p text:style-name="P153"/>
          </table:table-cell>
        </table:table-row>
        <table:table-row table:style-name="Row36">
          <table:table-cell table:style-name="Cell103">
            <text:p text:style-name="P154"><text:span text:style-name="T154_1">1.11</text:span></text:p>
          </table:table-cell>
          <table:table-cell table:style-name="Cell104">
            <text:p text:style-name="P155"><text:span text:style-name="T155_1">Verwerving</text:span></text:p>
          </table:table-cell>
          <table:table-cell table:style-name="Cell105">
            <text:p text:style-name="P156"><text:span text:style-name="T156_1">2.775.718</text:span></text:p>
          </table:table-cell>
          <table:table-cell table:style-name="Cell106">
            <text:p text:style-name="P157"><text:span text:style-name="T157_1">‒</text:span><text:span text:style-name="T157_2"><text:s/>454.365</text:span></text:p>
          </table:table-cell>
          <table:table-cell table:style-name="Cell107">
            <text:p text:style-name="P158"><text:span text:style-name="T158_1">2.321.353</text:span></text:p>
          </table:table-cell>
        </table:table-row>
        <table:table-row table:style-name="Row37">
          <table:table-cell table:style-name="Cell108">
            <text:p text:style-name="P159"/>
          </table:table-cell>
          <table:table-cell table:style-name="Cell109">
            <text:p text:style-name="P160"><text:span text:style-name="T160_1">Opdrachten</text:span></text:p>
          </table:table-cell>
          <table:table-cell table:style-name="Cell110">
            <text:p text:style-name="P161"><text:span text:style-name="T161_1">2.775.718</text:span></text:p>
          </table:table-cell>
          <table:table-cell table:style-name="Cell111">
            <text:p text:style-name="P162"><text:span text:style-name="T162_1">‒</text:span><text:span text:style-name="T162_2"><text:s/>454.365</text:span></text:p>
          </table:table-cell>
          <table:table-cell table:style-name="Cell112">
            <text:p text:style-name="P163"><text:span text:style-name="T163_1">2.321.353</text:span></text:p>
          </table:table-cell>
        </table:table-row>
        <table:table-row table:style-name="Row38">
          <table:table-cell table:style-name="Cell113">
            <text:p text:style-name="P164"/>
          </table:table-cell>
          <table:table-cell table:style-name="Cell114">
            <text:p text:style-name="P165"><text:span text:style-name="T165_1">Verwerving:<text:s/>voorbereidingsfase</text:span></text:p>
          </table:table-cell>
          <table:table-cell table:style-name="Cell115">
            <text:p text:style-name="P166"><text:span text:style-name="T166_1">0</text:span></text:p>
          </table:table-cell>
          <table:table-cell table:style-name="Cell116">
            <text:p text:style-name="P167"><text:span text:style-name="T167_1">82</text:span></text:p>
          </table:table-cell>
          <table:table-cell table:style-name="Cell117">
            <text:p text:style-name="P168"><text:span text:style-name="T168_1">82</text:span></text:p>
          </table:table-cell>
        </table:table-row>
        <table:table-row table:style-name="Row39">
          <table:table-cell table:style-name="Cell118">
            <text:p text:style-name="P169"/>
          </table:table-cell>
          <table:table-cell table:style-name="Cell119">
            <text:p text:style-name="P170"><text:span text:style-name="T170_1">Verwerving:<text:s/>realisatie</text:span></text:p>
          </table:table-cell>
          <table:table-cell table:style-name="Cell120">
            <text:p text:style-name="P171"><text:span text:style-name="T171_1">2.775.718</text:span></text:p>
          </table:table-cell>
          <table:table-cell table:style-name="Cell121">
            <text:p text:style-name="P172"><text:span text:style-name="T172_1">‒<text:s/>454.447</text:span></text:p>
          </table:table-cell>
          <table:table-cell table:style-name="Cell122">
            <text:p text:style-name="P173"><text:span text:style-name="T173_1">2.321.271</text:span></text:p>
          </table:table-cell>
        </table:table-row>
        <table:table-row table:style-name="Row40">
          <table:table-cell table:style-name="Cell123">
            <text:p text:style-name="P174"><text:span text:style-name="T174_1">1.12</text:span></text:p>
          </table:table-cell>
          <table:table-cell table:style-name="Cell124">
            <text:p text:style-name="P175"><text:span text:style-name="T175_1">Instandhouding</text:span></text:p>
          </table:table-cell>
          <table:table-cell table:style-name="Cell125">
            <text:p text:style-name="P176"><text:span text:style-name="T176_1">723.888</text:span></text:p>
          </table:table-cell>
          <table:table-cell table:style-name="Cell126">
            <text:p text:style-name="P177"><text:span text:style-name="T177_1">31.005</text:span></text:p>
          </table:table-cell>
          <table:table-cell table:style-name="Cell127">
            <text:p text:style-name="P178"><text:span text:style-name="T178_1">754.893</text:span></text:p>
          </table:table-cell>
        </table:table-row>
        <table:table-row table:style-name="Row41">
          <table:table-cell table:style-name="Cell128">
            <text:p text:style-name="P179"/>
          </table:table-cell>
          <table:table-cell table:style-name="Cell129">
            <text:p text:style-name="P180"><text:span text:style-name="T180_1">Opdrachten</text:span></text:p>
          </table:table-cell>
          <table:table-cell table:style-name="Cell130">
            <text:p text:style-name="P181"><text:span text:style-name="T181_1">723.888</text:span></text:p>
          </table:table-cell>
          <table:table-cell table:style-name="Cell131">
            <text:p text:style-name="P182"><text:span text:style-name="T182_1">31.005</text:span></text:p>
          </table:table-cell>
          <table:table-cell table:style-name="Cell132">
            <text:p text:style-name="P183"><text:span text:style-name="T183_1">754.893</text:span></text:p>
          </table:table-cell>
        </table:table-row>
        <table:table-row table:style-name="Row42">
          <table:table-cell table:style-name="Cell133">
            <text:p text:style-name="P184"/>
          </table:table-cell>
          <table:table-cell table:style-name="Cell134">
            <text:p text:style-name="P185"><text:span text:style-name="T185_1">Instandhouding<text:s/>Materieel</text:span></text:p>
          </table:table-cell>
          <table:table-cell table:style-name="Cell135">
            <text:p text:style-name="P186"><text:span text:style-name="T186_1">723.888</text:span></text:p>
          </table:table-cell>
          <table:table-cell table:style-name="Cell136">
            <text:p text:style-name="P187"><text:span text:style-name="T187_1">31.005</text:span></text:p>
          </table:table-cell>
          <table:table-cell table:style-name="Cell137">
            <text:p text:style-name="P188"><text:span text:style-name="T188_1">754.893</text:span></text:p>
          </table:table-cell>
        </table:table-row>
        <table:table-row table:style-name="Row43">
          <table:table-cell table:style-name="Cell138">
            <text:p text:style-name="P189"><text:span text:style-name="T189_1">1.13</text:span></text:p>
          </table:table-cell>
          <table:table-cell table:style-name="Cell139">
            <text:p text:style-name="P190"><text:span text:style-name="T190_1">Kennis<text:s/>en<text:s/>Innovatie</text:span></text:p>
          </table:table-cell>
          <table:table-cell table:style-name="Cell140">
            <text:p text:style-name="P191"><text:span text:style-name="T191_1">253.357</text:span></text:p>
          </table:table-cell>
          <table:table-cell table:style-name="Cell141">
            <text:p text:style-name="P192"><text:span text:style-name="T192_1">27.084</text:span></text:p>
          </table:table-cell>
          <table:table-cell table:style-name="Cell142">
            <text:p text:style-name="P193"><text:span text:style-name="T193_1">280.441</text:span></text:p>
          </table:table-cell>
        </table:table-row>
        <table:table-row table:style-name="Row44">
          <table:table-cell table:style-name="Cell143">
            <text:p text:style-name="P194"/>
          </table:table-cell>
          <table:table-cell table:style-name="Cell144">
            <text:p text:style-name="P195"><text:span text:style-name="T195_1">Opdrachten</text:span></text:p>
          </table:table-cell>
          <table:table-cell table:style-name="Cell145">
            <text:p text:style-name="P196"><text:span text:style-name="T196_1">253.357</text:span></text:p>
          </table:table-cell>
          <table:table-cell table:style-name="Cell146">
            <text:p text:style-name="P197"><text:span text:style-name="T197_1">27.084</text:span></text:p>
          </table:table-cell>
          <table:table-cell table:style-name="Cell147">
            <text:p text:style-name="P198"><text:span text:style-name="T198_1">280.441</text:span></text:p>
          </table:table-cell>
        </table:table-row>
        <table:table-row table:style-name="Row45">
          <table:table-cell table:style-name="Cell148">
            <text:p text:style-name="P199"/>
          </table:table-cell>
          <table:table-cell table:style-name="Cell149">
            <text:p text:style-name="P200"><text:span text:style-name="T200_1">Duurzaamheid,<text:s/>klimaat<text:s/>en<text:s/>veiligheid</text:span></text:p>
          </table:table-cell>
          <table:table-cell table:style-name="Cell150">
            <text:p text:style-name="P201"><text:span text:style-name="T201_1">23.337</text:span></text:p>
          </table:table-cell>
          <table:table-cell table:style-name="Cell151">
            <text:p text:style-name="P202"><text:span text:style-name="T202_1">‒<text:s/>3.401</text:span></text:p>
          </table:table-cell>
          <table:table-cell table:style-name="Cell152">
            <text:p text:style-name="P203"><text:span text:style-name="T203_1">19.936</text:span></text:p>
          </table:table-cell>
        </table:table-row>
        <table:table-row table:style-name="Row46">
          <table:table-cell table:style-name="Cell153">
            <text:p text:style-name="P204"/>
          </table:table-cell>
          <table:table-cell table:style-name="Cell154">
            <text:p text:style-name="P205"><text:span text:style-name="T205_1">Kennisopbouw</text:span></text:p>
          </table:table-cell>
          <table:table-cell table:style-name="Cell155">
            <text:p text:style-name="P206"><text:span text:style-name="T206_1">46.572</text:span></text:p>
          </table:table-cell>
          <table:table-cell table:style-name="Cell156">
            <text:p text:style-name="P207"><text:span text:style-name="T207_1">‒<text:s/>7.897</text:span></text:p>
          </table:table-cell>
          <table:table-cell table:style-name="Cell157">
            <text:p text:style-name="P208"><text:span text:style-name="T208_1">38.675</text:span></text:p>
          </table:table-cell>
        </table:table-row>
        <table:table-row table:style-name="Row47">
          <table:table-cell table:style-name="Cell158">
            <text:p text:style-name="P209"/>
          </table:table-cell>
          <table:table-cell table:style-name="Cell159">
            <text:p text:style-name="P210"><text:span text:style-name="T210_1">Technologieontwikkeling</text:span></text:p>
          </table:table-cell>
          <table:table-cell table:style-name="Cell160">
            <text:p text:style-name="P211"><text:span text:style-name="T211_1">47.082</text:span></text:p>
          </table:table-cell>
          <table:table-cell table:style-name="Cell161">
            <text:p text:style-name="P212"><text:span text:style-name="T212_1">1.190</text:span></text:p>
          </table:table-cell>
          <table:table-cell table:style-name="Cell162">
            <text:p text:style-name="P213"><text:span text:style-name="T213_1">48.272</text:span></text:p>
          </table:table-cell>
        </table:table-row>
        <table:table-row table:style-name="Row48">
          <table:table-cell table:style-name="Cell163">
            <text:p text:style-name="P214"/>
          </table:table-cell>
          <table:table-cell table:style-name="Cell164">
            <text:p text:style-name="P215"><text:span text:style-name="T215_1">Kennisgebruik</text:span></text:p>
          </table:table-cell>
          <table:table-cell table:style-name="Cell165">
            <text:p text:style-name="P216"><text:span text:style-name="T216_1">9.572</text:span></text:p>
          </table:table-cell>
          <table:table-cell table:style-name="Cell166">
            <text:p text:style-name="P217"><text:span text:style-name="T217_1">246</text:span></text:p>
          </table:table-cell>
          <table:table-cell table:style-name="Cell167">
            <text:p text:style-name="P218"><text:span text:style-name="T218_1">9.818</text:span></text:p>
          </table:table-cell>
        </table:table-row>
        <table:table-row table:style-name="Row49">
          <table:table-cell table:style-name="Cell168">
            <text:p text:style-name="P219"/>
          </table:table-cell>
          <table:table-cell table:style-name="Cell169">
            <text:p text:style-name="P220"><text:span text:style-name="T220_1">Kort<text:s/>Cyclische<text:s/>Innovatie</text:span></text:p>
          </table:table-cell>
          <table:table-cell table:style-name="Cell170">
            <text:p text:style-name="P221"><text:span text:style-name="T221_1">126.794</text:span></text:p>
          </table:table-cell>
          <table:table-cell table:style-name="Cell171">
            <text:p text:style-name="P222"><text:span text:style-name="T222_1">36.946</text:span></text:p>
          </table:table-cell>
          <table:table-cell table:style-name="Cell172">
            <text:p text:style-name="P223"><text:span text:style-name="T223_1">163.740</text:span></text:p>
          </table:table-cell>
        </table:table-row>
        <table:table-row table:style-name="Row50">
          <table:table-cell table:style-name="Cell173">
            <text:p text:style-name="P224"><text:span text:style-name="T224_1">1.14</text:span></text:p>
          </table:table-cell>
          <table:table-cell table:style-name="Cell174">
            <text:p text:style-name="P225"><text:span text:style-name="T225_1">Reserve<text:s/></text:span><text:span text:style-name="T225_2">Valutaschommelingen</text:span></text:p>
          </table:table-cell>
          <table:table-cell table:style-name="Cell175">
            <text:p text:style-name="P226"><text:span text:style-name="T226_1">26.365</text:span></text:p>
          </table:table-cell>
          <table:table-cell table:style-name="Cell176">
            <text:p text:style-name="P227"><text:span text:style-name="T227_1">37.580</text:span></text:p>
          </table:table-cell>
          <table:table-cell table:style-name="Cell177">
            <text:p text:style-name="P228"><text:span text:style-name="T228_1">63.945</text:span></text:p>
          </table:table-cell>
        </table:table-row>
        <table:table-row table:style-name="Row51">
          <table:table-cell table:style-name="Cell178">
            <text:p text:style-name="P229"/>
          </table:table-cell>
          <table:table-cell table:style-name="Cell179">
            <text:p text:style-name="P230"><text:span text:style-name="T230_1">Storting/onttrekking<text:s/>begrotingsreserve</text:span></text:p>
          </table:table-cell>
          <table:table-cell table:style-name="Cell180">
            <text:p text:style-name="P231"><text:span text:style-name="T231_1">26.365</text:span></text:p>
          </table:table-cell>
          <table:table-cell table:style-name="Cell181">
            <text:p text:style-name="P232"><text:span text:style-name="T232_1">37.580</text:span></text:p>
          </table:table-cell>
          <table:table-cell table:style-name="Cell182">
            <text:p text:style-name="P233"><text:span text:style-name="T233_1">63.945</text:span></text:p>
          </table:table-cell>
        </table:table-row>
        <table:table-row table:style-name="Row52">
          <table:table-cell table:style-name="Cell183">
            <text:p text:style-name="P234"/>
          </table:table-cell>
          <table:table-cell table:style-name="Cell184">
            <text:p text:style-name="P235"><text:span text:style-name="T235_1">Storting/onttrekking<text:s/>begrotingsreserve</text:span></text:p>
          </table:table-cell>
          <table:table-cell table:style-name="Cell185">
            <text:p text:style-name="P236"><text:span text:style-name="T236_1">26.365</text:span></text:p>
          </table:table-cell>
          <table:table-cell table:style-name="Cell186">
            <text:p text:style-name="P237"><text:span text:style-name="T237_1">37.580</text:span></text:p>
          </table:table-cell>
          <table:table-cell table:style-name="Cell187">
            <text:p text:style-name="P238"><text:span text:style-name="T238_1">63.945</text:span></text:p>
          </table:table-cell>
        </table:table-row>
        <table:table-row table:style-name="Row53">
          <table:table-cell table:style-name="Cell188">
            <text:p text:style-name="P239"><text:span text:style-name="T239_1">1.16</text:span></text:p>
          </table:table-cell>
          <table:table-cell table:style-name="Cell189">
            <text:p text:style-name="P240"><text:span text:style-name="T240_1">Over-/<text:s/>onderprogrammering</text:span></text:p>
          </table:table-cell>
          <table:table-cell table:style-name="Cell190">
            <text:p text:style-name="P241"><text:span text:style-name="T241_1">‒</text:span><text:span text:style-name="T241_2"><text:s/>2.520.803</text:span></text:p>
          </table:table-cell>
          <table:table-cell table:style-name="Cell191">
            <text:p text:style-name="P242"><text:span text:style-name="T242_1">1.278.948</text:span></text:p>
          </table:table-cell>
          <table:table-cell table:style-name="Cell192">
            <text:p text:style-name="P243"><text:span text:style-name="T243_1">‒</text:span><text:span text:style-name="T243_2"><text:s/>1.241.855</text:span></text:p>
          </table:table-cell>
        </table:table-row>
        <table:table-row table:style-name="Row54">
          <table:table-cell table:style-name="Cell193">
            <text:p text:style-name="P244"/>
          </table:table-cell>
          <table:table-cell table:style-name="Cell194">
            <text:p text:style-name="P245"><text:span text:style-name="T245_1">Fonds</text:span></text:p>
          </table:table-cell>
          <table:table-cell table:style-name="Cell195">
            <text:p text:style-name="P246"><text:span text:style-name="T246_1">‒</text:span><text:span text:style-name="T246_2"><text:s/></text:span><text:span text:style-name="T246_3">2.520.803</text:span></text:p>
          </table:table-cell>
          <table:table-cell table:style-name="Cell196">
            <text:p text:style-name="P247"><text:span text:style-name="T247_1">1.278.948</text:span></text:p>
          </table:table-cell>
          <table:table-cell table:style-name="Cell197">
            <text:p text:style-name="P248"><text:span text:style-name="T248_1">‒</text:span><text:span text:style-name="T248_2"><text:s/>1.241.855</text:span></text:p>
          </table:table-cell>
        </table:table-row>
        <table:table-row table:style-name="Row55">
          <table:table-cell table:style-name="Cell198">
            <text:p text:style-name="P249"/>
          </table:table-cell>
          <table:table-cell table:style-name="Cell199">
            <text:p text:style-name="P250"><text:span text:style-name="T250_1">Fonds</text:span></text:p>
          </table:table-cell>
          <table:table-cell table:style-name="Cell200">
            <text:p text:style-name="P251"><text:span text:style-name="T251_1">‒<text:s/>2.520.803</text:span></text:p>
          </table:table-cell>
          <table:table-cell table:style-name="Cell201">
            <text:p text:style-name="P252"><text:span text:style-name="T252_1">1.278.948</text:span></text:p>
          </table:table-cell>
          <table:table-cell table:style-name="Cell202">
            <text:p text:style-name="P253"><text:span text:style-name="T253_1">‒<text:s/>1.241.855</text:span></text:p>
          </table:table-cell>
        </table:table-row>
        <table:table-row table:style-name="Row56">
          <table:table-cell table:style-name="Cell203">
            <text:p text:style-name="P254"/>
          </table:table-cell>
          <table:table-cell table:style-name="Cell204">
            <text:p text:style-name="P255"/>
          </table:table-cell>
          <table:table-cell table:style-name="Cell205">
            <text:p text:style-name="P256"/>
          </table:table-cell>
          <table:table-cell table:style-name="Cell206">
            <text:p text:style-name="P257"/>
          </table:table-cell>
          <table:table-cell table:style-name="Cell207">
            <text:p text:style-name="P258"/>
          </table:table-cell>
        </table:table-row>
        <table:table-row table:style-name="Row57">
          <table:table-cell table:style-name="Cell208">
            <text:p text:style-name="P259"/>
          </table:table-cell>
          <table:table-cell table:style-name="Cell209">
            <text:p text:style-name="P260"><text:span text:style-name="T260_1">Ontvangsten</text:span></text:p>
          </table:table-cell>
          <table:table-cell table:style-name="Cell210">
            <text:p text:style-name="P261"><text:span text:style-name="T261_1">85.716</text:span></text:p>
          </table:table-cell>
          <table:table-cell table:style-name="Cell211">
            <text:p text:style-name="P262"><text:span text:style-name="T262_1">2.840</text:span></text:p>
          </table:table-cell>
          <table:table-cell table:style-name="Cell212">
            <text:p text:style-name="P263"><text:span text:style-name="T263_1">88.556</text:span></text:p>
          </table:table-cell>
        </table:table-row>
        <table:table-row table:style-name="Row58">
          <table:table-cell table:style-name="Cell213">
            <text:p text:style-name="P264"/>
          </table:table-cell>
          <table:table-cell table:style-name="Cell214">
            <text:p text:style-name="P265"/>
          </table:table-cell>
          <table:table-cell table:style-name="Cell215">
            <text:p text:style-name="P266"/>
          </table:table-cell>
          <table:table-cell table:style-name="Cell216">
            <text:p text:style-name="P267"/>
          </table:table-cell>
          <table:table-cell table:style-name="Cell217">
            <text:p text:style-name="P268"/>
          </table:table-cell>
        </table:table-row>
      </table:table>
      <text:p text:style-name="P269"/>
      <text:p text:style-name="P270"><text:span text:style-name="T270_1">Toelichting<text:s/>op<text:s/>de<text:s/>verplichtingen</text:span></text:p>
      <text:p text:style-name="P271"/>
      <text:p text:style-name="P272"><text:span text:style-name="T272_1">De<text:s/>verplichtingen<text:s/>voor<text:s/>Defensiebreed<text:s/>materieel<text:s/>zijn<text:s/>per<text:s/>saldo<text:s/>met<text:s/>€ 224,9 miljoen<text:s/>naar<text:s/>beneden<text:s/>bijgesteld.</text:span></text:p>
      <text:p text:style-name="P273"><text:span text:style-name="T273_1">Dit<text:s/>wordt<text:s/>veroorzaakt<text:s/>door<text:s/>een<text:s/>aantal<text:s/>interdepartementale<text:s/>overhevelingen<text:s/>en<text:s/>overhevelingen<text:s/>tussen<text:s/>de<text:s/>Defensiebegroting<text:s/>en<text:s/>andere<text:s/>artikelen<text:s/>binnen<text:s/>het<text:s/>DMF<text:s/>waardoor<text:s/>het<text:s/>verplichtingenbudget<text:s/>naar<text:s/>beneden<text:s/>is<text:s/>bijgesteld<text:s/>(€ 119,6 miljoen).<text:s/>Daarnaast<text:s/>heeft<text:s/>een<text:s/>technische<text:s/>correctie<text:s/>naar<text:s/>beneden<text:s/>plaatsgevonden<text:s/>op<text:s/>de<text:s/>verplichtingenstanden<text:s/>om<text:s/>(openstaande)<text:s/>verplichtingen-<text:s/>en<text:s/>kasbudgetten<text:s/>in<text:s/>balans<text:s/>te<text:s/>brengen<text:s/>(€ 180,6 miljoen).</text:span></text:p>
      <text:p text:style-name="P274"><text:span text:style-name="T274_1">Het<text:s/>verplichtingenbudget<text:s/>is<text:s/>naar<text:s/>boven<text:s/>bijgesteld<text:s/>door<text:s/>het<text:s/>toevoegen<text:s/>van<text:s/>valutakoerscompensatie<text:s/>(€ 25,8 miljoen),<text:s/>prijscompensatie<text:s/>(€ 31,2 miljoen)<text:s/>en<text:s/>door<text:s/>het<text:s/>aanpassen<text:s/>van<text:s/>de<text:s/>budgetten<text:s/>aan<text:s/>de<text:s/>verwachte<text:s/>realisatiemomenten<text:s/>(per<text:s/>saldo<text:s/>€ 9,7 miljoen)<text:s/>voor<text:s/>onder<text:s/>andere<text:s/>de<text:s/>projecten<text:s/>en<text:s/>programma's<text:s/>‘Defensie<text:s/>Operationeel<text:s/>Kledingsysteem<text:s/>(DOKS)’<text:s/>(€ 205,3 miljoen)<text:s/>en<text:s/>‘Vervanging<text:s/>Wissellaadsystemen,<text:s/>Trekker-oplegger</text:span><text:span text:style-name="T274_2">combinaties<text:s/>en<text:s/>Wielbergingsvoertuigen<text:s/>(WTB)’<text:s/>(commercieel<text:s/>vertrouwelijk).<text:s/>Voor<text:s/>een<text:s/>aantal<text:s/>projecten<text:s/>en<text:s/>programma's<text:s/>zijn<text:s/>de<text:s/>verplichtingen<text:s/>naar<text:s/>beneden<text:s/>bijgesteld.<text:s/>Dit<text:s/>betreft<text:s/>onder<text:s/>andere<text:s/>‘Defensiebrede<text:s/>Vervanging<text:s/>Operationele<text:s/>Wielvoertuigen<text:s/>(DVOW)’<text:s/>(commercieel<text:s/>vertrouwelijk),<text:s/>‘Verbeterd<text:s/>Operationeel<text:s/>Soldaat<text:s/>Systeem<text:s/>(VOSS)’<text:s/>(-/-<text:s/>€ 35,8 miljoen)<text:s/>en<text:s/>‘Verwerving<text:s/>extended<text:s/>All<text:s/>Arms<text:s/>Air<text:s/>Defence<text:s/>(eAAAD)<text:s/>Toolbox’<text:s/>(commercieel<text:s/>vertrouwelijk).</text:span></text:p>
      <text:p text:style-name="P275"><text:span text:style-name="T275_1">Het<text:s/>restant<text:s/>betreft<text:s/>een<text:s/>aantal<text:s/>kleinere,<text:s/>overige<text:s/>mutaties<text:s/>(€ 8,7 miljoen).</text:span></text:p>
      <text:p text:style-name="P276"><text:span text:style-name="T276_1">Toelichting<text:s/>op<text:s/>de<text:s/>uitgaven</text:span></text:p>
      <text:p text:style-name="P277"><text:span text:style-name="T277_1">Het<text:s/>uitgavenbudget<text:s/>voor<text:s/>2026<text:s/>wordt<text:s/>per<text:s/>saldo<text:s/>met<text:s/>€ 920,3 miljoen<text:s/>verhoogd.<text:s/>Dit<text:s/>wordt<text:s/>verklaard<text:s/>door:</text:span></text:p>
      <text:p text:style-name="P278"><text:span text:style-name="T278_1">Verwerving</text:span></text:p>
      <text:p text:style-name="P279"><text:span text:style-name="T279_1">Het<text:s/>budget<text:s/>voor<text:s/>de<text:s/>realisatiefase<text:s/>wordt<text:s/>met<text:s/>€ 454,4 miljoen<text:s/>naar<text:s/>beneden<text:s/>bijgesteld.<text:s/>Dit<text:s/>wordt<text:s/>voornamelijk<text:s/>veroorzaakt<text:s/>door<text:s/>het<text:s/>budget<text:s/>van<text:s/>de<text:s/>projecten<text:s/>aan<text:s/>te<text:s/>sluiten<text:s/>bij<text:s/>de<text:s/>verwachte<text:s/>realisatiemomenten<text:s/>met<text:s/>een<text:s/>kasschuif<text:s/>op<text:s/>de<text:s/>verweving<text:s/>en<text:s/>het<text:s/>afbouwen<text:s/>van<text:s/>de<text:s/>overprogrammering.<text:s/>(€ 415,3 miljoen).<text:s/>Defensie<text:s/>voert<text:s/>overprogrammering<text:s/>om<text:s/>onderbesteding<text:s/>op<text:s/>te<text:s/>kunnen<text:s/>vangen<text:s/>en<text:s/>daarmee<text:s/>de<text:s/>begroting<text:s/>volledig<text:s/>te<text:s/>realiseren<text:s/>ondanks<text:s/>latere<text:s/>betalingen<text:s/>bij<text:s/>een<text:s/>aantal<text:s/>individuele<text:s/>projecten<text:s/>en<text:s/>programma's.<text:s/>Dit<text:s/>wordt<text:s/>bijvoorbeeld<text:s/>toegepast<text:s/>voor<text:s/>het<text:s/>programma<text:s/>‘Defensiebrede<text:s/>Vervanging<text:s/>Operationele<text:s/>Wielvoertuigen<text:s/>(DVOW)’<text:s/>(commercieel<text:s/>vertrouwelijk)<text:s/>vanwege<text:s/>een<text:s/>herfasering<text:s/>van<text:s/>leveringen<text:s/>door<text:s/>uitloop<text:s/>in<text:s/>het<text:s/>test-<text:s/>en<text:s/>certificeringstraject.<text:s/>Bij<text:s/>het<text:s/>project<text:s/>‘Verwerving<text:s/>Extended<text:s/>All<text:s/>Arms<text:s/>Air<text:s/>Defence<text:s/>(eAAAD)<text:s/>Toolbox’<text:s/>(commercieel<text:s/>vertrouwelijk)<text:s/>zijn<text:s/>de<text:s/>munitiesoorten<text:s/>en<text:s/>-aantallen<text:s/>gedefinieerd,<text:s/>waardoor<text:s/>de<text:s/>contractondertekening<text:s/>in<text:s/>2026<text:s/>zal<text:s/>plaatsvinden.<text:s/>Bij<text:s/>het<text:s/>project<text:s/>‘Verbeterd<text:s/>Operationeel<text:s/>Soldaat<text:s/>Systeem’<text:s/>(-/-<text:s/>€ 31,3 miljoen)<text:s/>heeft<text:s/>een<text:s/>herijking<text:s/>plaatsgevonden<text:s/>van<text:s/>het<text:s/>contract<text:s/>waarbij<text:s/>de<text:s/>aantallen<text:s/>zijn<text:s/>verhoogd.<text:s/>Als<text:s/>gevolg<text:s/>daarvan<text:s/>is<text:s/>het<text:s/>leverschema<text:s/>aangepast<text:s/>en<text:s/>schuiven<text:s/>een<text:s/>aantal<text:s/>facturen<text:s/>door<text:s/>naar<text:s/>2027.<text:s/>Ook<text:s/>bij<text:s/>het<text:s/>project<text:s/>‘Defensie<text:s/>Operationeel<text:s/>Kledingsysteem<text:s/>(DOKS)’<text:s/>(-/-<text:s/>€ 40,9 miljoen)<text:s/>is<text:s/>sprake<text:s/>van<text:s/>een<text:s/>aangepast<text:s/>leverschema.<text:s/>Een<text:s/>deel<text:s/>van<text:s/>de<text:s/>betalingen<text:s/>schuift<text:s/>door<text:s/>naar<text:s/>2027<text:s/>als<text:s/>gevolg<text:s/>van<text:s/>een<text:s/>herijking<text:s/>van<text:s/>de<text:s/>scope.<text:s/>Op<text:s/>het<text:s/>project<text:s/>‘Vervanging<text:s/>Wissellaadsystemen,<text:s/>Trekker-opleggercombinaties<text:s/>en<text:s/>Wiel-bergingsvoertuigen<text:s/>(WTB)’<text:s/>(commercieel<text:s/>vertrouwelijk)<text:s/>heeft<text:s/>een<text:s/>herfasering<text:s/>plaatsgevonden<text:s/>op<text:s/>basis<text:s/>van<text:s/>de<text:s/>geplande<text:s/>betalingen.</text:span></text:p>
      <text:p text:style-name="P280"><text:span text:style-name="T280_1">Daarnaast<text:s/>is<text:s/>het<text:s/>budget<text:s/>bijgesteld<text:s/>vanwege<text:s/>een<text:s/>aantal<text:s/>interdepartementale<text:s/>overhevelingen<text:s/>en<text:s/>overhevelingen<text:s/>tussen<text:s/>de<text:s/>Defensiebegroting<text:s/>en<text:s/>andere<text:s/>artikelen<text:s/>binnen<text:s/>het<text:s/>DMF<text:s/>(€ 113,4 miljoen).</text:span></text:p>
      <text:p text:style-name="P281"><text:span text:style-name="T281_1">Daartegenover<text:s/>staat<text:s/>dat<text:s/>het<text:s/>budget<text:s/>in<text:s/>de<text:s/>realisatiefase<text:s/>is<text:s/>bijgesteld<text:s/>door<text:s/>het<text:s/>toevoegen<text:s/>van<text:s/>prijscompensatie<text:s/>(€ 75,2 miljoen).<text:s/>Het<text:s/>restant<text:s/>betreft<text:s/>een<text:s/>negatieve<text:s/>bijstelling<text:s/>voor<text:s/>een<text:s/>aantal<text:s/>kleinere,<text:s/>overige<text:s/>mutaties<text:s/>(€ 1,0 miljoen).</text:span></text:p>
      <text:p text:style-name="P282"><text:span text:style-name="T282_1">Instandhouding</text:span></text:p>
      <text:p text:style-name="P283"><text:span text:style-name="T283_1">De<text:s/>verhoging<text:s/>van<text:s/>€ 31,0 miljoen<text:s/>voor<text:s/>instandhouding<text:s/>wordt<text:s/>met<text:s/>name<text:s/>veroorzaakt<text:s/>door<text:s/>uitdeling<text:s/>prijscompensatie<text:s/>en<text:s/>€ 13,0 miljoen<text:s/>voor<text:s/>doorontwikkeling<text:s/>raketartillerie<text:s/>PULS.</text:span></text:p>
      <text:p text:style-name="P284"><text:span text:style-name="T284_1">Kennis<text:s/>en<text:s/>Innovatie</text:span></text:p>
      <text:p text:style-name="P285"><text:span text:style-name="T285_1">Kort<text:s/>Cyclische<text:s/>Innovatie:<text:s/>de<text:s/>toename<text:s/>van<text:s/>het<text:s/>budget<text:s/>komt<text:s/>voort<text:s/>uit<text:s/>de<text:s/>versterking<text:s/>van<text:s/>de<text:s/>NLD-gebieden.<text:s/>Hiervoor<text:s/>is<text:s/>in<text:s/>2026 € 40,0 miljoen<text:s/>toegevoegd<text:s/>aan<text:s/>de<text:s/>post<text:s/>Kort<text:s/>Cyclische<text:s/>Innovatie<text:s/>(KCI)<text:s/>met<text:s/>het<text:s/>doel<text:s/>de<text:s/>innovatiecentra<text:s/>te<text:s/>versterken<text:s/>en<text:s/>innovatieprojecten<text:s/>binnen<text:s/>de<text:s/>NLD-gebieden<text:s/>uit<text:s/>te<text:s/>voeren.<text:s/>De<text:s/>NLD-gebieden<text:s/>zijn<text:s/>vijf<text:s/>gebieden<text:s/>waar<text:s/>Defensie<text:s/>als<text:s/></text:span><text:span text:style-name="T285_2">smart<text:s/>developer</text:span><text:span text:style-name="T285_3"><text:s/>kan<text:s/>optreden<text:s/>door<text:s/>extra<text:s/>te<text:s/>investeren:<text:s/>slimme<text:s/>materialen,<text:s/>sensoren,<text:s/>quantum,<text:s/>ruimtetechnologie<text:s/>en<text:s/>intelligente<text:s/>systemen.<text:s/>Deze<text:s/>gebieden<text:s/>zijn<text:s/>gekozen<text:s/>op<text:s/>basis<text:s/>van<text:s/>de<text:s/>behoeftes<text:s/>van<text:s/>de<text:s/>krijgsmacht<text:s/>(</text:span><text:span text:style-name="T285_4">pull</text:span><text:span text:style-name="T285_5">)<text:s/>en<text:s/></text:span><text:span text:style-name="T285_6">de<text:s/>kennis,<text:s/>technologische<text:s/>en<text:s/>industriële<text:s/>Defensiebasis<text:s/>(</text:span><text:span text:style-name="T285_7">push</text:span><text:span text:style-name="T285_8">).</text:span></text:p>
      <text:p text:style-name="P286"><text:span text:style-name="T286_1">Fasering<text:s/>van<text:s/>het<text:s/>KCI-budget<text:s/>heeft<text:s/>daarnaast<text:s/>geleid<text:s/>tot<text:s/>een<text:s/>verlaging<text:s/>van<text:s/>het<text:s/>budget<text:s/>met<text:s/>een<text:s/>bedrag<text:s/>van<text:s/>€ 6,0 miljoen.<text:s/>Het<text:s/>toegevoegde<text:s/>budget<text:s/>voor<text:s/>de<text:s/>loon-/prijsontwikkeling<text:s/>bedroeg<text:s/>in<text:s/>2026<text:s/>€ 3,0 miljoen.</text:span></text:p>
      <text:p text:style-name="P287"><text:span text:style-name="T287_1">Reserve<text:s/>Valutaschommelingen</text:span></text:p>
      <text:p text:style-name="P288"><text:span text:style-name="T288_1">Met<text:s/>de<text:s/>inwerkingtreding<text:s/>van<text:s/>de<text:s/>Wet<text:s/>financiële<text:s/>defensieverplichtingen<text:s/>is<text:s/>in<text:s/>het<text:s/>kabinet<text:s/>afgesproken<text:s/>dat<text:s/>de<text:s/>bestaande<text:s/>generale<text:s/>compensatieregeling<text:s/>voor<text:s/>de<text:s/>valutakoersontwikkelingen<text:s/>is<text:s/>komen<text:s/>te<text:s/>vervallen.<text:s/>Uw<text:s/>Kamer<text:s/>is<text:s/>hierover<text:s/>met<text:s/>de<text:s/>Voorjaarsnota<text:s/>2025<text:s/>(bijlage<text:s/>5)<text:s/>geïnformeerd.<text:s/>Defensie<text:s/>gaat<text:s/>de<text:s/>mee-<text:s/>en<text:s/>tegenvallers<text:s/>die<text:s/>ontstaan<text:s/>als<text:s/>gevolg<text:s/>van<text:s/>de<text:s/>schommelingen<text:s/>van<text:s/>de<text:s/>wisselkoersen<text:s/>zelf<text:s/>in<text:s/>de<text:s/>begroting<text:s/>opvangen.<text:s/>Uit<text:s/>analyse<text:s/>van<text:s/>het<text:s/>valutarisico<text:s/>blijkt<text:s/>dat<text:s/>de<text:s/>kans<text:s/>op<text:s/>een<text:s/>mee-<text:s/>en<text:s/>tegenvaller<text:s/>gelijkmatig<text:s/>is<text:s/>verdeeld.<text:s/>Op<text:s/>de<text:s/>regel<text:s/>Reserve<text:s/>Valutaschommelingen<text:s/>wordt<text:s/>een<text:s/>valutareservering<text:s/>aangemaakt<text:s/>waarbij<text:s/>de<text:s/>tegenvallers<text:s/>met<text:s/>meevallers<text:s/>worden<text:s/>opgevangen.<text:s/>Op<text:s/>deze<text:s/>manier<text:s/>wordt<text:s/>het<text:s/>valutarisico<text:s/>beheersbaar<text:s/>gemaakt.<text:s/>Valutameevallers<text:s/>kunnen<text:s/>in<text:s/>beginsel<text:s/>niet<text:s/>voor<text:s/>andere<text:s/>begrotingsproblematiek<text:s/>of<text:s/>nieuwe<text:s/>plannen<text:s/>worden<text:s/>ingezet.<text:s/>In<text:s/>het<text:s/>geval<text:s/>dat<text:s/>valutategenvallers<text:s/>niet<text:s/>met<text:s/>meevallers<text:s/>kunnen<text:s/>worden<text:s/>opgevangen,<text:s/>worden<text:s/>die<text:s/>in<text:s/>de<text:s/>begroting<text:s/>opgelost.</text:span></text:p>
      <text:p text:style-name="P289"><text:span text:style-name="T289_1">Over-/<text:s/>onderprogrammering</text:span></text:p>
      <text:p text:style-name="P290"><text:span text:style-name="T290_1">De<text:s/>over-<text:s/>en<text:s/>onderprogrammering<text:s/>wordt<text:s/>met<text:s/>€ 1.278,9 miljoen<text:s/>verlaagd.<text:s/>In<text:s/>het<text:s/>DMF<text:s/>wordt<text:s/>gewerkt<text:s/>met<text:s/>overprogrammering.<text:s/>Als<text:s/>gevolg<text:s/>van<text:s/>de<text:s/>mutaties<text:s/>die<text:s/>op<text:s/>dit<text:s/>artikel<text:s/>plaatsvinden,<text:s/>wordt<text:s/>ook<text:s/>de<text:s/>overprogrammering<text:s/>aangepast.<text:s/>Hiermee<text:s/>blijft<text:s/>de<text:s/>omvang<text:s/>van<text:s/>de<text:s/>overprogrammering<text:s/>binnen<text:s/>de<text:s/>overeengekomen<text:s/>grens<text:s/>van<text:s/>40%.<text:s/>Daarnaast<text:s/>is<text:s/>het,<text:s/>gelet<text:s/>op<text:s/>de<text:s/>druk<text:s/>op<text:s/>de<text:s/>defensie-<text:s/>en<text:s/>arbeidsmarkt,<text:s/>onzeker<text:s/>of<text:s/>alle<text:s/>beschikbare<text:s/>middelen<text:s/>in<text:s/>2026<text:s/>tot<text:s/>besteding<text:s/>komen.<text:s/>Om<text:s/>die<text:s/>reden<text:s/>is<text:s/>besloten<text:s/>een<text:s/>deel<text:s/>van<text:s/>het<text:s/>budget<text:s/>over<text:s/>meerdere<text:s/>jaren<text:s/>te<text:s/>spreiden.<text:s/>Tot<text:s/>slot<text:s/>is<text:s/>de<text:s/>overprogrammering<text:s/>van<text:s/>verschillende<text:s/>artikelen<text:s/>aangepast<text:s/>om<text:s/>beter<text:s/>aan<text:s/>te<text:s/>sluiten<text:s/>bij<text:s/>de<text:s/>realisatieverwachting<text:s/>van<text:s/>die<text:s/>artikelen.<text:s/>Dit<text:s/>heeft<text:s/>op<text:s/>artikel<text:s/>1 Defensiebreed<text:s/>materieel<text:s/>gezorgd<text:s/>voor<text:s/>een<text:s/>lagere<text:s/>overprogrammering.<text:s/>Dat<text:s/>zorgt<text:s/>voor<text:s/>een<text:s/>kleiner<text:s/>verschil<text:s/>tussen<text:s/>het<text:s/>beschikbare<text:s/>budget<text:s/>en<text:s/>de<text:s/>programmering<text:s/>op<text:s/>dit<text:s/>artikel.</text:span></text:p>
      <text:p text:style-name="P291"/>
      <text:p text:style-name="P292"><text:span text:style-name="T292_1">3.2<text:s/>Artikel<text:s/>2<text:s/>Maritiem<text:s/>materieel</text:span></text:p>
      <text:p text:style-name="P293"><text:span text:style-name="T293_1">Budgettaire<text:s/>gevolgen<text:s/>van<text:s/>beleid</text:span></text:p>
      <table:table table:style-name="Table8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header-rows>
          <table:table-row table:style-name="Row59">
            <table:table-cell table:style-name="Cell218" table:number-columns-spanned="5">
              <text:p text:style-name="P294"><text:span text:style-name="T294_1">Tabel<text:s/>5<text:s/>Budgettaire<text:s/>gevolgen<text:s/>van<text:s/>beleid<text:s/>artikel<text:s/>2<text:s/>Maritiem<text:s/>materieel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0">
            <table:table-cell table:style-name="Cell219">
              <text:p text:style-name="P295"/>
            </table:table-cell>
            <table:table-cell table:style-name="Cell220">
              <text:p text:style-name="P296"/>
            </table:table-cell>
            <table:table-cell table:style-name="Cell221">
              <text:p text:style-name="P297"><text:span text:style-name="T297_1">Stand<text:s/>eerste<text:s/>suppletoire<text:s/>begroting<text:s/>(incl.<text:s/>amendementen<text:s/>en<text:s/>NvW)<text:s/>(1)</text:span></text:p>
            </table:table-cell>
            <table:table-cell table:style-name="Cell222">
              <text:p text:style-name="P298"><text:span text:style-name="T298_1">Mutaties<text:s/>suppletoire<text:s/>begroting<text:s/>september<text:s/>(2)</text:span></text:p>
            </table:table-cell>
            <table:table-cell table:style-name="Cell223">
              <text:p text:style-name="P299"><text:span text:style-name="T29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61">
          <table:table-cell table:style-name="Cell224">
            <text:p text:style-name="P300"><text:span text:style-name="T300_1">Art.</text:span></text:p>
          </table:table-cell>
          <table:table-cell table:style-name="Cell225">
            <text:p text:style-name="P301"><text:span text:style-name="T301_1">Verplichtingen</text:span></text:p>
          </table:table-cell>
          <table:table-cell table:style-name="Cell226">
            <text:p text:style-name="P302"><text:span text:style-name="T302_1">1.810.017</text:span></text:p>
          </table:table-cell>
          <table:table-cell table:style-name="Cell227">
            <text:p text:style-name="P303"><text:span text:style-name="T303_1">1.241.763</text:span></text:p>
          </table:table-cell>
          <table:table-cell table:style-name="Cell228">
            <text:p text:style-name="P304"><text:span text:style-name="T304_1">3.051.780</text:span></text:p>
          </table:table-cell>
        </table:table-row>
        <table:table-row table:style-name="Row62">
          <table:table-cell table:style-name="Cell229">
            <text:p text:style-name="P305"/>
          </table:table-cell>
          <table:table-cell table:style-name="Cell230">
            <text:p text:style-name="P306"/>
          </table:table-cell>
          <table:table-cell table:style-name="Cell231">
            <text:p text:style-name="P307"/>
          </table:table-cell>
          <table:table-cell table:style-name="Cell232">
            <text:p text:style-name="P308"/>
          </table:table-cell>
          <table:table-cell table:style-name="Cell233">
            <text:p text:style-name="P309"/>
          </table:table-cell>
        </table:table-row>
        <table:table-row table:style-name="Row63">
          <table:table-cell table:style-name="Cell234">
            <text:p text:style-name="P310"/>
          </table:table-cell>
          <table:table-cell table:style-name="Cell235">
            <text:p text:style-name="P311"><text:span text:style-name="T311_1">Uitgaven</text:span></text:p>
          </table:table-cell>
          <table:table-cell table:style-name="Cell236">
            <text:p text:style-name="P312"><text:span text:style-name="T312_1">2.538.185</text:span></text:p>
          </table:table-cell>
          <table:table-cell table:style-name="Cell237">
            <text:p text:style-name="P313"><text:span text:style-name="T313_1">‒</text:span><text:span text:style-name="T313_2"><text:s/>540.599</text:span></text:p>
          </table:table-cell>
          <table:table-cell table:style-name="Cell238">
            <text:p text:style-name="P314"><text:span text:style-name="T314_1">1.997.586</text:span></text:p>
          </table:table-cell>
        </table:table-row>
        <table:table-row table:style-name="Row64">
          <table:table-cell table:style-name="Cell239">
            <text:p text:style-name="P315"/>
          </table:table-cell>
          <table:table-cell table:style-name="Cell240">
            <text:p text:style-name="P316"/>
          </table:table-cell>
          <table:table-cell table:style-name="Cell241">
            <text:p text:style-name="P317"/>
          </table:table-cell>
          <table:table-cell table:style-name="Cell242">
            <text:p text:style-name="P318"/>
          </table:table-cell>
          <table:table-cell table:style-name="Cell243">
            <text:p text:style-name="P319"/>
          </table:table-cell>
        </table:table-row>
        <table:table-row table:style-name="Row65">
          <table:table-cell table:style-name="Cell244">
            <text:p text:style-name="P320"><text:span text:style-name="T320_1">2.11</text:span></text:p>
          </table:table-cell>
          <table:table-cell table:style-name="Cell245">
            <text:p text:style-name="P321"><text:span text:style-name="T321_1">Verwerving</text:span></text:p>
          </table:table-cell>
          <table:table-cell table:style-name="Cell246">
            <text:p text:style-name="P322"><text:span text:style-name="T322_1">2.631.028</text:span></text:p>
          </table:table-cell>
          <table:table-cell table:style-name="Cell247">
            <text:p text:style-name="P323"><text:span text:style-name="T323_1">‒</text:span><text:span text:style-name="T323_2"><text:s/>282.183</text:span></text:p>
          </table:table-cell>
          <table:table-cell table:style-name="Cell248">
            <text:p text:style-name="P324"><text:span text:style-name="T324_1">2.348.845</text:span></text:p>
          </table:table-cell>
        </table:table-row>
        <table:table-row table:style-name="Row66">
          <table:table-cell table:style-name="Cell249">
            <text:p text:style-name="P325"/>
          </table:table-cell>
          <table:table-cell table:style-name="Cell250">
            <text:p text:style-name="P326"><text:span text:style-name="T326_1">Opdrachten</text:span></text:p>
          </table:table-cell>
          <table:table-cell table:style-name="Cell251">
            <text:p text:style-name="P327"><text:span text:style-name="T327_1">2.631.028</text:span></text:p>
          </table:table-cell>
          <table:table-cell table:style-name="Cell252">
            <text:p text:style-name="P328"><text:span text:style-name="T328_1">‒</text:span><text:span text:style-name="T328_2"><text:s/>282.183</text:span></text:p>
          </table:table-cell>
          <table:table-cell table:style-name="Cell253">
            <text:p text:style-name="P329"><text:span text:style-name="T329_1">2.348.845</text:span></text:p>
          </table:table-cell>
        </table:table-row>
        <table:table-row table:style-name="Row67">
          <table:table-cell table:style-name="Cell254">
            <text:p text:style-name="P330"/>
          </table:table-cell>
          <table:table-cell table:style-name="Cell255">
            <text:p text:style-name="P331"><text:span text:style-name="T331_1">Verwerving:<text:s/>realisatie</text:span></text:p>
          </table:table-cell>
          <table:table-cell table:style-name="Cell256">
            <text:p text:style-name="P332"><text:span text:style-name="T332_1">2.631.028</text:span></text:p>
          </table:table-cell>
          <table:table-cell table:style-name="Cell257">
            <text:p text:style-name="P333"><text:span text:style-name="T333_1">‒<text:s/>282.183</text:span></text:p>
          </table:table-cell>
          <table:table-cell table:style-name="Cell258">
            <text:p text:style-name="P334"><text:span text:style-name="T334_1">2.348.845</text:span></text:p>
          </table:table-cell>
        </table:table-row>
        <table:table-row table:style-name="Row68">
          <table:table-cell table:style-name="Cell259">
            <text:p text:style-name="P335"><text:span text:style-name="T335_1">2.12</text:span></text:p>
          </table:table-cell>
          <table:table-cell table:style-name="Cell260">
            <text:p text:style-name="P336"><text:span text:style-name="T336_1">Instandhouding</text:span></text:p>
          </table:table-cell>
          <table:table-cell table:style-name="Cell261">
            <text:p text:style-name="P337"><text:span text:style-name="T337_1">379.218</text:span></text:p>
          </table:table-cell>
          <table:table-cell table:style-name="Cell262">
            <text:p text:style-name="P338"><text:span text:style-name="T338_1">‒</text:span><text:span text:style-name="T338_2"><text:s/>2.573</text:span></text:p>
          </table:table-cell>
          <table:table-cell table:style-name="Cell263">
            <text:p text:style-name="P339"><text:span text:style-name="T339_1">376.645</text:span></text:p>
          </table:table-cell>
        </table:table-row>
        <table:table-row table:style-name="Row69">
          <table:table-cell table:style-name="Cell264">
            <text:p text:style-name="P340"/>
          </table:table-cell>
          <table:table-cell table:style-name="Cell265">
            <text:p text:style-name="P341"><text:span text:style-name="T341_1">Opdrachten</text:span></text:p>
          </table:table-cell>
          <table:table-cell table:style-name="Cell266">
            <text:p text:style-name="P342"><text:span text:style-name="T342_1">379.218</text:span></text:p>
          </table:table-cell>
          <table:table-cell table:style-name="Cell267">
            <text:p text:style-name="P343"><text:span text:style-name="T343_1">‒</text:span><text:span text:style-name="T343_2"><text:s/>2.573</text:span></text:p>
          </table:table-cell>
          <table:table-cell table:style-name="Cell268">
            <text:p text:style-name="P344"><text:span text:style-name="T344_1">376.645</text:span></text:p>
          </table:table-cell>
        </table:table-row>
        <table:table-row table:style-name="Row70">
          <table:table-cell table:style-name="Cell269">
            <text:p text:style-name="P345"/>
          </table:table-cell>
          <table:table-cell table:style-name="Cell270">
            <text:p text:style-name="P346"><text:span text:style-name="T346_1">Instandhouding<text:s/>Materieel</text:span></text:p>
          </table:table-cell>
          <table:table-cell table:style-name="Cell271">
            <text:p text:style-name="P347"><text:span text:style-name="T347_1">379.218</text:span></text:p>
          </table:table-cell>
          <table:table-cell table:style-name="Cell272">
            <text:p text:style-name="P348"><text:span text:style-name="T348_1">‒<text:s/>2.573</text:span></text:p>
          </table:table-cell>
          <table:table-cell table:style-name="Cell273">
            <text:p text:style-name="P349"><text:span text:style-name="T349_1">376.645</text:span></text:p>
          </table:table-cell>
        </table:table-row>
        <table:table-row table:style-name="Row71">
          <table:table-cell table:style-name="Cell274">
            <text:p text:style-name="P350"><text:span text:style-name="T350_1">2.16</text:span></text:p>
          </table:table-cell>
          <table:table-cell table:style-name="Cell275">
            <text:p text:style-name="P351"><text:span text:style-name="T351_1">Over-/<text:s/>onderprogrammering</text:span></text:p>
          </table:table-cell>
          <table:table-cell table:style-name="Cell276">
            <text:p text:style-name="P352"><text:span text:style-name="T352_1">‒</text:span><text:span text:style-name="T352_2"><text:s/>472.061</text:span></text:p>
          </table:table-cell>
          <table:table-cell table:style-name="Cell277">
            <text:p text:style-name="P353"><text:span text:style-name="T353_1">‒</text:span><text:span text:style-name="T353_2"><text:s/>255.843</text:span></text:p>
          </table:table-cell>
          <table:table-cell table:style-name="Cell278">
            <text:p text:style-name="P354"><text:span text:style-name="T354_1">‒</text:span><text:span text:style-name="T354_2"><text:s/>727.904</text:span></text:p>
          </table:table-cell>
        </table:table-row>
        <table:table-row table:style-name="Row72">
          <table:table-cell table:style-name="Cell279">
            <text:p text:style-name="P355"/>
          </table:table-cell>
          <table:table-cell table:style-name="Cell280">
            <text:p text:style-name="P356"><text:span text:style-name="T356_1">Fonds</text:span></text:p>
          </table:table-cell>
          <table:table-cell table:style-name="Cell281">
            <text:p text:style-name="P357"><text:span text:style-name="T357_1">‒</text:span><text:span text:style-name="T357_2"><text:s/>472.061</text:span></text:p>
          </table:table-cell>
          <table:table-cell table:style-name="Cell282">
            <text:p text:style-name="P358"><text:span text:style-name="T358_1">‒</text:span><text:span text:style-name="T358_2"><text:s/>255.843</text:span></text:p>
          </table:table-cell>
          <table:table-cell table:style-name="Cell283">
            <text:p text:style-name="P359"><text:span text:style-name="T359_1">‒</text:span><text:span text:style-name="T359_2"><text:s/>727.904</text:span></text:p>
          </table:table-cell>
        </table:table-row>
        <table:table-row table:style-name="Row73">
          <table:table-cell table:style-name="Cell284">
            <text:p text:style-name="P360"/>
          </table:table-cell>
          <table:table-cell table:style-name="Cell285">
            <text:p text:style-name="P361"><text:span text:style-name="T361_1">Fonds</text:span></text:p>
          </table:table-cell>
          <table:table-cell table:style-name="Cell286">
            <text:p text:style-name="P362"><text:span text:style-name="T362_1">‒<text:s/>472.061</text:span></text:p>
          </table:table-cell>
          <table:table-cell table:style-name="Cell287">
            <text:p text:style-name="P363"><text:span text:style-name="T363_1">‒<text:s/>255.843</text:span></text:p>
          </table:table-cell>
          <table:table-cell table:style-name="Cell288">
            <text:p text:style-name="P364"><text:span text:style-name="T364_1">‒<text:s/>727.904</text:span></text:p>
          </table:table-cell>
        </table:table-row>
        <table:table-row table:style-name="Row74">
          <table:table-cell table:style-name="Cell289">
            <text:p text:style-name="P365"/>
          </table:table-cell>
          <table:table-cell table:style-name="Cell290">
            <text:p text:style-name="P366"/>
          </table:table-cell>
          <table:table-cell table:style-name="Cell291">
            <text:p text:style-name="P367"/>
          </table:table-cell>
          <table:table-cell table:style-name="Cell292">
            <text:p text:style-name="P368"/>
          </table:table-cell>
          <table:table-cell table:style-name="Cell293">
            <text:p text:style-name="P369"/>
          </table:table-cell>
        </table:table-row>
        <table:table-row table:style-name="Row75">
          <table:table-cell table:style-name="Cell294">
            <text:p text:style-name="P370"/>
          </table:table-cell>
          <table:table-cell table:style-name="Cell295">
            <text:p text:style-name="P371"><text:span text:style-name="T371_1">Ontvangsten</text:span></text:p>
          </table:table-cell>
          <table:table-cell table:style-name="Cell296">
            <text:p text:style-name="P372"><text:span text:style-name="T372_1">34.000</text:span></text:p>
          </table:table-cell>
          <table:table-cell table:style-name="Cell297">
            <text:p text:style-name="P373"><text:span text:style-name="T373_1">0</text:span></text:p>
          </table:table-cell>
          <table:table-cell table:style-name="Cell298">
            <text:p text:style-name="P374"><text:span text:style-name="T374_1">34.000</text:span></text:p>
          </table:table-cell>
        </table:table-row>
        <table:table-row table:style-name="Row76">
          <table:table-cell table:style-name="Cell299">
            <text:p text:style-name="P375"/>
          </table:table-cell>
          <table:table-cell table:style-name="Cell300">
            <text:p text:style-name="P376"/>
          </table:table-cell>
          <table:table-cell table:style-name="Cell301">
            <text:p text:style-name="P377"/>
          </table:table-cell>
          <table:table-cell table:style-name="Cell302">
            <text:p text:style-name="P378"/>
          </table:table-cell>
          <table:table-cell table:style-name="Cell303">
            <text:p text:style-name="P379"/>
          </table:table-cell>
        </table:table-row>
      </table:table>
      <text:p text:style-name="P380"/>
      <text:p text:style-name="P381"><text:span text:style-name="T381_1">Toelichting<text:s/>op<text:s/>de<text:s/>verplichtingen</text:span></text:p>
      <text:p text:style-name="P382"><text:span text:style-name="T382_1">De<text:s/>verplichtingen<text:s/>voor<text:s/>Maritiem<text:s/>materieel<text:s/>zijn<text:s/>per<text:s/>saldo<text:s/>met<text:s/>€ 1.241,8 miljoen<text:s/>naar<text:s/>boven<text:s/>bijgesteld.</text:span></text:p>
      <text:p text:style-name="P383"><text:span text:style-name="T383_1">Dit<text:s/>wordt<text:s/>veroorzaakt<text:s/>door<text:s/>het<text:s/>aanpassen<text:s/>van<text:s/>de<text:s/>budgetten<text:s/>aan<text:s/>de<text:s/>verwachte<text:s/>realisatiemomenten<text:s/>(€ 1.499,8 miljoen)<text:s/>voor<text:s/>onder<text:s/>andere<text:s/>de<text:s/>projecten<text:s/>‘Verwerving<text:s/>Maritime<text:s/>Strike’<text:s/>(vertrouwelijk),<text:s/>‘Vervanging<text:s/>zwaargewicht<text:s/>torpedo’<text:s/>(vertrouwelijk),<text:s/>‘Vervanging<text:s/>Close-in<text:s/>Weapon<text:s/>System<text:s/>(vCIWS)’<text:s/>(commercieel<text:s/>vertrouwelijk),<text:s/>‘Future<text:s/>Littoral<text:s/>All-Terrain<text:s/>Mobility<text:s/>Band<text:s/>Vagn<text:s/>(FLATM<text:s/>BV)’<text:s/>(commercieel<text:s/>vertrouwelijk),<text:s/>‘Vervanging<text:s/>onderzeeboten’<text:s/>(RGP)<text:s/>(commercieel<text:s/>vertrouwelijk),<text:s/>‘Vervanging<text:s/>hulpvaartuigen’<text:s/>(commercieel<text:s/>vertrouwelijk),<text:s/>‘Vervanging<text:s/>M-fregatten<text:s/>(ASWF)’<text:s/>(commercieel<text:s/>vertrouwelijk)<text:s/>en<text:s/>een<text:s/>hoger<text:s/>verplichtingenbudget<text:s/>voor<text:s/>het<text:s/>uitbesteden<text:s/>van<text:s/>onderhoud.<text:s/>Daarnaast<text:s/>wordt<text:s/>het<text:s/>verplichtingenbudget<text:s/>bijgesteld<text:s/>door<text:s/>het<text:s/>toevoegen<text:s/>van<text:s/>valuta-koerscompensatie<text:s/>(€ 6,9 miljoen)<text:s/>en<text:s/>prijscompensatie<text:s/>(€ 72,2 miljoen).</text:span></text:p>
      <text:p text:style-name="P384"><text:span text:style-name="T384_1">Daartegenover<text:s/>staat<text:s/>dat<text:s/>een<text:s/>technische<text:s/>correctie<text:s/>heeft<text:s/>plaatsgevonden<text:s/>op<text:s/>de<text:s/>verplichtingenstanden<text:s/>om<text:s/>(openstaande)<text:s/>verplichtingenbudget<text:s/>en<text:s/>kasbudgetten<text:s/>in<text:s/>balans<text:s/>te<text:s/>brengen<text:s/>(€ 330,8 miljoen).<text:s/>Ook<text:s/>is<text:s/>het<text:s/>budget<text:s/>naar<text:s/>beneden<text:s/>bijgesteld<text:s/>vanwege<text:s/>een<text:s/>aantal<text:s/>interdepartementale<text:s/>overhevelingen<text:s/>en<text:s/>overhevelingen<text:s/>tussen<text:s/>de<text:s/>Defensiebegroting<text:s/>en<text:s/>andere<text:s/>artikelen<text:s/>binnen<text:s/>het<text:s/>DMF<text:s/>(€ 6,2 miljoen).<text:s/>Het<text:s/>restant<text:s/>betreft<text:s/>een<text:s/>aantal<text:s/>kleinere,<text:s/>overige<text:s/>mutaties<text:s/>(€ 0,1 miljoen).</text:span></text:p>
      <text:p text:style-name="P385"><text:span text:style-name="T385_1">Toelichting<text:s/>op<text:s/>de<text:s/>uitgaven</text:span></text:p>
      <text:p text:style-name="P386"><text:span text:style-name="T386_1">Het<text:s/>uitgavenbudget<text:s/>voor<text:s/>2026<text:s/>wordt<text:s/>per<text:s/>saldo<text:s/>naar<text:s/>beneden<text:s/>bijgesteld<text:s/>met<text:s/>€ 540,6 miljoen.<text:s/>Dit<text:s/>wordt<text:s/>verklaard<text:s/>door:</text:span></text:p>
      <text:p text:style-name="P387"><text:span text:style-name="T387_1">Verwerving</text:span></text:p>
      <text:p text:style-name="P388"><text:span text:style-name="T388_1">Het<text:s/>budget<text:s/>voor<text:s/>de<text:s/>realisatiefase<text:s/>is<text:s/>met<text:s/>€ 282,2 miljoen<text:s/>naar<text:s/>beneden<text:s/>bijgesteld.<text:s/>Dit<text:s/>wordt<text:s/>voornamelijk<text:s/>veroorzaakt<text:s/>door<text:s/>het<text:s/>budget<text:s/>van<text:s/>de<text:s/>projecten<text:s/>aan<text:s/>te<text:s/>sluiten<text:s/>bij<text:s/>de<text:s/>verwachte<text:s/>realisatiemomenten<text:s/>met<text:s/>een<text:s/>kasschuif<text:s/>op<text:s/>de<text:s/>verweving<text:s/>en<text:s/>het<text:s/>afbouwen<text:s/>van<text:s/>de<text:s/>overprogrammering.<text:s/></text:span><text:span text:style-name="T388_2">(€ 339,9 miljoen).<text:s/>Defensie<text:s/>voert<text:s/>overprogrammering<text:s/>om<text:s/>onderbestedinging<text:s/>op<text:s/>te<text:s/>kunnen<text:s/>vangen<text:s/>en<text:s/>daarmee<text:s/>de<text:s/>begroting<text:s/>volledig<text:s/>te<text:s/>realiseren<text:s/>ondanks<text:s/>latere<text:s/>betalingen<text:s/>bij<text:s/>een<text:s/>aantal<text:s/>individuele<text:s/>projectenen<text:s/>en<text:s/>programma's.<text:s/>Het<text:s/>betreft<text:s/>onder<text:s/>andere<text:s/>een<text:s/>bijstelling<text:s/>op<text:s/>het<text:s/>programma<text:s/>‘Vervanging<text:s/>onderzeeboten’<text:s/>(commercieel<text:s/>vertrouwelijk)<text:s/>in<text:s/>verband<text:s/>met<text:s/>een<text:s/>herfasering<text:s/>op<text:s/>basis<text:s/>van<text:s/>het<text:s/>betaalschema<text:s/>voor<text:s/>het<text:s/>bouwcontract.<text:s/>Deze<text:s/>aanpassing<text:s/>van<text:s/>het<text:s/>betaalschema<text:s/>leidt<text:s/>niet<text:s/>tot<text:s/>een<text:s/>vertraging<text:s/>van<text:s/>het<text:s/>project.<text:s/>Een<text:s/>vertraging<text:s/>in<text:s/>de<text:s/>contractvorming<text:s/>en<text:s/>betaalschema<text:s/>is<text:s/>opgetreden<text:s/>bij<text:s/>het<text:s/>project<text:s/>‘Future<text:s/>Littoral<text:s/>All-Terrain<text:s/>Mobility<text:s/>Band<text:s/>Vagn<text:s/>(FLATM<text:s/>BV)’<text:s/>(commercieel<text:s/>vertrouwelijk).<text:s/>De<text:s/>start<text:s/>van<text:s/>de<text:s/>levering<text:s/>voor<text:s/>het<text:s/>project<text:s/>‘Vervanging<text:s/>MK46<text:s/>Lightweight<text:s/>Torpedo’<text:s/>(vertrouwelijk)<text:s/>is<text:s/>verschoven,<text:s/>dit<text:s/>leidt<text:s/>niet<text:s/>tot<text:s/>een<text:s/>verschuiving<text:s/>van<text:s/>de<text:s/>einddatum<text:s/>voor<text:s/>het<text:s/>gehele<text:s/>project.<text:s/>Daarnaast<text:s/>is<text:s/>bij<text:s/>het<text:s/>project<text:s/>Vervanging<text:s/>hulpvaartuigen<text:s/>(commercieel<text:s/>vertrouwelijk)<text:s/>het<text:s/>budget<text:s/>naar<text:s/>beneden<text:s/>bijgesteld,<text:s/>vanwege<text:s/>uitloop<text:s/>door<text:s/>technische<text:s/>complexiteit<text:s/>in<text:s/>de<text:s/>ontwerpfase.</text:span></text:p>
      <text:p text:style-name="P389"><text:span text:style-name="T389_1">Daarnaast<text:s/>is<text:s/>het<text:s/>budget<text:s/>bijgesteld<text:s/>vanwege<text:s/>een<text:s/>aantal<text:s/>interdepartementale<text:s/>overhevelingen<text:s/>en<text:s/>overhevelingen<text:s/>tussen<text:s/>de<text:s/>Defensiebegroting<text:s/>en<text:s/>andere<text:s/>artikelen<text:s/>binnen<text:s/>het<text:s/>DMF<text:s/>(€ 22,7 miljoen).</text:span></text:p>
      <text:p text:style-name="P390"><text:span text:style-name="T390_1">Daartegenover<text:s/>staat<text:s/>dat<text:s/>het<text:s/>budget<text:s/>in<text:s/>de<text:s/>realisatiefase<text:s/>is<text:s/>bijgesteld<text:s/>door<text:s/>het<text:s/>toevoegen<text:s/>van<text:s/>valutakoerscompensatie<text:s/>(€ 8,3 miljoen)<text:s/>en<text:s/>prijscompensatie<text:s/>(€ 74,9 miljoen).<text:s/>Het<text:s/>restant<text:s/>betreft<text:s/>een<text:s/>negatieve<text:s/>bijstelling<text:s/>van<text:s/>een<text:s/>aantal<text:s/>kleinere,<text:s/>overige<text:s/>mutaties<text:s/>(€ 2,8 miljoen).</text:span></text:p>
      <text:p text:style-name="P391"><text:span text:style-name="T391_1">Over-/<text:s/>Onderprogrammering</text:span></text:p>
      <text:p text:style-name="P392"><text:span text:style-name="T392_1">In<text:s/>het<text:s/>DMF<text:s/>wordt<text:s/>gewerkt<text:s/>met<text:s/>overprogrammering.<text:s/>Als<text:s/>gevolg<text:s/>van<text:s/>de<text:s/>mutaties<text:s/>die<text:s/>op<text:s/>dit<text:s/>artikel<text:s/>plaatsvinden<text:s/>en<text:s/>een<text:s/>herschikking<text:s/>van<text:s/>de<text:s/>overprogrammering<text:s/>om<text:s/>aan<text:s/>te<text:s/>sluiten<text:s/>bij<text:s/>de<text:s/>realisatieverwachting<text:s/>van<text:s/>dit<text:s/>artikel,<text:s/>wordt<text:s/>ook<text:s/>de<text:s/>overprogrammering<text:s/>aangepast<text:s/>(€ 255,8 miljoen).<text:s/>De<text:s/>omvang<text:s/>van<text:s/>de<text:s/>totale<text:s/>overprogrammering<text:s/>op<text:s/>het<text:s/>DMF<text:s/>blijft<text:s/>binnen<text:s/>de<text:s/>overeengekomen<text:s/>grens<text:s/>van<text:s/>40%.</text:span></text:p>
      <text:p text:style-name="P393"/>
      <text:p text:style-name="P394"><text:span text:style-name="T394_1">3.3<text:s/>Artikel<text:s/>3<text:s/>Land<text:s/>materieel</text:span></text:p>
      <text:p text:style-name="P395"><text:span text:style-name="T395_1">Budgettaire<text:s/>gevolgen<text:s/>van<text:s/>beleid</text:span></text:p>
      <table:table table:style-name="Table9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header-rows>
          <table:table-row table:style-name="Row77">
            <table:table-cell table:style-name="Cell304" table:number-columns-spanned="5">
              <text:p text:style-name="P396"><text:span text:style-name="T396_1">Tabel<text:s/>6<text:s/>Budgettaire<text:s/>gevolgen<text:s/>van<text:s/>beleid<text:s/>artikel<text:s/>3<text:s/>Land<text:s/>materieel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78">
            <table:table-cell table:style-name="Cell305">
              <text:p text:style-name="P397"/>
            </table:table-cell>
            <table:table-cell table:style-name="Cell306">
              <text:p text:style-name="P398"/>
            </table:table-cell>
            <table:table-cell table:style-name="Cell307">
              <text:p text:style-name="P399"><text:span text:style-name="T399_1">Stand<text:s/>eerste<text:s/>suppletoire<text:s/>begroting<text:s/>(incl.<text:s/>amendementen<text:s/>en<text:s/>NvW)<text:s/>(1)</text:span></text:p>
            </table:table-cell>
            <table:table-cell table:style-name="Cell308">
              <text:p text:style-name="P400"><text:span text:style-name="T400_1">Mutaties<text:s/>suppletoire<text:s/>begroting<text:s/>september<text:s/>(2)</text:span></text:p>
            </table:table-cell>
            <table:table-cell table:style-name="Cell309">
              <text:p text:style-name="P401"><text:span text:style-name="T40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79">
          <table:table-cell table:style-name="Cell310">
            <text:p text:style-name="P402"><text:span text:style-name="T402_1">Art.</text:span></text:p>
          </table:table-cell>
          <table:table-cell table:style-name="Cell311">
            <text:p text:style-name="P403"><text:span text:style-name="T403_1">Verplichtingen</text:span></text:p>
          </table:table-cell>
          <table:table-cell table:style-name="Cell312">
            <text:p text:style-name="P404"><text:span text:style-name="T404_1">6.062.375</text:span></text:p>
          </table:table-cell>
          <table:table-cell table:style-name="Cell313">
            <text:p text:style-name="P405"><text:span text:style-name="T405_1">‒</text:span><text:span text:style-name="T405_2"><text:s/>92.603</text:span></text:p>
          </table:table-cell>
          <table:table-cell table:style-name="Cell314">
            <text:p text:style-name="P406"><text:span text:style-name="T406_1">5.969.772</text:span></text:p>
          </table:table-cell>
        </table:table-row>
        <table:table-row table:style-name="Row80">
          <table:table-cell table:style-name="Cell315">
            <text:p text:style-name="P407"/>
          </table:table-cell>
          <table:table-cell table:style-name="Cell316">
            <text:p text:style-name="P408"/>
          </table:table-cell>
          <table:table-cell table:style-name="Cell317">
            <text:p text:style-name="P409"/>
          </table:table-cell>
          <table:table-cell table:style-name="Cell318">
            <text:p text:style-name="P410"/>
          </table:table-cell>
          <table:table-cell table:style-name="Cell319">
            <text:p text:style-name="P411"/>
          </table:table-cell>
        </table:table-row>
        <table:table-row table:style-name="Row81">
          <table:table-cell table:style-name="Cell320">
            <text:p text:style-name="P412"/>
          </table:table-cell>
          <table:table-cell table:style-name="Cell321">
            <text:p text:style-name="P413"><text:span text:style-name="T413_1">Uitgaven</text:span></text:p>
          </table:table-cell>
          <table:table-cell table:style-name="Cell322">
            <text:p text:style-name="P414"><text:span text:style-name="T414_1">3.271.019</text:span></text:p>
          </table:table-cell>
          <table:table-cell table:style-name="Cell323">
            <text:p text:style-name="P415"><text:span text:style-name="T415_1">‒</text:span><text:span text:style-name="T415_2"><text:s/>656.700</text:span></text:p>
          </table:table-cell>
          <table:table-cell table:style-name="Cell324">
            <text:p text:style-name="P416"><text:span text:style-name="T416_1">2.614.319</text:span></text:p>
          </table:table-cell>
        </table:table-row>
        <table:table-row table:style-name="Row82">
          <table:table-cell table:style-name="Cell325">
            <text:p text:style-name="P417"/>
          </table:table-cell>
          <table:table-cell table:style-name="Cell326">
            <text:p text:style-name="P418"/>
          </table:table-cell>
          <table:table-cell table:style-name="Cell327">
            <text:p text:style-name="P419"/>
          </table:table-cell>
          <table:table-cell table:style-name="Cell328">
            <text:p text:style-name="P420"/>
          </table:table-cell>
          <table:table-cell table:style-name="Cell329">
            <text:p text:style-name="P421"/>
          </table:table-cell>
        </table:table-row>
        <table:table-row table:style-name="Row83">
          <table:table-cell table:style-name="Cell330">
            <text:p text:style-name="P422"><text:span text:style-name="T422_1">3.11</text:span></text:p>
          </table:table-cell>
          <table:table-cell table:style-name="Cell331">
            <text:p text:style-name="P423"><text:span text:style-name="T423_1">Verwerving</text:span></text:p>
          </table:table-cell>
          <table:table-cell table:style-name="Cell332">
            <text:p text:style-name="P424"><text:span text:style-name="T424_1">3.258.734</text:span></text:p>
          </table:table-cell>
          <table:table-cell table:style-name="Cell333">
            <text:p text:style-name="P425"><text:span text:style-name="T425_1">‒</text:span><text:span text:style-name="T425_2"><text:s/>23.219</text:span></text:p>
          </table:table-cell>
          <table:table-cell table:style-name="Cell334">
            <text:p text:style-name="P426"><text:span text:style-name="T426_1">3.235.515</text:span></text:p>
          </table:table-cell>
        </table:table-row>
        <table:table-row table:style-name="Row84">
          <table:table-cell table:style-name="Cell335">
            <text:p text:style-name="P427"/>
          </table:table-cell>
          <table:table-cell table:style-name="Cell336">
            <text:p text:style-name="P428"><text:span text:style-name="T428_1">Opdrachten</text:span></text:p>
          </table:table-cell>
          <table:table-cell table:style-name="Cell337">
            <text:p text:style-name="P429"><text:span text:style-name="T429_1">3.258.734</text:span></text:p>
          </table:table-cell>
          <table:table-cell table:style-name="Cell338">
            <text:p text:style-name="P430"><text:span text:style-name="T430_1">‒</text:span><text:span text:style-name="T430_2"><text:s/>23.219</text:span></text:p>
          </table:table-cell>
          <table:table-cell table:style-name="Cell339">
            <text:p text:style-name="P431"><text:span text:style-name="T431_1">3.235.515</text:span></text:p>
          </table:table-cell>
        </table:table-row>
        <table:table-row table:style-name="Row85">
          <table:table-cell table:style-name="Cell340">
            <text:p text:style-name="P432"/>
          </table:table-cell>
          <table:table-cell table:style-name="Cell341">
            <text:p text:style-name="P433"><text:span text:style-name="T433_1">Verwerving:<text:s/>voorbereidingsfase</text:span></text:p>
          </table:table-cell>
          <table:table-cell table:style-name="Cell342">
            <text:p text:style-name="P434"><text:span text:style-name="T434_1">0</text:span></text:p>
          </table:table-cell>
          <table:table-cell table:style-name="Cell343">
            <text:p text:style-name="P435"><text:span text:style-name="T435_1">84</text:span></text:p>
          </table:table-cell>
          <table:table-cell table:style-name="Cell344">
            <text:p text:style-name="P436"><text:span text:style-name="T436_1">84</text:span></text:p>
          </table:table-cell>
        </table:table-row>
        <table:table-row table:style-name="Row86">
          <table:table-cell table:style-name="Cell345">
            <text:p text:style-name="P437"/>
          </table:table-cell>
          <table:table-cell table:style-name="Cell346">
            <text:p text:style-name="P438"><text:span text:style-name="T438_1">Verwerving:<text:s/>realisatie</text:span></text:p>
          </table:table-cell>
          <table:table-cell table:style-name="Cell347">
            <text:p text:style-name="P439"><text:span text:style-name="T439_1">3.258.734</text:span></text:p>
          </table:table-cell>
          <table:table-cell table:style-name="Cell348">
            <text:p text:style-name="P440"><text:span text:style-name="T440_1">‒<text:s/>23.303</text:span></text:p>
          </table:table-cell>
          <table:table-cell table:style-name="Cell349">
            <text:p text:style-name="P441"><text:span text:style-name="T441_1">3.235.431</text:span></text:p>
          </table:table-cell>
        </table:table-row>
        <table:table-row table:style-name="Row87">
          <table:table-cell table:style-name="Cell350">
            <text:p text:style-name="P442"><text:span text:style-name="T442_1">3.12</text:span></text:p>
          </table:table-cell>
          <table:table-cell table:style-name="Cell351">
            <text:p text:style-name="P443"><text:span text:style-name="T443_1">Instandhouding</text:span></text:p>
          </table:table-cell>
          <table:table-cell table:style-name="Cell352">
            <text:p text:style-name="P444"><text:span text:style-name="T444_1">430.771</text:span></text:p>
          </table:table-cell>
          <table:table-cell table:style-name="Cell353">
            <text:p text:style-name="P445"><text:span text:style-name="T445_1">11.656</text:span></text:p>
          </table:table-cell>
          <table:table-cell table:style-name="Cell354">
            <text:p text:style-name="P446"><text:span text:style-name="T446_1">442.427</text:span></text:p>
          </table:table-cell>
        </table:table-row>
        <table:table-row table:style-name="Row88">
          <table:table-cell table:style-name="Cell355">
            <text:p text:style-name="P447"/>
          </table:table-cell>
          <table:table-cell table:style-name="Cell356">
            <text:p text:style-name="P448"><text:span text:style-name="T448_1">Opdrachten</text:span></text:p>
          </table:table-cell>
          <table:table-cell table:style-name="Cell357">
            <text:p text:style-name="P449"><text:span text:style-name="T449_1">430.771</text:span></text:p>
          </table:table-cell>
          <table:table-cell table:style-name="Cell358">
            <text:p text:style-name="P450"><text:span text:style-name="T450_1">11.656</text:span></text:p>
          </table:table-cell>
          <table:table-cell table:style-name="Cell359">
            <text:p text:style-name="P451"><text:span text:style-name="T451_1">442.427</text:span></text:p>
          </table:table-cell>
        </table:table-row>
        <table:table-row table:style-name="Row89">
          <table:table-cell table:style-name="Cell360">
            <text:p text:style-name="P452"/>
          </table:table-cell>
          <table:table-cell table:style-name="Cell361">
            <text:p text:style-name="P453"><text:span text:style-name="T453_1">Instandhouding<text:s/>Materieel</text:span></text:p>
          </table:table-cell>
          <table:table-cell table:style-name="Cell362">
            <text:p text:style-name="P454"><text:span text:style-name="T454_1">430.771</text:span></text:p>
          </table:table-cell>
          <table:table-cell table:style-name="Cell363">
            <text:p text:style-name="P455"><text:span text:style-name="T455_1">11.656</text:span></text:p>
          </table:table-cell>
          <table:table-cell table:style-name="Cell364">
            <text:p text:style-name="P456"><text:span text:style-name="T456_1">442.427</text:span></text:p>
          </table:table-cell>
        </table:table-row>
        <table:table-row table:style-name="Row90">
          <table:table-cell table:style-name="Cell365">
            <text:p text:style-name="P457"><text:span text:style-name="T457_1">3.16</text:span></text:p>
          </table:table-cell>
          <table:table-cell table:style-name="Cell366">
            <text:p text:style-name="P458"><text:span text:style-name="T458_1">Over-/<text:s/>onderprogrammering</text:span></text:p>
          </table:table-cell>
          <table:table-cell table:style-name="Cell367">
            <text:p text:style-name="P459"><text:span text:style-name="T459_1">‒</text:span><text:span text:style-name="T459_2"><text:s/>418.486</text:span></text:p>
          </table:table-cell>
          <table:table-cell table:style-name="Cell368">
            <text:p text:style-name="P460"><text:span text:style-name="T460_1">‒</text:span><text:span text:style-name="T460_2"><text:s/>645.137</text:span></text:p>
          </table:table-cell>
          <table:table-cell table:style-name="Cell369">
            <text:p text:style-name="P461"><text:span text:style-name="T461_1">‒</text:span><text:span text:style-name="T461_2"><text:s/>1.063.623</text:span></text:p>
          </table:table-cell>
        </table:table-row>
        <table:table-row table:style-name="Row91">
          <table:table-cell table:style-name="Cell370">
            <text:p text:style-name="P462"/>
          </table:table-cell>
          <table:table-cell table:style-name="Cell371">
            <text:p text:style-name="P463"><text:span text:style-name="T463_1">Fonds</text:span></text:p>
          </table:table-cell>
          <table:table-cell table:style-name="Cell372">
            <text:p text:style-name="P464"><text:span text:style-name="T464_1">‒</text:span><text:span text:style-name="T464_2"><text:s/>418.486</text:span></text:p>
          </table:table-cell>
          <table:table-cell table:style-name="Cell373">
            <text:p text:style-name="P465"><text:span text:style-name="T465_1">‒</text:span><text:span text:style-name="T465_2"><text:s/>645.137</text:span></text:p>
          </table:table-cell>
          <table:table-cell table:style-name="Cell374">
            <text:p text:style-name="P466"><text:span text:style-name="T466_1">‒</text:span><text:span text:style-name="T466_2"><text:s/>1.063.623</text:span></text:p>
          </table:table-cell>
        </table:table-row>
        <table:table-row table:style-name="Row92">
          <table:table-cell table:style-name="Cell375">
            <text:p text:style-name="P467"/>
          </table:table-cell>
          <table:table-cell table:style-name="Cell376">
            <text:p text:style-name="P468"><text:span text:style-name="T468_1">Fonds</text:span></text:p>
          </table:table-cell>
          <table:table-cell table:style-name="Cell377">
            <text:p text:style-name="P469"><text:span text:style-name="T469_1">‒<text:s/>418.486</text:span></text:p>
          </table:table-cell>
          <table:table-cell table:style-name="Cell378">
            <text:p text:style-name="P470"><text:span text:style-name="T470_1">‒<text:s/>645.137</text:span></text:p>
          </table:table-cell>
          <table:table-cell table:style-name="Cell379">
            <text:p text:style-name="P471"><text:span text:style-name="T471_1">‒<text:s/>1.063.623</text:span></text:p>
          </table:table-cell>
        </table:table-row>
        <table:table-row table:style-name="Row93">
          <table:table-cell table:style-name="Cell380">
            <text:p text:style-name="P472"/>
          </table:table-cell>
          <table:table-cell table:style-name="Cell381">
            <text:p text:style-name="P473"/>
          </table:table-cell>
          <table:table-cell table:style-name="Cell382">
            <text:p text:style-name="P474"/>
          </table:table-cell>
          <table:table-cell table:style-name="Cell383">
            <text:p text:style-name="P475"/>
          </table:table-cell>
          <table:table-cell table:style-name="Cell384">
            <text:p text:style-name="P476"/>
          </table:table-cell>
        </table:table-row>
        <table:table-row table:style-name="Row94">
          <table:table-cell table:style-name="Cell385">
            <text:p text:style-name="P477"/>
          </table:table-cell>
          <table:table-cell table:style-name="Cell386">
            <text:p text:style-name="P478"><text:span text:style-name="T478_1">Ontvangsten</text:span></text:p>
          </table:table-cell>
          <table:table-cell table:style-name="Cell387">
            <text:p text:style-name="P479"><text:span text:style-name="T479_1">2.500</text:span></text:p>
          </table:table-cell>
          <table:table-cell table:style-name="Cell388">
            <text:p text:style-name="P480"><text:span text:style-name="T480_1">0</text:span></text:p>
          </table:table-cell>
          <table:table-cell table:style-name="Cell389">
            <text:p text:style-name="P481"><text:span text:style-name="T481_1">2.500</text:span></text:p>
          </table:table-cell>
        </table:table-row>
        <table:table-row table:style-name="Row95">
          <table:table-cell table:style-name="Cell390">
            <text:p text:style-name="P482"/>
          </table:table-cell>
          <table:table-cell table:style-name="Cell391">
            <text:p text:style-name="P483"/>
          </table:table-cell>
          <table:table-cell table:style-name="Cell392">
            <text:p text:style-name="P484"/>
          </table:table-cell>
          <table:table-cell table:style-name="Cell393">
            <text:p text:style-name="P485"/>
          </table:table-cell>
          <table:table-cell table:style-name="Cell394">
            <text:p text:style-name="P486"/>
          </table:table-cell>
        </table:table-row>
      </table:table>
      <text:p text:style-name="P487"/>
      <text:p text:style-name="P488"><text:span text:style-name="T488_1">Toelichting<text:s/>op<text:s/>de<text:s/>verplichtingen</text:span></text:p>
      <text:p text:style-name="P489"><text:span text:style-name="T489_1">De<text:s/>verplichtingen<text:s/>voor<text:s/>Land<text:s/>materieel<text:s/>zijn<text:s/>per<text:s/>saldo<text:s/>met<text:s/>€ 92,6 miljoen<text:s/>naar<text:s/>beneden<text:s/>bijgesteld.</text:span></text:p>
      <text:p text:style-name="P490"><text:span text:style-name="T490_1">Dit<text:s/>wordt<text:s/>veroorzaakt<text:s/>door<text:s/>het<text:s/>aanpassen<text:s/>van<text:s/>de<text:s/>budgetten<text:s/>aan<text:s/>de<text:s/>verwachte<text:s/>realisatiemomenten<text:s/>(€ 141,5 miljoen)<text:s/>voor<text:s/>onder<text:s/>andere<text:s/>de<text:s/>projecten<text:s/>‘Verwerving<text:s/>Leopard2A8<text:s/>gevechtstanks’<text:s/>(€ 619,7 miljoen),<text:s/>‘Groot<text:s/>Pantserwielvoertuig<text:s/>(GPW,<text:s/>Boxer)’<text:s/>(commercieel<text:s/>vertrouwelijk),<text:s/>‘Verlenging<text:s/>levensduur<text:s/>Patriot’<text:s/>(commercieel<text:s/>vertrouwelijk),<text:s/>‘Midlife<text:s/>Update<text:s/>(MLU)<text:s/>voor<text:s/>de<text:s/>Pantserhouwitser<text:s/>2000NL<text:s/>(PzH2000NL)’<text:s/>(commercieel<text:s/>vertrouwelijk)<text:s/>en<text:s/>een<text:s/>technische<text:s/>correctie<text:s/>op<text:s/>de<text:s/>verplichtingenstanden<text:s/>om<text:s/>(openstaande)<text:s/>verplichtingen-<text:s/>en<text:s/>kasbudgetten<text:s/>in<text:s/>balans<text:s/>te<text:s/>brengen<text:s/>(€ 61,0 miljoen).</text:span></text:p>
      <text:p text:style-name="P491"><text:span text:style-name="T491_1">Daartegenover<text:s/>staat<text:s/>een<text:s/>aantal<text:s/>interdepartementale<text:s/>overhevelingen<text:s/>en<text:s/>overhevelingen<text:s/>tussen<text:s/>de<text:s/>Defensiebegroting<text:s/>en<text:s/>andere<text:s/>artikelen<text:s/>binnen<text:s/>het<text:s/>DMF<text:s/>(€ 16,7 miljoen)<text:s/>en<text:s/>is<text:s/>het<text:s/>verplichtingenbudget<text:s/>bijgesteld<text:s/>door<text:s/>het<text:s/>toevoegen<text:s/>van<text:s/>valutakoerscompensatie<text:s/>(€ 15,8 miljoen)<text:s/>en<text:s/>prijscompensatie<text:s/>(€ 84,1 miljoen).</text:span></text:p>
      <text:p text:style-name="P492"><text:span text:style-name="T492_1">De<text:s/>genoemde<text:s/>aanpassingen<text:s/>hebben<text:s/>per<text:s/>saldo<text:s/>ook<text:s/>geleid<text:s/>tot<text:s/>een<text:s/>hoger<text:s/>verplichtingenbudget<text:s/>in<text:s/>2026<text:s/>voor<text:s/>onder<text:s/>andere<text:s/>de<text:s/>projecten<text:s/>‘Verwerving<text:s/>Combat<text:s/>Counter-UAS’ (€ 285,7 miljoen),<text:s/>‘Vervanging<text:s/>MRAD<text:s/>&amp;<text:s/>SHORAD’<text:s/>(commercieel<text:s/>vertrouwelijk)<text:s/>en<text:s/>‘Multi-Missie<text:s/>Radar<text:s/>(MMR)’<text:s/>(commercieel<text:s/>vertrouwelijk).</text:span></text:p>
      <text:p text:style-name="P493"><text:span text:style-name="T493_1">Het<text:s/>restant<text:s/>betreft<text:s/>een<text:s/>aantal<text:s/>kleinere,<text:s/>overige<text:s/>mutaties<text:s/>(€ 6,5 miljoen).</text:span></text:p>
      <text:p text:style-name="P494"><text:span text:style-name="T494_1">Toelichting<text:s/>op<text:s/>de<text:s/>uitgaven</text:span></text:p>
      <text:p text:style-name="P495"><text:span text:style-name="T495_1">Het<text:s/>uitgavenbudget<text:s/>voor<text:s/>2026<text:s/>wordt<text:s/>per<text:s/>saldo<text:s/>naar<text:s/>beneden<text:s/>bijgesteld<text:s/>met<text:s/>€ 656,7 miljoen.<text:s/>Dit<text:s/>wordt<text:s/>verklaard<text:s/>door:</text:span></text:p>
      <text:p text:style-name="P496"><text:span text:style-name="T496_1">Verwerving</text:span></text:p>
      <text:p text:style-name="P497"><text:span text:style-name="T497_1">De<text:s/>verwervingsfase<text:s/>wordt<text:s/>met<text:s/>€ 23,2 miljoen<text:s/>naar<text:s/>beneden<text:s/>bijgesteld<text:s/>als<text:s/>gevolg<text:s/>van<text:s/>het<text:s/>afbouwen<text:s/>van<text:s/>de<text:s/>onder-<text:s/>en<text:s/>overprogrammering<text:s/>door<text:s/>het<text:s/>budget<text:s/>van<text:s/>de<text:s/>projecten<text:s/>aan<text:s/>te<text:s/>sluiten<text:s/>bij<text:s/>de<text:s/>verwachte<text:s/>realisatiemomenten<text:s/>(€ 141,6 miljoen).<text:s/>Defensie<text:s/>voert<text:s/>overprogrammering<text:s/>om<text:s/>onderbesteding<text:s/>op<text:s/>te<text:s/>kunnen<text:s/>vangen<text:s/>en<text:s/>daarmee<text:s/>de<text:s/>begroting<text:s/>volledig<text:s/>te<text:s/>realiseren<text:s/>ondanks<text:s/>latere<text:s/>betalingen<text:s/>bij<text:s/>een<text:s/>aantal<text:s/>individuele<text:s/>projectenen<text:s/>en<text:s/>programma's,<text:s/>zoals<text:s/>‘Midlife<text:s/>Update<text:s/>(MLU)<text:s/>Fennek’,<text:s/>waar<text:s/>een<text:s/>vertraging<text:s/>bij<text:s/>de<text:s/>leverancier<text:s/>heeft<text:s/>plaatsgevonden<text:s/>wegens<text:s/>het<text:s/>niet<text:s/>tijdig<text:s/>kunnen<text:s/>modificeren<text:s/>van<text:s/>onderdelen<text:s/>(-/-<text:s/>€ 77,0 miljoen).<text:s/>Op<text:s/>het<text:s/>project<text:s/>‘Verwerving<text:s/>Combat<text:s/>Counter-UAS’<text:s/>heeft<text:s/>een<text:s/>herfasering<text:s/>plaatsgevonden<text:s/>(-/-<text:s/>€ 70,0 miljoen),<text:s/>omdat<text:s/>een<text:s/>deellevering<text:s/>later<text:s/>wordt<text:s/>verwacht.<text:s/>Op<text:s/>het<text:s/>project<text:s/>‘Vervanging<text:s/>Medium<text:s/>Range<text:s/>Anti-Tank<text:s/>(MRAT)’<text:s/>heeft<text:s/>een<text:s/>herfasering<text:s/>plaatsgevonden<text:s/>(-/-<text:s/>€ 78,1 miljoen),<text:s/>omdat<text:s/>de<text:s/>voorschotbetaling<text:s/>doorschuift<text:s/>naar<text:s/>volgend<text:s/>jaar.<text:s/>Op<text:s/>het<text:s/>project<text:s/>‘Groot<text:s/>Pantserwielvoertuig<text:s/>(GPW,<text:s/>Boxer)’<text:s/>commercieel<text:s/>vertrouwelijk)<text:s/>is<text:s/>een<text:s/>betaling<text:s/>verschoven<text:s/>naar<text:s/>2033<text:s/>conform<text:s/>het<text:s/>contract.</text:span></text:p>
      <text:p text:style-name="P498"><text:span text:style-name="T498_1">Daartegenover<text:s/>staat<text:s/>een<text:s/>hoger<text:s/>budget<text:s/>voor<text:s/>de<text:s/>realisatiefase<text:s/>vanwege<text:s/>het<text:s/>toevoegen<text:s/>van<text:s/>valutakoerscompensatie<text:s/>(€ 14,1 miljoen)<text:s/>en<text:s/>prijscompensatie<text:s/>(€ 84,2 miljoen).<text:s/>Daarnaast<text:s/>is<text:s/>het<text:s/>budget<text:s/>bijgesteld<text:s/>vanwege<text:s/>een<text:s/>aantal<text:s/>interdepartementale<text:s/>overhevelingen<text:s/>en<text:s/>overhevelingen<text:s/>tussen<text:s/>de<text:s/>Defensiebegroting<text:s/>en<text:s/>andere<text:s/>artikelen<text:s/>binnen<text:s/>het<text:s/>DMF<text:s/>(€ 20,0 miljoen).</text:span></text:p>
      <text:p text:style-name="P499"><text:span text:style-name="T499_1">Instandhouding</text:span></text:p>
      <text:p text:style-name="P500"><text:span text:style-name="T500_1">Het<text:s/>budget<text:s/>voor<text:s/>de<text:s/>instandhoudingsuitgaven<text:s/>is<text:s/>met<text:s/>€ 11,7 miljoen<text:s/>verhoogd.<text:s/>Dit<text:s/>wordt<text:s/>hoofdzakelijk<text:s/>veroorzaakt<text:s/>door<text:s/>uitgekeerde<text:s/>prijscompensatie<text:s/>van<text:s/>€ 11,5 miljoen.</text:span></text:p>
      <text:p text:style-name="P501"><text:span text:style-name="T501_1">Over-/<text:s/>onderprogrammering</text:span></text:p>
      <text:p text:style-name="P502"><text:span text:style-name="T502_1">In<text:s/>het<text:s/>DMF<text:s/>wordt<text:s/>gewerkt<text:s/>met<text:s/>overprogrammering.<text:s/>Als<text:s/>gevolg<text:s/>van<text:s/>de<text:s/>mutaties<text:s/>die<text:s/>op<text:s/>dit<text:s/>artikel<text:s/>plaatsvinden<text:s/>en<text:s/>een<text:s/>herschikking<text:s/>van<text:s/>de<text:s/>overprogrammering<text:s/>om<text:s/>aan<text:s/>te<text:s/>sluiten<text:s/>bij<text:s/>de<text:s/>realisatieverwachting<text:s/>van<text:s/>dit<text:s/>artikel,<text:s/>wordt<text:s/>ook<text:s/>de<text:s/>overprogrammering<text:s/>aangepast<text:s/>(€ 645,1 miljoen).<text:s/>De<text:s/>omvang<text:s/>van<text:s/>de<text:s/>totale<text:s/>overprogrammering<text:s/>op<text:s/>het<text:s/>DMF<text:s/>blijft<text:s/>binnen<text:s/>de<text:s/>overeengekomen<text:s/>grens<text:s/>van<text:s/>40%.</text:span></text:p>
      <text:p text:style-name="P503"><text:span text:style-name="T503_1">3.4<text:s/>Artikel<text:s/>4<text:s/>Lucht<text:s/>materieel</text:span></text:p>
      <text:p text:style-name="P504"><text:span text:style-name="T504_1">Budgettaire<text:s/>gevolgen<text:s/>van<text:s/>beleid</text:span></text:p>
      <table:table table:style-name="Table10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header-rows>
          <table:table-row table:style-name="Row96">
            <table:table-cell table:style-name="Cell395" table:number-columns-spanned="5">
              <text:p text:style-name="P505"><text:span text:style-name="T505_1">Tabel<text:s/>7<text:s/>Budgettaire<text:s/>gevolgen<text:s/>van<text:s/>beleid<text:s/>artikel<text:s/>4<text:s/>Lucht<text:s/>materieel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97">
            <table:table-cell table:style-name="Cell396">
              <text:p text:style-name="P506"/>
            </table:table-cell>
            <table:table-cell table:style-name="Cell397">
              <text:p text:style-name="P507"/>
            </table:table-cell>
            <table:table-cell table:style-name="Cell398">
              <text:p text:style-name="P508"><text:span text:style-name="T508_1">Stand<text:s/>eerste<text:s/>suppletoire<text:s/>begroting<text:s/>(incl.<text:s/>amendementen<text:s/>en<text:s/>NvW)<text:s/>(1)</text:span></text:p>
            </table:table-cell>
            <table:table-cell table:style-name="Cell399">
              <text:p text:style-name="P509"><text:span text:style-name="T509_1">Mutaties<text:s/>suppletoire<text:s/>begroting<text:s/>september<text:s/>(2)</text:span></text:p>
            </table:table-cell>
            <table:table-cell table:style-name="Cell400">
              <text:p text:style-name="P510"><text:span text:style-name="T51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98">
          <table:table-cell table:style-name="Cell401">
            <text:p text:style-name="P511"><text:span text:style-name="T511_1">Art.</text:span></text:p>
          </table:table-cell>
          <table:table-cell table:style-name="Cell402">
            <text:p text:style-name="P512"><text:span text:style-name="T512_1">Verplichtingen</text:span></text:p>
          </table:table-cell>
          <table:table-cell table:style-name="Cell403">
            <text:p text:style-name="P513"><text:span text:style-name="T513_1">2.538.418</text:span></text:p>
          </table:table-cell>
          <table:table-cell table:style-name="Cell404">
            <text:p text:style-name="P514"><text:span text:style-name="T514_1">53.555</text:span></text:p>
          </table:table-cell>
          <table:table-cell table:style-name="Cell405">
            <text:p text:style-name="P515"><text:span text:style-name="T515_1">2.591.973</text:span></text:p>
          </table:table-cell>
        </table:table-row>
        <table:table-row table:style-name="Row99">
          <table:table-cell table:style-name="Cell406">
            <text:p text:style-name="P516"/>
          </table:table-cell>
          <table:table-cell table:style-name="Cell407">
            <text:p text:style-name="P517"/>
          </table:table-cell>
          <table:table-cell table:style-name="Cell408">
            <text:p text:style-name="P518"/>
          </table:table-cell>
          <table:table-cell table:style-name="Cell409">
            <text:p text:style-name="P519"/>
          </table:table-cell>
          <table:table-cell table:style-name="Cell410">
            <text:p text:style-name="P520"/>
          </table:table-cell>
        </table:table-row>
        <table:table-row table:style-name="Row100">
          <table:table-cell table:style-name="Cell411">
            <text:p text:style-name="P521"/>
          </table:table-cell>
          <table:table-cell table:style-name="Cell412">
            <text:p text:style-name="P522"><text:span text:style-name="T522_1">Uitgaven</text:span></text:p>
          </table:table-cell>
          <table:table-cell table:style-name="Cell413">
            <text:p text:style-name="P523"><text:span text:style-name="T523_1">2.280.430</text:span></text:p>
          </table:table-cell>
          <table:table-cell table:style-name="Cell414">
            <text:p text:style-name="P524"><text:span text:style-name="T524_1">‒</text:span><text:span text:style-name="T524_2"><text:s/>145.515</text:span></text:p>
          </table:table-cell>
          <table:table-cell table:style-name="Cell415">
            <text:p text:style-name="P525"><text:span text:style-name="T525_1">2.134.915</text:span></text:p>
          </table:table-cell>
        </table:table-row>
        <table:table-row table:style-name="Row101">
          <table:table-cell table:style-name="Cell416">
            <text:p text:style-name="P526"/>
          </table:table-cell>
          <table:table-cell table:style-name="Cell417">
            <text:p text:style-name="P527"/>
          </table:table-cell>
          <table:table-cell table:style-name="Cell418">
            <text:p text:style-name="P528"/>
          </table:table-cell>
          <table:table-cell table:style-name="Cell419">
            <text:p text:style-name="P529"/>
          </table:table-cell>
          <table:table-cell table:style-name="Cell420">
            <text:p text:style-name="P530"/>
          </table:table-cell>
        </table:table-row>
        <table:table-row table:style-name="Row102">
          <table:table-cell table:style-name="Cell421">
            <text:p text:style-name="P531"><text:span text:style-name="T531_1">4.11</text:span></text:p>
          </table:table-cell>
          <table:table-cell table:style-name="Cell422">
            <text:p text:style-name="P532"><text:span text:style-name="T532_1">Verwerving</text:span></text:p>
          </table:table-cell>
          <table:table-cell table:style-name="Cell423">
            <text:p text:style-name="P533"><text:span text:style-name="T533_1">2.400.760</text:span></text:p>
          </table:table-cell>
          <table:table-cell table:style-name="Cell424">
            <text:p text:style-name="P534"><text:span text:style-name="T534_1">‒</text:span><text:span text:style-name="T534_2"><text:s/>491.555</text:span></text:p>
          </table:table-cell>
          <table:table-cell table:style-name="Cell425">
            <text:p text:style-name="P535"><text:span text:style-name="T535_1">1.909.205</text:span></text:p>
          </table:table-cell>
        </table:table-row>
        <table:table-row table:style-name="Row103">
          <table:table-cell table:style-name="Cell426">
            <text:p text:style-name="P536"/>
          </table:table-cell>
          <table:table-cell table:style-name="Cell427">
            <text:p text:style-name="P537"><text:span text:style-name="T537_1">Opdrachten</text:span></text:p>
          </table:table-cell>
          <table:table-cell table:style-name="Cell428">
            <text:p text:style-name="P538"><text:span text:style-name="T538_1">2.400.760</text:span></text:p>
          </table:table-cell>
          <table:table-cell table:style-name="Cell429">
            <text:p text:style-name="P539"><text:span text:style-name="T539_1">‒</text:span><text:span text:style-name="T539_2"><text:s/>491.555</text:span></text:p>
          </table:table-cell>
          <table:table-cell table:style-name="Cell430">
            <text:p text:style-name="P540"><text:span text:style-name="T540_1">1.909.205</text:span></text:p>
          </table:table-cell>
        </table:table-row>
        <table:table-row table:style-name="Row104">
          <table:table-cell table:style-name="Cell431">
            <text:p text:style-name="P541"/>
          </table:table-cell>
          <table:table-cell table:style-name="Cell432">
            <text:p text:style-name="P542"><text:span text:style-name="T542_1">Verwerving:<text:s/>realisatie</text:span></text:p>
          </table:table-cell>
          <table:table-cell table:style-name="Cell433">
            <text:p text:style-name="P543"><text:span text:style-name="T543_1">2.400.760</text:span></text:p>
          </table:table-cell>
          <table:table-cell table:style-name="Cell434">
            <text:p text:style-name="P544"><text:span text:style-name="T544_1">‒<text:s/>491.555</text:span></text:p>
          </table:table-cell>
          <table:table-cell table:style-name="Cell435">
            <text:p text:style-name="P545"><text:span text:style-name="T545_1">1.909.205</text:span></text:p>
          </table:table-cell>
        </table:table-row>
        <table:table-row table:style-name="Row105">
          <table:table-cell table:style-name="Cell436">
            <text:p text:style-name="P546"><text:span text:style-name="T546_1">4.12</text:span></text:p>
          </table:table-cell>
          <table:table-cell table:style-name="Cell437">
            <text:p text:style-name="P547"><text:span text:style-name="T547_1">Instandhouding</text:span></text:p>
          </table:table-cell>
          <table:table-cell table:style-name="Cell438">
            <text:p text:style-name="P548"><text:span text:style-name="T548_1">669.439</text:span></text:p>
          </table:table-cell>
          <table:table-cell table:style-name="Cell439">
            <text:p text:style-name="P549"><text:span text:style-name="T549_1">‒</text:span><text:span text:style-name="T549_2"><text:s/>50.355</text:span></text:p>
          </table:table-cell>
          <table:table-cell table:style-name="Cell440">
            <text:p text:style-name="P550"><text:span text:style-name="T550_1">619.084</text:span></text:p>
          </table:table-cell>
        </table:table-row>
        <table:table-row table:style-name="Row106">
          <table:table-cell table:style-name="Cell441">
            <text:p text:style-name="P551"/>
          </table:table-cell>
          <table:table-cell table:style-name="Cell442">
            <text:p text:style-name="P552"><text:span text:style-name="T552_1">Opdrachten</text:span></text:p>
          </table:table-cell>
          <table:table-cell table:style-name="Cell443">
            <text:p text:style-name="P553"><text:span text:style-name="T553_1">669.439</text:span></text:p>
          </table:table-cell>
          <table:table-cell table:style-name="Cell444">
            <text:p text:style-name="P554"><text:span text:style-name="T554_1">‒</text:span><text:span text:style-name="T554_2"><text:s/>50.355</text:span></text:p>
          </table:table-cell>
          <table:table-cell table:style-name="Cell445">
            <text:p text:style-name="P555"><text:span text:style-name="T555_1">619.084</text:span></text:p>
          </table:table-cell>
        </table:table-row>
        <table:table-row table:style-name="Row107">
          <table:table-cell table:style-name="Cell446">
            <text:p text:style-name="P556"/>
          </table:table-cell>
          <table:table-cell table:style-name="Cell447">
            <text:p text:style-name="P557"><text:span text:style-name="T557_1">Instandhouding<text:s/>Materieel</text:span></text:p>
          </table:table-cell>
          <table:table-cell table:style-name="Cell448">
            <text:p text:style-name="P558"><text:span text:style-name="T558_1">669.439</text:span></text:p>
          </table:table-cell>
          <table:table-cell table:style-name="Cell449">
            <text:p text:style-name="P559"><text:span text:style-name="T559_1">‒<text:s/>50.355</text:span></text:p>
          </table:table-cell>
          <table:table-cell table:style-name="Cell450">
            <text:p text:style-name="P560"><text:span text:style-name="T560_1">619.084</text:span></text:p>
          </table:table-cell>
        </table:table-row>
        <table:table-row table:style-name="Row108">
          <table:table-cell table:style-name="Cell451">
            <text:p text:style-name="P561"><text:span text:style-name="T561_1">4.16</text:span></text:p>
          </table:table-cell>
          <table:table-cell table:style-name="Cell452">
            <text:p text:style-name="P562"><text:span text:style-name="T562_1">Over-/<text:s/></text:span><text:span text:style-name="T562_2">onderprogrammering</text:span></text:p>
          </table:table-cell>
          <table:table-cell table:style-name="Cell453">
            <text:p text:style-name="P563"><text:span text:style-name="T563_1">‒</text:span><text:span text:style-name="T563_2"><text:s/>789.769</text:span></text:p>
          </table:table-cell>
          <table:table-cell table:style-name="Cell454">
            <text:p text:style-name="P564"><text:span text:style-name="T564_1">396.395</text:span></text:p>
          </table:table-cell>
          <table:table-cell table:style-name="Cell455">
            <text:p text:style-name="P565"><text:span text:style-name="T565_1">‒</text:span><text:span text:style-name="T565_2"><text:s/>393.374</text:span></text:p>
          </table:table-cell>
        </table:table-row>
        <table:table-row table:style-name="Row109">
          <table:table-cell table:style-name="Cell456">
            <text:p text:style-name="P566"/>
          </table:table-cell>
          <table:table-cell table:style-name="Cell457">
            <text:p text:style-name="P567"><text:span text:style-name="T567_1">Fonds</text:span></text:p>
          </table:table-cell>
          <table:table-cell table:style-name="Cell458">
            <text:p text:style-name="P568"><text:span text:style-name="T568_1">‒</text:span><text:span text:style-name="T568_2"><text:s/>789.769</text:span></text:p>
          </table:table-cell>
          <table:table-cell table:style-name="Cell459">
            <text:p text:style-name="P569"><text:span text:style-name="T569_1">396.395</text:span></text:p>
          </table:table-cell>
          <table:table-cell table:style-name="Cell460">
            <text:p text:style-name="P570"><text:span text:style-name="T570_1">‒</text:span><text:span text:style-name="T570_2"><text:s/>393.374</text:span></text:p>
          </table:table-cell>
        </table:table-row>
        <table:table-row table:style-name="Row110">
          <table:table-cell table:style-name="Cell461">
            <text:p text:style-name="P571"/>
          </table:table-cell>
          <table:table-cell table:style-name="Cell462">
            <text:p text:style-name="P572"><text:span text:style-name="T572_1">Fonds</text:span></text:p>
          </table:table-cell>
          <table:table-cell table:style-name="Cell463">
            <text:p text:style-name="P573"><text:span text:style-name="T573_1">‒<text:s/>789.769</text:span></text:p>
          </table:table-cell>
          <table:table-cell table:style-name="Cell464">
            <text:p text:style-name="P574"><text:span text:style-name="T574_1">396.395</text:span></text:p>
          </table:table-cell>
          <table:table-cell table:style-name="Cell465">
            <text:p text:style-name="P575"><text:span text:style-name="T575_1">‒<text:s/>393.374</text:span></text:p>
          </table:table-cell>
        </table:table-row>
        <table:table-row table:style-name="Row111">
          <table:table-cell table:style-name="Cell466">
            <text:p text:style-name="P576"/>
          </table:table-cell>
          <table:table-cell table:style-name="Cell467">
            <text:p text:style-name="P577"/>
          </table:table-cell>
          <table:table-cell table:style-name="Cell468">
            <text:p text:style-name="P578"/>
          </table:table-cell>
          <table:table-cell table:style-name="Cell469">
            <text:p text:style-name="P579"/>
          </table:table-cell>
          <table:table-cell table:style-name="Cell470">
            <text:p text:style-name="P580"/>
          </table:table-cell>
        </table:table-row>
        <table:table-row table:style-name="Row112">
          <table:table-cell table:style-name="Cell471">
            <text:p text:style-name="P581"/>
          </table:table-cell>
          <table:table-cell table:style-name="Cell472">
            <text:p text:style-name="P582"><text:span text:style-name="T582_1">Ontvangsten</text:span></text:p>
          </table:table-cell>
          <table:table-cell table:style-name="Cell473">
            <text:p text:style-name="P583"><text:span text:style-name="T583_1">9.840</text:span></text:p>
          </table:table-cell>
          <table:table-cell table:style-name="Cell474">
            <text:p text:style-name="P584"><text:span text:style-name="T584_1">0</text:span></text:p>
          </table:table-cell>
          <table:table-cell table:style-name="Cell475">
            <text:p text:style-name="P585"><text:span text:style-name="T585_1">9.840</text:span></text:p>
          </table:table-cell>
        </table:table-row>
        <table:table-row table:style-name="Row113">
          <table:table-cell table:style-name="Cell476">
            <text:p text:style-name="P586"/>
          </table:table-cell>
          <table:table-cell table:style-name="Cell477">
            <text:p text:style-name="P587"/>
          </table:table-cell>
          <table:table-cell table:style-name="Cell478">
            <text:p text:style-name="P588"/>
          </table:table-cell>
          <table:table-cell table:style-name="Cell479">
            <text:p text:style-name="P589"/>
          </table:table-cell>
          <table:table-cell table:style-name="Cell480">
            <text:p text:style-name="P590"/>
          </table:table-cell>
        </table:table-row>
      </table:table>
      <text:p text:style-name="P591"/>
      <text:p text:style-name="P592"><text:span text:style-name="T592_1">Toelichting<text:s/>op<text:s/>de<text:s/>verplichtingen</text:span></text:p>
      <text:p text:style-name="P593"><text:span text:style-name="T593_1">De<text:s/>verplichtingen<text:s/>voor<text:s/>Lucht<text:s/>materieel<text:s/>zijn<text:s/>per<text:s/>saldo<text:s/>met<text:s/>€ 53,6 miljoen<text:s/>naar<text:s/>boven<text:s/>bijgesteld.</text:span></text:p>
      <text:p text:style-name="P594"><text:span text:style-name="T594_1">Dit<text:s/>wordt<text:s/>voornamelijk<text:s/>veroorzaakt<text:s/>door<text:s/>het<text:s/>toevoegen<text:s/>van<text:s/>prijscompensatie<text:s/>(€ 68,4 miljoen)<text:s/>en<text:s/>het<text:s/>aanpassen<text:s/>van<text:s/>de<text:s/>budgetten<text:s/>om<text:s/>aan<text:s/>te<text:s/>sluiten<text:s/>bij<text:s/>de<text:s/>verwachte<text:s/>realisatiemomenten<text:s/>(€ 17,7 miljoen)<text:s/>voor<text:s/>onder<text:s/>meer<text:s/>de<text:s/>projecten<text:s/>‘Verwerving<text:s/>F-35’<text:s/>(€ 289,4 miljoen),<text:s/>‘Verbetering<text:s/>Zelfbeschermingssystemen<text:s/>Helikopters<text:s/>‘(commercieel<text:s/>vertrouwelijk)<text:s/>en<text:s/>‘Chinook<text:s/>Vervanging<text:s/>&amp;<text:s/>Modernisering’<text:s/>(€ 210,1 miljoen).<text:s/>Daartegenover<text:s/>staat<text:s/>een<text:s/>lager<text:s/>verplichtingenbudget<text:s/>voor<text:s/>‘Programma<text:s/>Doorontwikkeling<text:s/>F-35’<text:s/>(-/-<text:s/>€ 109,4 miljoen)<text:s/>en<text:s/>‘MQ-9<text:s/>Bewapening’<text:s/>(vertrouwelijk).</text:span></text:p>
      <text:p text:style-name="P595"><text:span text:style-name="T595_1">Daarnaast<text:s/>is<text:s/>het<text:s/>budget<text:s/>naar<text:s/>boven<text:s/>bijgesteld<text:s/>vanwege<text:s/>een<text:s/>aantal<text:s/>interdepartementale<text:s/>overhevelingen<text:s/>en<text:s/>overhevelingen<text:s/>tussen<text:s/>de<text:s/>Defensiebegroting<text:s/>en<text:s/>andere<text:s/>artikelen<text:s/>binnen<text:s/>het<text:s/>DMF<text:s/>(€ 2,6 miljoen).</text:span></text:p>
      <text:p text:style-name="P596"><text:span text:style-name="T596_1">Daartegenover<text:s/>staat<text:s/>dat<text:s/>het<text:s/>verplichtingenbudget<text:s/>is<text:s/>bijgesteld<text:s/>door<text:s/>een<text:s/>valutakoerscorrectie<text:s/>(€ 36,2 miljoen)<text:s/>en<text:s/>een<text:s/>technische<text:s/>correctie<text:s/>op<text:s/>de<text:s/>verplichtingenstanden<text:s/>om<text:s/>(openstaande)<text:s/>verplichtingenbudget<text:s/>en<text:s/>kasbudgetten<text:s/>in<text:s/>balans<text:s/>te<text:s/>brengen<text:s/>(€ 1,2 miljoen).</text:span></text:p>
      <text:p text:style-name="P597"><text:span text:style-name="T597_1">De<text:s/>genoemde<text:s/>aanpassingen<text:s/>hebben<text:s/>per<text:s/>saldo<text:s/>geleid<text:s/>tot<text:s/>een<text:s/>lager<text:s/>verplichtingenbudget<text:s/>in<text:s/>2026<text:s/>voor<text:s/>onder<text:s/>andere<text:s/>de<text:s/>projecten<text:s/>‘Network<text:s/>Enabled<text:s/>Capabilities<text:s/>Helikopters’<text:s/>(commercieel<text:s/>vertrouwelijk)<text:s/>en<text:s/>‘Midlife<text:s/>Update<text:s/>NH90’<text:s/>(€ 60,8 miljoen).</text:span></text:p>
      <text:p text:style-name="P598"><text:span text:style-name="T598_1">Het<text:s/>restant<text:s/>betreft<text:s/>een<text:s/>aantal<text:s/>kleinere,<text:s/>overige<text:s/>mutaties<text:s/>(€ 2,2 miljoen).</text:span></text:p>
      <text:p text:style-name="P599"><text:span text:style-name="T599_1">Toelichting<text:s/>op<text:s/>de<text:s/>uitgaven</text:span></text:p>
      <text:p text:style-name="P600"><text:span text:style-name="T600_1">Het<text:s/>uitgavenbudget<text:s/>voor<text:s/>2026<text:s/>wordt<text:s/>per<text:s/>saldo<text:s/>naar<text:s/>beneden<text:s/>bijgesteld<text:s/>met<text:s/>€ 145,5 miljoen.<text:s/>Dit<text:s/>wordt<text:s/>verklaard<text:s/>door:</text:span></text:p>
      <text:p text:style-name="P601"><text:span text:style-name="T601_1">Verwerving</text:span></text:p>
      <text:p text:style-name="P602"><text:span text:style-name="T602_1">Het<text:s/>budget<text:s/>voor<text:s/>de<text:s/>realisatiefase<text:s/>wordt<text:s/>met<text:s/>€ 491,6 miljoen<text:s/>naar<text:s/>beneden<text:s/>bijgesteld.<text:s/>Dit<text:s/>wordt<text:s/>voornamelijk<text:s/>veroorzaakt<text:s/>door<text:s/>het<text:s/>budget<text:s/>van<text:s/>de<text:s/>projecten<text:s/>aan<text:s/>te<text:s/>sluiten<text:s/>bij<text:s/>de<text:s/>verwachte<text:s/>realisatiemomenten<text:s/>met<text:s/>een<text:s/>kasschuif<text:s/>op<text:s/>de<text:s/>verweving<text:s/>en<text:s/>het<text:s/>afbouwen<text:s/>van<text:s/>de<text:s/>overprogrammering.(€ 574,8 miljoen).<text:s/>Defensie<text:s/>voert<text:s/>overprogrammering<text:s/>om<text:s/>onderbestedinging<text:s/>op<text:s/>te<text:s/>kunnen<text:s/>vangen<text:s/>en<text:s/>daarmee<text:s/>de<text:s/>begroting<text:s/>volledig<text:s/>te<text:s/>realiseren<text:s/>ondanks<text:s/>latere<text:s/>betalingen<text:s/>bij<text:s/>een<text:s/>aantal<text:s/>individuele<text:s/>projectenen<text:s/>en<text:s/>programma's,<text:s/>zoals<text:s/>het<text:s/>project<text:s/>‘MQ-9<text:s/>Bewapening’<text:s/>(vertrouwelijk),<text:s/>waar<text:s/>budget<text:s/>is<text:s/>doorgeschoven<text:s/>naar<text:s/>latere<text:s/>jaren<text:s/>omdat<text:s/>de<text:s/>verwachting<text:s/>voor<text:s/>leveringen<text:s/>is<text:s/>bijgesteld<text:s/>door<text:s/>terugloop<text:s/>van<text:s/>beschikbaar<text:s/>Amerikaans<text:s/>personeel<text:s/>voor<text:s/></text:span><text:span text:style-name="T602_2">Foreign<text:s/>Military<text:s/>Sales</text:span><text:span text:style-name="T602_3"><text:s/>(FMS)-cases.<text:s/>Daarnaast<text:s/>hebben<text:s/>herfaseringen<text:s/>plaatsgevonden<text:s/>op<text:s/>de<text:s/>projecten<text:s/>‘Verwerving<text:s/>F-35’<text:s/>(-/-<text:s/>€ 86,8 miljoen),<text:s/>‘F-35:<text:s/>Verwerving<text:s/>middellange<text:s/>tot<text:s/>lange<text:s/>afstandsraket’<text:s/>(vertrouwelijk)<text:s/>en<text:s/>‘Opbouw<text:s/>Operationele<text:s/>Satelliet<text:s/>Capaciteit’<text:s/>(commercieel<text:s/>vertrouwelijk).</text:span></text:p>
      <text:p text:style-name="P603"><text:span text:style-name="T603_1">Daarnaast<text:s/>is<text:s/>het<text:s/>budget<text:s/>bijgesteld<text:s/>vanwege<text:s/>een<text:s/>aantal<text:s/>interdepartementale<text:s/>overhevelingen<text:s/>en<text:s/>overhevelingen<text:s/>tussen<text:s/>de<text:s/>Defensiebegroting<text:s/>en<text:s/>andere<text:s/>artikelen<text:s/>binnen<text:s/>het<text:s/>DMF<text:s/>(€ 7,0 miljoen).</text:span></text:p>
      <text:p text:style-name="P604"><text:span text:style-name="T604_1">Daartegenover<text:s/>staat<text:s/>dat<text:s/>het<text:s/>budget<text:s/>in<text:s/>de<text:s/>realisatiefase<text:s/>is<text:s/>bijgesteld<text:s/>door<text:s/></text:span><text:span text:style-name="T604_2">het<text:s/>toevoegen<text:s/>van<text:s/>valutakoerscompensatie<text:s/>(€ 18,4 miljoen)<text:s/>en<text:s/>prijscompensatie<text:s/>(€ 71,8 miljoen).</text:span></text:p>
      <text:p text:style-name="P605"><text:span text:style-name="T605_1">Instandhouding</text:span></text:p>
      <text:p text:style-name="P606"><text:span text:style-name="T606_1">Het<text:s/>instandhoudingsbudget<text:s/>is<text:s/>per<text:s/>saldo<text:s/>met<text:s/>€ 50,4 miljoen<text:s/>verlaagd.<text:s/>Naast<text:s/>de<text:s/>jaarlijkse<text:s/>prijscompensatie<text:s/>(€ 18,5 miljoen),<text:s/>is<text:s/>tevens<text:s/>budget<text:s/>aan<text:s/>de<text:s/>begroting<text:s/>toegevoegd<text:s/>voor<text:s/>het<text:s/>MQ-9<text:s/>wapensysteem<text:s/>die<text:s/>eerder<text:s/>budget<text:s/>had<text:s/>gerealiseerd<text:s/>vanwege<text:s/>inzet.<text:s/>Daarnaast<text:s/>is<text:s/>een<text:s/>bedrag<text:s/>(commercieel<text:s/>vertrouwelijk)<text:s/>beschikbaar<text:s/>gesteld<text:s/>voor<text:s/>de<text:s/>instandhouding<text:s/>van<text:s/>Patriot<text:s/>raketten,<text:s/>die<text:s/>onder<text:s/>hetzelfde<text:s/>contract<text:s/>vallen<text:s/>als<text:s/>het<text:s/>Patriot-systeem.<text:s/>Voor<text:s/>enkele<text:s/>opdrachten<text:s/>en<text:s/>de<text:s/>exploitatie<text:s/>van<text:s/>eerdere<text:s/>verwervingen<text:s/>is<text:s/>respectievelijk<text:s/>€ 16,1 miljoen<text:s/>en<text:s/>€ 2,7 miljoen<text:s/>toegevoegd.<text:s/>Daartegenover<text:s/>staat<text:s/>een<text:s/>negatieve<text:s/>valutabijstelling<text:s/>(€ 54,6 miljoen).<text:s/>Desondanks<text:s/>is<text:s/>het<text:s/>instandhoudingsbudget<text:s/>van<text:s/>sommige<text:s/>systemen<text:s/>groter<text:s/>dan<text:s/>de<text:s/>verwachte<text:s/>realisatie<text:s/>in<text:s/>2026.<text:s/>Om<text:s/>de<text:s/>instandhoudingsbudgetten<text:s/>in<text:s/>lijn<text:s/>te<text:s/>brengen<text:s/>met<text:s/>de<text:s/>verwachte<text:s/>realisatiemomenten,<text:s/>heeft<text:s/>binnen<text:s/>het<text:s/>budget<text:s/>van<text:s/>Patriot,<text:s/>MQ-9<text:s/>en<text:s/>NH-90<text:s/>een<text:s/>herfasering<text:s/>naar<text:s/>2027<text:s/>plaatsgevonden<text:s/>(€ 43,2 miljoen)</text:span></text:p>
      <text:p text:style-name="P607"><text:span text:style-name="T607_1">Over-/<text:s/>onderprogrammering</text:span></text:p>
      <text:p text:style-name="P608"><text:span text:style-name="T608_1">In<text:s/>het<text:s/>DMF<text:s/>wordt<text:s/>gewerkt<text:s/>met<text:s/>overprogrammering.<text:s/>Als<text:s/>gevolg<text:s/>van<text:s/>de<text:s/>mutaties<text:s/>die<text:s/>op<text:s/>dit<text:s/>artikel<text:s/>plaatsvinden<text:s/>en<text:s/>een<text:s/>herschikking<text:s/>van<text:s/>de<text:s/>overprogrammering<text:s/>om<text:s/>aan<text:s/>te<text:s/>sluiten<text:s/>bij<text:s/>de<text:s/>realisatieverwachting<text:s/>van<text:s/>dit<text:s/>artikel,<text:s/>wordt<text:s/>ook<text:s/>de<text:s/>overprogrammering<text:s/>aangepast<text:s/>(€ 396,4 miljoen).<text:s/>De<text:s/>omvang<text:s/>van<text:s/>de<text:s/>totale<text:s/>overprogrammering<text:s/>op<text:s/>het<text:s/>DMF<text:s/>blijft<text:s/>binnen<text:s/>de<text:s/>overeengekomen<text:s/>grens<text:s/>van<text:s/>40%.</text:span></text:p>
      <text:p text:style-name="P609"><text:span text:style-name="T609_1">3.5<text:s/>Artikel<text:s/>5<text:s/>Infrastructuur<text:s/>en<text:s/>Vastgoed</text:span></text:p>
      <text:p text:style-name="P610"><text:span text:style-name="T610_1">Budgettaire<text:s/>gevolgen<text:s/>van<text:s/>beleid</text:span></text:p>
      <table:table table:style-name="Table11"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header-rows>
          <table:table-row table:style-name="Row114">
            <table:table-cell table:style-name="Cell481" table:number-columns-spanned="5">
              <text:p text:style-name="P611"><text:span text:style-name="T611_1">Tabel<text:s/>8<text:s/>Budgettaire<text:s/>gevolgen<text:s/>van<text:s/>beleid<text:s/>artikel<text:s/>5<text:s/>Infrastructuur<text:s/>en<text:s/>Vastgoe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15">
            <table:table-cell table:style-name="Cell482">
              <text:p text:style-name="P612"/>
            </table:table-cell>
            <table:table-cell table:style-name="Cell483">
              <text:p text:style-name="P613"/>
            </table:table-cell>
            <table:table-cell table:style-name="Cell484">
              <text:p text:style-name="P614"><text:span text:style-name="T614_1">Stand<text:s/>eerste<text:s/>suppletoire<text:s/>begroting<text:s/>(incl.<text:s/>amendementen<text:s/>en<text:s/>NvW)<text:s/>(1)</text:span></text:p>
            </table:table-cell>
            <table:table-cell table:style-name="Cell485">
              <text:p text:style-name="P615"><text:span text:style-name="T615_1">Mutaties<text:s/>suppletoire<text:s/>begroting<text:s/>september<text:s/>(2)</text:span></text:p>
            </table:table-cell>
            <table:table-cell table:style-name="Cell486">
              <text:p text:style-name="P616"><text:span text:style-name="T61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16">
          <table:table-cell table:style-name="Cell487">
            <text:p text:style-name="P617"><text:span text:style-name="T617_1">Art.</text:span></text:p>
          </table:table-cell>
          <table:table-cell table:style-name="Cell488">
            <text:p text:style-name="P618"><text:span text:style-name="T618_1">Verplichtingen</text:span></text:p>
          </table:table-cell>
          <table:table-cell table:style-name="Cell489">
            <text:p text:style-name="P619"><text:span text:style-name="T619_1">2.187.044</text:span></text:p>
          </table:table-cell>
          <table:table-cell table:style-name="Cell490">
            <text:p text:style-name="P620"><text:span text:style-name="T620_1">‒</text:span><text:span text:style-name="T620_2"><text:s/>53.519</text:span></text:p>
          </table:table-cell>
          <table:table-cell table:style-name="Cell491">
            <text:p text:style-name="P621"><text:span text:style-name="T621_1">2.133.525</text:span></text:p>
          </table:table-cell>
        </table:table-row>
        <table:table-row table:style-name="Row117">
          <table:table-cell table:style-name="Cell492">
            <text:p text:style-name="P622"/>
          </table:table-cell>
          <table:table-cell table:style-name="Cell493">
            <text:p text:style-name="P623"/>
          </table:table-cell>
          <table:table-cell table:style-name="Cell494">
            <text:p text:style-name="P624"/>
          </table:table-cell>
          <table:table-cell table:style-name="Cell495">
            <text:p text:style-name="P625"/>
          </table:table-cell>
          <table:table-cell table:style-name="Cell496">
            <text:p text:style-name="P626"/>
          </table:table-cell>
        </table:table-row>
        <table:table-row table:style-name="Row118">
          <table:table-cell table:style-name="Cell497">
            <text:p text:style-name="P627"/>
          </table:table-cell>
          <table:table-cell table:style-name="Cell498">
            <text:p text:style-name="P628"><text:span text:style-name="T628_1">Uitgaven</text:span></text:p>
          </table:table-cell>
          <table:table-cell table:style-name="Cell499">
            <text:p text:style-name="P629"><text:span text:style-name="T629_1">1.872.600</text:span></text:p>
          </table:table-cell>
          <table:table-cell table:style-name="Cell500">
            <text:p text:style-name="P630"><text:span text:style-name="T630_1">‒</text:span><text:span text:style-name="T630_2"><text:s/>60.833</text:span></text:p>
          </table:table-cell>
          <table:table-cell table:style-name="Cell501">
            <text:p text:style-name="P631"><text:span text:style-name="T631_1">1.811.767</text:span></text:p>
          </table:table-cell>
        </table:table-row>
        <table:table-row table:style-name="Row119">
          <table:table-cell table:style-name="Cell502">
            <text:p text:style-name="P632"/>
          </table:table-cell>
          <table:table-cell table:style-name="Cell503">
            <text:p text:style-name="P633"/>
          </table:table-cell>
          <table:table-cell table:style-name="Cell504">
            <text:p text:style-name="P634"/>
          </table:table-cell>
          <table:table-cell table:style-name="Cell505">
            <text:p text:style-name="P635"/>
          </table:table-cell>
          <table:table-cell table:style-name="Cell506">
            <text:p text:style-name="P636"/>
          </table:table-cell>
        </table:table-row>
        <table:table-row table:style-name="Row120">
          <table:table-cell table:style-name="Cell507">
            <text:p text:style-name="P637"><text:span text:style-name="T637_1">5.11</text:span></text:p>
          </table:table-cell>
          <table:table-cell table:style-name="Cell508">
            <text:p text:style-name="P638"><text:span text:style-name="T638_1">Verwerving</text:span></text:p>
          </table:table-cell>
          <table:table-cell table:style-name="Cell509">
            <text:p text:style-name="P639"><text:span text:style-name="T639_1">1.657.916</text:span></text:p>
          </table:table-cell>
          <table:table-cell table:style-name="Cell510">
            <text:p text:style-name="P640"><text:span text:style-name="T640_1">109.719</text:span></text:p>
          </table:table-cell>
          <table:table-cell table:style-name="Cell511">
            <text:p text:style-name="P641"><text:span text:style-name="T641_1">1.767.635</text:span></text:p>
          </table:table-cell>
        </table:table-row>
        <table:table-row table:style-name="Row121">
          <table:table-cell table:style-name="Cell512">
            <text:p text:style-name="P642"/>
          </table:table-cell>
          <table:table-cell table:style-name="Cell513">
            <text:p text:style-name="P643"><text:span text:style-name="T643_1">Opdrachten</text:span></text:p>
          </table:table-cell>
          <table:table-cell table:style-name="Cell514">
            <text:p text:style-name="P644"><text:span text:style-name="T644_1">1.657.916</text:span></text:p>
          </table:table-cell>
          <table:table-cell table:style-name="Cell515">
            <text:p text:style-name="P645"><text:span text:style-name="T645_1">109.719</text:span></text:p>
          </table:table-cell>
          <table:table-cell table:style-name="Cell516">
            <text:p text:style-name="P646"><text:span text:style-name="T646_1">1.767.635</text:span></text:p>
          </table:table-cell>
        </table:table-row>
        <table:table-row table:style-name="Row122">
          <table:table-cell table:style-name="Cell517">
            <text:p text:style-name="P647"/>
          </table:table-cell>
          <table:table-cell table:style-name="Cell518">
            <text:p text:style-name="P648"><text:span text:style-name="T648_1">Verwerving:<text:s/>realisatie</text:span></text:p>
          </table:table-cell>
          <table:table-cell table:style-name="Cell519">
            <text:p text:style-name="P649"><text:span text:style-name="T649_1">1.657.916</text:span></text:p>
          </table:table-cell>
          <table:table-cell table:style-name="Cell520">
            <text:p text:style-name="P650"><text:span text:style-name="T650_1">109.719</text:span></text:p>
          </table:table-cell>
          <table:table-cell table:style-name="Cell521">
            <text:p text:style-name="P651"><text:span text:style-name="T651_1">1.767.635</text:span></text:p>
          </table:table-cell>
        </table:table-row>
        <table:table-row table:style-name="Row123">
          <table:table-cell table:style-name="Cell522">
            <text:p text:style-name="P652"><text:span text:style-name="T652_1">5.12</text:span></text:p>
          </table:table-cell>
          <table:table-cell table:style-name="Cell523">
            <text:p text:style-name="P653"><text:span text:style-name="T653_1">Instandhouding</text:span></text:p>
          </table:table-cell>
          <table:table-cell table:style-name="Cell524">
            <text:p text:style-name="P654"><text:span text:style-name="T654_1">727.799</text:span></text:p>
          </table:table-cell>
          <table:table-cell table:style-name="Cell525">
            <text:p text:style-name="P655"><text:span text:style-name="T655_1">17.940</text:span></text:p>
          </table:table-cell>
          <table:table-cell table:style-name="Cell526">
            <text:p text:style-name="P656"><text:span text:style-name="T656_1">745.739</text:span></text:p>
          </table:table-cell>
        </table:table-row>
        <table:table-row table:style-name="Row124">
          <table:table-cell table:style-name="Cell527">
            <text:p text:style-name="P657"/>
          </table:table-cell>
          <table:table-cell table:style-name="Cell528">
            <text:p text:style-name="P658"><text:span text:style-name="T658_1">Opdrachten</text:span></text:p>
          </table:table-cell>
          <table:table-cell table:style-name="Cell529">
            <text:p text:style-name="P659"><text:span text:style-name="T659_1">727.799</text:span></text:p>
          </table:table-cell>
          <table:table-cell table:style-name="Cell530">
            <text:p text:style-name="P660"><text:span text:style-name="T660_1">17.940</text:span></text:p>
          </table:table-cell>
          <table:table-cell table:style-name="Cell531">
            <text:p text:style-name="P661"><text:span text:style-name="T661_1">745.739</text:span></text:p>
          </table:table-cell>
        </table:table-row>
        <table:table-row table:style-name="Row125">
          <table:table-cell table:style-name="Cell532">
            <text:p text:style-name="P662"/>
          </table:table-cell>
          <table:table-cell table:style-name="Cell533">
            <text:p text:style-name="P663"><text:span text:style-name="T663_1">Instandhouding<text:s/>Infrastructuur</text:span></text:p>
          </table:table-cell>
          <table:table-cell table:style-name="Cell534">
            <text:p text:style-name="P664"><text:span text:style-name="T664_1">727.799</text:span></text:p>
          </table:table-cell>
          <table:table-cell table:style-name="Cell535">
            <text:p text:style-name="P665"><text:span text:style-name="T665_1">17.940</text:span></text:p>
          </table:table-cell>
          <table:table-cell table:style-name="Cell536">
            <text:p text:style-name="P666"><text:span text:style-name="T666_1">745.739</text:span></text:p>
          </table:table-cell>
        </table:table-row>
        <table:table-row table:style-name="Row126">
          <table:table-cell table:style-name="Cell537">
            <text:p text:style-name="P667"><text:span text:style-name="T667_1">5.16</text:span></text:p>
          </table:table-cell>
          <table:table-cell table:style-name="Cell538">
            <text:p text:style-name="P668"><text:span text:style-name="T668_1">Over-/<text:s/>onderprogrammering</text:span></text:p>
          </table:table-cell>
          <table:table-cell table:style-name="Cell539">
            <text:p text:style-name="P669"><text:span text:style-name="T669_1">‒</text:span><text:span text:style-name="T669_2"><text:s/>513.115</text:span></text:p>
          </table:table-cell>
          <table:table-cell table:style-name="Cell540">
            <text:p text:style-name="P670"><text:span text:style-name="T670_1">‒</text:span><text:span text:style-name="T670_2"><text:s/>188.492</text:span></text:p>
          </table:table-cell>
          <table:table-cell table:style-name="Cell541">
            <text:p text:style-name="P671"><text:span text:style-name="T671_1">‒</text:span><text:span text:style-name="T671_2"><text:s/>701.607</text:span></text:p>
          </table:table-cell>
        </table:table-row>
        <table:table-row table:style-name="Row127">
          <table:table-cell table:style-name="Cell542">
            <text:p text:style-name="P672"/>
          </table:table-cell>
          <table:table-cell table:style-name="Cell543">
            <text:p text:style-name="P673"><text:span text:style-name="T673_1">Fonds</text:span></text:p>
          </table:table-cell>
          <table:table-cell table:style-name="Cell544">
            <text:p text:style-name="P674"><text:span text:style-name="T674_1">‒</text:span><text:span text:style-name="T674_2"><text:s/>513.115</text:span></text:p>
          </table:table-cell>
          <table:table-cell table:style-name="Cell545">
            <text:p text:style-name="P675"><text:span text:style-name="T675_1">‒</text:span><text:span text:style-name="T675_2"><text:s/>188.492</text:span></text:p>
          </table:table-cell>
          <table:table-cell table:style-name="Cell546">
            <text:p text:style-name="P676"><text:span text:style-name="T676_1">‒</text:span><text:span text:style-name="T676_2"><text:s/>701.607</text:span></text:p>
          </table:table-cell>
        </table:table-row>
        <table:table-row table:style-name="Row128">
          <table:table-cell table:style-name="Cell547">
            <text:p text:style-name="P677"/>
          </table:table-cell>
          <table:table-cell table:style-name="Cell548">
            <text:p text:style-name="P678"><text:span text:style-name="T678_1">Fonds</text:span></text:p>
          </table:table-cell>
          <table:table-cell table:style-name="Cell549">
            <text:p text:style-name="P679"><text:span text:style-name="T679_1">‒<text:s/>513.115</text:span></text:p>
          </table:table-cell>
          <table:table-cell table:style-name="Cell550">
            <text:p text:style-name="P680"><text:span text:style-name="T680_1">‒<text:s/>188.492</text:span></text:p>
          </table:table-cell>
          <table:table-cell table:style-name="Cell551">
            <text:p text:style-name="P681"><text:span text:style-name="T681_1">‒<text:s/>701.607</text:span></text:p>
          </table:table-cell>
        </table:table-row>
        <table:table-row table:style-name="Row129">
          <table:table-cell table:style-name="Cell552">
            <text:p text:style-name="P682"/>
          </table:table-cell>
          <table:table-cell table:style-name="Cell553">
            <text:p text:style-name="P683"/>
          </table:table-cell>
          <table:table-cell table:style-name="Cell554">
            <text:p text:style-name="P684"/>
          </table:table-cell>
          <table:table-cell table:style-name="Cell555">
            <text:p text:style-name="P685"/>
          </table:table-cell>
          <table:table-cell table:style-name="Cell556">
            <text:p text:style-name="P686"/>
          </table:table-cell>
        </table:table-row>
        <table:table-row table:style-name="Row130">
          <table:table-cell table:style-name="Cell557">
            <text:p text:style-name="P687"/>
          </table:table-cell>
          <table:table-cell table:style-name="Cell558">
            <text:p text:style-name="P688"><text:span text:style-name="T688_1">Ontvangsten</text:span></text:p>
          </table:table-cell>
          <table:table-cell table:style-name="Cell559">
            <text:p text:style-name="P689"><text:span text:style-name="T689_1">20.270</text:span></text:p>
          </table:table-cell>
          <table:table-cell table:style-name="Cell560">
            <text:p text:style-name="P690"><text:span text:style-name="T690_1">0</text:span></text:p>
          </table:table-cell>
          <table:table-cell table:style-name="Cell561">
            <text:p text:style-name="P691"><text:span text:style-name="T691_1">20.270</text:span></text:p>
          </table:table-cell>
        </table:table-row>
        <table:table-row table:style-name="Row131">
          <table:table-cell table:style-name="Cell562">
            <text:p text:style-name="P692"/>
          </table:table-cell>
          <table:table-cell table:style-name="Cell563">
            <text:p text:style-name="P693"/>
          </table:table-cell>
          <table:table-cell table:style-name="Cell564">
            <text:p text:style-name="P694"/>
          </table:table-cell>
          <table:table-cell table:style-name="Cell565">
            <text:p text:style-name="P695"/>
          </table:table-cell>
          <table:table-cell table:style-name="Cell566">
            <text:p text:style-name="P696"/>
          </table:table-cell>
        </table:table-row>
      </table:table>
      <text:p text:style-name="P697"/>
      <text:p text:style-name="P698"><text:span text:style-name="T698_1">Toelichting<text:s/>op<text:s/>de<text:s/>verplichtingen</text:span></text:p>
      <text:p text:style-name="P699"><text:span text:style-name="T699_1">De<text:s/>verplichtingen<text:s/>voor<text:s/>Infrastructuur<text:s/>en<text:s/>Vastgoed<text:s/>zijn<text:s/>per<text:s/>saldo<text:s/>met<text:s/>€ 53,5 miljoen<text:s/>naar<text:s/>beneden<text:s/>bijgesteld.<text:s/>Dit<text:s/>wordt<text:s/>voornamelijk<text:s/>veroorzaakt<text:s/>door<text:s/>het<text:s/>aanpassen<text:s/>van<text:s/>de<text:s/>vastgoedbudgetten<text:s/>om<text:s/>aan<text:s/>te<text:s/>sluiten<text:s/>bij<text:s/>de<text:s/>verwachte<text:s/>realisatiemomenten.<text:s/>Dit<text:s/>heeft<text:s/>geleid<text:s/>tot<text:s/>een<text:s/>neerwaartse<text:s/>bijstelling<text:s/>van<text:s/>€ 66,0 miljoen.<text:s/>Een<text:s/>aantal<text:s/>kleinere<text:s/>herschikkingen<text:s/>heeft<text:s/>geleid<text:s/>tot<text:s/>een<text:s/>verhoging<text:s/>van<text:s/>het<text:s/>budget<text:s/>met<text:s/>€ 12,5 miljoen.</text:span></text:p>
      <text:p text:style-name="P700"><text:span text:style-name="T700_1">Toelichting<text:s/>op<text:s/>de<text:s/>uitgaven</text:span></text:p>
      <text:p text:style-name="P701"><text:span text:style-name="T701_1">Het<text:s/>uitgavenbudget<text:s/>voor<text:s/>2026<text:s/>wordt<text:s/>per<text:s/>saldo<text:s/>verlaagd<text:s/>met<text:s/>€ 60,8 miljoen.<text:s/>Dit<text:s/>wordt<text:s/>verklaard<text:s/>door:</text:span></text:p>
      <text:p text:style-name="P702"><text:span text:style-name="T702_1">Verwerving</text:span></text:p>
      <text:p text:style-name="P703"><text:span text:style-name="T703_1">Het<text:s/>budget<text:s/>voor<text:s/>de<text:s/>projecten<text:s/>in<text:s/>de<text:s/>verwervingsfase<text:s/>is<text:s/>per<text:s/>saldo<text:s/>met<text:s/>€ 109,7 miljoen<text:s/>naar<text:s/>boven<text:s/>bijgesteld.</text:span></text:p>
      <text:p text:style-name="P704"><text:span text:style-name="T704_1">Dit<text:s/>betreft<text:s/>een<text:s/>optelsom<text:s/>van<text:s/>verhogingen<text:s/>van<text:s/>het<text:s/>budget<text:s/>van<text:s/>de<text:s/>projecten<text:s/>in<text:s/>realisatiefase<text:s/>en<text:s/>het<text:s/>goed<text:s/>in<text:s/>de<text:s/>tijd<text:s/>zetten<text:s/>van<text:s/>andere<text:s/>budgetten.<text:s/>Er<text:s/>zijn<text:s/>projecten<text:s/>van<text:s/>de<text:s/>voorbereidingsfase<text:s/>naar<text:s/>de<text:s/>realisatiefase<text:s/>gegaan.<text:s/>Dit<text:s/>betreft<text:s/>onder<text:s/>andere<text:s/>het<text:s/>project<text:s/>«KPU<text:s/>Lelystad»<text:s/>(€ 80,1 miljoen).<text:s/>Per<text:s/>saldo<text:s/>is<text:s/>het<text:s/>budget<text:s/>in<text:s/>de<text:s/>voorbereidingsfase<text:s/>niet<text:s/>bijgesteld.</text:span></text:p>
      <text:p text:style-name="P705"><text:span text:style-name="T705_1">Het<text:s/>budget<text:s/>van<text:s/>de<text:s/>projecten<text:s/>in<text:s/>realisatiefase<text:s/>is<text:s/>met<text:s/>€ 109,7 miljoen<text:s/>verhoogd.<text:s/>Aan<text:s/>de<text:s/>ene<text:s/>kant<text:s/>heeft<text:s/>DOSCO<text:s/>voor<text:s/>nieuwe<text:s/>opdrachten<text:s/>€ 163,6 miljoen<text:s/>aan<text:s/>het<text:s/>budget<text:s/>toegevoegd.<text:s/>Dit<text:s/>betreft<text:s/>onder<text:s/>andere<text:s/>de<text:s/>projecten<text:s/>«KPU<text:s/>Lelystad»<text:s/>(€ 80,1 miljoen)<text:s/>en<text:s/>het<text:s/>project<text:s/>«uitbreiding<text:s/>huisvesting<text:s/>COMMIT»<text:s/>(€ 78,0 miljoen).<text:s/>Het<text:s/>overige<text:s/>verschil<text:s/>van<text:s/>€ 5,5 miljoen<text:s/>betreft<text:s/>een<text:s/>aantal<text:s/>kleinere<text:s/>nieuwe<text:s/>opdrachten.<text:s/>Daarnaast<text:s/>is<text:s/>er<text:s/>€ 46,1 miljoen<text:s/>toegevoegd<text:s/>voor<text:s/>prijscompensatie<text:s/>om<text:s/>de<text:s/>hogere<text:s/>prijzen<text:s/>van<text:s/>de<text:s/>markt<text:s/>te<text:s/>dekken.</text:span></text:p>
      <text:p text:style-name="P706"><text:span text:style-name="T706_1">Aan<text:s/>de<text:s/>andere<text:s/>kant<text:s/>is<text:s/>de<text:s/>realisatie<text:s/>van<text:s/>een<text:s/>aantal<text:s/>projecten<text:s/>is<text:s/>van<text:s/>2026<text:s/>gefaseerd<text:s/>naar<text:s/>latere<text:s/>jaren<text:s/>of<text:s/>juist<text:s/>eerder<text:s/>tot<text:s/>realisatie<text:s/>gekomen<text:s/>en<text:s/>de<text:s/>hiermee<text:s/>samenhangende<text:s/>budgetten<text:s/>faseren<text:s/>mee.<text:s/>Dit<text:s/>heeft<text:s/>ertoe<text:s/>geleid<text:s/>dat<text:s/>het<text:s/>budget<text:s/>met<text:s/>€ 100,0 miljoen<text:s/>naar<text:s/>beneden<text:s/>is<text:s/>bijgesteld.<text:s/>Zo<text:s/>is<text:s/>voor<text:s/>het<text:s/>project<text:s/>KPU<text:s/>Lelystad<text:s/>€ 54,1 miljoen<text:s/>aan<text:s/>budget<text:s/>doorgeschoven<text:s/>naar<text:s/>2027.<text:s/>Het<text:s/>verschil<text:s/>van<text:s/>€ 45,9 miljoen<text:s/>bestaat<text:s/>uit<text:s/>een<text:s/>aantal<text:s/>kleinere<text:s/>herschikkingen<text:s/>die<text:s/>tot<text:s/>een<text:s/>verlaging<text:s/>van<text:s/>het<text:s/>budget<text:s/>hebben<text:s/>geleid.</text:span></text:p>
      <text:p text:style-name="P707"><text:span text:style-name="T707_1">Instandhouding</text:span></text:p>
      <text:p text:style-name="P708"><text:span text:style-name="T708_1">Het<text:s/>budget<text:s/>voor<text:s/>de<text:s/>instandhoudingsuitgaven<text:s/>is<text:s/>met<text:s/>€ 17,9 miljoen<text:s/>verhoogd.<text:s/>Het<text:s/>verschil<text:s/>wordt<text:s/>grotendeels<text:s/>veroorzaakt<text:s/>door<text:s/>het<text:s/>toevoegen<text:s/>van<text:s/>uitgekeerde<text:s/>prijscompensatie<text:s/>voor<text:s/>€ 18,7 miljoen.<text:s/>Een<text:s/>aantal<text:s/>kleinere<text:s/>herschikkingen<text:s/>heeft<text:s/>geleid<text:s/>tot<text:s/>een<text:s/>verlaging<text:s/>van<text:s/>het<text:s/>budget<text:s/>met<text:s/>€ 0,8 miljoen.</text:span></text:p>
      <text:p text:style-name="P709"><text:span text:style-name="T709_1">Over-/<text:s/>onderprogrammering</text:span></text:p>
      <text:p text:style-name="P710"><text:span text:style-name="T710_1">In<text:s/>het<text:s/>DMF<text:s/>wordt<text:s/>gewerkt<text:s/>met<text:s/>overprogrammering.<text:s/>Als<text:s/>gevolg<text:s/>van<text:s/>de<text:s/>mutaties<text:s/>die<text:s/>op<text:s/>dit<text:s/>artikel<text:s/>plaatsvinden<text:s/>en<text:s/>een<text:s/>herschikking<text:s/>van<text:s/>de<text:s/>overprogrammering<text:s/>om<text:s/>aan<text:s/>te<text:s/>sluiten<text:s/>bij<text:s/>de<text:s/>realisatieverwachting<text:s/>van<text:s/>dit<text:s/>artikel,<text:s/>wordt<text:s/>ook<text:s/>de<text:s/>overprogrammering<text:s/>aangepast<text:s/>(€ 188,5 miljoen).<text:s/>De<text:s/>omvang<text:s/>van<text:s/>de<text:s/>totale<text:s/>overprogrammering<text:s/>op<text:s/>het<text:s/>DMF<text:s/>blijft<text:s/>binnen<text:s/>de<text:s/>overeengekomen<text:s/>grens<text:s/>van<text:s/>40%.</text:span></text:p>
      <text:p text:style-name="P711"><text:span text:style-name="T711_1">3.6<text:s/>Artikel<text:s/>6<text:s/>IT</text:span></text:p>
      <text:p text:style-name="P712"><text:span text:style-name="T712_1">Budgettaire<text:s/>gevolgen<text:s/>van<text:s/>beleid</text:span></text:p>
      <table:table table:style-name="Table12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header-rows>
          <table:table-row table:style-name="Row132">
            <table:table-cell table:style-name="Cell567" table:number-columns-spanned="5">
              <text:p text:style-name="P713"><text:span text:style-name="T713_1">Tabel<text:s/>9<text:s/>Budgettaire<text:s/>gevolgen<text:s/>van<text:s/>beleid<text:s/>artikel<text:s/>6<text:s/>I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33">
            <table:table-cell table:style-name="Cell568">
              <text:p text:style-name="P714"/>
            </table:table-cell>
            <table:table-cell table:style-name="Cell569">
              <text:p text:style-name="P715"/>
            </table:table-cell>
            <table:table-cell table:style-name="Cell570">
              <text:p text:style-name="P716"><text:span text:style-name="T716_1">Stand<text:s/>eerste<text:s/>suppletoire<text:s/>begroting<text:s/>(incl.<text:s/>amendementen<text:s/>en<text:s/>NvW)<text:s/>(1)</text:span></text:p>
            </table:table-cell>
            <table:table-cell table:style-name="Cell571">
              <text:p text:style-name="P717"><text:span text:style-name="T717_1">Mutaties<text:s/>suppletoire<text:s/>begroting<text:s/>september<text:s/>(2)</text:span></text:p>
            </table:table-cell>
            <table:table-cell table:style-name="Cell572">
              <text:p text:style-name="P718"><text:span text:style-name="T71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4">
          <table:table-cell table:style-name="Cell573">
            <text:p text:style-name="P719"><text:span text:style-name="T719_1">Art.</text:span></text:p>
          </table:table-cell>
          <table:table-cell table:style-name="Cell574">
            <text:p text:style-name="P720"><text:span text:style-name="T720_1">Verplichtingen</text:span></text:p>
          </table:table-cell>
          <table:table-cell table:style-name="Cell575">
            <text:p text:style-name="P721"><text:span text:style-name="T721_1">2.294.488</text:span></text:p>
          </table:table-cell>
          <table:table-cell table:style-name="Cell576">
            <text:p text:style-name="P722"><text:span text:style-name="T722_1">‒</text:span><text:span text:style-name="T722_2"><text:s/>18.972</text:span></text:p>
          </table:table-cell>
          <table:table-cell table:style-name="Cell577">
            <text:p text:style-name="P723"><text:span text:style-name="T723_1">2.275.516</text:span></text:p>
          </table:table-cell>
        </table:table-row>
        <table:table-row table:style-name="Row135">
          <table:table-cell table:style-name="Cell578">
            <text:p text:style-name="P724"/>
          </table:table-cell>
          <table:table-cell table:style-name="Cell579">
            <text:p text:style-name="P725"/>
          </table:table-cell>
          <table:table-cell table:style-name="Cell580">
            <text:p text:style-name="P726"/>
          </table:table-cell>
          <table:table-cell table:style-name="Cell581">
            <text:p text:style-name="P727"/>
          </table:table-cell>
          <table:table-cell table:style-name="Cell582">
            <text:p text:style-name="P728"/>
          </table:table-cell>
        </table:table-row>
        <table:table-row table:style-name="Row136">
          <table:table-cell table:style-name="Cell583">
            <text:p text:style-name="P729"/>
          </table:table-cell>
          <table:table-cell table:style-name="Cell584">
            <text:p text:style-name="P730"><text:span text:style-name="T730_1">Uitgaven</text:span></text:p>
          </table:table-cell>
          <table:table-cell table:style-name="Cell585">
            <text:p text:style-name="P731"><text:span text:style-name="T731_1">2.030.505</text:span></text:p>
          </table:table-cell>
          <table:table-cell table:style-name="Cell586">
            <text:p text:style-name="P732"><text:span text:style-name="T732_1">357.182</text:span></text:p>
          </table:table-cell>
          <table:table-cell table:style-name="Cell587">
            <text:p text:style-name="P733"><text:span text:style-name="T733_1">2.387.687</text:span></text:p>
          </table:table-cell>
        </table:table-row>
        <table:table-row table:style-name="Row137">
          <table:table-cell table:style-name="Cell588">
            <text:p text:style-name="P734"/>
          </table:table-cell>
          <table:table-cell table:style-name="Cell589">
            <text:p text:style-name="P735"/>
          </table:table-cell>
          <table:table-cell table:style-name="Cell590">
            <text:p text:style-name="P736"/>
          </table:table-cell>
          <table:table-cell table:style-name="Cell591">
            <text:p text:style-name="P737"/>
          </table:table-cell>
          <table:table-cell table:style-name="Cell592">
            <text:p text:style-name="P738"/>
          </table:table-cell>
        </table:table-row>
        <table:table-row table:style-name="Row138">
          <table:table-cell table:style-name="Cell593">
            <text:p text:style-name="P739"><text:span text:style-name="T739_1">6.11</text:span></text:p>
          </table:table-cell>
          <table:table-cell table:style-name="Cell594">
            <text:p text:style-name="P740"><text:span text:style-name="T740_1">Verwerving</text:span></text:p>
          </table:table-cell>
          <table:table-cell table:style-name="Cell595">
            <text:p text:style-name="P741"><text:span text:style-name="T741_1">1.654.612</text:span></text:p>
          </table:table-cell>
          <table:table-cell table:style-name="Cell596">
            <text:p text:style-name="P742"><text:span text:style-name="T742_1">304.491</text:span></text:p>
          </table:table-cell>
          <table:table-cell table:style-name="Cell597">
            <text:p text:style-name="P743"><text:span text:style-name="T743_1">1.959.103</text:span></text:p>
          </table:table-cell>
        </table:table-row>
        <table:table-row table:style-name="Row139">
          <table:table-cell table:style-name="Cell598">
            <text:p text:style-name="P744"/>
          </table:table-cell>
          <table:table-cell table:style-name="Cell599">
            <text:p text:style-name="P745"><text:span text:style-name="T745_1">Opdrachten</text:span></text:p>
          </table:table-cell>
          <table:table-cell table:style-name="Cell600">
            <text:p text:style-name="P746"><text:span text:style-name="T746_1">1.654.612</text:span></text:p>
          </table:table-cell>
          <table:table-cell table:style-name="Cell601">
            <text:p text:style-name="P747"><text:span text:style-name="T747_1">304.491</text:span></text:p>
          </table:table-cell>
          <table:table-cell table:style-name="Cell602">
            <text:p text:style-name="P748"><text:span text:style-name="T748_1">1.959.103</text:span></text:p>
          </table:table-cell>
        </table:table-row>
        <table:table-row table:style-name="Row140">
          <table:table-cell table:style-name="Cell603">
            <text:p text:style-name="P749"/>
          </table:table-cell>
          <table:table-cell table:style-name="Cell604">
            <text:p text:style-name="P750"><text:span text:style-name="T750_1">Verwerving:<text:s/>voorbereidingsfase</text:span></text:p>
          </table:table-cell>
          <table:table-cell table:style-name="Cell605">
            <text:p text:style-name="P751"><text:span text:style-name="T751_1">1.785</text:span></text:p>
          </table:table-cell>
          <table:table-cell table:style-name="Cell606">
            <text:p text:style-name="P752"><text:span text:style-name="T752_1">27.622</text:span></text:p>
          </table:table-cell>
          <table:table-cell table:style-name="Cell607">
            <text:p text:style-name="P753"><text:span text:style-name="T753_1">29.407</text:span></text:p>
          </table:table-cell>
        </table:table-row>
        <table:table-row table:style-name="Row141">
          <table:table-cell table:style-name="Cell608">
            <text:p text:style-name="P754"/>
          </table:table-cell>
          <table:table-cell table:style-name="Cell609">
            <text:p text:style-name="P755"><text:span text:style-name="T755_1">Verwerving:<text:s/>realisatie</text:span></text:p>
          </table:table-cell>
          <table:table-cell table:style-name="Cell610">
            <text:p text:style-name="P756"><text:span text:style-name="T756_1">1.652.827</text:span></text:p>
          </table:table-cell>
          <table:table-cell table:style-name="Cell611">
            <text:p text:style-name="P757"><text:span text:style-name="T757_1">276.869</text:span></text:p>
          </table:table-cell>
          <table:table-cell table:style-name="Cell612">
            <text:p text:style-name="P758"><text:span text:style-name="T758_1">1.929.696</text:span></text:p>
          </table:table-cell>
        </table:table-row>
        <table:table-row table:style-name="Row142">
          <table:table-cell table:style-name="Cell613">
            <text:p text:style-name="P759"><text:span text:style-name="T759_1">6.12</text:span></text:p>
          </table:table-cell>
          <table:table-cell table:style-name="Cell614">
            <text:p text:style-name="P760"><text:span text:style-name="T760_1">Instandhouding</text:span></text:p>
          </table:table-cell>
          <table:table-cell table:style-name="Cell615">
            <text:p text:style-name="P761"><text:span text:style-name="T761_1">934.466</text:span></text:p>
          </table:table-cell>
          <table:table-cell table:style-name="Cell616">
            <text:p text:style-name="P762"><text:span text:style-name="T762_1">82.514</text:span></text:p>
          </table:table-cell>
          <table:table-cell table:style-name="Cell617">
            <text:p text:style-name="P763"><text:span text:style-name="T763_1">1.016.980</text:span></text:p>
          </table:table-cell>
        </table:table-row>
        <table:table-row table:style-name="Row143">
          <table:table-cell table:style-name="Cell618">
            <text:p text:style-name="P764"/>
          </table:table-cell>
          <table:table-cell table:style-name="Cell619">
            <text:p text:style-name="P765"><text:span text:style-name="T765_1">Opdrachten</text:span></text:p>
          </table:table-cell>
          <table:table-cell table:style-name="Cell620">
            <text:p text:style-name="P766"><text:span text:style-name="T766_1">934.466</text:span></text:p>
          </table:table-cell>
          <table:table-cell table:style-name="Cell621">
            <text:p text:style-name="P767"><text:span text:style-name="T767_1">82.514</text:span></text:p>
          </table:table-cell>
          <table:table-cell table:style-name="Cell622">
            <text:p text:style-name="P768"><text:span text:style-name="T768_1">1.016.980</text:span></text:p>
          </table:table-cell>
        </table:table-row>
        <table:table-row table:style-name="Row144">
          <table:table-cell table:style-name="Cell623">
            <text:p text:style-name="P769"/>
          </table:table-cell>
          <table:table-cell table:style-name="Cell624">
            <text:p text:style-name="P770"><text:span text:style-name="T770_1">Instandhouding<text:s/>IT</text:span></text:p>
          </table:table-cell>
          <table:table-cell table:style-name="Cell625">
            <text:p text:style-name="P771"><text:span text:style-name="T771_1">934.466</text:span></text:p>
          </table:table-cell>
          <table:table-cell table:style-name="Cell626">
            <text:p text:style-name="P772"><text:span text:style-name="T772_1">82.514</text:span></text:p>
          </table:table-cell>
          <table:table-cell table:style-name="Cell627">
            <text:p text:style-name="P773"><text:span text:style-name="T773_1">1.016.980</text:span></text:p>
          </table:table-cell>
        </table:table-row>
        <table:table-row table:style-name="Row145">
          <table:table-cell table:style-name="Cell628">
            <text:p text:style-name="P774"><text:span text:style-name="T774_1">6.16</text:span></text:p>
          </table:table-cell>
          <table:table-cell table:style-name="Cell629">
            <text:p text:style-name="P775"><text:span text:style-name="T775_1">Over-/<text:s/>onderprogrammering</text:span></text:p>
          </table:table-cell>
          <table:table-cell table:style-name="Cell630">
            <text:p text:style-name="P776"><text:span text:style-name="T776_1">‒</text:span><text:span text:style-name="T776_2"><text:s/>558.573</text:span></text:p>
          </table:table-cell>
          <table:table-cell table:style-name="Cell631">
            <text:p text:style-name="P777"><text:span text:style-name="T777_1">‒</text:span><text:span text:style-name="T777_2"><text:s/>29.823</text:span></text:p>
          </table:table-cell>
          <table:table-cell table:style-name="Cell632">
            <text:p text:style-name="P778"><text:span text:style-name="T778_1">‒</text:span><text:span text:style-name="T778_2"><text:s/>588.396</text:span></text:p>
          </table:table-cell>
        </table:table-row>
        <table:table-row table:style-name="Row146">
          <table:table-cell table:style-name="Cell633">
            <text:p text:style-name="P779"/>
          </table:table-cell>
          <table:table-cell table:style-name="Cell634">
            <text:p text:style-name="P780"><text:span text:style-name="T780_1">Fonds</text:span></text:p>
          </table:table-cell>
          <table:table-cell table:style-name="Cell635">
            <text:p text:style-name="P781"><text:span text:style-name="T781_1">‒</text:span><text:span text:style-name="T781_2"><text:s/></text:span><text:span text:style-name="T781_3">558.573</text:span></text:p>
          </table:table-cell>
          <table:table-cell table:style-name="Cell636">
            <text:p text:style-name="P782"><text:span text:style-name="T782_1">‒</text:span><text:span text:style-name="T782_2"><text:s/>29.823</text:span></text:p>
          </table:table-cell>
          <table:table-cell table:style-name="Cell637">
            <text:p text:style-name="P783"><text:span text:style-name="T783_1">‒</text:span><text:span text:style-name="T783_2"><text:s/>588.396</text:span></text:p>
          </table:table-cell>
        </table:table-row>
        <table:table-row table:style-name="Row147">
          <table:table-cell table:style-name="Cell638">
            <text:p text:style-name="P784"/>
          </table:table-cell>
          <table:table-cell table:style-name="Cell639">
            <text:p text:style-name="P785"><text:span text:style-name="T785_1">Fonds</text:span></text:p>
          </table:table-cell>
          <table:table-cell table:style-name="Cell640">
            <text:p text:style-name="P786"><text:span text:style-name="T786_1">‒<text:s/>558.573</text:span></text:p>
          </table:table-cell>
          <table:table-cell table:style-name="Cell641">
            <text:p text:style-name="P787"><text:span text:style-name="T787_1">‒<text:s/>29.823</text:span></text:p>
          </table:table-cell>
          <table:table-cell table:style-name="Cell642">
            <text:p text:style-name="P788"><text:span text:style-name="T788_1">‒<text:s/>588.396</text:span></text:p>
          </table:table-cell>
        </table:table-row>
        <table:table-row table:style-name="Row148">
          <table:table-cell table:style-name="Cell643">
            <text:p text:style-name="P789"/>
          </table:table-cell>
          <table:table-cell table:style-name="Cell644">
            <text:p text:style-name="P790"/>
          </table:table-cell>
          <table:table-cell table:style-name="Cell645">
            <text:p text:style-name="P791"/>
          </table:table-cell>
          <table:table-cell table:style-name="Cell646">
            <text:p text:style-name="P792"/>
          </table:table-cell>
          <table:table-cell table:style-name="Cell647">
            <text:p text:style-name="P793"/>
          </table:table-cell>
        </table:table-row>
        <table:table-row table:style-name="Row149">
          <table:table-cell table:style-name="Cell648">
            <text:p text:style-name="P794"/>
          </table:table-cell>
          <table:table-cell table:style-name="Cell649">
            <text:p text:style-name="P795"><text:span text:style-name="T795_1">Ontvangsten</text:span></text:p>
          </table:table-cell>
          <table:table-cell table:style-name="Cell650">
            <text:p text:style-name="P796"><text:span text:style-name="T796_1">16.769</text:span></text:p>
          </table:table-cell>
          <table:table-cell table:style-name="Cell651">
            <text:p text:style-name="P797"><text:span text:style-name="T797_1">0</text:span></text:p>
          </table:table-cell>
          <table:table-cell table:style-name="Cell652">
            <text:p text:style-name="P798"><text:span text:style-name="T798_1">16.769</text:span></text:p>
          </table:table-cell>
        </table:table-row>
        <table:table-row table:style-name="Row150">
          <table:table-cell table:style-name="Cell653">
            <text:p text:style-name="P799"/>
          </table:table-cell>
          <table:table-cell table:style-name="Cell654">
            <text:p text:style-name="P800"/>
          </table:table-cell>
          <table:table-cell table:style-name="Cell655">
            <text:p text:style-name="P801"/>
          </table:table-cell>
          <table:table-cell table:style-name="Cell656">
            <text:p text:style-name="P802"/>
          </table:table-cell>
          <table:table-cell table:style-name="Cell657">
            <text:p text:style-name="P803"/>
          </table:table-cell>
        </table:table-row>
      </table:table>
      <text:p text:style-name="P804"/>
      <text:p text:style-name="P805"><text:span text:style-name="T805_1">Toelichting<text:s/>op<text:s/>de<text:s/>verplichtingen</text:span></text:p>
      <text:p text:style-name="P806"><text:span text:style-name="T806_1">De<text:s/>verplichtingen<text:s/>voor<text:s/>IT<text:s/>worden<text:s/>per<text:s/>saldo<text:s/>met<text:s/>€ 19,0 miljoen<text:s/>naar<text:s/>beneden<text:s/>bijgesteld.</text:span></text:p>
      <text:p text:style-name="P807"><text:span text:style-name="T807_1">Dit<text:s/>wordt<text:s/>voornamelijk<text:s/>veroorzaakt<text:s/>door<text:s/>een<text:s/>technische<text:s/>correctie<text:s/>op<text:s/>de<text:s/>verplichtingenstanden<text:s/>om<text:s/>(openstaande)<text:s/>verplichtingenbudget<text:s/>en<text:s/>kasbudgetten<text:s/>in<text:s/>balans<text:s/>te<text:s/>brengen<text:s/>(€ 245,8 miljoen)<text:s/>en<text:s/>een<text:s/>valutakoerscorrectie<text:s/>(€ 11,8 miljoen).</text:span></text:p>
      <text:p text:style-name="P808"><text:span text:style-name="T808_1">Daartegenover<text:s/>staat<text:s/>dat<text:s/>het<text:s/>verplichtingenbudget<text:s/>naar<text:s/>boven<text:s/>is<text:s/>bijgesteld<text:s/>door<text:s/>het<text:s/>aanpassen<text:s/>van<text:s/>de<text:s/>budgetten<text:s/>om<text:s/>aan<text:s/>te<text:s/>sluiten<text:s/>bij<text:s/>de<text:s/>verwachte<text:s/>realisatiemomenten<text:s/>(€ 114,0 miljoen)<text:s/>en<text:s/>een<text:s/>aantal<text:s/>interdepartementale<text:s/>overhevelingen<text:s/>en<text:s/>overhevelingen<text:s/>tussen<text:s/>de<text:s/>Defensiebegroting<text:s/>en<text:s/>andere<text:s/>artikelen<text:s/>binnen<text:s/>het<text:s/>DMF<text:s/>(€ 71,2 miljoen).</text:span></text:p>
      <text:p text:style-name="P809"><text:span text:style-name="T809_1">Daarnaast<text:s/>is<text:s/>verplichtingenbudget<text:s/>bijgesteld<text:s/>door<text:s/>het<text:s/>toevoegen<text:s/>van<text:s/>prijscompensatie<text:s/>(€ 55,1 miljoen).</text:span></text:p>
      <text:p text:style-name="P810"><text:span text:style-name="T810_1">Het<text:s/>restant<text:s/>betreft<text:s/>een<text:s/>aantal<text:s/>kleinere,<text:s/>overige<text:s/>mutaties<text:s/>(€ 1,6 miljoen).</text:span></text:p>
      <text:p text:style-name="P811"><text:span text:style-name="T811_1">De<text:s/>genoemde<text:s/>aanpassingen<text:s/>hebben<text:s/>per<text:s/>saldo<text:s/>geleid<text:s/>tot<text:s/>een<text:s/>hoger<text:s/>verplichtingenbudget<text:s/>in<text:s/>2026<text:s/>voor<text:s/>«GrIT»<text:s/>(commercieel<text:s/>vertrouwelijk)<text:s/>voor<text:s/>de<text:s/>aanschaf<text:s/>van<text:s/>nieuwe<text:s/>capability<text:s/>netwerkfaciliteiten<text:s/>en<text:s/>het<text:s/>voorzien<text:s/>van<text:s/>C4-materiaal<text:s/>bij<text:s/>Marshall<text:s/>Containers.<text:s/>Daarnaast<text:s/>is<text:s/>voor<text:s/>het<text:s/>project<text:s/>«Modernisering<text:s/>Tactische<text:s/>Indoor<text:s/>Simulator<text:s/>(TACTIS)»<text:s/>(commercieel<text:s/>vertrouwelijk)<text:s/>het<text:s/>verplichtingenbudget<text:s/>naar<text:s/>beneden<text:s/>bijgesteld<text:s/>om<text:s/>aan<text:s/>te<text:s/>sluiten<text:s/>bij<text:s/>de<text:s/>verwachte<text:s/>realisatiemomenten.</text:span></text:p>
      <text:p text:style-name="P812"><text:span text:style-name="T812_1">Toelichting<text:s/>op<text:s/>de<text:s/>uitgaven</text:span></text:p>
      <text:p text:style-name="P813"><text:span text:style-name="T813_1">Het<text:s/>uitgavenbudget<text:s/>voor<text:s/>2026<text:s/>wordt<text:s/>per<text:s/>saldo<text:s/>naar<text:s/>boven<text:s/>bijgesteld<text:s/>met<text:s/>€ 357,2 miljoen.<text:s/>Dit<text:s/>wordt<text:s/>verklaard<text:s/>door:</text:span></text:p>
      <text:p text:style-name="P814"><text:span text:style-name="T814_1">Verwerving</text:span></text:p>
      <text:p text:style-name="P815"><text:span text:style-name="T815_1">De<text:s/>verwervingsfase<text:s/>wordt<text:s/>met<text:s/>€ 304,5 miljoen<text:s/>naar<text:s/>boven<text:s/>bijgesteld<text:s/>als<text:s/>gevolg<text:s/>van<text:s/>een<text:s/>hoger<text:s/>budget<text:s/>voor<text:s/>de<text:s/>realisatiefase<text:s/>(€ 276,9 miljoen)<text:s/>door<text:s/>het<text:s/>budget<text:s/>van<text:s/>de<text:s/>projecten<text:s/>aan<text:s/>te<text:s/>sluiten<text:s/>bij<text:s/>de<text:s/>verwachte<text:s/>realisatiemomenten<text:s/>(€ 222,9 miljoen)<text:s/>om<text:s/>dit<text:s/>jaar<text:s/>betalingen<text:s/>te<text:s/>kunnen<text:s/>doen<text:s/>voor<text:s/>verschillende<text:s/>projecten<text:s/>en<text:s/>programma's.<text:s/>Het<text:s/>betreft<text:s/>onder<text:s/>andere<text:s/>het<text:s/>programma<text:s/>«GrIT»<text:s/>en<text:s/>programma<text:s/>«Foxtrot»<text:s/>(beide<text:s/>commercieel<text:s/>vertrouwelijk).</text:span></text:p>
      <text:p text:style-name="P816"><text:span text:style-name="T816_1">Daarnaast<text:s/>is<text:s/>het<text:s/>budget<text:s/>naar<text:s/>boven<text:s/>bijgesteld<text:s/>vanwege<text:s/>het<text:s/>toevoegen<text:s/>van<text:s/>prijscompensatie<text:s/>(€ 46,2 miljoen)<text:s/>en<text:s/>een<text:s/>aantal<text:s/>interdepartementale<text:s/>overhevelingen<text:s/>en<text:s/>overhevelingen<text:s/>tussen<text:s/>de<text:s/>Defensiebegroting<text:s/>en<text:s/>andere<text:s/>artikelen<text:s/>binnen<text:s/>het<text:s/>DMF<text:s/>(€ 13,2 miljoen).</text:span></text:p>
      <text:p text:style-name="P817"><text:span text:style-name="T817_1">Daarnaast<text:s/>is<text:s/>het<text:s/>budget<text:s/>in<text:s/>de<text:s/>voorbereidingsfase<text:s/>naar<text:s/>boven<text:s/>bijgesteld<text:s/>met<text:s/>€ 27,6 miljoen.<text:s/>Het<text:s/>restant<text:s/>betreft<text:s/>een<text:s/>negatieve<text:s/>bijstelling<text:s/>vanwege<text:s/>de<text:s/>valutakoersen<text:s/>en<text:s/>aantal<text:s/>kleinere,<text:s/>overige<text:s/>mutaties<text:s/>(€ 5,4 miljoen).</text:span></text:p>
      <text:p text:style-name="P818"><text:span text:style-name="T818_1">Instandhouding</text:span></text:p>
      <text:p text:style-name="P819"><text:span text:style-name="T819_1">Het<text:s/>budget<text:s/>voor<text:s/>instandhouding<text:s/>is<text:s/>naar<text:s/>boven<text:s/>bĳgesteld<text:s/>(€ 82,5 miljoen).</text:span></text:p>
      <text:p text:style-name="P820"><text:span text:style-name="T820_1">De<text:s/>verhoging<text:s/>wordt<text:s/>voornamelijk<text:s/>verklaard<text:s/>door<text:s/>toevoeging<text:s/>van<text:s/>€ 40,8 miljoen<text:s/>voor<text:s/>een<text:s/>aantal<text:s/>IT-behoeften<text:s/>in<text:s/>het<text:s/>kader<text:s/>van<text:s/>versnelde<text:s/>gereedstelling<text:s/>voor<text:s/>hoofdtaak<text:s/>1.<text:s/>Daarnaast<text:s/>is<text:s/>prijscompensatie<text:s/>(€ 21,4 miljoen)<text:s/>toegevoegd.</text:span></text:p>
      <text:p text:style-name="P821"><text:span text:style-name="T821_1">Over-/<text:s/>onderprogrammering</text:span></text:p>
      <text:p text:style-name="P822"><text:span text:style-name="T822_1">In<text:s/>het<text:s/>DMF<text:s/>wordt<text:s/>gewerkt<text:s/>met<text:s/>overprogrammering.<text:s/>Als<text:s/>gevolg<text:s/>van<text:s/>de<text:s/>mutaties<text:s/>die<text:s/>op<text:s/>dit<text:s/>artikel<text:s/>plaatsvinden<text:s/>en<text:s/>een<text:s/>herschikking<text:s/>van<text:s/>de<text:s/>overprogrammering<text:s/>om<text:s/>aan<text:s/>te<text:s/>sluiten<text:s/>bij<text:s/>de<text:s/>realisatieverwachting<text:s/>van<text:s/>dit<text:s/>artikel,<text:s/>wordt<text:s/>ook<text:s/>de<text:s/>overprogrammering<text:s/>aangepast<text:s/>(€ 29,8 miljoen).<text:s/>De<text:s/>omvang<text:s/>van<text:s/>de<text:s/>totale<text:s/>overprogrammering<text:s/>op<text:s/>het<text:s/>DMF<text:s/>blijft<text:s/>binnen<text:s/>de<text:s/>overeengekomen<text:s/>grens<text:s/>van<text:s/>40%.</text:span></text:p>
      <text:p text:style-name="P823"><text:span text:style-name="T823_1">3.7<text:s/>Artikel<text:s/>8<text:s/>Overige<text:s/>uitgaven<text:s/>en<text:s/>ontvangsten</text:span></text:p>
      <text:p text:style-name="P824"><text:span text:style-name="T824_1">Budgettaire<text:s/>gevolgen<text:s/>van<text:s/>beleid</text:span></text:p>
      <table:table table:style-name="Table13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151">
            <table:table-cell table:style-name="Cell658" table:number-columns-spanned="5">
              <text:p text:style-name="P825"><text:span text:style-name="T825_1">Tabel<text:s/>10<text:s/>Budgettaire<text:s/>gevolgen<text:s/>van<text:s/>beleid<text:s/>artikel<text:s/>8<text:s/>Overige<text:s/>uitgaven<text:s/>en<text:s/>ontvangst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52">
            <table:table-cell table:style-name="Cell659">
              <text:p text:style-name="P826"/>
            </table:table-cell>
            <table:table-cell table:style-name="Cell660">
              <text:p text:style-name="P827"/>
            </table:table-cell>
            <table:table-cell table:style-name="Cell661">
              <text:p text:style-name="P828"><text:span text:style-name="T828_1">Stand<text:s/>eerste<text:s/>suppletoire<text:s/>begroting<text:s/>(incl.<text:s/>amendementen<text:s/>en<text:s/>NvW)<text:s/>(1)</text:span></text:p>
            </table:table-cell>
            <table:table-cell table:style-name="Cell662">
              <text:p text:style-name="P829"><text:span text:style-name="T829_1">Mutaties<text:s/>suppletoire<text:s/>begroting<text:s/>september<text:s/>(2)</text:span></text:p>
            </table:table-cell>
            <table:table-cell table:style-name="Cell663">
              <text:p text:style-name="P830"><text:span text:style-name="T83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53">
          <table:table-cell table:style-name="Cell664">
            <text:p text:style-name="P831"><text:span text:style-name="T831_1">Art.</text:span></text:p>
          </table:table-cell>
          <table:table-cell table:style-name="Cell665">
            <text:p text:style-name="P832"><text:span text:style-name="T832_1">Verplichtingen</text:span></text:p>
          </table:table-cell>
          <table:table-cell table:style-name="Cell666">
            <text:p text:style-name="P833"><text:span text:style-name="T833_1">1.767.605</text:span></text:p>
          </table:table-cell>
          <table:table-cell table:style-name="Cell667">
            <text:p text:style-name="P834"><text:span text:style-name="T834_1">‒</text:span><text:span text:style-name="T834_2"><text:s/>1.766.117</text:span></text:p>
          </table:table-cell>
          <table:table-cell table:style-name="Cell668">
            <text:p text:style-name="P835"><text:span text:style-name="T835_1">1.488</text:span></text:p>
          </table:table-cell>
        </table:table-row>
        <table:table-row table:style-name="Row154">
          <table:table-cell table:style-name="Cell669">
            <text:p text:style-name="P836"/>
          </table:table-cell>
          <table:table-cell table:style-name="Cell670">
            <text:p text:style-name="P837"/>
          </table:table-cell>
          <table:table-cell table:style-name="Cell671">
            <text:p text:style-name="P838"/>
          </table:table-cell>
          <table:table-cell table:style-name="Cell672">
            <text:p text:style-name="P839"/>
          </table:table-cell>
          <table:table-cell table:style-name="Cell673">
            <text:p text:style-name="P840"/>
          </table:table-cell>
        </table:table-row>
        <table:table-row table:style-name="Row155">
          <table:table-cell table:style-name="Cell674">
            <text:p text:style-name="P841"/>
          </table:table-cell>
          <table:table-cell table:style-name="Cell675">
            <text:p text:style-name="P842"><text:span text:style-name="T842_1">Uitgaven</text:span></text:p>
          </table:table-cell>
          <table:table-cell table:style-name="Cell676">
            <text:p text:style-name="P843"><text:span text:style-name="T843_1">490.504</text:span></text:p>
          </table:table-cell>
          <table:table-cell table:style-name="Cell677">
            <text:p text:style-name="P844"><text:span text:style-name="T844_1">‒</text:span><text:span text:style-name="T844_2"><text:s/>489.016</text:span></text:p>
          </table:table-cell>
          <table:table-cell table:style-name="Cell678">
            <text:p text:style-name="P845"><text:span text:style-name="T845_1">1.488</text:span></text:p>
          </table:table-cell>
        </table:table-row>
        <table:table-row table:style-name="Row156">
          <table:table-cell table:style-name="Cell679">
            <text:p text:style-name="P846"/>
          </table:table-cell>
          <table:table-cell table:style-name="Cell680">
            <text:p text:style-name="P847"/>
          </table:table-cell>
          <table:table-cell table:style-name="Cell681">
            <text:p text:style-name="P848"/>
          </table:table-cell>
          <table:table-cell table:style-name="Cell682">
            <text:p text:style-name="P849"/>
          </table:table-cell>
          <table:table-cell table:style-name="Cell683">
            <text:p text:style-name="P850"/>
          </table:table-cell>
        </table:table-row>
        <table:table-row table:style-name="Row157">
          <table:table-cell table:style-name="Cell684">
            <text:p text:style-name="P851"><text:span text:style-name="T851_1">8.18</text:span></text:p>
          </table:table-cell>
          <table:table-cell table:style-name="Cell685">
            <text:p text:style-name="P852"><text:span text:style-name="T852_1">Nader<text:s/>te<text:s/>wijzen<text:s/>uitgaven</text:span></text:p>
          </table:table-cell>
          <table:table-cell table:style-name="Cell686">
            <text:p text:style-name="P853"><text:span text:style-name="T853_1">490.504</text:span></text:p>
          </table:table-cell>
          <table:table-cell table:style-name="Cell687">
            <text:p text:style-name="P854"><text:span text:style-name="T854_1">‒</text:span><text:span text:style-name="T854_2"><text:s/>489.016</text:span></text:p>
          </table:table-cell>
          <table:table-cell table:style-name="Cell688">
            <text:p text:style-name="P855"><text:span text:style-name="T855_1">1.488</text:span></text:p>
          </table:table-cell>
        </table:table-row>
        <table:table-row table:style-name="Row158">
          <table:table-cell table:style-name="Cell689">
            <text:p text:style-name="P856"/>
          </table:table-cell>
          <table:table-cell table:style-name="Cell690">
            <text:p text:style-name="P857"><text:span text:style-name="T857_1">Fonds</text:span></text:p>
          </table:table-cell>
          <table:table-cell table:style-name="Cell691">
            <text:p text:style-name="P858"><text:span text:style-name="T858_1">490.504</text:span></text:p>
          </table:table-cell>
          <table:table-cell table:style-name="Cell692">
            <text:p text:style-name="P859"><text:span text:style-name="T859_1">‒</text:span><text:span text:style-name="T859_2"><text:s/>489.016</text:span></text:p>
          </table:table-cell>
          <table:table-cell table:style-name="Cell693">
            <text:p text:style-name="P860"><text:span text:style-name="T860_1">1.488</text:span></text:p>
          </table:table-cell>
        </table:table-row>
        <table:table-row table:style-name="Row159">
          <table:table-cell table:style-name="Cell694">
            <text:p text:style-name="P861"/>
          </table:table-cell>
          <table:table-cell table:style-name="Cell695">
            <text:p text:style-name="P862"><text:span text:style-name="T862_1">Fonds</text:span></text:p>
          </table:table-cell>
          <table:table-cell table:style-name="Cell696">
            <text:p text:style-name="P863"><text:span text:style-name="T863_1">490.504</text:span></text:p>
          </table:table-cell>
          <table:table-cell table:style-name="Cell697">
            <text:p text:style-name="P864"><text:span text:style-name="T864_1">‒<text:s/>489.016</text:span></text:p>
          </table:table-cell>
          <table:table-cell table:style-name="Cell698">
            <text:p text:style-name="P865"><text:span text:style-name="T865_1">1.488</text:span></text:p>
          </table:table-cell>
        </table:table-row>
        <table:table-row table:style-name="Row160">
          <table:table-cell table:style-name="Cell699">
            <text:p text:style-name="P866"/>
          </table:table-cell>
          <table:table-cell table:style-name="Cell700">
            <text:p text:style-name="P867"/>
          </table:table-cell>
          <table:table-cell table:style-name="Cell701">
            <text:p text:style-name="P868"/>
          </table:table-cell>
          <table:table-cell table:style-name="Cell702">
            <text:p text:style-name="P869"/>
          </table:table-cell>
          <table:table-cell table:style-name="Cell703">
            <text:p text:style-name="P870"/>
          </table:table-cell>
        </table:table-row>
        <table:table-row table:style-name="Row161">
          <table:table-cell table:style-name="Cell704">
            <text:p text:style-name="P871"/>
          </table:table-cell>
          <table:table-cell table:style-name="Cell705">
            <text:p text:style-name="P872"><text:span text:style-name="T872_1">Ontvangsten</text:span></text:p>
          </table:table-cell>
          <table:table-cell table:style-name="Cell706">
            <text:p text:style-name="P873"><text:span text:style-name="T873_1">0</text:span></text:p>
          </table:table-cell>
          <table:table-cell table:style-name="Cell707">
            <text:p text:style-name="P874"><text:span text:style-name="T874_1">0</text:span></text:p>
          </table:table-cell>
          <table:table-cell table:style-name="Cell708">
            <text:p text:style-name="P875"><text:span text:style-name="T875_1">0</text:span></text:p>
          </table:table-cell>
        </table:table-row>
        <table:table-row table:style-name="Row162">
          <table:table-cell table:style-name="Cell709">
            <text:p text:style-name="P876"/>
          </table:table-cell>
          <table:table-cell table:style-name="Cell710">
            <text:p text:style-name="P877"/>
          </table:table-cell>
          <table:table-cell table:style-name="Cell711">
            <text:p text:style-name="P878"/>
          </table:table-cell>
          <table:table-cell table:style-name="Cell712">
            <text:p text:style-name="P879"/>
          </table:table-cell>
          <table:table-cell table:style-name="Cell713">
            <text:p text:style-name="P880"/>
          </table:table-cell>
        </table:table-row>
      </table:table>
      <text:p text:style-name="P881"/>
      <text:p text:style-name="P882"><text:span text:style-name="T882_1">Toelichting<text:s/>op<text:s/>de<text:s/>verplichtingen</text:span></text:p>
      <text:p text:style-name="P883"><text:span text:style-name="T883_1">Het<text:s/>verplichtingenbudget<text:s/>voor<text:s/>2026<text:s/>wordt<text:s/>per<text:s/>saldo<text:s/>verlaagd<text:s/>met<text:s/>€ 1.766,1 miljoen.<text:s/>Deze<text:s/>verlaging<text:s/>hangt<text:s/>voor<text:s/>€ 489,0 miljoen<text:s/>samen<text:s/>met<text:s/>de<text:s/>uitgaven.<text:s/>De<text:s/>overige<text:s/>€ 1.277,1 miljoen<text:s/>betreft<text:s/>het<text:s/>in<text:s/>het<text:s/>juiste<text:s/>ritme<text:s/>zetten<text:s/>van<text:s/>verplichtingen.<text:s/>Met<text:s/>de<text:s/>eerste<text:s/>suppletoire<text:s/>begroting<text:s/>zijn<text:s/>er<text:s/>namelijk<text:s/>ongerealiseerde<text:s/>verplichtingen<text:s/>uit<text:s/>2025<text:s/>opgeboekt,<text:s/>met<text:s/>de<text:s/>huidige<text:s/>wijziging<text:s/>worden<text:s/>deze<text:s/>per<text:s/>jaar<text:s/>goed<text:s/>gezet.</text:span></text:p>
      <text:p text:style-name="P884"><text:span text:style-name="T884_1">Toelichting<text:s/>op<text:s/>de<text:s/>uitgaven</text:span></text:p>
      <text:p text:style-name="P885"><text:span text:style-name="T885_1">Het<text:s/>uitgavenbudget<text:s/>voor<text:s/>2026<text:s/>wordt<text:s/>per<text:s/>saldo<text:s/>verlaagd<text:s/>met<text:s/>€ 489,0 miljoen.</text:span></text:p>
      <text:p text:style-name="P886"><text:span text:style-name="T886_1">Dit<text:s/>wordt<text:s/>voornamelijk<text:s/>veroorzaakt<text:s/>door<text:s/>het<text:s/>overhevelen<text:s/>van<text:s/>de<text:s/>prijscompensatie<text:s/>(€ 361,0 miljoen)<text:s/>naar<text:s/>de<text:s/>verschillende<text:s/>artikelen<text:s/>op<text:s/>het<text:s/>Defensiematerieelbegrotingsfonds.<text:s/>Daarnaast<text:s/>wordt<text:s/>er<text:s/>€ 411,5 miljoen<text:s/>overgemaakt<text:s/>naar<text:s/>artikel<text:s/>12 van<text:s/>de<text:s/>Defensiebegroting,<text:s/>dit<text:s/>betreft<text:s/>prijscompensatie<text:s/>voor<text:s/>de<text:s/>artikelen<text:s/>van<text:s/>de<text:s/>Defensiebegroting.</text:span></text:p>
      <text:p text:style-name="P887"><text:span text:style-name="T887_1">Ten<text:s/>slotte<text:s/>wordt<text:s/>het<text:s/>budget<text:s/>op<text:s/>artikel<text:s/>8 in<text:s/>het<text:s/>juiste<text:s/>ritme<text:s/>gezet<text:s/>(€ 282,6 miljoen)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3:00</meta:creation-date>
    <dc:creator/>
    <dc:date>2026-09-15T16:13:00</dc:date>
    <meta:editing-cycles>0</meta:editing-cycles>
    <meta:document-statistic meta:page-count="17" meta:paragraph-count="74" meta:row-count="263" meta:word-count="5742" meta:character-count="37251" meta:non-whitespace-character-count="31583"/>
  </office:meta>
</office:document-meta>
</file>