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Standaard"/>
    <style:style style:name="T18_1" style:family="text"/>
    <style:style style:name="T18_2" style:family="text"/>
    <style:style style:name="T18_3" style:family="text" style:parent-style-name="Standaardalinea-lettertype">
      <style:text-properties fo:color="#548dd4" style:text-underline-style="solid" style:text-underline-color="font-color"/>
    </style:style>
    <style:style style:name="T18_4" style:family="text"/>
    <style:style style:name="P19" style:family="paragraph" style:parent-style-name="ol-p-l1"/>
    <style:style style:name="T19_1" style:family="text">
      <style:text-properties fo:font-size="9pt" style:font-size-asian="9pt" style:font-size-complex="9pt"/>
    </style:style>
    <style:style style:name="P20" style:family="paragraph" style:parent-style-name="ol-p-l1"/>
    <style:style style:name="T20_1" style:family="text">
      <style:text-properties fo:font-size="9pt" style:font-size-asian="9pt" style:font-size-complex="9pt"/>
    </style:style>
    <style:style style:name="P21" style:family="paragraph" style:parent-style-name="Standaard"/>
    <style:style style:name="P22" style:family="paragraph" style:parent-style-name="p"/>
    <style:style style:name="T22_1" style:family="text">
      <style:text-properties fo:font-size="8.5pt" style:font-size-asian="8.5pt"/>
    </style:style>
    <style:style style:name="P23" style:family="paragraph" style:parent-style-name="functie"/>
    <style:style style:name="T23_1" style:family="text"/>
    <style:style style:name="P24" style:family="paragraph" style:parent-style-name="ondertekening-spacing-large"/>
    <style:style style:name="P25" style:family="paragraph" style:parent-style-name="naam"/>
    <style:style style:name="T25_1" style:family="text"/>
    <style:style style:name="P26" style:family="paragraph" style:parent-style-name="Standaard"/>
    <style:style style:name="P27" style:family="paragraph" style:parent-style-name="page-break"/>
    <style:style style:name="P28" style:family="paragraph" style:parent-style-name="section-title-1"/>
    <style:style style:name="T28_1" style:family="text">
      <style:text-properties fo:text-transform="uppercase" fo:color="#009ee0" style:font-size-complex="9pt" fo:font-weight="bold" style:font-weight-asian="bold"/>
    </style:style>
    <style:style style:name="P29" style:family="paragraph" style:parent-style-name="section-title-2"/>
    <style:style style:name="T29_1" style:family="text">
      <style:text-properties fo:color="#009ee0" fo:font-size="9pt" style:font-size-asian="9pt" style:font-size-complex="9pt" fo:font-weight="bold" style:font-weight-asian="bold"/>
    </style:style>
    <style:style style:name="P30" style:family="paragraph" style:parent-style-name="header-h1"/>
    <style:style style:name="T30_1" style:family="text">
      <style:text-properties fo:font-weight="bold" style:font-weight-asian="bold"/>
    </style:style>
    <style:style style:name="P31" style:family="paragraph" style:parent-style-name="p"/>
    <style:style style:name="T31_1" style:family="text">
      <style:text-properties fo:font-size="8.5pt" style:font-size-asian="8.5pt"/>
    </style:style>
    <style:style style:name="P32" style:family="paragraph" style:parent-style-name="p"/>
    <style:style style:name="T32_1" style:family="text">
      <style:text-properties fo:font-size="8.5pt" style:font-size-asian="8.5pt"/>
    </style:style>
    <style:style style:name="T32_2" style:family="text">
      <style:text-properties fo:font-size="8.5pt" style:font-size-asian="8.5pt"/>
    </style:style>
    <style:style style:name="T32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32_4" style:family="text">
      <style:text-properties fo:font-size="8.5pt" style:font-size-asian="8.5pt"/>
    </style:style>
    <style:style style:name="Table4" style:family="table">
      <style:table-properties table:align="left" style:width="11.25cm" style:rel-width="100%" fo:margin-left="0cm"/>
    </style:style>
    <style:style style:name="Column7" style:family="table-column">
      <style:table-column-properties style:column-width="3.824cm"/>
    </style:style>
    <style:style style:name="Column8" style:family="table-column">
      <style:table-column-properties style:column-width="3.713cm"/>
    </style:style>
    <style:style style:name="Column9" style:family="table-column">
      <style:table-column-properties style:column-width="3.71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3" style:family="paragraph" style:parent-style-name="kio2-table-title"/>
    <style:style style:name="T33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bottom" fo:padding-top="0.049cm" fo:border-top="#000000 0.009cm solid" fo:padding-bottom="0.049cm" fo:border-bottom="#009ee0 0.009cm solid" fo:padding-left="0.018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Cell10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6" style:family="paragraph" style:parent-style-name="p-table"/>
    <style:style style:name="T36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Cell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Cell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Cell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Cell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Cell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Cell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6" style:family="paragraph" style:parent-style-name="p-table"/>
    <style:style style:name="T46_1" style:family="text">
      <style:text-properties fo:font-size="8.5pt" style:font-size-asian="8.5pt"/>
    </style:style>
    <style:style style:name="Cell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/>
    <style:style style:name="T47_1" style:family="text">
      <style:text-properties fo:font-size="8.5pt" style:font-size-asian="8.5pt"/>
    </style:style>
    <style:style style:name="Cell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" style:family="paragraph" style:parent-style-name="p-table"/>
    <style:style style:name="T48_1" style:family="text">
      <style:text-properties fo:font-size="8.5pt" style:font-size-asian="8.5pt"/>
    </style:style>
    <style:style style:name="P49" style:family="paragraph" style:parent-style-name="p-marginbottom"/>
    <style:style style:name="P50" style:family="paragraph" style:parent-style-name="section-title-2"/>
    <style:style style:name="T50_1" style:family="text">
      <style:text-properties fo:color="#009ee0" fo:font-size="9pt" style:font-size-asian="9pt" style:font-size-complex="9pt" fo:font-weight="bold" style:font-weight-asian="bold"/>
    </style:style>
    <style:style style:name="P51" style:family="paragraph" style:parent-style-name="p"/>
    <style:style style:name="T51_1" style:family="text">
      <style:text-properties fo:font-size="8.5pt" style:font-size-asian="8.5pt"/>
    </style:style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0.855cm"/>
    </style:style>
    <style:style style:name="Column11" style:family="table-column">
      <style:table-column-properties style:column-width="11.114cm"/>
    </style:style>
    <style:style style:name="Column12" style:family="table-column">
      <style:table-column-properties style:column-width="2.565cm"/>
    </style:style>
    <style:style style:name="Column13" style:family="table-column">
      <style:table-column-properties style:column-width="2.565cm"/>
    </style:style>
    <style:style style:name="Row11" style:family="table-row"/>
    <style:style style:name="Cell24" style:family="table-cell">
      <style:table-cell-properties style:vertical-align="top" fo:padding-top="0.039cm" fo:padding-bottom="0.039cm" fo:padding-left="0.199cm" fo:padding-right="0.018cm" fo:wrap-option="wrap"/>
    </style:style>
    <style:style style:name="P52" style:family="paragraph" style:parent-style-name="kio2-table-title"/>
    <style:style style:name="T52_1" style:family="text">
      <style:text-properties fo:color="#ffffff" fo:font-size="9pt" style:font-size-asian="9pt"/>
    </style:style>
    <style:style style:name="Row12" style:family="table-row"/>
    <style:style style:name="Cell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3" style:family="paragraph" style:parent-style-name="Standaard"/>
    <style:style style:name="Cell2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4" style:family="paragraph" style:parent-style-name="Standaard"/>
    <style:style style:name="Cell2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5" style:family="paragraph" style:parent-style-name="p-table"/>
    <style:style style:name="T55_1" style:family="text">
      <style:text-properties fo:color="#000000" fo:font-size="8.5pt" style:font-size-asian="8.5pt"/>
    </style:style>
    <style:style style:name="Cell2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>
      <style:text-properties fo:color="#000000" fo:font-size="8.5pt" style:font-size-asian="8.5pt"/>
    </style:style>
    <style:style style:name="Row13" style:family="table-row"/>
    <style:style style:name="Cell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" style:family="paragraph" style:parent-style-name="Standaard"/>
    <style:style style:name="Cell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" style:family="paragraph" style:parent-style-name="p-table"/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" style:family="paragraph" style:parent-style-name="Standaard"/>
    <style:style style:name="Cell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Row14" style:family="table-row"/>
    <style:style style:name="Cell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" style:family="paragraph" style:parent-style-name="Standaard"/>
    <style:style style:name="Cell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p-table"/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Standaard"/>
    <style:style style:name="Cell3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 style:parent-style-name="Standaardalinea-lettertype">
      <style:text-properties fo:font-size="8.5pt" style:font-size-asian="8.5pt" fo:font-weight="bold" style:font-weight-asian="bold"/>
    </style:style>
    <style:style style:name="Row15" style:family="table-row"/>
    <style:style style:name="Cell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p-table"/>
    <style:style style:name="T66_1" style:family="text">
      <style:text-properties fo:font-size="8.5pt" style:font-size-asian="8.5pt"/>
    </style:style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Row16" style:family="table-row"/>
    <style:style style:name="Cell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" style:family="paragraph" style:parent-style-name="p-table"/>
    <style:style style:name="T69_1" style:family="text">
      <style:text-properties fo:font-size="8.5pt" style:font-size-asian="8.5pt"/>
    </style:style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p-table"/>
    <style:style style:name="T70_1" style:family="text">
      <style:text-properties fo:font-size="8.5pt" style:font-size-asian="8.5pt"/>
    </style:style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Cell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2" style:family="paragraph" style:parent-style-name="p-table">
      <style:paragraph-properties fo:text-align="right"/>
    </style:style>
    <style:style style:name="T72_1" style:family="text">
      <style:text-properties fo:font-size="8.5pt" style:font-size-asian="8.5pt"/>
    </style:style>
    <style:style style:name="Row17" style:family="table-row"/>
    <style:style style:name="Cell4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73" style:family="paragraph" style:parent-style-name="p-table"/>
    <style:style style:name="T73_1" style:family="text">
      <style:text-properties fo:font-size="8.5pt" style:font-size-asian="8.5pt"/>
    </style:style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p-table"/>
    <style:style style:name="T74_1" style:family="text">
      <style:text-properties fo:font-size="8.5pt" style:font-size-asian="8.5pt"/>
    </style:style>
    <style:style style:name="Cell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5" style:family="paragraph" style:parent-style-name="p-table"/>
    <style:style style:name="T75_1" style:family="text">
      <style:text-properties fo:font-size="8.5pt" style:font-size-asian="8.5pt"/>
    </style:style>
    <style:style style:name="Cell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" style:family="paragraph" style:parent-style-name="p-table">
      <style:paragraph-properties fo:text-align="right"/>
    </style:style>
    <style:style style:name="T76_1" style:family="text">
      <style:text-properties fo:font-size="8.5pt" style:font-size-asian="8.5pt"/>
    </style:style>
    <style:style style:name="Row18" style:family="table-row"/>
    <style:style style:name="Cell4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77" style:family="paragraph" style:parent-style-name="p-table"/>
    <style:style style:name="T77_1" style:family="text">
      <style:text-properties fo:font-size="8.5pt" style:font-size-asian="8.5pt"/>
    </style:style>
    <style:style style:name="Cell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" style:family="paragraph" style:parent-style-name="p-table"/>
    <style:style style:name="T78_1" style:family="text">
      <style:text-properties fo:font-size="8.5pt" style:font-size-asian="8.5pt"/>
    </style:style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Standaard"/>
    <style:style style:name="Cell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>
      <style:text-properties fo:font-size="8.5pt" style:font-size-asian="8.5pt"/>
    </style:style>
    <style:style style:name="Row19" style:family="table-row"/>
    <style:style style:name="Cell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" style:family="paragraph" style:parent-style-name="Standaard"/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/>
    <style:style style:name="T82_1" style:family="text">
      <style:text-properties fo:font-size="8.5pt" style:font-size-asian="8.5pt"/>
    </style:style>
    <style:style style:name="Cell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" style:family="paragraph" style:parent-style-name="p-table"/>
    <style:style style:name="T83_1" style:family="text">
      <style:text-properties fo:font-size="8.5pt" style:font-size-asian="8.5pt"/>
    </style:style>
    <style:style style:name="Cell5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" style:family="paragraph" style:parent-style-name="p-table">
      <style:paragraph-properties fo:text-align="right"/>
    </style:style>
    <style:style style:name="T84_1" style:family="text">
      <style:text-properties fo:font-size="8.5pt" style:font-size-asian="8.5pt"/>
    </style:style>
    <style:style style:name="Row20" style:family="table-row"/>
    <style:style style:name="Cell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" style:family="paragraph" style:parent-style-name="Standaard"/>
    <style:style style:name="Cell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" style:family="paragraph" style:parent-style-name="p-table"/>
    <style:style style:name="T86_1" style:family="text">
      <style:text-properties fo:font-size="8.5pt" style:font-size-asian="8.5pt"/>
    </style:style>
    <style:style style:name="Cell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/>
    <style:style style:name="T87_1" style:family="text">
      <style:text-properties fo:font-size="8.5pt" style:font-size-asian="8.5pt"/>
    </style:style>
    <style:style style:name="Cell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Row21" style:family="table-row"/>
    <style:style style:name="Cell6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89" style:family="paragraph" style:parent-style-name="p-table"/>
    <style:style style:name="T89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/>
    <style:style style:name="T90_1" style:family="text">
      <style:text-properties fo:font-size="8.5pt" style:font-size-asian="8.5pt"/>
    </style:style>
    <style:style style:name="Cell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/>
    <style:style style:name="T91_1" style:family="text">
      <style:text-properties fo:font-size="8.5pt" style:font-size-asian="8.5pt"/>
    </style:style>
    <style:style style:name="Cell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Row22" style:family="table-row"/>
    <style:style style:name="Cell6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93" style:family="paragraph" style:parent-style-name="p-table"/>
    <style:style style:name="T93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" style:family="paragraph" style:parent-style-name="p-table"/>
    <style:style style:name="T94_1" style:family="text">
      <style:text-properties fo:font-size="8.5pt" style:font-size-asian="8.5pt"/>
    </style:style>
    <style:style style:name="Cell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6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Row23" style:family="table-row"/>
    <style:style style:name="Cell6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97" style:family="paragraph" style:parent-style-name="p-table"/>
    <style:style style:name="T97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" style:family="paragraph" style:parent-style-name="p-table"/>
    <style:style style:name="T98_1" style:family="text">
      <style:text-properties fo:font-size="8.5pt" style:font-size-asian="8.5pt"/>
    </style:style>
    <style:style style:name="Cell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9" style:family="paragraph" style:parent-style-name="p-table"/>
    <style:style style:name="T99_1" style:family="text">
      <style:text-properties fo:font-size="8.5pt" style:font-size-asian="8.5pt"/>
    </style:style>
    <style:style style:name="Cell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Row24" style:family="table-row"/>
    <style:style style:name="Cell7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01" style:family="paragraph" style:parent-style-name="p-table"/>
    <style:style style:name="T101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/>
    <style:style style:name="T102_1" style:family="text">
      <style:text-properties fo:font-size="8.5pt" style:font-size-asian="8.5pt"/>
    </style:style>
    <style:style style:name="Cell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3" style:family="paragraph" style:parent-style-name="p-table"/>
    <style:style style:name="T103_1" style:family="text">
      <style:text-properties fo:font-size="8.5pt" style:font-size-asian="8.5pt"/>
    </style:style>
    <style:style style:name="Cell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Row25" style:family="table-row"/>
    <style:style style:name="Cell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" style:family="paragraph" style:parent-style-name="Standaard"/>
    <style:style style:name="Cell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6" style:family="paragraph" style:parent-style-name="p-table"/>
    <style:style style:name="T106_1" style:family="text" style:parent-style-name="Standaardalinea-lettertype">
      <style:text-properties fo:font-size="8.5pt" style:font-size-asian="8.5pt" fo:font-weight="bold" style:font-weight-asian="bold"/>
    </style:style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Standaard"/>
    <style:style style:name="Cell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 style:parent-style-name="Standaardalinea-lettertype">
      <style:text-properties fo:font-size="8.5pt" style:font-size-asian="8.5pt" fo:font-weight="bold" style:font-weight-asian="bold"/>
    </style:style>
    <style:style style:name="P109" style:family="paragraph" style:parent-style-name="p-marginbottom"/>
    <style:style style:name="P110" style:family="paragraph" style:parent-style-name="header-h1"/>
    <style:style style:name="T110_1" style:family="text">
      <style:text-properties fo:font-weight="bold" style:font-weight-asian="bold"/>
    </style:style>
    <style:style style:name="P111" style:family="paragraph" style:parent-style-name="ol-p-l1"/>
    <style:style style:name="T111_1" style:family="text">
      <style:text-properties fo:font-size="9pt" style:font-size-asian="9pt" style:font-size-complex="9pt"/>
    </style:style>
    <style:style style:name="P112" style:family="paragraph" style:parent-style-name="ol-p-l1"/>
    <style:style style:name="T112_1" style:family="text">
      <style:text-properties fo:font-size="9pt" style:font-size-asian="9pt" style:font-size-complex="9pt"/>
    </style:style>
    <style:style style:name="T112_2" style:family="text">
      <style:text-properties fo:font-size="9pt" style:font-size-asian="9pt" style:font-size-complex="9pt"/>
    </style:style>
    <style:style style:name="T112_3" style:family="text">
      <style:text-properties fo:font-size="9pt" style:font-size-asian="9pt" style:font-size-complex="9pt"/>
    </style:style>
    <style:style style:name="P113" style:family="paragraph" style:parent-style-name="ol-p-l1"/>
    <style:style style:name="T113_1" style:family="text">
      <style:text-properties fo:font-size="9pt" style:font-size-asian="9pt" style:font-size-complex="9pt"/>
    </style:style>
    <style:style style:name="P114" style:family="paragraph" style:parent-style-name="ol-p-l1"/>
    <style:style style:name="T114_1" style:family="text">
      <style:text-properties fo:font-size="9pt" style:font-size-asian="9pt" style:font-size-complex="9pt"/>
    </style:style>
    <style:style style:name="P115" style:family="paragraph" style:parent-style-name="Standaard"/>
    <style:style style:name="P116" style:family="paragraph" style:parent-style-name="ol-p-l1"/>
    <style:style style:name="T116_1" style:family="text">
      <style:text-properties fo:font-size="9pt" style:font-size-asian="9pt" style:font-size-complex="9pt"/>
    </style:style>
    <style:style style:name="P117" style:family="paragraph" style:parent-style-name="ol-p-l1"/>
    <style:style style:name="T117_1" style:family="text">
      <style:text-properties fo:font-size="9pt" style:font-size-asian="9pt" style:font-size-complex="9pt"/>
    </style:style>
    <style:style style:name="P118" style:family="paragraph" style:parent-style-name="ol-p-l1"/>
    <style:style style:name="T118_1" style:family="text">
      <style:text-properties fo:font-size="9pt" style:font-size-asian="9pt" style:font-size-complex="9pt"/>
    </style:style>
    <style:style style:name="T118_2" style:family="text">
      <style:text-properties fo:font-size="9pt" style:font-size-asian="9pt" style:font-size-complex="9pt"/>
    </style:style>
    <style:style style:name="P119" style:family="paragraph" style:parent-style-name="ol-p-l1"/>
    <style:style style:name="T119_1" style:family="text">
      <style:text-properties fo:font-size="9pt" style:font-size-asian="9pt" style:font-size-complex="9pt"/>
    </style:style>
    <style:style style:name="P120" style:family="paragraph" style:parent-style-name="ol-p-l1"/>
    <style:style style:name="T120_1" style:family="text">
      <style:text-properties fo:font-size="9pt" style:font-size-asian="9pt" style:font-size-complex="9pt"/>
    </style:style>
    <style:style style:name="P121" style:family="paragraph" style:parent-style-name="Standaard"/>
    <style:style style:name="P122" style:family="paragraph" style:parent-style-name="ol-p-l1"/>
    <style:style style:name="T122_1" style:family="text">
      <style:text-properties fo:font-size="9pt" style:font-size-asian="9pt" style:font-size-complex="9pt"/>
    </style:style>
    <style:style style:name="P123" style:family="paragraph" style:parent-style-name="ol-p-l1"/>
    <style:style style:name="T123_1" style:family="text">
      <style:text-properties fo:font-size="9pt" style:font-size-asian="9pt" style:font-size-complex="9pt"/>
    </style:style>
    <style:style style:name="P124" style:family="paragraph" style:parent-style-name="ol-p-l1"/>
    <style:style style:name="T124_1" style:family="text">
      <style:text-properties fo:font-size="9pt" style:font-size-asian="9pt" style:font-size-complex="9pt"/>
    </style:style>
    <style:style style:name="P125" style:family="paragraph" style:parent-style-name="ol-p-l1"/>
    <style:style style:name="T125_1" style:family="text">
      <style:text-properties fo:font-size="9pt" style:font-size-asian="9pt" style:font-size-complex="9pt"/>
    </style:style>
    <style:style style:name="P126" style:family="paragraph" style:parent-style-name="Standaard"/>
    <style:style style:name="P127" style:family="paragraph" style:parent-style-name="ol-p-l1"/>
    <style:style style:name="T127_1" style:family="text">
      <style:text-properties fo:font-size="9pt" style:font-size-asian="9pt" style:font-size-complex="9pt"/>
    </style:style>
    <style:style style:name="T127_2" style:family="text" style:parent-style-name="Standaardalinea-lettertype">
      <style:text-properties style:text-position="super 58%"/>
    </style:style>
    <style:style style:name="T127_3" style:family="text">
      <style:text-properties fo:font-size="9pt" style:font-size-asian="9pt" style:font-size-complex="9pt"/>
    </style:style>
    <style:style style:name="T127_4" style:family="text">
      <style:text-properties fo:font-size="9pt" style:font-size-asian="9pt" style:font-size-complex="9pt"/>
    </style:style>
    <style:style style:name="P128" style:family="paragraph" style:parent-style-name="ol-p-l1"/>
    <style:style style:name="T128_1" style:family="text">
      <style:text-properties fo:font-size="9pt" style:font-size-asian="9pt" style:font-size-complex="9pt"/>
    </style:style>
    <style:style style:name="P129" style:family="paragraph" style:parent-style-name="ol-p-l1"/>
    <style:style style:name="T129_1" style:family="text">
      <style:text-properties fo:font-size="9pt" style:font-size-asian="9pt" style:font-size-complex="9pt"/>
    </style:style>
    <style:style style:name="P130" style:family="paragraph" style:parent-style-name="ol-p-l1"/>
    <style:style style:name="T130_1" style:family="text">
      <style:text-properties fo:font-size="9pt" style:font-size-asian="9pt" style:font-size-complex="9pt"/>
    </style:style>
    <style:style style:name="P131" style:family="paragraph" style:parent-style-name="Standaard"/>
    <style:style style:name="Table6" style:family="table">
      <style:table-properties table:align="left" style:width="17.099cm" fo:margin-left="-5.851cm"/>
    </style:style>
    <style:style style:name="Column14" style:family="table-column">
      <style:table-column-properties style:column-width="0.855cm"/>
    </style:style>
    <style:style style:name="Column15" style:family="table-column">
      <style:table-column-properties style:column-width="11.114cm"/>
    </style:style>
    <style:style style:name="Column16" style:family="table-column">
      <style:table-column-properties style:column-width="2.565cm"/>
    </style:style>
    <style:style style:name="Column17" style:family="table-column">
      <style:table-column-properties style:column-width="2.565cm"/>
    </style:style>
    <style:style style:name="Row26" style:family="table-row"/>
    <style:style style:name="Cell81" style:family="table-cell">
      <style:table-cell-properties style:vertical-align="top" fo:padding-top="0.039cm" fo:padding-bottom="0.039cm" fo:padding-left="0.199cm" fo:padding-right="0.018cm" fo:wrap-option="wrap"/>
    </style:style>
    <style:style style:name="P132" style:family="paragraph" style:parent-style-name="kio2-table-title"/>
    <style:style style:name="T132_1" style:family="text">
      <style:text-properties fo:color="#ffffff" fo:font-size="9pt" style:font-size-asian="9pt"/>
    </style:style>
    <style:style style:name="Row27" style:family="table-row"/>
    <style:style style:name="Cell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" style:family="paragraph" style:parent-style-name="Standaard"/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p-table"/>
    <style:style style:name="T134_1" style:family="text" style:parent-style-name="Standaardalinea-lettertype">
      <style:text-properties fo:font-size="8.5pt" style:font-size-asian="8.5pt" fo:font-weight="bold" style:font-weight-asian="bold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Standaard"/>
    <style:style style:name="Cell8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 style:parent-style-name="Standaardalinea-lettertype">
      <style:text-properties fo:font-size="8.5pt" style:font-size-asian="8.5pt" fo:font-weight="bold" style:font-weight-asian="bold"/>
    </style:style>
    <style:style style:name="Row28" style:family="table-row"/>
    <style:style style:name="Cell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" style:family="paragraph" style:parent-style-name="Standaard"/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p-table"/>
    <style:style style:name="T138_1" style:family="text" style:parent-style-name="Standaardalinea-lettertype">
      <style:text-properties fo:font-size="8.5pt" style:font-size-asian="8.5pt" fo:font-weight="bold" style:font-weight-asian="bold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Standaard"/>
    <style:style style:name="Cell8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 style:parent-style-name="Standaardalinea-lettertype">
      <style:text-properties fo:font-size="8.5pt" style:font-size-asian="8.5pt" fo:font-weight="bold" style:font-weight-asian="bold"/>
    </style:style>
    <style:style style:name="Row29" style:family="table-row"/>
    <style:style style:name="Cell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" style:family="paragraph" style:parent-style-name="Standaard"/>
    <style:style style:name="Cell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p-table"/>
    <style:style style:name="T142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Standaard"/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Standaard"/>
    <style:style style:name="Row30" style:family="table-row"/>
    <style:style style:name="Cell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" style:family="paragraph" style:parent-style-name="p-table"/>
    <style:style style:name="T145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p-table"/>
    <style:style style:name="T146_1" style:family="text">
      <style:text-properties fo:font-size="8.5pt" style:font-size-asian="8.5pt"/>
    </style:style>
    <style:style style:name="Cell9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7" style:family="paragraph" style:parent-style-name="p-table"/>
    <style:style style:name="T147_1" style:family="text">
      <style:text-properties fo:font-size="8.5pt" style:font-size-asian="8.5pt"/>
    </style:style>
    <style:style style:name="Cell9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>
      <style:text-properties fo:font-size="8.5pt" style:font-size-asian="8.5pt"/>
    </style:style>
    <style:style style:name="Row31" style:family="table-row"/>
    <style:style style:name="Cell9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49" style:family="paragraph" style:parent-style-name="p-table"/>
    <style:style style:name="T149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p-table"/>
    <style:style style:name="T150_1" style:family="text">
      <style:text-properties fo:font-size="8.5pt" style:font-size-asian="8.5pt"/>
    </style:style>
    <style:style style:name="Cell10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/>
    <style:style style:name="T151_1" style:family="text">
      <style:text-properties fo:font-size="8.5pt" style:font-size-asian="8.5pt"/>
    </style:style>
    <style:style style:name="Cell10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font-size="8.5pt" style:font-size-asian="8.5pt"/>
    </style:style>
    <style:style style:name="Row32" style:family="table-row"/>
    <style:style style:name="Cell10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53" style:family="paragraph" style:parent-style-name="p-table"/>
    <style:style style:name="T153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p-table"/>
    <style:style style:name="T154_1" style:family="text">
      <style:text-properties fo:font-size="8.5pt" style:font-size-asian="8.5pt"/>
    </style:style>
    <style:style style:name="Cell10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5" style:family="paragraph" style:parent-style-name="p-table"/>
    <style:style style:name="T155_1" style:family="text">
      <style:text-properties fo:font-size="8.5pt" style:font-size-asian="8.5pt"/>
    </style:style>
    <style:style style:name="Cell10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Row33" style:family="table-row"/>
    <style:style style:name="Cell1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" style:family="paragraph" style:parent-style-name="Standaard"/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Standaard"/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Standaard"/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" style:family="paragraph" style:parent-style-name="Standaard"/>
    <style:style style:name="Row34" style:family="table-row"/>
    <style:style style:name="Cell1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" style:family="paragraph" style:parent-style-name="Standaard"/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/>
    <style:style style:name="T162_1" style:family="text" style:parent-style-name="Standaardalinea-lettertype">
      <style:text-properties fo:font-size="8.5pt" style:font-size-asian="8.5pt" fo:font-weight="bold" style:font-weight-asian="bold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Standaard"/>
    <style:style style:name="Cell11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 style:parent-style-name="Standaardalinea-lettertype">
      <style:text-properties fo:font-size="8.5pt" style:font-size-asian="8.5pt" fo:font-weight="bold" style:font-weight-asian="bold"/>
    </style:style>
    <style:style style:name="P165" style:family="paragraph" style:parent-style-name="p-marginbottom"/>
    <style:style style:name="P166" style:family="paragraph" style:parent-style-name="header-h1"/>
    <style:style style:name="T166_1" style:family="text">
      <style:text-properties fo:font-weight="bold" style:font-weight-asian="bold"/>
    </style:style>
    <style:style style:name="P167" style:family="paragraph" style:parent-style-name="ol-p-l1"/>
    <style:style style:name="T167_1" style:family="text" style:parent-style-name="Standaardalinea-lettertype">
      <style:text-properties fo:font-style="italic" style:font-style-asian="italic"/>
    </style:style>
    <style:style style:name="T167_2" style:family="text">
      <style:text-properties fo:font-size="9pt" style:font-size-asian="9pt" style:font-size-complex="9pt"/>
    </style:style>
    <style:style style:name="P168" style:family="paragraph" style:parent-style-name="ol-p-l1"/>
    <style:style style:name="T168_1" style:family="text" style:parent-style-name="Standaardalinea-lettertype">
      <style:text-properties fo:font-style="italic" style:font-style-asian="italic"/>
    </style:style>
    <style:style style:name="T168_2" style:family="text">
      <style:text-properties fo:font-size="9pt" style:font-size-asian="9pt" style:font-size-complex="9pt"/>
    </style:style>
    <style:style style:name="P169" style:family="paragraph" style:parent-style-name="ol-p-l1"/>
    <style:style style:name="T169_1" style:family="text">
      <style:text-properties fo:font-size="9pt" style:font-size-asian="9pt" style:font-size-complex="9pt"/>
    </style:style>
    <style:style style:name="P170" style:family="paragraph" style:parent-style-name="Standaard"/>
    <style:style style:name="P171" style:family="paragraph" style:parent-style-name="page-break"/>
    <style:style style:name="P172" style:family="paragraph" style:parent-style-name="section-title-2"/>
    <style:style style:name="T172_1" style:family="text">
      <style:text-properties fo:color="#009ee0" fo:font-size="9pt" style:font-size-asian="9pt" style:font-size-complex="9pt" fo:font-weight="bold" style:font-weight-asian="bold"/>
    </style:style>
    <style:style style:name="P173" style:family="paragraph" style:parent-style-name="section-title-3"/>
    <style:style style:name="T173_1" style:family="text">
      <style:text-properties fo:color="#009ee0" style:font-size-complex="9pt" fo:font-weight="bold" style:font-weight-asian="bold"/>
    </style:style>
    <style:style style:name="P174" style:family="paragraph" style:parent-style-name="header-h1"/>
    <style:style style:name="T174_1" style:family="text">
      <style:text-properties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18" style:family="table-column">
      <style:table-column-properties style:column-width="0.864cm"/>
    </style:style>
    <style:style style:name="Column19" style:family="table-column">
      <style:table-column-properties style:column-width="8.546cm"/>
    </style:style>
    <style:style style:name="Column20" style:family="table-column">
      <style:table-column-properties style:column-width="2.563cm"/>
    </style:style>
    <style:style style:name="Column21" style:family="table-column">
      <style:table-column-properties style:column-width="2.563cm"/>
    </style:style>
    <style:style style:name="Column22" style:family="table-column">
      <style:table-column-properties style:column-width="2.563cm"/>
    </style:style>
    <style:style style:name="Row35" style:family="table-row"/>
    <style:style style:name="Cell114" style:family="table-cell">
      <style:table-cell-properties style:vertical-align="top" fo:padding-top="0.039cm" fo:padding-bottom="0.039cm" fo:padding-left="0.199cm" fo:padding-right="0.018cm" fo:wrap-option="wrap"/>
    </style:style>
    <style:style style:name="P175" style:family="paragraph" style:parent-style-name="kio2-table-title"/>
    <style:style style:name="T175_1" style:family="text">
      <style:text-properties fo:color="#ffffff" fo:font-size="9pt" style:font-size-asian="9pt"/>
    </style:style>
    <style:style style:name="Row36" style:family="table-row"/>
    <style:style style:name="Cell11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76" style:family="paragraph" style:parent-style-name="Standaard"/>
    <style:style style:name="Cell11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7" style:family="paragraph" style:parent-style-name="Standaard"/>
    <style:style style:name="Cell11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8" style:family="paragraph" style:parent-style-name="p-table">
      <style:paragraph-properties fo:text-align="center"/>
    </style:style>
    <style:style style:name="T178_1" style:family="text">
      <style:text-properties fo:color="#000000" fo:font-size="8.5pt" style:font-size-asian="8.5pt"/>
    </style:style>
    <style:style style:name="Cell11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9" style:family="paragraph" style:parent-style-name="p-table">
      <style:paragraph-properties fo:text-align="center"/>
    </style:style>
    <style:style style:name="T179_1" style:family="text">
      <style:text-properties fo:color="#000000" fo:font-size="8.5pt" style:font-size-asian="8.5pt"/>
    </style:style>
    <style:style style:name="Cell11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center"/>
    </style:style>
    <style:style style:name="T180_1" style:family="text">
      <style:text-properties fo:color="#000000" fo:font-size="8.5pt" style:font-size-asian="8.5pt"/>
    </style:style>
    <style:style style:name="Row37" style:family="table-row"/>
    <style:style style:name="Cell1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1" style:family="paragraph" style:parent-style-name="p-table"/>
    <style:style style:name="T181_1" style:family="text" style:parent-style-name="Standaardalinea-lettertype">
      <style:text-properties fo:font-size="8.5pt" style:font-size-asian="8.5pt" fo:font-weight="bold" style:font-weight-asian="bold"/>
    </style:style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/>
    <style:style style:name="T182_1" style:family="text" style:parent-style-name="Standaardalinea-lettertype">
      <style:text-properties fo:font-size="8.5pt" style:font-size-asian="8.5pt" fo:font-weight="bold" style:font-weight-asian="bold"/>
    </style:style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 style:parent-style-name="Standaardalinea-lettertype">
      <style:text-properties fo:font-size="8.5pt" style:font-size-asian="8.5pt" fo:font-weight="bold" style:font-weight-asian="bold"/>
    </style:style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 style:parent-style-name="Standaardalinea-lettertype">
      <style:text-properties fo:font-size="8.5pt" style:font-size-asian="8.5pt" fo:font-weight="bold" style:font-weight-asian="bold"/>
    </style:style>
    <style:style style:name="T184_2" style:family="text" style:parent-style-name="Standaardalinea-lettertype">
      <style:text-properties fo:font-size="8.5pt" style:font-size-asian="8.5pt" fo:font-weight="bold" style:font-weight-asian="bold"/>
    </style:style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 style:parent-style-name="Standaardalinea-lettertype">
      <style:text-properties fo:font-size="8.5pt" style:font-size-asian="8.5pt" fo:font-weight="bold" style:font-weight-asian="bold"/>
    </style:style>
    <style:style style:name="Row38" style:family="table-row"/>
    <style:style style:name="Cell1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" style:family="paragraph" style:parent-style-name="Standaard"/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Standaard"/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Standaard"/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Standaard"/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Standaard"/>
    <style:style style:name="Row39" style:family="table-row"/>
    <style:style style:name="Cell1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" style:family="paragraph" style:parent-style-name="Standaard"/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/>
    <style:style style:name="T192_1" style:family="text" style:parent-style-name="Standaardalinea-lettertype">
      <style:text-properties fo:font-size="8.5pt" style:font-size-asian="8.5pt" fo:font-weight="bold" style:font-weight-asian="bold"/>
    </style:style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 style:parent-style-name="Standaardalinea-lettertype">
      <style:text-properties fo:font-size="8.5pt" style:font-size-asian="8.5pt" fo:font-weight="bold" style:font-weight-asian="bold"/>
    </style:style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 style:parent-style-name="Standaardalinea-lettertype">
      <style:text-properties fo:font-size="8.5pt" style:font-size-asian="8.5pt" fo:font-weight="bold" style:font-weight-asian="bold"/>
    </style:style>
    <style:style style:name="T194_2" style:family="text" style:parent-style-name="Standaardalinea-lettertype">
      <style:text-properties fo:font-size="8.5pt" style:font-size-asian="8.5pt" fo:font-weight="bold" style:font-weight-asian="bold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 style:parent-style-name="Standaardalinea-lettertype">
      <style:text-properties fo:font-size="8.5pt" style:font-size-asian="8.5pt" fo:font-weight="bold" style:font-weight-asian="bold"/>
    </style:style>
    <style:style style:name="Row40" style:family="table-row"/>
    <style:style style:name="Cell1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6" style:family="paragraph" style:parent-style-name="Standaard"/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Standaard"/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Standaard"/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Standaard"/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Standaard"/>
    <style:style style:name="Row41" style:family="table-row"/>
    <style:style style:name="Cell1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1" style:family="paragraph" style:parent-style-name="p-table"/>
    <style:style style:name="T201_1" style:family="text" style:parent-style-name="Standaardalinea-lettertype">
      <style:text-properties fo:font-size="8.5pt" style:font-size-asian="8.5pt" fo:font-weight="bold" style:font-weight-asian="bold"/>
    </style:style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/>
    <style:style style:name="T202_1" style:family="text" style:parent-style-name="Standaardalinea-lettertype">
      <style:text-properties fo:font-size="8.5pt" style:font-size-asian="8.5pt" fo:font-weight="bold" style:font-weight-asian="bold"/>
    </style:style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 style:parent-style-name="Standaardalinea-lettertype">
      <style:text-properties fo:font-size="8.5pt" style:font-size-asian="8.5pt" fo:font-weight="bold" style:font-weight-asian="bold"/>
    </style:style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 style:parent-style-name="Standaardalinea-lettertype">
      <style:text-properties fo:font-size="8.5pt" style:font-size-asian="8.5pt" fo:font-weight="bold" style:font-weight-asian="bold"/>
    </style:style>
    <style:style style:name="T204_2" style:family="text" style:parent-style-name="Standaardalinea-lettertype">
      <style:text-properties fo:font-size="8.5pt" style:font-size-asian="8.5pt" fo:font-weight="bold" style:font-weight-asian="bold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 style:parent-style-name="Standaardalinea-lettertype">
      <style:text-properties fo:font-size="8.5pt" style:font-size-asian="8.5pt" fo:font-weight="bold" style:font-weight-asian="bold"/>
    </style:style>
    <style:style style:name="Row42" style:family="table-row"/>
    <style:style style:name="Cell1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6" style:family="paragraph" style:parent-style-name="Standaard"/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p-table"/>
    <style:style style:name="T207_1" style:family="text" style:parent-style-name="Standaardalinea-lettertype">
      <style:text-properties fo:font-style="italic" style:font-style-asian="italic" fo:font-size="8.5pt" style:font-size-asian="8.5pt"/>
    </style:style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 style:parent-style-name="Standaardalinea-lettertype">
      <style:text-properties fo:font-style="italic" style:font-style-asian="italic" fo:font-size="8.5pt" style:font-size-asian="8.5pt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 style:parent-style-name="Standaardalinea-lettertype">
      <style:text-properties fo:font-style="italic" style:font-style-asian="italic" fo:font-size="8.5pt" style:font-size-asian="8.5pt"/>
    </style:style>
    <style:style style:name="T209_2" style:family="text" style:parent-style-name="Standaardalinea-lettertype">
      <style:text-properties fo:font-style="italic" style:font-style-asian="italic" fo:font-size="8.5pt" style:font-size-asian="8.5pt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 style:parent-style-name="Standaardalinea-lettertype">
      <style:text-properties fo:font-style="italic" style:font-style-asian="italic" fo:font-size="8.5pt" style:font-size-asian="8.5pt"/>
    </style:style>
    <style:style style:name="Row43" style:family="table-row"/>
    <style:style style:name="Cell1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1" style:family="paragraph" style:parent-style-name="Standaard"/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p-table"/>
    <style:style style:name="T212_1" style:family="text">
      <style:text-properties fo:font-size="8.5pt" style:font-size-asian="8.5pt"/>
    </style:style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>
      <style:text-properties fo:font-size="8.5pt" style:font-size-asian="8.5pt"/>
    </style:style>
    <style:style style:name="Row44" style:family="table-row"/>
    <style:style style:name="Cell1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6" style:family="paragraph" style:parent-style-name="Standaard"/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/>
    <style:style style:name="T217_1" style:family="text">
      <style:text-properties fo:font-size="8.5pt" style:font-size-asian="8.5pt"/>
    </style:style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font-size="8.5pt" style:font-size-asian="8.5pt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>
      <style:text-properties fo:font-size="8.5pt" style:font-size-asian="8.5pt"/>
    </style:style>
    <style:style style:name="Row45" style:family="table-row"/>
    <style:style style:name="Cell1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1" style:family="paragraph" style:parent-style-name="Standaard"/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/>
    <style:style style:name="T222_1" style:family="text">
      <style:text-properties fo:font-size="8.5pt" style:font-size-asian="8.5pt"/>
    </style:style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>
      <style:text-properties fo:font-size="8.5pt" style:font-size-asian="8.5pt"/>
    </style:style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>
      <style:text-properties fo:font-size="8.5pt" style:font-size-asian="8.5pt"/>
    </style:style>
    <style:style style:name="Row46" style:family="table-row"/>
    <style:style style:name="Cell1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6" style:family="paragraph" style:parent-style-name="Standaard"/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/>
    <style:style style:name="T227_1" style:family="text" style:parent-style-name="Standaardalinea-lettertype">
      <style:text-properties fo:font-style="italic" style:font-style-asian="italic" fo:font-size="8.5pt" style:font-size-asian="8.5pt"/>
    </style:style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 style:parent-style-name="Standaardalinea-lettertype">
      <style:text-properties fo:font-style="italic" style:font-style-asian="italic" fo:font-size="8.5pt" style:font-size-asian="8.5pt"/>
    </style:style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 style:parent-style-name="Standaardalinea-lettertype">
      <style:text-properties fo:font-style="italic" style:font-style-asian="italic" fo:font-size="8.5pt" style:font-size-asian="8.5pt"/>
    </style:style>
    <style:style style:name="T229_2" style:family="text" style:parent-style-name="Standaardalinea-lettertype">
      <style:text-properties fo:font-style="italic" style:font-style-asian="italic" fo:font-size="8.5pt" style:font-size-asian="8.5pt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 style:parent-style-name="Standaardalinea-lettertype">
      <style:text-properties fo:font-style="italic" style:font-style-asian="italic" fo:font-size="8.5pt" style:font-size-asian="8.5pt"/>
    </style:style>
    <style:style style:name="Row47" style:family="table-row"/>
    <style:style style:name="Cell1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1" style:family="paragraph" style:parent-style-name="Standaard"/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p-table"/>
    <style:style style:name="T232_1" style:family="text">
      <style:text-properties fo:font-size="8.5pt" style:font-size-asian="8.5pt"/>
    </style:style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>
      <style:text-properties fo:font-size="8.5pt" style:font-size-asian="8.5pt"/>
    </style:style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Row48" style:family="table-row"/>
    <style:style style:name="Cell1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6" style:family="paragraph" style:parent-style-name="Standaard"/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/>
    <style:style style:name="T237_1" style:family="text">
      <style:text-properties fo:font-size="8.5pt" style:font-size-asian="8.5pt"/>
    </style:style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font-size="8.5pt" style:font-size-asian="8.5pt"/>
    </style:style>
    <style:style style:name="Row49" style:family="table-row"/>
    <style:style style:name="Cell1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1" style:family="paragraph" style:parent-style-name="Standaard"/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/>
    <style:style style:name="T242_1" style:family="text">
      <style:text-properties fo:font-size="8.5pt" style:font-size-asian="8.5pt"/>
    </style:style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font-size="8.5pt" style:font-size-asian="8.5pt"/>
    </style:style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>
      <style:text-properties fo:font-size="8.5pt" style:font-size-asian="8.5pt"/>
    </style:style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p-table">
      <style:paragraph-properties fo:text-align="right"/>
    </style:style>
    <style:style style:name="T245_1" style:family="text">
      <style:text-properties fo:font-size="8.5pt" style:font-size-asian="8.5pt"/>
    </style:style>
    <style:style style:name="Row50" style:family="table-row"/>
    <style:style style:name="Cell1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6" style:family="paragraph" style:parent-style-name="Standaard"/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/>
    <style:style style:name="T247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>
      <style:text-properties fo:font-size="8.5pt" style:font-size-asian="8.5pt"/>
    </style:style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>
      <style:text-properties fo:font-size="8.5pt" style:font-size-asian="8.5pt"/>
    </style:style>
    <style:style style:name="Row51" style:family="table-row"/>
    <style:style style:name="Cell1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1" style:family="paragraph" style:parent-style-name="Standaard"/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/>
    <style:style style:name="T252_1" style:family="text">
      <style:text-properties fo:font-size="8.5pt" style:font-size-asian="8.5pt"/>
    </style:style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>
      <style:text-properties fo:font-size="8.5pt" style:font-size-asian="8.5pt"/>
    </style:style>
    <style:style style:name="Row52" style:family="table-row"/>
    <style:style style:name="Cell1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6" style:family="paragraph" style:parent-style-name="Standaard"/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/>
    <style:style style:name="T257_1" style:family="text" style:parent-style-name="Standaardalinea-lettertype">
      <style:text-properties fo:font-style="italic" style:font-style-asian="italic" fo:font-size="8.5pt" style:font-size-asian="8.5pt"/>
    </style:style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 style:parent-style-name="Standaardalinea-lettertype">
      <style:text-properties fo:font-style="italic" style:font-style-asian="italic" fo:font-size="8.5pt" style:font-size-asian="8.5pt"/>
    </style:style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 style:parent-style-name="Standaardalinea-lettertype">
      <style:text-properties fo:font-style="italic" style:font-style-asian="italic" fo:font-size="8.5pt" style:font-size-asian="8.5pt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 style:parent-style-name="Standaardalinea-lettertype">
      <style:text-properties fo:font-style="italic" style:font-style-asian="italic" fo:font-size="8.5pt" style:font-size-asian="8.5pt"/>
    </style:style>
    <style:style style:name="Row53" style:family="table-row"/>
    <style:style style:name="Cell2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1" style:family="paragraph" style:parent-style-name="Standaard"/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/>
    <style:style style:name="T262_1" style:family="text">
      <style:text-properties fo:font-size="8.5pt" style:font-size-asian="8.5pt"/>
    </style:style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Row54" style:family="table-row"/>
    <style:style style:name="Cell2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6" style:family="paragraph" style:parent-style-name="Standaard"/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/>
    <style:style style:name="T267_1" style:family="text">
      <style:text-properties fo:font-size="8.5pt" style:font-size-asian="8.5pt"/>
    </style:style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Row55" style:family="table-row"/>
    <style:style style:name="Cell2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1" style:family="paragraph" style:parent-style-name="Standaard"/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/>
    <style:style style:name="T272_1" style:family="text" style:parent-style-name="Standaardalinea-lettertype">
      <style:text-properties fo:font-style="italic" style:font-style-asian="italic" fo:font-size="8.5pt" style:font-size-asian="8.5pt"/>
    </style:style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 style:parent-style-name="Standaardalinea-lettertype">
      <style:text-properties fo:font-style="italic" style:font-style-asian="italic" fo:font-size="8.5pt" style:font-size-asian="8.5pt"/>
    </style:style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 style:parent-style-name="Standaardalinea-lettertype">
      <style:text-properties fo:font-style="italic" style:font-style-asian="italic" fo:font-size="8.5pt" style:font-size-asian="8.5pt"/>
    </style:style>
    <style:style style:name="T274_2" style:family="text" style:parent-style-name="Standaardalinea-lettertype">
      <style:text-properties fo:font-style="italic" style:font-style-asian="italic" fo:font-size="8.5pt" style:font-size-asian="8.5pt"/>
    </style:style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 style:parent-style-name="Standaardalinea-lettertype">
      <style:text-properties fo:font-style="italic" style:font-style-asian="italic" fo:font-size="8.5pt" style:font-size-asian="8.5pt"/>
    </style:style>
    <style:style style:name="Row56" style:family="table-row"/>
    <style:style style:name="Cell2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6" style:family="paragraph" style:parent-style-name="Standaard"/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/>
    <style:style style:name="T277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Row57" style:family="table-row"/>
    <style:style style:name="Cell2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1" style:family="paragraph" style:parent-style-name="Standaard"/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/>
    <style:style style:name="T282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Row58" style:family="table-row"/>
    <style:style style:name="Cell2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6" style:family="paragraph" style:parent-style-name="Standaard"/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/>
    <style:style style:name="T287_1" style:family="text" style:parent-style-name="Standaardalinea-lettertype">
      <style:text-properties fo:font-style="italic" style:font-style-asian="italic" fo:font-size="8.5pt" style:font-size-asian="8.5pt"/>
    </style:style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 style:parent-style-name="Standaardalinea-lettertype">
      <style:text-properties fo:font-style="italic" style:font-style-asian="italic" fo:font-size="8.5pt" style:font-size-asian="8.5pt"/>
    </style:style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 style:parent-style-name="Standaardalinea-lettertype">
      <style:text-properties fo:font-style="italic" style:font-style-asian="italic" fo:font-size="8.5pt" style:font-size-asian="8.5pt"/>
    </style:style>
    <style:style style:name="T289_2" style:family="text" style:parent-style-name="Standaardalinea-lettertype">
      <style:text-properties fo:font-style="italic" style:font-style-asian="italic" fo:font-size="8.5pt" style:font-size-asian="8.5pt"/>
    </style:style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 style:parent-style-name="Standaardalinea-lettertype">
      <style:text-properties fo:font-style="italic" style:font-style-asian="italic" fo:font-size="8.5pt" style:font-size-asian="8.5pt"/>
    </style:style>
    <style:style style:name="Row59" style:family="table-row"/>
    <style:style style:name="Cell2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1" style:family="paragraph" style:parent-style-name="Standaard"/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/>
    <style:style style:name="T292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>
      <style:text-properties fo:font-size="8.5pt" style:font-size-asian="8.5pt"/>
    </style:style>
    <style:style style:name="Row60" style:family="table-row"/>
    <style:style style:name="Cell2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6" style:family="paragraph" style:parent-style-name="p-table"/>
    <style:style style:name="T296_1" style:family="text" style:parent-style-name="Standaardalinea-lettertype">
      <style:text-properties fo:font-size="8.5pt" style:font-size-asian="8.5pt" fo:font-weight="bold" style:font-weight-asian="bold"/>
    </style:style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/>
    <style:style style:name="T297_1" style:family="text" style:parent-style-name="Standaardalinea-lettertype">
      <style:text-properties fo:font-size="8.5pt" style:font-size-asian="8.5pt" fo:font-weight="bold" style:font-weight-asian="bold"/>
    </style:style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 style:parent-style-name="Standaardalinea-lettertype">
      <style:text-properties fo:font-size="8.5pt" style:font-size-asian="8.5pt" fo:font-weight="bold" style:font-weight-asian="bold"/>
    </style:style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 style:parent-style-name="Standaardalinea-lettertype">
      <style:text-properties fo:font-size="8.5pt" style:font-size-asian="8.5pt" fo:font-weight="bold" style:font-weight-asian="bold"/>
    </style:style>
    <style:style style:name="T299_2" style:family="text" style:parent-style-name="Standaardalinea-lettertype">
      <style:text-properties fo:font-size="8.5pt" style:font-size-asian="8.5pt" fo:font-weight="bold" style:font-weight-asian="bold"/>
    </style:style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 style:parent-style-name="Standaardalinea-lettertype">
      <style:text-properties fo:font-size="8.5pt" style:font-size-asian="8.5pt" fo:font-weight="bold" style:font-weight-asian="bold"/>
    </style:style>
    <style:style style:name="Row61" style:family="table-row"/>
    <style:style style:name="Cell2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1" style:family="paragraph" style:parent-style-name="Standaard"/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/>
    <style:style style:name="T302_1" style:family="text" style:parent-style-name="Standaardalinea-lettertype">
      <style:text-properties fo:font-style="italic" style:font-style-asian="italic" fo:font-size="8.5pt" style:font-size-asian="8.5pt"/>
    </style:style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 style:parent-style-name="Standaardalinea-lettertype">
      <style:text-properties fo:font-style="italic" style:font-style-asian="italic" fo:font-size="8.5pt" style:font-size-asian="8.5pt"/>
    </style:style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 style:parent-style-name="Standaardalinea-lettertype">
      <style:text-properties fo:font-style="italic" style:font-style-asian="italic" fo:font-size="8.5pt" style:font-size-asian="8.5pt"/>
    </style:style>
    <style:style style:name="T304_2" style:family="text" style:parent-style-name="Standaardalinea-lettertype">
      <style:text-properties fo:font-style="italic" style:font-style-asian="italic"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 style:parent-style-name="Standaardalinea-lettertype">
      <style:text-properties fo:font-style="italic" style:font-style-asian="italic" fo:font-size="8.5pt" style:font-size-asian="8.5pt"/>
    </style:style>
    <style:style style:name="Row62" style:family="table-row"/>
    <style:style style:name="Cell2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6" style:family="paragraph" style:parent-style-name="Standaard"/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/>
    <style:style style:name="T307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>
      <style:text-properties fo:font-size="8.5pt" style:font-size-asian="8.5pt"/>
    </style:style>
    <style:style style:name="Row63" style:family="table-row"/>
    <style:style style:name="Cell2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1" style:family="paragraph" style:parent-style-name="Standaard"/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/>
    <style:style style:name="T312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>
      <style:text-properties fo:font-size="8.5pt" style:font-size-asian="8.5pt"/>
    </style:style>
    <style:style style:name="Row64" style:family="table-row"/>
    <style:style style:name="Cell2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6" style:family="paragraph" style:parent-style-name="p-table"/>
    <style:style style:name="T316_1" style:family="text" style:parent-style-name="Standaardalinea-lettertype">
      <style:text-properties fo:font-size="8.5pt" style:font-size-asian="8.5pt" fo:font-weight="bold" style:font-weight-asian="bold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/>
    <style:style style:name="T317_1" style:family="text" style:parent-style-name="Standaardalinea-lettertype">
      <style:text-properties fo:font-size="8.5pt" style:font-size-asian="8.5pt" fo:font-weight="bold" style:font-weight-asian="bold"/>
    </style:style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 style:parent-style-name="Standaardalinea-lettertype">
      <style:text-properties fo:font-size="8.5pt" style:font-size-asian="8.5pt" fo:font-weight="bold" style:font-weight-asian="bold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 style:parent-style-name="Standaardalinea-lettertype">
      <style:text-properties fo:font-size="8.5pt" style:font-size-asian="8.5pt" fo:font-weight="bold" style:font-weight-asian="bold"/>
    </style:style>
    <style:style style:name="T319_2" style:family="text" style:parent-style-name="Standaardalinea-lettertype">
      <style:text-properties fo:font-size="8.5pt" style:font-size-asian="8.5pt" fo:font-weight="bold" style:font-weight-asian="bold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 style:parent-style-name="Standaardalinea-lettertype">
      <style:text-properties fo:font-size="8.5pt" style:font-size-asian="8.5pt" fo:font-weight="bold" style:font-weight-asian="bold"/>
    </style:style>
    <style:style style:name="Row65" style:family="table-row"/>
    <style:style style:name="Cell2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1" style:family="paragraph" style:parent-style-name="Standaard"/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/>
    <style:style style:name="T322_1" style:family="text" style:parent-style-name="Standaardalinea-lettertype">
      <style:text-properties fo:font-style="italic" style:font-style-asian="italic" fo:font-size="8.5pt" style:font-size-asian="8.5pt"/>
    </style:style>
    <style:style style:name="Cell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 style:parent-style-name="Standaardalinea-lettertype">
      <style:text-properties fo:font-style="italic" style:font-style-asian="italic" fo:font-size="8.5pt" style:font-size-asian="8.5pt"/>
    </style:style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 style:parent-style-name="Standaardalinea-lettertype">
      <style:text-properties fo:font-style="italic" style:font-style-asian="italic" fo:font-size="8.5pt" style:font-size-asian="8.5pt"/>
    </style:style>
    <style:style style:name="T324_2" style:family="text" style:parent-style-name="Standaardalinea-lettertype">
      <style:text-properties fo:font-style="italic" style:font-style-asian="italic" fo:font-size="8.5pt" style:font-size-asian="8.5pt"/>
    </style:style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 style:parent-style-name="Standaardalinea-lettertype">
      <style:text-properties fo:font-style="italic" style:font-style-asian="italic" fo:font-size="8.5pt" style:font-size-asian="8.5pt"/>
    </style:style>
    <style:style style:name="Row66" style:family="table-row"/>
    <style:style style:name="Cell2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6" style:family="paragraph" style:parent-style-name="Standaard"/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/>
    <style:style style:name="T327_1" style:family="text">
      <style:text-properties fo:font-size="8.5pt" style:font-size-asian="8.5pt"/>
    </style:style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font-size="8.5pt" style:font-size-asian="8.5pt"/>
    </style:style>
    <style:style style:name="Row67" style:family="table-row"/>
    <style:style style:name="Cell2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1" style:family="paragraph" style:parent-style-name="Standaard"/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/>
    <style:style style:name="T332_1" style:family="text">
      <style:text-properties fo:font-size="8.5pt" style:font-size-asian="8.5pt"/>
    </style:style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>
      <style:text-properties fo:font-size="8.5pt" style:font-size-asian="8.5pt"/>
    </style:style>
    <style:style style:name="Row68" style:family="table-row"/>
    <style:style style:name="Cell2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6" style:family="paragraph" style:parent-style-name="p-table"/>
    <style:style style:name="T336_1" style:family="text" style:parent-style-name="Standaardalinea-lettertype">
      <style:text-properties fo:font-size="8.5pt" style:font-size-asian="8.5pt" fo:font-weight="bold" style:font-weight-asian="bold"/>
    </style:style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/>
    <style:style style:name="T337_1" style:family="text" style:parent-style-name="Standaardalinea-lettertype">
      <style:text-properties fo:font-size="8.5pt" style:font-size-asian="8.5pt" fo:font-weight="bold" style:font-weight-asian="bold"/>
    </style:style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 style:parent-style-name="Standaardalinea-lettertype">
      <style:text-properties fo:font-size="8.5pt" style:font-size-asian="8.5pt" fo:font-weight="bold" style:font-weight-asian="bold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 style:parent-style-name="Standaardalinea-lettertype">
      <style:text-properties fo:font-size="8.5pt" style:font-size-asian="8.5pt" fo:font-weight="bold" style:font-weight-asian="bold"/>
    </style:style>
    <style:style style:name="T339_2" style:family="text" style:parent-style-name="Standaardalinea-lettertype">
      <style:text-properties fo:font-size="8.5pt" style:font-size-asian="8.5pt" fo:font-weight="bold" style:font-weight-asian="bold"/>
    </style:style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 style:parent-style-name="Standaardalinea-lettertype">
      <style:text-properties fo:font-size="8.5pt" style:font-size-asian="8.5pt" fo:font-weight="bold" style:font-weight-asian="bold"/>
    </style:style>
    <style:style style:name="Row69" style:family="table-row"/>
    <style:style style:name="Cell2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1" style:family="paragraph" style:parent-style-name="Standaard"/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/>
    <style:style style:name="T342_1" style:family="text" style:parent-style-name="Standaardalinea-lettertype">
      <style:text-properties fo:font-style="italic" style:font-style-asian="italic" fo:font-size="8.5pt" style:font-size-asian="8.5pt"/>
    </style:style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 style:parent-style-name="Standaardalinea-lettertype">
      <style:text-properties fo:font-style="italic" style:font-style-asian="italic" fo:font-size="8.5pt" style:font-size-asian="8.5pt"/>
    </style:style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 style:parent-style-name="Standaardalinea-lettertype">
      <style:text-properties fo:font-style="italic" style:font-style-asian="italic" fo:font-size="8.5pt" style:font-size-asian="8.5pt"/>
    </style:style>
    <style:style style:name="T344_2" style:family="text" style:parent-style-name="Standaardalinea-lettertype">
      <style:text-properties fo:font-style="italic" style:font-style-asian="italic" fo:font-size="8.5pt" style:font-size-asian="8.5pt"/>
    </style:style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 style:parent-style-name="Standaardalinea-lettertype">
      <style:text-properties fo:font-style="italic" style:font-style-asian="italic" fo:font-size="8.5pt" style:font-size-asian="8.5pt"/>
    </style:style>
    <style:style style:name="Row70" style:family="table-row"/>
    <style:style style:name="Cell2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6" style:family="paragraph" style:parent-style-name="Standaard"/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/>
    <style:style style:name="T347_1" style:family="text">
      <style:text-properties fo:font-size="8.5pt" style:font-size-asian="8.5pt"/>
    </style:style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Row71" style:family="table-row"/>
    <style:style style:name="Cell2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1" style:family="paragraph" style:parent-style-name="Standaard"/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/>
    <style:style style:name="T352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>
      <style:text-properties fo:font-size="8.5pt" style:font-size-asian="8.5pt"/>
    </style:style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>
      <style:text-properties fo:font-size="8.5pt" style:font-size-asian="8.5pt"/>
    </style:style>
    <style:style style:name="Row72" style:family="table-row"/>
    <style:style style:name="Cell2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6" style:family="paragraph" style:parent-style-name="Standaard"/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/>
    <style:style style:name="T357_1" style:family="text" style:parent-style-name="Standaardalinea-lettertype">
      <style:text-properties fo:font-style="italic" style:font-style-asian="italic" fo:font-size="8.5pt" style:font-size-asian="8.5pt"/>
    </style:style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 style:parent-style-name="Standaardalinea-lettertype">
      <style:text-properties fo:font-style="italic" style:font-style-asian="italic" fo:font-size="8.5pt" style:font-size-asian="8.5pt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 style:parent-style-name="Standaardalinea-lettertype">
      <style:text-properties fo:font-style="italic" style:font-style-asian="italic"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 style:parent-style-name="Standaardalinea-lettertype">
      <style:text-properties fo:font-style="italic" style:font-style-asian="italic" fo:font-size="8.5pt" style:font-size-asian="8.5pt"/>
    </style:style>
    <style:style style:name="Row73" style:family="table-row"/>
    <style:style style:name="Cell3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1" style:family="paragraph" style:parent-style-name="Standaard"/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/>
    <style:style style:name="T362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5" style:family="paragraph" style:parent-style-name="p-table">
      <style:paragraph-properties fo:text-align="right"/>
    </style:style>
    <style:style style:name="T365_1" style:family="text">
      <style:text-properties fo:font-size="8.5pt" style:font-size-asian="8.5pt"/>
    </style:style>
    <style:style style:name="Row74" style:family="table-row"/>
    <style:style style:name="Cell3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6" style:family="paragraph" style:parent-style-name="Standaard"/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/>
    <style:style style:name="T367_1" style:family="text">
      <style:text-properties fo:font-size="8.5pt" style:font-size-asian="8.5pt"/>
    </style:style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Row75" style:family="table-row"/>
    <style:style style:name="Cell3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1" style:family="paragraph" style:parent-style-name="Standaard"/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/>
    <style:style style:name="T372_1" style:family="text" style:parent-style-name="Standaardalinea-lettertype">
      <style:text-properties fo:font-style="italic" style:font-style-asian="italic" fo:font-size="8.5pt" style:font-size-asian="8.5pt"/>
    </style:style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 style:parent-style-name="Standaardalinea-lettertype">
      <style:text-properties fo:font-style="italic" style:font-style-asian="italic" fo:font-size="8.5pt" style:font-size-asian="8.5pt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 style:parent-style-name="Standaardalinea-lettertype">
      <style:text-properties fo:font-style="italic" style:font-style-asian="italic" fo:font-size="8.5pt" style:font-size-asian="8.5pt"/>
    </style:style>
    <style:style style:name="T374_2" style:family="text" style:parent-style-name="Standaardalinea-lettertype">
      <style:text-properties fo:font-style="italic" style:font-style-asian="italic" fo:font-size="8.5pt" style:font-size-asian="8.5pt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 style:parent-style-name="Standaardalinea-lettertype">
      <style:text-properties fo:font-style="italic" style:font-style-asian="italic" fo:font-size="8.5pt" style:font-size-asian="8.5pt"/>
    </style:style>
    <style:style style:name="Row76" style:family="table-row"/>
    <style:style style:name="Cell3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6" style:family="paragraph" style:parent-style-name="Standaard"/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/>
    <style:style style:name="T377_1" style:family="text">
      <style:text-properties fo:font-size="8.5pt" style:font-size-asian="8.5pt"/>
    </style:style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>
      <style:text-properties fo:font-size="8.5pt" style:font-size-asian="8.5pt"/>
    </style:style>
    <style:style style:name="Row77" style:family="table-row"/>
    <style:style style:name="Cell3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1" style:family="paragraph" style:parent-style-name="Standaard"/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Standaard"/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Standaard"/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Standaard"/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5" style:family="paragraph" style:parent-style-name="Standaard"/>
    <style:style style:name="Row78" style:family="table-row"/>
    <style:style style:name="Cell3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6" style:family="paragraph" style:parent-style-name="Standaard"/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/>
    <style:style style:name="T387_1" style:family="text" style:parent-style-name="Standaardalinea-lettertype">
      <style:text-properties fo:font-size="8.5pt" style:font-size-asian="8.5pt" fo:font-weight="bold" style:font-weight-asian="bold"/>
    </style:style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 style:parent-style-name="Standaardalinea-lettertype">
      <style:text-properties fo:font-size="8.5pt" style:font-size-asian="8.5pt" fo:font-weight="bold" style:font-weight-asian="bold"/>
    </style:style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 style:parent-style-name="Standaardalinea-lettertype">
      <style:text-properties fo:font-size="8.5pt" style:font-size-asian="8.5pt" fo:font-weight="bold" style:font-weight-asian="bold"/>
    </style:style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 style:parent-style-name="Standaardalinea-lettertype">
      <style:text-properties fo:font-size="8.5pt" style:font-size-asian="8.5pt" fo:font-weight="bold" style:font-weight-asian="bold"/>
    </style:style>
    <style:style style:name="Row79" style:family="table-row"/>
    <style:style style:name="Cell3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1" style:family="paragraph" style:parent-style-name="Standaard"/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Standaard"/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Standaard"/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Standaard"/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5" style:family="paragraph" style:parent-style-name="Standaard"/>
    <style:style style:name="P396" style:family="paragraph" style:parent-style-name="p-marginbottom"/>
    <style:style style:name="P397" style:family="paragraph" style:parent-style-name="section-title-4"/>
    <style:style style:name="T397_1" style:family="text">
      <style:text-properties style:font-size-complex="9pt" fo:font-weight="bold" style:font-weight-asian="bold"/>
    </style:style>
    <style:style style:name="P398" style:family="paragraph" style:parent-style-name="header-h1"/>
    <style:style style:name="T398_1" style:family="text">
      <style:text-properties fo:font-weight="bold" style:font-weight-asian="bold"/>
    </style:style>
    <style:style style:name="P399" style:family="paragraph" style:parent-style-name="Standaard"/>
    <style:style style:name="T399_1" style:family="text"/>
    <style:style style:name="P400" style:family="paragraph" style:parent-style-name="ol-p-l1"/>
    <style:style style:name="T400_1" style:family="text">
      <style:text-properties fo:font-size="9pt" style:font-size-asian="9pt" style:font-size-complex="9pt"/>
    </style:style>
    <style:style style:name="P401" style:family="paragraph" style:parent-style-name="ol-p-l1"/>
    <style:style style:name="T401_1" style:family="text">
      <style:text-properties fo:font-size="9pt" style:font-size-asian="9pt" style:font-size-complex="9pt"/>
    </style:style>
    <style:style style:name="P402" style:family="paragraph" style:parent-style-name="Standaard"/>
    <style:style style:name="P403" style:family="paragraph" style:parent-style-name="header-h1"/>
    <style:style style:name="T403_1" style:family="text">
      <style:text-properties fo:font-weight="bold" style:font-weight-asian="bold"/>
    </style:style>
    <style:style style:name="P404" style:family="paragraph" style:parent-style-name="header-h1"/>
    <style:style style:name="T404_1" style:family="text">
      <style:text-properties fo:font-weight="bold" style:font-weight-asian="bold"/>
    </style:style>
    <style:style style:name="P405" style:family="paragraph" style:parent-style-name="header-h1"/>
    <style:style style:name="T405_1" style:family="text">
      <style:text-properties fo:font-weight="bold" style:font-weight-asian="bold"/>
    </style:style>
    <style:style style:name="P406" style:family="paragraph" style:parent-style-name="Standaard"/>
    <style:style style:name="T406_1" style:family="text"/>
    <style:style style:name="P407" style:family="paragraph" style:parent-style-name="ol-p-l1"/>
    <style:style style:name="T407_1" style:family="text">
      <style:text-properties fo:font-size="9pt" style:font-size-asian="9pt" style:font-size-complex="9pt"/>
    </style:style>
    <style:style style:name="P408" style:family="paragraph" style:parent-style-name="Standaard"/>
    <style:style style:name="P409" style:family="paragraph" style:parent-style-name="header-h1"/>
    <style:style style:name="T409_1" style:family="text">
      <style:text-properties fo:font-weight="bold" style:font-weight-asian="bold"/>
    </style:style>
    <style:style style:name="P410" style:family="paragraph" style:parent-style-name="Standaard"/>
    <style:style style:name="T410_1" style:family="text"/>
    <style:style style:name="P411" style:family="paragraph" style:parent-style-name="ol-p-l1"/>
    <style:style style:name="T411_1" style:family="text">
      <style:text-properties fo:font-size="9pt" style:font-size-asian="9pt" style:font-size-complex="9pt"/>
    </style:style>
    <style:style style:name="P412" style:family="paragraph" style:parent-style-name="ol-p-l1"/>
    <style:style style:name="T412_1" style:family="text">
      <style:text-properties fo:font-size="9pt" style:font-size-asian="9pt" style:font-size-complex="9pt"/>
    </style:style>
    <style:style style:name="P413" style:family="paragraph" style:parent-style-name="Standaard"/>
    <style:style style:name="P414" style:family="paragraph" style:parent-style-name="header-h1"/>
    <style:style style:name="T414_1" style:family="text">
      <style:text-properties fo:font-weight="bold" style:font-weight-asian="bold"/>
    </style:style>
    <style:style style:name="P415" style:family="paragraph" style:parent-style-name="p"/>
    <style:style style:name="T415_1" style:family="text">
      <style:text-properties fo:font-size="8.5pt" style:font-size-asian="8.5pt"/>
    </style:style>
    <style:style style:name="P416" style:family="paragraph" style:parent-style-name="header-h1"/>
    <style:style style:name="T416_1" style:family="text">
      <style:text-properties fo:font-weight="bold" style:font-weight-asian="bold"/>
    </style:style>
    <style:style style:name="P417" style:family="paragraph" style:parent-style-name="p"/>
    <style:style style:name="T417_1" style:family="text">
      <style:text-properties fo:font-size="8.5pt" style:font-size-asian="8.5pt"/>
    </style:style>
    <style:style style:name="P418" style:family="paragraph" style:parent-style-name="header-h1"/>
    <style:style style:name="T418_1" style:family="text">
      <style:text-properties fo:font-weight="bold" style:font-weight-asian="bold"/>
    </style:style>
    <style:style style:name="P419" style:family="paragraph" style:parent-style-name="p"/>
    <style:style style:name="T419_1" style:family="text">
      <style:text-properties fo:font-size="8.5pt" style:font-size-asian="8.5pt"/>
    </style:style>
    <style:style style:name="P420" style:family="paragraph" style:parent-style-name="header-h1"/>
    <style:style style:name="T420_1" style:family="text">
      <style:text-properties fo:font-weight="bold" style:font-weight-asian="bold"/>
    </style:style>
    <style:style style:name="P421" style:family="paragraph" style:parent-style-name="p"/>
    <style:style style:name="T421_1" style:family="text">
      <style:text-properties fo:font-size="8.5pt" style:font-size-asian="8.5pt"/>
    </style:style>
    <style:style style:name="P422" style:family="paragraph" style:parent-style-name="header-h1"/>
    <style:style style:name="T422_1" style:family="text">
      <style:text-properties fo:font-weight="bold" style:font-weight-asian="bold"/>
    </style:style>
    <style:style style:name="P423" style:family="paragraph" style:parent-style-name="p"/>
    <style:style style:name="T423_1" style:family="text">
      <style:text-properties fo:font-size="8.5pt" style:font-size-asian="8.5pt"/>
    </style:style>
    <style:style style:name="T423_2" style:family="text">
      <style:text-properties fo:font-size="8.5pt" style:font-size-asian="8.5pt"/>
    </style:style>
    <style:style style:name="Table8" style:family="table">
      <style:table-properties table:align="left" style:width="17.099cm" fo:margin-left="-5.851cm"/>
    </style:style>
    <style:style style:name="Column23" style:family="table-column">
      <style:table-column-properties style:column-width="2.565cm"/>
    </style:style>
    <style:style style:name="Column24" style:family="table-column">
      <style:table-column-properties style:column-width="2.565cm"/>
    </style:style>
    <style:style style:name="Column25" style:family="table-column">
      <style:table-column-properties style:column-width="9.405cm"/>
    </style:style>
    <style:style style:name="Column26" style:family="table-column">
      <style:table-column-properties style:column-width="2.565cm"/>
    </style:style>
    <style:style style:name="Row80" style:family="table-row"/>
    <style:style style:name="Cell335" style:family="table-cell">
      <style:table-cell-properties style:vertical-align="top" fo:padding-top="0.039cm" fo:padding-bottom="0.039cm" fo:padding-left="0.199cm" fo:padding-right="0.018cm" fo:wrap-option="wrap"/>
    </style:style>
    <style:style style:name="P424" style:family="paragraph" style:parent-style-name="kio2-table-title"/>
    <style:style style:name="T424_1" style:family="text">
      <style:text-properties fo:color="#ffffff" fo:font-size="9pt" style:font-size-asian="9pt"/>
    </style:style>
    <style:style style:name="Row81" style:family="table-row"/>
    <style:style style:name="Cell336" style:family="table-cell">
      <style:table-cell-properties style:vertical-align="middle" fo:padding-top="0.049cm" fo:border-top="#000000 0.009cm solid" fo:padding-bottom="0.049cm" fo:border-bottom="#009ee0 0.009cm solid" fo:padding-left="0.018cm" fo:padding-right="0.049cm" fo:wrap-option="wrap"/>
    </style:style>
    <style:style style:name="P425" style:family="paragraph" style:parent-style-name="p-table"/>
    <style:style style:name="T425_1" style:family="text">
      <style:text-properties fo:color="#000000" fo:font-size="8.5pt" style:font-size-asian="8.5pt"/>
    </style:style>
    <style:style style:name="Cell337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426" style:family="paragraph" style:parent-style-name="p-table"/>
    <style:style style:name="T426_1" style:family="text">
      <style:text-properties fo:color="#000000" fo:font-size="8.5pt" style:font-size-asian="8.5pt"/>
    </style:style>
    <style:style style:name="Cell338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427" style:family="paragraph" style:parent-style-name="p-table"/>
    <style:style style:name="T427_1" style:family="text">
      <style:text-properties fo:color="#000000" fo:font-size="8.5pt" style:font-size-asian="8.5pt"/>
    </style:style>
    <style:style style:name="Cell339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428" style:family="paragraph" style:parent-style-name="p-table"/>
    <style:style style:name="T428_1" style:family="text">
      <style:text-properties fo:color="#000000" fo:font-size="8.5pt" style:font-size-asian="8.5pt"/>
    </style:style>
    <style:style style:name="Row82" style:family="table-row"/>
    <style:style style:name="Cell340" style:family="table-cell">
      <style:table-cell-properties style:vertical-align="middle" fo:padding-top="0.039cm" fo:padding-bottom="0.039cm" fo:padding-left="0.018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Cell341" style:family="table-cell">
      <style:table-cell-properties style:vertical-align="middle" fo:padding-top="0.039cm" fo:padding-bottom="0.039cm" fo:padding-left="0.049cm" fo:padding-right="0.049cm" fo:wrap-option="wrap"/>
    </style:style>
    <style:style style:name="P430" style:family="paragraph" style:parent-style-name="p-table"/>
    <style:style style:name="T430_1" style:family="text">
      <style:text-properties fo:font-size="8.5pt" style:font-size-asian="8.5pt"/>
    </style:style>
    <style:style style:name="Cell342" style:family="table-cell">
      <style:table-cell-properties style:vertical-align="middle" fo:padding-top="0.039cm" fo:padding-bottom="0.039cm" fo:padding-left="0.049cm" fo:padding-right="0.049cm" fo:wrap-option="wrap"/>
    </style:style>
    <style:style style:name="P431" style:family="paragraph" style:parent-style-name="p-table"/>
    <style:style style:name="T431_1" style:family="text">
      <style:text-properties fo:font-size="8.5pt" style:font-size-asian="8.5pt"/>
    </style:style>
    <style:style style:name="Cell343" style:family="table-cell">
      <style:table-cell-properties style:vertical-align="middle" fo:padding-top="0.039cm" fo:padding-bottom="0.039cm" fo:padding-left="0.049cm" fo:padding-right="0.049cm" fo:wrap-option="wrap"/>
    </style:style>
    <style:style style:name="P432" style:family="paragraph" style:parent-style-name="p-table"/>
    <style:style style:name="T432_1" style:family="text">
      <style:text-properties fo:font-size="8.5pt" style:font-size-asian="8.5pt"/>
    </style:style>
    <style:style style:name="Row83" style:family="table-row"/>
    <style:style style:name="Cell344" style:family="table-cell">
      <style:table-cell-properties style:vertical-align="middle" fo:padding-top="0.039cm" fo:padding-bottom="0.039cm" fo:padding-left="0.018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345" style:family="table-cell">
      <style:table-cell-properties style:vertical-align="middle" fo:padding-top="0.039cm" fo:padding-bottom="0.039cm" fo:padding-left="0.049cm" fo:padding-right="0.049cm" fo:wrap-option="wrap"/>
    </style:style>
    <style:style style:name="P434" style:family="paragraph" style:parent-style-name="p-table"/>
    <style:style style:name="T434_1" style:family="text">
      <style:text-properties fo:font-size="8.5pt" style:font-size-asian="8.5pt"/>
    </style:style>
    <style:style style:name="Cell346" style:family="table-cell">
      <style:table-cell-properties style:vertical-align="middle" fo:padding-top="0.039cm" fo:padding-bottom="0.039cm" fo:padding-left="0.049cm" fo:padding-right="0.049cm" fo:wrap-option="wrap"/>
    </style:style>
    <style:style style:name="P435" style:family="paragraph" style:parent-style-name="p-table"/>
    <style:style style:name="T435_1" style:family="text">
      <style:text-properties fo:font-size="8.5pt" style:font-size-asian="8.5pt"/>
    </style:style>
    <style:style style:name="Cell347" style:family="table-cell">
      <style:table-cell-properties style:vertical-align="middle" fo:padding-top="0.039cm" fo:padding-bottom="0.039cm" fo:padding-left="0.049cm" fo:padding-right="0.049cm" fo:wrap-option="wrap"/>
    </style:style>
    <style:style style:name="P436" style:family="paragraph" style:parent-style-name="p-table"/>
    <style:style style:name="T436_1" style:family="text">
      <style:text-properties fo:font-size="8.5pt" style:font-size-asian="8.5pt"/>
    </style:style>
    <style:style style:name="Row84" style:family="table-row"/>
    <style:style style:name="Cell34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Cell3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/>
    <style:style style:name="T438_1" style:family="text">
      <style:text-properties fo:font-size="8.5pt" style:font-size-asian="8.5pt"/>
    </style:style>
    <style:style style:name="Cell3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/>
    <style:style style:name="T439_1" style:family="text">
      <style:text-properties fo:font-size="8.5pt" style:font-size-asian="8.5pt"/>
    </style:style>
    <style:style style:name="Cell35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0" style:family="paragraph" style:parent-style-name="p-table"/>
    <style:style style:name="T440_1" style:family="text">
      <style:text-properties fo:font-size="8.5pt" style:font-size-asian="8.5pt"/>
    </style:style>
    <style:style style:name="P441" style:family="paragraph" style:parent-style-name="p-marginbottom"/>
    <style:style style:name="P442" style:family="paragraph" style:parent-style-name="section-title-3"/>
    <style:style style:name="T442_1" style:family="text">
      <style:text-properties fo:color="#009ee0" style:font-size-complex="9pt" fo:font-weight="bold" style:font-weight-asian="bold"/>
    </style:style>
    <style:style style:name="P443" style:family="paragraph" style:parent-style-name="header-h1"/>
    <style:style style:name="T443_1" style:family="text">
      <style:text-properties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27" style:family="table-column">
      <style:table-column-properties style:column-width="0.864cm"/>
    </style:style>
    <style:style style:name="Column28" style:family="table-column">
      <style:table-column-properties style:column-width="8.546cm"/>
    </style:style>
    <style:style style:name="Column29" style:family="table-column">
      <style:table-column-properties style:column-width="2.563cm"/>
    </style:style>
    <style:style style:name="Column30" style:family="table-column">
      <style:table-column-properties style:column-width="2.563cm"/>
    </style:style>
    <style:style style:name="Column31" style:family="table-column">
      <style:table-column-properties style:column-width="2.563cm"/>
    </style:style>
    <style:style style:name="Row85" style:family="table-row"/>
    <style:style style:name="Cell352" style:family="table-cell">
      <style:table-cell-properties style:vertical-align="top" fo:padding-top="0.039cm" fo:padding-bottom="0.039cm" fo:padding-left="0.199cm" fo:padding-right="0.018cm" fo:wrap-option="wrap"/>
    </style:style>
    <style:style style:name="P444" style:family="paragraph" style:parent-style-name="kio2-table-title"/>
    <style:style style:name="T444_1" style:family="text">
      <style:text-properties fo:color="#ffffff" fo:font-size="9pt" style:font-size-asian="9pt"/>
    </style:style>
    <style:style style:name="Row86" style:family="table-row"/>
    <style:style style:name="Cell35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45" style:family="paragraph" style:parent-style-name="Standaard"/>
    <style:style style:name="Cell35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46" style:family="paragraph" style:parent-style-name="Standaard"/>
    <style:style style:name="Cell35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center"/>
    </style:style>
    <style:style style:name="T447_1" style:family="text">
      <style:text-properties fo:color="#000000" fo:font-size="8.5pt" style:font-size-asian="8.5pt"/>
    </style:style>
    <style:style style:name="Cell35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center"/>
    </style:style>
    <style:style style:name="T448_1" style:family="text">
      <style:text-properties fo:color="#000000" fo:font-size="8.5pt" style:font-size-asian="8.5pt"/>
    </style:style>
    <style:style style:name="Cell35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center"/>
    </style:style>
    <style:style style:name="T449_1" style:family="text">
      <style:text-properties fo:color="#000000" fo:font-size="8.5pt" style:font-size-asian="8.5pt"/>
    </style:style>
    <style:style style:name="Row87" style:family="table-row"/>
    <style:style style:name="Cell3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0" style:family="paragraph" style:parent-style-name="p-table"/>
    <style:style style:name="T450_1" style:family="text" style:parent-style-name="Standaardalinea-lettertype">
      <style:text-properties fo:font-size="8.5pt" style:font-size-asian="8.5pt" fo:font-weight="bold" style:font-weight-asian="bold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/>
    <style:style style:name="T451_1" style:family="text" style:parent-style-name="Standaardalinea-lettertype">
      <style:text-properties fo:font-size="8.5pt" style:font-size-asian="8.5pt" fo:font-weight="bold" style:font-weight-asian="bold"/>
    </style:style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 style:parent-style-name="Standaardalinea-lettertype">
      <style:text-properties fo:font-size="8.5pt" style:font-size-asian="8.5pt" fo:font-weight="bold" style:font-weight-asian="bold"/>
    </style:style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 style:parent-style-name="Standaardalinea-lettertype">
      <style:text-properties fo:font-size="8.5pt" style:font-size-asian="8.5pt" fo:font-weight="bold" style:font-weight-asian="bold"/>
    </style:style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 style:parent-style-name="Standaardalinea-lettertype">
      <style:text-properties fo:font-size="8.5pt" style:font-size-asian="8.5pt" fo:font-weight="bold" style:font-weight-asian="bold"/>
    </style:style>
    <style:style style:name="Row88" style:family="table-row"/>
    <style:style style:name="Cell3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5" style:family="paragraph" style:parent-style-name="Standaard"/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Standaard"/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Standaard"/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Standaard"/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Standaard"/>
    <style:style style:name="Row89" style:family="table-row"/>
    <style:style style:name="Cell3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0" style:family="paragraph" style:parent-style-name="Standaard"/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/>
    <style:style style:name="T461_1" style:family="text" style:parent-style-name="Standaardalinea-lettertype">
      <style:text-properties fo:font-size="8.5pt" style:font-size-asian="8.5pt" fo:font-weight="bold" style:font-weight-asian="bold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 style:parent-style-name="Standaardalinea-lettertype">
      <style:text-properties fo:font-size="8.5pt" style:font-size-asian="8.5pt" fo:font-weight="bold" style:font-weight-asian="bold"/>
    </style:style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 style:parent-style-name="Standaardalinea-lettertype">
      <style:text-properties fo:font-size="8.5pt" style:font-size-asian="8.5pt" fo:font-weight="bold" style:font-weight-asian="bold"/>
    </style:style>
    <style:style style:name="Cell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 style:parent-style-name="Standaardalinea-lettertype">
      <style:text-properties fo:font-size="8.5pt" style:font-size-asian="8.5pt" fo:font-weight="bold" style:font-weight-asian="bold"/>
    </style:style>
    <style:style style:name="Row90" style:family="table-row"/>
    <style:style style:name="Cell3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5" style:family="paragraph" style:parent-style-name="Standaard"/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Standaard"/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Standaard"/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Standaard"/>
    <style:style style:name="Cell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Standaard"/>
    <style:style style:name="Row91" style:family="table-row"/>
    <style:style style:name="Cell3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0" style:family="paragraph" style:parent-style-name="p-table"/>
    <style:style style:name="T470_1" style:family="text" style:parent-style-name="Standaardalinea-lettertype">
      <style:text-properties fo:font-size="8.5pt" style:font-size-asian="8.5pt" fo:font-weight="bold" style:font-weight-asian="bold"/>
    </style:style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p-table"/>
    <style:style style:name="T471_1" style:family="text" style:parent-style-name="Standaardalinea-lettertype">
      <style:text-properties fo:font-size="8.5pt" style:font-size-asian="8.5pt" fo:font-weight="bold" style:font-weight-asian="bold"/>
    </style:style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>
      <style:paragraph-properties fo:text-align="right"/>
    </style:style>
    <style:style style:name="T472_1" style:family="text" style:parent-style-name="Standaardalinea-lettertype">
      <style:text-properties fo:font-size="8.5pt" style:font-size-asian="8.5pt" fo:font-weight="bold" style:font-weight-asian="bold"/>
    </style:style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 style:parent-style-name="Standaardalinea-lettertype">
      <style:text-properties fo:font-size="8.5pt" style:font-size-asian="8.5pt" fo:font-weight="bold" style:font-weight-asian="bold"/>
    </style:style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 style:parent-style-name="Standaardalinea-lettertype">
      <style:text-properties fo:font-size="8.5pt" style:font-size-asian="8.5pt" fo:font-weight="bold" style:font-weight-asian="bold"/>
    </style:style>
    <style:style style:name="Row92" style:family="table-row"/>
    <style:style style:name="Cell3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5" style:family="paragraph" style:parent-style-name="Standaard"/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p-table"/>
    <style:style style:name="T476_1" style:family="text" style:parent-style-name="Standaardalinea-lettertype">
      <style:text-properties fo:font-style="italic" style:font-style-asian="italic" fo:font-size="8.5pt" style:font-size-asian="8.5pt"/>
    </style:style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 style:parent-style-name="Standaardalinea-lettertype">
      <style:text-properties fo:font-style="italic" style:font-style-asian="italic"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 style:parent-style-name="Standaardalinea-lettertype">
      <style:text-properties fo:font-style="italic" style:font-style-asian="italic" fo:font-size="8.5pt" style:font-size-asian="8.5pt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 style:parent-style-name="Standaardalinea-lettertype">
      <style:text-properties fo:font-style="italic" style:font-style-asian="italic" fo:font-size="8.5pt" style:font-size-asian="8.5pt"/>
    </style:style>
    <style:style style:name="Row93" style:family="table-row"/>
    <style:style style:name="Cell3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0" style:family="paragraph" style:parent-style-name="Standaard"/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/>
    <style:style style:name="T481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2" style:family="paragraph" style:parent-style-name="p-table">
      <style:paragraph-properties fo:text-align="right"/>
    </style:style>
    <style:style style:name="T482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>
      <style:text-properties fo:font-size="8.5pt" style:font-size-asian="8.5pt"/>
    </style:style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Row94" style:family="table-row"/>
    <style:style style:name="Cell3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5" style:family="paragraph" style:parent-style-name="Standaard"/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6" style:family="paragraph" style:parent-style-name="p-table"/>
    <style:style style:name="T486_1" style:family="text">
      <style:text-properties fo:font-size="8.5pt" style:font-size-asian="8.5pt"/>
    </style:style>
    <style:style style:name="Cell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>
      <style:text-properties fo:font-size="8.5pt" style:font-size-asian="8.5pt"/>
    </style:style>
    <style:style style:name="Cell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>
      <style:text-properties fo:font-size="8.5pt" style:font-size-asian="8.5pt"/>
    </style:style>
    <style:style style:name="Cell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Row95" style:family="table-row"/>
    <style:style style:name="Cell3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0" style:family="paragraph" style:parent-style-name="Standaard"/>
    <style:style style:name="Cell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1" style:family="paragraph" style:parent-style-name="p-table"/>
    <style:style style:name="T491_1" style:family="text">
      <style:text-properties fo:font-size="8.5pt" style:font-size-asian="8.5pt"/>
    </style:style>
    <style:style style:name="Cell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>
      <style:text-properties fo:font-size="8.5pt" style:font-size-asian="8.5pt"/>
    </style:style>
    <style:style style:name="Row96" style:family="table-row"/>
    <style:style style:name="Cell4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5" style:family="paragraph" style:parent-style-name="Standaard"/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6" style:family="paragraph" style:parent-style-name="p-table"/>
    <style:style style:name="T496_1" style:family="text">
      <style:text-properties fo:font-size="8.5pt" style:font-size-asian="8.5pt"/>
    </style:style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>
      <style:text-properties fo:font-size="8.5pt" style:font-size-asian="8.5pt"/>
    </style:style>
    <style:style style:name="Row97" style:family="table-row"/>
    <style:style style:name="Cell4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0" style:family="paragraph" style:parent-style-name="Standaard"/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p-table"/>
    <style:style style:name="T501_1" style:family="text" style:parent-style-name="Standaardalinea-lettertype">
      <style:text-properties fo:font-style="italic" style:font-style-asian="italic" fo:font-size="8.5pt" style:font-size-asian="8.5pt"/>
    </style:style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 style:parent-style-name="Standaardalinea-lettertype">
      <style:text-properties fo:font-style="italic" style:font-style-asian="italic" fo:font-size="8.5pt" style:font-size-asian="8.5pt"/>
    </style:style>
    <style:style style:name="Cell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 style:parent-style-name="Standaardalinea-lettertype">
      <style:text-properties fo:font-style="italic" style:font-style-asian="italic" fo:font-size="8.5pt" style:font-size-asian="8.5pt"/>
    </style:style>
    <style:style style:name="T503_2" style:family="text" style:parent-style-name="Standaardalinea-lettertype">
      <style:text-properties fo:font-style="italic" style:font-style-asian="italic" fo:font-size="8.5pt" style:font-size-asian="8.5pt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 style:parent-style-name="Standaardalinea-lettertype">
      <style:text-properties fo:font-style="italic" style:font-style-asian="italic" fo:font-size="8.5pt" style:font-size-asian="8.5pt"/>
    </style:style>
    <style:style style:name="Row98" style:family="table-row"/>
    <style:style style:name="Cell4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5" style:family="paragraph" style:parent-style-name="Standaard"/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/>
    <style:style style:name="T506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>
      <style:text-properties fo:font-size="8.5pt" style:font-size-asian="8.5pt"/>
    </style:style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>
      <style:text-properties fo:font-size="8.5pt" style:font-size-asian="8.5pt"/>
    </style:style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>
      <style:text-properties fo:font-size="8.5pt" style:font-size-asian="8.5pt"/>
    </style:style>
    <style:style style:name="Row99" style:family="table-row"/>
    <style:style style:name="Cell4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0" style:family="paragraph" style:parent-style-name="Standaard"/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/>
    <style:style style:name="T511_1" style:family="text">
      <style:text-properties fo:font-size="8.5pt" style:font-size-asian="8.5pt"/>
    </style:style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>
      <style:text-properties fo:font-size="8.5pt" style:font-size-asian="8.5pt"/>
    </style:style>
    <style:style style:name="Row100" style:family="table-row"/>
    <style:style style:name="Cell4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5" style:family="paragraph" style:parent-style-name="Standaard"/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p-table"/>
    <style:style style:name="T516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p-table">
      <style:paragraph-properties fo:text-align="right"/>
    </style:style>
    <style:style style:name="T518_1" style:family="text">
      <style:text-properties fo:font-size="8.5pt" style:font-size-asian="8.5pt"/>
    </style:style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>
      <style:text-properties fo:font-size="8.5pt" style:font-size-asian="8.5pt"/>
    </style:style>
    <style:style style:name="Row101" style:family="table-row"/>
    <style:style style:name="Cell4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0" style:family="paragraph" style:parent-style-name="Standaard"/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p-table"/>
    <style:style style:name="T521_1" style:family="text" style:parent-style-name="Standaardalinea-lettertype">
      <style:text-properties fo:font-style="italic" style:font-style-asian="italic" fo:font-size="8.5pt" style:font-size-asian="8.5pt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p-table">
      <style:paragraph-properties fo:text-align="right"/>
    </style:style>
    <style:style style:name="T522_1" style:family="text" style:parent-style-name="Standaardalinea-lettertype">
      <style:text-properties fo:font-style="italic" style:font-style-asian="italic" fo:font-size="8.5pt" style:font-size-asian="8.5pt"/>
    </style:style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 style:parent-style-name="Standaardalinea-lettertype">
      <style:text-properties fo:font-style="italic" style:font-style-asian="italic" fo:font-size="8.5pt" style:font-size-asian="8.5pt"/>
    </style:style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 style:parent-style-name="Standaardalinea-lettertype">
      <style:text-properties fo:font-style="italic" style:font-style-asian="italic" fo:font-size="8.5pt" style:font-size-asian="8.5pt"/>
    </style:style>
    <style:style style:name="Row102" style:family="table-row"/>
    <style:style style:name="Cell4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5" style:family="paragraph" style:parent-style-name="Standaard"/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p-table"/>
    <style:style style:name="T526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>
      <style:text-properties fo:font-size="8.5pt" style:font-size-asian="8.5pt"/>
    </style:style>
    <style:style style:name="Cell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>
      <style:text-properties fo:font-size="8.5pt" style:font-size-asian="8.5pt"/>
    </style:style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font-size="8.5pt" style:font-size-asian="8.5pt"/>
    </style:style>
    <style:style style:name="Row103" style:family="table-row"/>
    <style:style style:name="Cell4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0" style:family="paragraph" style:parent-style-name="Standaard"/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p-table"/>
    <style:style style:name="T531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2" style:family="paragraph" style:parent-style-name="p-table">
      <style:paragraph-properties fo:text-align="right"/>
    </style:style>
    <style:style style:name="T532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>
      <style:text-properties fo:font-size="8.5pt" style:font-size-asian="8.5pt"/>
    </style:style>
    <style:style style:name="Row104" style:family="table-row"/>
    <style:style style:name="Cell4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5" style:family="paragraph" style:parent-style-name="Standaard"/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6" style:family="paragraph" style:parent-style-name="p-table"/>
    <style:style style:name="T536_1" style:family="text" style:parent-style-name="Standaardalinea-lettertype">
      <style:text-properties fo:font-style="italic" style:font-style-asian="italic" fo:font-size="8.5pt" style:font-size-asian="8.5pt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>
      <style:paragraph-properties fo:text-align="right"/>
    </style:style>
    <style:style style:name="T537_1" style:family="text" style:parent-style-name="Standaardalinea-lettertype">
      <style:text-properties fo:font-style="italic" style:font-style-asian="italic" fo:font-size="8.5pt" style:font-size-asian="8.5pt"/>
    </style:style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 style:parent-style-name="Standaardalinea-lettertype">
      <style:text-properties fo:font-style="italic" style:font-style-asian="italic" fo:font-size="8.5pt" style:font-size-asian="8.5pt"/>
    </style:style>
    <style:style style:name="T538_2" style:family="text" style:parent-style-name="Standaardalinea-lettertype">
      <style:text-properties fo:font-style="italic" style:font-style-asian="italic" fo:font-size="8.5pt" style:font-size-asian="8.5pt"/>
    </style:style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 style:parent-style-name="Standaardalinea-lettertype">
      <style:text-properties fo:font-style="italic" style:font-style-asian="italic" fo:font-size="8.5pt" style:font-size-asian="8.5pt"/>
    </style:style>
    <style:style style:name="Row105" style:family="table-row"/>
    <style:style style:name="Cell4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0" style:family="paragraph" style:parent-style-name="Standaard"/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p-table"/>
    <style:style style:name="T541_1" style:family="text">
      <style:text-properties fo:font-size="8.5pt" style:font-size-asian="8.5pt"/>
    </style:style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p-table">
      <style:paragraph-properties fo:text-align="right"/>
    </style:style>
    <style:style style:name="T542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>
      <style:text-properties fo:font-size="8.5pt" style:font-size-asian="8.5pt"/>
    </style:style>
    <style:style style:name="Row106" style:family="table-row"/>
    <style:style style:name="Cell4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5" style:family="paragraph" style:parent-style-name="Standaard"/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Standaard"/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Standaard"/>
    <style:style style:name="Cell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Standaard"/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Standaard"/>
    <style:style style:name="Row107" style:family="table-row"/>
    <style:style style:name="Cell4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0" style:family="paragraph" style:parent-style-name="Standaard"/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1" style:family="paragraph" style:parent-style-name="p-table"/>
    <style:style style:name="T551_1" style:family="text" style:parent-style-name="Standaardalinea-lettertype">
      <style:text-properties fo:font-size="8.5pt" style:font-size-asian="8.5pt" fo:font-weight="bold" style:font-weight-asian="bold"/>
    </style:style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p-table">
      <style:paragraph-properties fo:text-align="right"/>
    </style:style>
    <style:style style:name="T552_1" style:family="text" style:parent-style-name="Standaardalinea-lettertype">
      <style:text-properties fo:font-size="8.5pt" style:font-size-asian="8.5pt" fo:font-weight="bold" style:font-weight-asian="bold"/>
    </style:style>
    <style:style style:name="Cell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p-table">
      <style:paragraph-properties fo:text-align="right"/>
    </style:style>
    <style:style style:name="T553_1" style:family="text" style:parent-style-name="Standaardalinea-lettertype">
      <style:text-properties fo:font-size="8.5pt" style:font-size-asian="8.5pt" fo:font-weight="bold" style:font-weight-asian="bold"/>
    </style:style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 style:parent-style-name="Standaardalinea-lettertype">
      <style:text-properties fo:font-size="8.5pt" style:font-size-asian="8.5pt" fo:font-weight="bold" style:font-weight-asian="bold"/>
    </style:style>
    <style:style style:name="Row108" style:family="table-row"/>
    <style:style style:name="Cell4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5" style:family="paragraph" style:parent-style-name="Standaard"/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6" style:family="paragraph" style:parent-style-name="Standaard"/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Standaard"/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Standaard"/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Standaard"/>
    <style:style style:name="P560" style:family="paragraph" style:parent-style-name="p-marginbottom"/>
    <style:style style:name="P561" style:family="paragraph" style:parent-style-name="section-title-4"/>
    <style:style style:name="T561_1" style:family="text">
      <style:text-properties style:font-size-complex="9pt" fo:font-weight="bold" style:font-weight-asian="bold"/>
    </style:style>
    <style:style style:name="P562" style:family="paragraph" style:parent-style-name="header-h1"/>
    <style:style style:name="T562_1" style:family="text">
      <style:text-properties fo:font-weight="bold" style:font-weight-asian="bold"/>
    </style:style>
    <style:style style:name="P563" style:family="paragraph" style:parent-style-name="Standaard"/>
    <style:style style:name="T563_1" style:family="text"/>
    <style:style style:name="P564" style:family="paragraph" style:parent-style-name="ol-p-l1"/>
    <style:style style:name="T564_1" style:family="text">
      <style:text-properties fo:font-size="9pt" style:font-size-asian="9pt" style:font-size-complex="9pt"/>
    </style:style>
    <style:style style:name="P565" style:family="paragraph" style:parent-style-name="ol-p-l1"/>
    <style:style style:name="T565_1" style:family="text">
      <style:text-properties fo:font-size="9pt" style:font-size-asian="9pt" style:font-size-complex="9pt"/>
    </style:style>
    <style:style style:name="P566" style:family="paragraph" style:parent-style-name="Standaard"/>
    <style:style style:name="P567" style:family="paragraph" style:parent-style-name="header-h1"/>
    <style:style style:name="T567_1" style:family="text">
      <style:text-properties fo:font-weight="bold" style:font-weight-asian="bold"/>
    </style:style>
    <style:style style:name="P568" style:family="paragraph" style:parent-style-name="header-h1"/>
    <style:style style:name="T568_1" style:family="text">
      <style:text-properties fo:font-weight="bold" style:font-weight-asian="bold"/>
    </style:style>
    <style:style style:name="P569" style:family="paragraph" style:parent-style-name="header-h1"/>
    <style:style style:name="T569_1" style:family="text">
      <style:text-properties fo:font-weight="bold" style:font-weight-asian="bold"/>
    </style:style>
    <style:style style:name="P570" style:family="paragraph" style:parent-style-name="Standaard"/>
    <style:style style:name="T570_1" style:family="text"/>
    <style:style style:name="P571" style:family="paragraph" style:parent-style-name="ol-p-l1"/>
    <style:style style:name="T571_1" style:family="text">
      <style:text-properties fo:font-size="9pt" style:font-size-asian="9pt" style:font-size-complex="9pt"/>
    </style:style>
    <style:style style:name="P572" style:family="paragraph" style:parent-style-name="ol-p-l1"/>
    <style:style style:name="T572_1" style:family="text">
      <style:text-properties fo:font-size="9pt" style:font-size-asian="9pt" style:font-size-complex="9pt"/>
    </style:style>
    <style:style style:name="P573" style:family="paragraph" style:parent-style-name="Standaard"/>
    <style:style style:name="P574" style:family="paragraph" style:parent-style-name="header-h1"/>
    <style:style style:name="T574_1" style:family="text">
      <style:text-properties fo:font-weight="bold" style:font-weight-asian="bold"/>
    </style:style>
    <style:style style:name="P575" style:family="paragraph" style:parent-style-name="Standaard"/>
    <style:style style:name="T575_1" style:family="text"/>
    <style:style style:name="P576" style:family="paragraph" style:parent-style-name="ol-p-l1"/>
    <style:style style:name="T576_1" style:family="text">
      <style:text-properties fo:font-size="9pt" style:font-size-asian="9pt" style:font-size-complex="9pt"/>
    </style:style>
    <style:style style:name="P577" style:family="paragraph" style:parent-style-name="ol-p-l1"/>
    <style:style style:name="T577_1" style:family="text">
      <style:text-properties fo:font-size="9pt" style:font-size-asian="9pt" style:font-size-complex="9pt"/>
    </style:style>
    <style:style style:name="P578" style:family="paragraph" style:parent-style-name="Standaard"/>
    <style:style style:name="P579" style:family="paragraph" style:parent-style-name="header-h1"/>
    <style:style style:name="T579_1" style:family="text">
      <style:text-properties fo:font-weight="bold" style:font-weight-asian="bold"/>
    </style:style>
    <style:style style:name="P580" style:family="paragraph" style:parent-style-name="p"/>
    <style:style style:name="T580_1" style:family="text">
      <style:text-properties fo:font-size="8.5pt" style:font-size-asian="8.5pt"/>
    </style:style>
    <style:style style:name="P581" style:family="paragraph" style:parent-style-name="section-title-3"/>
    <style:style style:name="T581_1" style:family="text">
      <style:text-properties fo:color="#009ee0" style:font-size-complex="9pt" fo:font-weight="bold" style:font-weight-asian="bold"/>
    </style:style>
    <style:style style:name="P582" style:family="paragraph" style:parent-style-name="header-h1"/>
    <style:style style:name="T582_1" style:family="text">
      <style:text-properties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32" style:family="table-column">
      <style:table-column-properties style:column-width="0.864cm"/>
    </style:style>
    <style:style style:name="Column33" style:family="table-column">
      <style:table-column-properties style:column-width="8.546cm"/>
    </style:style>
    <style:style style:name="Column34" style:family="table-column">
      <style:table-column-properties style:column-width="2.563cm"/>
    </style:style>
    <style:style style:name="Column35" style:family="table-column">
      <style:table-column-properties style:column-width="2.563cm"/>
    </style:style>
    <style:style style:name="Column36" style:family="table-column">
      <style:table-column-properties style:column-width="2.563cm"/>
    </style:style>
    <style:style style:name="Row109" style:family="table-row"/>
    <style:style style:name="Cell468" style:family="table-cell">
      <style:table-cell-properties style:vertical-align="top" fo:padding-top="0.039cm" fo:padding-bottom="0.039cm" fo:padding-left="0.199cm" fo:padding-right="0.018cm" fo:wrap-option="wrap"/>
    </style:style>
    <style:style style:name="P583" style:family="paragraph" style:parent-style-name="kio2-table-title"/>
    <style:style style:name="T583_1" style:family="text">
      <style:text-properties fo:color="#ffffff" fo:font-size="9pt" style:font-size-asian="9pt"/>
    </style:style>
    <style:style style:name="Row110" style:family="table-row"/>
    <style:style style:name="Cell46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84" style:family="paragraph" style:parent-style-name="Standaard"/>
    <style:style style:name="Cell47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85" style:family="paragraph" style:parent-style-name="Standaard"/>
    <style:style style:name="Cell47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86" style:family="paragraph" style:parent-style-name="p-table">
      <style:paragraph-properties fo:text-align="center"/>
    </style:style>
    <style:style style:name="T586_1" style:family="text">
      <style:text-properties fo:color="#000000" fo:font-size="8.5pt" style:font-size-asian="8.5pt"/>
    </style:style>
    <style:style style:name="Cell47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87" style:family="paragraph" style:parent-style-name="p-table">
      <style:paragraph-properties fo:text-align="center"/>
    </style:style>
    <style:style style:name="T587_1" style:family="text">
      <style:text-properties fo:color="#000000" fo:font-size="8.5pt" style:font-size-asian="8.5pt"/>
    </style:style>
    <style:style style:name="Cell47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88" style:family="paragraph" style:parent-style-name="p-table">
      <style:paragraph-properties fo:text-align="center"/>
    </style:style>
    <style:style style:name="T588_1" style:family="text">
      <style:text-properties fo:color="#000000" fo:font-size="8.5pt" style:font-size-asian="8.5pt"/>
    </style:style>
    <style:style style:name="Row111" style:family="table-row"/>
    <style:style style:name="Cell4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9" style:family="paragraph" style:parent-style-name="p-table"/>
    <style:style style:name="T589_1" style:family="text" style:parent-style-name="Standaardalinea-lettertype">
      <style:text-properties fo:font-size="8.5pt" style:font-size-asian="8.5pt" fo:font-weight="bold" style:font-weight-asian="bold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p-table"/>
    <style:style style:name="T590_1" style:family="text" style:parent-style-name="Standaardalinea-lettertype">
      <style:text-properties fo:font-size="8.5pt" style:font-size-asian="8.5pt" fo:font-weight="bold" style:font-weight-asian="bold"/>
    </style:style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1" style:family="paragraph" style:parent-style-name="p-table">
      <style:paragraph-properties fo:text-align="right"/>
    </style:style>
    <style:style style:name="T591_1" style:family="text" style:parent-style-name="Standaardalinea-lettertype">
      <style:text-properties fo:font-size="8.5pt" style:font-size-asian="8.5pt" fo:font-weight="bold" style:font-weight-asian="bold"/>
    </style:style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p-table">
      <style:paragraph-properties fo:text-align="right"/>
    </style:style>
    <style:style style:name="T592_1" style:family="text" style:parent-style-name="Standaardalinea-lettertype">
      <style:text-properties fo:font-size="8.5pt" style:font-size-asian="8.5pt" fo:font-weight="bold" style:font-weight-asian="bold"/>
    </style:style>
    <style:style style:name="T592_2" style:family="text" style:parent-style-name="Standaardalinea-lettertype">
      <style:text-properties fo:font-size="8.5pt" style:font-size-asian="8.5pt" fo:font-weight="bold" style:font-weight-asian="bold"/>
    </style:style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p-table">
      <style:paragraph-properties fo:text-align="right"/>
    </style:style>
    <style:style style:name="T593_1" style:family="text" style:parent-style-name="Standaardalinea-lettertype">
      <style:text-properties fo:font-size="8.5pt" style:font-size-asian="8.5pt" fo:font-weight="bold" style:font-weight-asian="bold"/>
    </style:style>
    <style:style style:name="Row112" style:family="table-row"/>
    <style:style style:name="Cell4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4" style:family="paragraph" style:parent-style-name="Standaard"/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5" style:family="paragraph" style:parent-style-name="Standaard"/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6" style:family="paragraph" style:parent-style-name="Standaard"/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7" style:family="paragraph" style:parent-style-name="Standaard"/>
    <style:style style:name="Cell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Standaard"/>
    <style:style style:name="Row113" style:family="table-row"/>
    <style:style style:name="Cell4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9" style:family="paragraph" style:parent-style-name="Standaard"/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0" style:family="paragraph" style:parent-style-name="p-table"/>
    <style:style style:name="T600_1" style:family="text" style:parent-style-name="Standaardalinea-lettertype">
      <style:text-properties fo:font-size="8.5pt" style:font-size-asian="8.5pt" fo:font-weight="bold" style:font-weight-asian="bold"/>
    </style:style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1" style:family="paragraph" style:parent-style-name="p-table">
      <style:paragraph-properties fo:text-align="right"/>
    </style:style>
    <style:style style:name="T601_1" style:family="text" style:parent-style-name="Standaardalinea-lettertype">
      <style:text-properties fo:font-size="8.5pt" style:font-size-asian="8.5pt" fo:font-weight="bold" style:font-weight-asian="bold"/>
    </style:style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 style:parent-style-name="Standaardalinea-lettertype">
      <style:text-properties fo:font-size="8.5pt" style:font-size-asian="8.5pt" fo:font-weight="bold" style:font-weight-asian="bold"/>
    </style:style>
    <style:style style:name="T602_2" style:family="text" style:parent-style-name="Standaardalinea-lettertype">
      <style:text-properties fo:font-size="8.5pt" style:font-size-asian="8.5pt" fo:font-weight="bold" style:font-weight-asian="bold"/>
    </style:style>
    <style:style style:name="Cell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 style:parent-style-name="Standaardalinea-lettertype">
      <style:text-properties fo:font-size="8.5pt" style:font-size-asian="8.5pt" fo:font-weight="bold" style:font-weight-asian="bold"/>
    </style:style>
    <style:style style:name="Row114" style:family="table-row"/>
    <style:style style:name="Cell4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4" style:family="paragraph" style:parent-style-name="Standaard"/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5" style:family="paragraph" style:parent-style-name="Standaard"/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6" style:family="paragraph" style:parent-style-name="Standaard"/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7" style:family="paragraph" style:parent-style-name="Standaard"/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8" style:family="paragraph" style:parent-style-name="Standaard"/>
    <style:style style:name="Row115" style:family="table-row"/>
    <style:style style:name="Cell4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9" style:family="paragraph" style:parent-style-name="p-table"/>
    <style:style style:name="T609_1" style:family="text" style:parent-style-name="Standaardalinea-lettertype">
      <style:text-properties fo:font-size="8.5pt" style:font-size-asian="8.5pt" fo:font-weight="bold" style:font-weight-asian="bold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0" style:family="paragraph" style:parent-style-name="p-table"/>
    <style:style style:name="T610_1" style:family="text" style:parent-style-name="Standaardalinea-lettertype">
      <style:text-properties fo:font-size="8.5pt" style:font-size-asian="8.5pt" fo:font-weight="bold" style:font-weight-asian="bold"/>
    </style:style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1" style:family="paragraph" style:parent-style-name="p-table">
      <style:paragraph-properties fo:text-align="right"/>
    </style:style>
    <style:style style:name="T611_1" style:family="text" style:parent-style-name="Standaardalinea-lettertype">
      <style:text-properties fo:font-size="8.5pt" style:font-size-asian="8.5pt" fo:font-weight="bold" style:font-weight-asian="bold"/>
    </style:style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2" style:family="paragraph" style:parent-style-name="p-table">
      <style:paragraph-properties fo:text-align="right"/>
    </style:style>
    <style:style style:name="T612_1" style:family="text" style:parent-style-name="Standaardalinea-lettertype">
      <style:text-properties fo:font-size="8.5pt" style:font-size-asian="8.5pt" fo:font-weight="bold" style:font-weight-asian="bold"/>
    </style:style>
    <style:style style:name="T612_2" style:family="text" style:parent-style-name="Standaardalinea-lettertype">
      <style:text-properties fo:font-size="8.5pt" style:font-size-asian="8.5pt" fo:font-weight="bold" style:font-weight-asian="bold"/>
    </style:style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p-table">
      <style:paragraph-properties fo:text-align="right"/>
    </style:style>
    <style:style style:name="T613_1" style:family="text" style:parent-style-name="Standaardalinea-lettertype">
      <style:text-properties fo:font-size="8.5pt" style:font-size-asian="8.5pt" fo:font-weight="bold" style:font-weight-asian="bold"/>
    </style:style>
    <style:style style:name="Row116" style:family="table-row"/>
    <style:style style:name="Cell4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4" style:family="paragraph" style:parent-style-name="Standaard"/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5" style:family="paragraph" style:parent-style-name="p-table"/>
    <style:style style:name="T615_1" style:family="text" style:parent-style-name="Standaardalinea-lettertype">
      <style:text-properties fo:font-style="italic" style:font-style-asian="italic" fo:font-size="8.5pt" style:font-size-asian="8.5pt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6" style:family="paragraph" style:parent-style-name="p-table">
      <style:paragraph-properties fo:text-align="right"/>
    </style:style>
    <style:style style:name="T616_1" style:family="text" style:parent-style-name="Standaardalinea-lettertype">
      <style:text-properties fo:font-style="italic" style:font-style-asian="italic" fo:font-size="8.5pt" style:font-size-asian="8.5pt"/>
    </style:style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p-table">
      <style:paragraph-properties fo:text-align="right"/>
    </style:style>
    <style:style style:name="T617_1" style:family="text" style:parent-style-name="Standaardalinea-lettertype">
      <style:text-properties fo:font-style="italic" style:font-style-asian="italic" fo:font-size="8.5pt" style:font-size-asian="8.5pt"/>
    </style:style>
    <style:style style:name="T617_2" style:family="text" style:parent-style-name="Standaardalinea-lettertype">
      <style:text-properties fo:font-style="italic" style:font-style-asian="italic" fo:font-size="8.5pt" style:font-size-asian="8.5pt"/>
    </style:style>
    <style:style style:name="Cell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 style:parent-style-name="Standaardalinea-lettertype">
      <style:text-properties fo:font-style="italic" style:font-style-asian="italic" fo:font-size="8.5pt" style:font-size-asian="8.5pt"/>
    </style:style>
    <style:style style:name="Row117" style:family="table-row"/>
    <style:style style:name="Cell5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9" style:family="paragraph" style:parent-style-name="Standaard"/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0" style:family="paragraph" style:parent-style-name="p-table"/>
    <style:style style:name="T620_1" style:family="text">
      <style:text-properties fo:font-size="8.5pt" style:font-size-asian="8.5pt"/>
    </style:style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1" style:family="paragraph" style:parent-style-name="p-table">
      <style:paragraph-properties fo:text-align="right"/>
    </style:style>
    <style:style style:name="T621_1" style:family="text">
      <style:text-properties fo:font-size="8.5pt" style:font-size-asian="8.5pt"/>
    </style:style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p-table">
      <style:paragraph-properties fo:text-align="right"/>
    </style:style>
    <style:style style:name="T622_1" style:family="text">
      <style:text-properties fo:font-size="8.5pt" style:font-size-asian="8.5pt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>
      <style:text-properties fo:font-size="8.5pt" style:font-size-asian="8.5pt"/>
    </style:style>
    <style:style style:name="Row118" style:family="table-row"/>
    <style:style style:name="Cell5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4" style:family="paragraph" style:parent-style-name="Standaard"/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5" style:family="paragraph" style:parent-style-name="p-table"/>
    <style:style style:name="T625_1" style:family="text">
      <style:text-properties fo:font-size="8.5pt" style:font-size-asian="8.5pt"/>
    </style:style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6" style:family="paragraph" style:parent-style-name="p-table">
      <style:paragraph-properties fo:text-align="right"/>
    </style:style>
    <style:style style:name="T626_1" style:family="text">
      <style:text-properties fo:font-size="8.5pt" style:font-size-asian="8.5pt"/>
    </style:style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>
      <style:paragraph-properties fo:text-align="right"/>
    </style:style>
    <style:style style:name="T627_1" style:family="text">
      <style:text-properties fo:font-size="8.5pt" style:font-size-asian="8.5pt"/>
    </style:style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>
      <style:text-properties fo:font-size="8.5pt" style:font-size-asian="8.5pt"/>
    </style:style>
    <style:style style:name="Row119" style:family="table-row"/>
    <style:style style:name="Cell5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9" style:family="paragraph" style:parent-style-name="Standaard"/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0" style:family="paragraph" style:parent-style-name="p-table"/>
    <style:style style:name="T630_1" style:family="text">
      <style:text-properties fo:font-size="8.5pt" style:font-size-asian="8.5pt"/>
    </style:style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1" style:family="paragraph" style:parent-style-name="p-table">
      <style:paragraph-properties fo:text-align="right"/>
    </style:style>
    <style:style style:name="T631_1" style:family="text">
      <style:text-properties fo:font-size="8.5pt" style:font-size-asian="8.5pt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2" style:family="paragraph" style:parent-style-name="p-table">
      <style:paragraph-properties fo:text-align="right"/>
    </style:style>
    <style:style style:name="T632_1" style:family="text">
      <style:text-properties fo:font-size="8.5pt" style:font-size-asian="8.5pt"/>
    </style:style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>
      <style:text-properties fo:font-size="8.5pt" style:font-size-asian="8.5pt"/>
    </style:style>
    <style:style style:name="Row120" style:family="table-row"/>
    <style:style style:name="Cell5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4" style:family="paragraph" style:parent-style-name="Standaard"/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5" style:family="paragraph" style:parent-style-name="p-table"/>
    <style:style style:name="T635_1" style:family="text" style:parent-style-name="Standaardalinea-lettertype">
      <style:text-properties fo:font-style="italic" style:font-style-asian="italic" fo:font-size="8.5pt" style:font-size-asian="8.5pt"/>
    </style:style>
    <style:style style:name="Cell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6" style:family="paragraph" style:parent-style-name="p-table">
      <style:paragraph-properties fo:text-align="right"/>
    </style:style>
    <style:style style:name="T636_1" style:family="text" style:parent-style-name="Standaardalinea-lettertype">
      <style:text-properties fo:font-style="italic" style:font-style-asian="italic" fo:font-size="8.5pt" style:font-size-asian="8.5pt"/>
    </style:style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 style:parent-style-name="Standaardalinea-lettertype">
      <style:text-properties fo:font-style="italic" style:font-style-asian="italic" fo:font-size="8.5pt" style:font-size-asian="8.5pt"/>
    </style:style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 style:parent-style-name="Standaardalinea-lettertype">
      <style:text-properties fo:font-style="italic" style:font-style-asian="italic" fo:font-size="8.5pt" style:font-size-asian="8.5pt"/>
    </style:style>
    <style:style style:name="Row121" style:family="table-row"/>
    <style:style style:name="Cell5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9" style:family="paragraph" style:parent-style-name="Standaard"/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0" style:family="paragraph" style:parent-style-name="p-table"/>
    <style:style style:name="T640_1" style:family="text">
      <style:text-properties fo:font-size="8.5pt" style:font-size-asian="8.5pt"/>
    </style:style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1" style:family="paragraph" style:parent-style-name="p-table">
      <style:paragraph-properties fo:text-align="right"/>
    </style:style>
    <style:style style:name="T641_1" style:family="text">
      <style:text-properties fo:font-size="8.5pt" style:font-size-asian="8.5pt"/>
    </style:style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>
      <style:text-properties fo:font-size="8.5pt" style:font-size-asian="8.5pt"/>
    </style:style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>
      <style:text-properties fo:font-size="8.5pt" style:font-size-asian="8.5pt"/>
    </style:style>
    <style:style style:name="Row122" style:family="table-row"/>
    <style:style style:name="Cell5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4" style:family="paragraph" style:parent-style-name="Standaard"/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5" style:family="paragraph" style:parent-style-name="p-table"/>
    <style:style style:name="T645_1" style:family="text">
      <style:text-properties fo:font-size="8.5pt" style:font-size-asian="8.5pt"/>
    </style:style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6" style:family="paragraph" style:parent-style-name="p-table">
      <style:paragraph-properties fo:text-align="right"/>
    </style:style>
    <style:style style:name="T646_1" style:family="text">
      <style:text-properties fo:font-size="8.5pt" style:font-size-asian="8.5pt"/>
    </style:style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p-table">
      <style:paragraph-properties fo:text-align="right"/>
    </style:style>
    <style:style style:name="T647_1" style:family="text">
      <style:text-properties fo:font-size="8.5pt" style:font-size-asian="8.5pt"/>
    </style:style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p-table">
      <style:paragraph-properties fo:text-align="right"/>
    </style:style>
    <style:style style:name="T648_1" style:family="text">
      <style:text-properties fo:font-size="8.5pt" style:font-size-asian="8.5pt"/>
    </style:style>
    <style:style style:name="Row123" style:family="table-row"/>
    <style:style style:name="Cell5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9" style:family="paragraph" style:parent-style-name="Standaard"/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0" style:family="paragraph" style:parent-style-name="p-table"/>
    <style:style style:name="T650_1" style:family="text" style:parent-style-name="Standaardalinea-lettertype">
      <style:text-properties fo:font-style="italic" style:font-style-asian="italic" fo:font-size="8.5pt" style:font-size-asian="8.5pt"/>
    </style:style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p-table">
      <style:paragraph-properties fo:text-align="right"/>
    </style:style>
    <style:style style:name="T651_1" style:family="text" style:parent-style-name="Standaardalinea-lettertype">
      <style:text-properties fo:font-style="italic" style:font-style-asian="italic" fo:font-size="8.5pt" style:font-size-asian="8.5pt"/>
    </style:style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p-table">
      <style:paragraph-properties fo:text-align="right"/>
    </style:style>
    <style:style style:name="T652_1" style:family="text" style:parent-style-name="Standaardalinea-lettertype">
      <style:text-properties fo:font-style="italic" style:font-style-asian="italic" fo:font-size="8.5pt" style:font-size-asian="8.5pt"/>
    </style:style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 style:parent-style-name="Standaardalinea-lettertype">
      <style:text-properties fo:font-style="italic" style:font-style-asian="italic" fo:font-size="8.5pt" style:font-size-asian="8.5pt"/>
    </style:style>
    <style:style style:name="Row124" style:family="table-row"/>
    <style:style style:name="Cell5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4" style:family="paragraph" style:parent-style-name="Standaard"/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5" style:family="paragraph" style:parent-style-name="p-table"/>
    <style:style style:name="T655_1" style:family="text">
      <style:text-properties fo:font-size="8.5pt" style:font-size-asian="8.5pt"/>
    </style:style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6" style:family="paragraph" style:parent-style-name="p-table">
      <style:paragraph-properties fo:text-align="right"/>
    </style:style>
    <style:style style:name="T656_1" style:family="text">
      <style:text-properties fo:font-size="8.5pt" style:font-size-asian="8.5pt"/>
    </style:style>
    <style:style style:name="Cell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>
      <style:paragraph-properties fo:text-align="right"/>
    </style:style>
    <style:style style:name="T657_1" style:family="text">
      <style:text-properties fo:font-size="8.5pt" style:font-size-asian="8.5pt"/>
    </style:style>
    <style:style style:name="Cell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>
      <style:text-properties fo:font-size="8.5pt" style:font-size-asian="8.5pt"/>
    </style:style>
    <style:style style:name="Row125" style:family="table-row"/>
    <style:style style:name="Cell5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9" style:family="paragraph" style:parent-style-name="Standaard"/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0" style:family="paragraph" style:parent-style-name="p-table"/>
    <style:style style:name="T660_1" style:family="text" style:parent-style-name="Standaardalinea-lettertype">
      <style:text-properties fo:font-style="italic" style:font-style-asian="italic" fo:font-size="8.5pt" style:font-size-asian="8.5pt"/>
    </style:style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1" style:family="paragraph" style:parent-style-name="p-table">
      <style:paragraph-properties fo:text-align="right"/>
    </style:style>
    <style:style style:name="T661_1" style:family="text" style:parent-style-name="Standaardalinea-lettertype">
      <style:text-properties fo:font-style="italic" style:font-style-asian="italic" fo:font-size="8.5pt" style:font-size-asian="8.5pt"/>
    </style:style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2" style:family="paragraph" style:parent-style-name="p-table">
      <style:paragraph-properties fo:text-align="right"/>
    </style:style>
    <style:style style:name="T662_1" style:family="text" style:parent-style-name="Standaardalinea-lettertype">
      <style:text-properties fo:font-style="italic" style:font-style-asian="italic" fo:font-size="8.5pt" style:font-size-asian="8.5pt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 style:parent-style-name="Standaardalinea-lettertype">
      <style:text-properties fo:font-style="italic" style:font-style-asian="italic" fo:font-size="8.5pt" style:font-size-asian="8.5pt"/>
    </style:style>
    <style:style style:name="Row126" style:family="table-row"/>
    <style:style style:name="Cell5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4" style:family="paragraph" style:parent-style-name="Standaard"/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p-table"/>
    <style:style style:name="T665_1" style:family="text">
      <style:text-properties fo:font-size="8.5pt" style:font-size-asian="8.5pt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6" style:family="paragraph" style:parent-style-name="p-table">
      <style:paragraph-properties fo:text-align="right"/>
    </style:style>
    <style:style style:name="T666_1" style:family="text">
      <style:text-properties fo:font-size="8.5pt" style:font-size-asian="8.5pt"/>
    </style:style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>
      <style:text-properties fo:font-size="8.5pt" style:font-size-asian="8.5pt"/>
    </style:style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p-table">
      <style:paragraph-properties fo:text-align="right"/>
    </style:style>
    <style:style style:name="T668_1" style:family="text">
      <style:text-properties fo:font-size="8.5pt" style:font-size-asian="8.5pt"/>
    </style:style>
    <style:style style:name="Row127" style:family="table-row"/>
    <style:style style:name="Cell5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9" style:family="paragraph" style:parent-style-name="p-table"/>
    <style:style style:name="T669_1" style:family="text" style:parent-style-name="Standaardalinea-lettertype">
      <style:text-properties fo:font-size="8.5pt" style:font-size-asian="8.5pt" fo:font-weight="bold" style:font-weight-asian="bold"/>
    </style:style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0" style:family="paragraph" style:parent-style-name="p-table"/>
    <style:style style:name="T670_1" style:family="text" style:parent-style-name="Standaardalinea-lettertype">
      <style:text-properties fo:font-size="8.5pt" style:font-size-asian="8.5pt" fo:font-weight="bold" style:font-weight-asian="bold"/>
    </style:style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1" style:family="paragraph" style:parent-style-name="p-table">
      <style:paragraph-properties fo:text-align="right"/>
    </style:style>
    <style:style style:name="T671_1" style:family="text" style:parent-style-name="Standaardalinea-lettertype">
      <style:text-properties fo:font-size="8.5pt" style:font-size-asian="8.5pt" fo:font-weight="bold" style:font-weight-asian="bold"/>
    </style:style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2" style:family="paragraph" style:parent-style-name="p-table">
      <style:paragraph-properties fo:text-align="right"/>
    </style:style>
    <style:style style:name="T672_1" style:family="text" style:parent-style-name="Standaardalinea-lettertype">
      <style:text-properties fo:font-size="8.5pt" style:font-size-asian="8.5pt" fo:font-weight="bold" style:font-weight-asian="bold"/>
    </style:style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 style:parent-style-name="Standaardalinea-lettertype">
      <style:text-properties fo:font-size="8.5pt" style:font-size-asian="8.5pt" fo:font-weight="bold" style:font-weight-asian="bold"/>
    </style:style>
    <style:style style:name="Row128" style:family="table-row"/>
    <style:style style:name="Cell5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4" style:family="paragraph" style:parent-style-name="Standaard"/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p-table"/>
    <style:style style:name="T675_1" style:family="text" style:parent-style-name="Standaardalinea-lettertype">
      <style:text-properties fo:font-style="italic" style:font-style-asian="italic" fo:font-size="8.5pt" style:font-size-asian="8.5pt"/>
    </style:style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6" style:family="paragraph" style:parent-style-name="p-table">
      <style:paragraph-properties fo:text-align="right"/>
    </style:style>
    <style:style style:name="T676_1" style:family="text" style:parent-style-name="Standaardalinea-lettertype">
      <style:text-properties fo:font-style="italic" style:font-style-asian="italic" fo:font-size="8.5pt" style:font-size-asian="8.5pt"/>
    </style:style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p-table">
      <style:paragraph-properties fo:text-align="right"/>
    </style:style>
    <style:style style:name="T677_1" style:family="text" style:parent-style-name="Standaardalinea-lettertype">
      <style:text-properties fo:font-style="italic" style:font-style-asian="italic" fo:font-size="8.5pt" style:font-size-asian="8.5pt"/>
    </style:style>
    <style:style style:name="T677_2" style:family="text" style:parent-style-name="Standaardalinea-lettertype">
      <style:text-properties fo:font-style="italic" style:font-style-asian="italic" fo:font-size="8.5pt" style:font-size-asian="8.5pt"/>
    </style:style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p-table">
      <style:paragraph-properties fo:text-align="right"/>
    </style:style>
    <style:style style:name="T678_1" style:family="text" style:parent-style-name="Standaardalinea-lettertype">
      <style:text-properties fo:font-style="italic" style:font-style-asian="italic" fo:font-size="8.5pt" style:font-size-asian="8.5pt"/>
    </style:style>
    <style:style style:name="Row129" style:family="table-row"/>
    <style:style style:name="Cell5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9" style:family="paragraph" style:parent-style-name="Standaard"/>
    <style:style style:name="Cell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p-table"/>
    <style:style style:name="T680_1" style:family="text">
      <style:text-properties fo:font-size="8.5pt" style:font-size-asian="8.5pt"/>
    </style:style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1" style:family="paragraph" style:parent-style-name="p-table">
      <style:paragraph-properties fo:text-align="right"/>
    </style:style>
    <style:style style:name="T681_1" style:family="text">
      <style:text-properties fo:font-size="8.5pt" style:font-size-asian="8.5pt"/>
    </style:style>
    <style:style style:name="Cell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2" style:family="paragraph" style:parent-style-name="p-table">
      <style:paragraph-properties fo:text-align="right"/>
    </style:style>
    <style:style style:name="T682_1" style:family="text">
      <style:text-properties fo:font-size="8.5pt" style:font-size-asian="8.5pt"/>
    </style:style>
    <style:style style:name="Cell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3" style:family="paragraph" style:parent-style-name="p-table">
      <style:paragraph-properties fo:text-align="right"/>
    </style:style>
    <style:style style:name="T683_1" style:family="text">
      <style:text-properties fo:font-size="8.5pt" style:font-size-asian="8.5pt"/>
    </style:style>
    <style:style style:name="Row130" style:family="table-row"/>
    <style:style style:name="Cell5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4" style:family="paragraph" style:parent-style-name="Standaard"/>
    <style:style style:name="Cell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5" style:family="paragraph" style:parent-style-name="p-table"/>
    <style:style style:name="T685_1" style:family="text">
      <style:text-properties fo:font-size="8.5pt" style:font-size-asian="8.5pt"/>
    </style:style>
    <style:style style:name="Cell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6" style:family="paragraph" style:parent-style-name="p-table">
      <style:paragraph-properties fo:text-align="right"/>
    </style:style>
    <style:style style:name="T686_1" style:family="text">
      <style:text-properties fo:font-size="8.5pt" style:font-size-asian="8.5pt"/>
    </style:style>
    <style:style style:name="Cell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7" style:family="paragraph" style:parent-style-name="p-table">
      <style:paragraph-properties fo:text-align="right"/>
    </style:style>
    <style:style style:name="T687_1" style:family="text">
      <style:text-properties fo:font-size="8.5pt" style:font-size-asian="8.5pt"/>
    </style:style>
    <style:style style:name="Cell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>
      <style:text-properties fo:font-size="8.5pt" style:font-size-asian="8.5pt"/>
    </style:style>
    <style:style style:name="Row131" style:family="table-row"/>
    <style:style style:name="Cell5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9" style:family="paragraph" style:parent-style-name="Standaard"/>
    <style:style style:name="Cell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0" style:family="paragraph" style:parent-style-name="p-table"/>
    <style:style style:name="T690_1" style:family="text" style:parent-style-name="Standaardalinea-lettertype">
      <style:text-properties fo:font-style="italic" style:font-style-asian="italic" fo:font-size="8.5pt" style:font-size-asian="8.5pt"/>
    </style:style>
    <style:style style:name="T690_2" style:family="text" style:parent-style-name="Standaardalinea-lettertype">
      <style:text-properties fo:font-style="italic" style:font-style-asian="italic" fo:font-size="8.5pt" style:font-size-asian="8.5pt"/>
    </style:style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1" style:family="paragraph" style:parent-style-name="p-table">
      <style:paragraph-properties fo:text-align="right"/>
    </style:style>
    <style:style style:name="T691_1" style:family="text" style:parent-style-name="Standaardalinea-lettertype">
      <style:text-properties fo:font-style="italic" style:font-style-asian="italic" fo:font-size="8.5pt" style:font-size-asian="8.5pt"/>
    </style:style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2" style:family="paragraph" style:parent-style-name="p-table">
      <style:paragraph-properties fo:text-align="right"/>
    </style:style>
    <style:style style:name="T692_1" style:family="text" style:parent-style-name="Standaardalinea-lettertype">
      <style:text-properties fo:font-style="italic" style:font-style-asian="italic" fo:font-size="8.5pt" style:font-size-asian="8.5pt"/>
    </style:style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3" style:family="paragraph" style:parent-style-name="p-table">
      <style:paragraph-properties fo:text-align="right"/>
    </style:style>
    <style:style style:name="T693_1" style:family="text" style:parent-style-name="Standaardalinea-lettertype">
      <style:text-properties fo:font-style="italic" style:font-style-asian="italic" fo:font-size="8.5pt" style:font-size-asian="8.5pt"/>
    </style:style>
    <style:style style:name="Row132" style:family="table-row"/>
    <style:style style:name="Cell5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4" style:family="paragraph" style:parent-style-name="Standaard"/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5" style:family="paragraph" style:parent-style-name="p-table"/>
    <style:style style:name="T695_1" style:family="text">
      <style:text-properties fo:font-size="8.5pt" style:font-size-asian="8.5pt"/>
    </style:style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6" style:family="paragraph" style:parent-style-name="p-table">
      <style:paragraph-properties fo:text-align="right"/>
    </style:style>
    <style:style style:name="T696_1" style:family="text">
      <style:text-properties fo:font-size="8.5pt" style:font-size-asian="8.5pt"/>
    </style:style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7" style:family="paragraph" style:parent-style-name="p-table">
      <style:paragraph-properties fo:text-align="right"/>
    </style:style>
    <style:style style:name="T697_1" style:family="text">
      <style:text-properties fo:font-size="8.5pt" style:font-size-asian="8.5pt"/>
    </style:style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8" style:family="paragraph" style:parent-style-name="p-table">
      <style:paragraph-properties fo:text-align="right"/>
    </style:style>
    <style:style style:name="T698_1" style:family="text">
      <style:text-properties fo:font-size="8.5pt" style:font-size-asian="8.5pt"/>
    </style:style>
    <style:style style:name="Row133" style:family="table-row"/>
    <style:style style:name="Cell5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9" style:family="paragraph" style:parent-style-name="Standaard"/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0" style:family="paragraph" style:parent-style-name="p-table"/>
    <style:style style:name="T700_1" style:family="text">
      <style:text-properties fo:font-size="8.5pt" style:font-size-asian="8.5pt"/>
    </style:style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1" style:family="paragraph" style:parent-style-name="p-table">
      <style:paragraph-properties fo:text-align="right"/>
    </style:style>
    <style:style style:name="T701_1" style:family="text">
      <style:text-properties fo:font-size="8.5pt" style:font-size-asian="8.5pt"/>
    </style:style>
    <style:style style:name="Cell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2" style:family="paragraph" style:parent-style-name="p-table">
      <style:paragraph-properties fo:text-align="right"/>
    </style:style>
    <style:style style:name="T702_1" style:family="text">
      <style:text-properties fo:font-size="8.5pt" style:font-size-asian="8.5pt"/>
    </style:style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3" style:family="paragraph" style:parent-style-name="p-table">
      <style:paragraph-properties fo:text-align="right"/>
    </style:style>
    <style:style style:name="T703_1" style:family="text">
      <style:text-properties fo:font-size="8.5pt" style:font-size-asian="8.5pt"/>
    </style:style>
    <style:style style:name="Row134" style:family="table-row"/>
    <style:style style:name="Cell5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4" style:family="paragraph" style:parent-style-name="Standaard"/>
    <style:style style:name="Cell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5" style:family="paragraph" style:parent-style-name="p-table"/>
    <style:style style:name="T705_1" style:family="text">
      <style:text-properties fo:font-size="8.5pt" style:font-size-asian="8.5pt"/>
    </style:style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6" style:family="paragraph" style:parent-style-name="p-table">
      <style:paragraph-properties fo:text-align="right"/>
    </style:style>
    <style:style style:name="T706_1" style:family="text">
      <style:text-properties fo:font-size="8.5pt" style:font-size-asian="8.5pt"/>
    </style:style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7" style:family="paragraph" style:parent-style-name="p-table">
      <style:paragraph-properties fo:text-align="right"/>
    </style:style>
    <style:style style:name="T707_1" style:family="text">
      <style:text-properties fo:font-size="8.5pt" style:font-size-asian="8.5pt"/>
    </style:style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8" style:family="paragraph" style:parent-style-name="p-table">
      <style:paragraph-properties fo:text-align="right"/>
    </style:style>
    <style:style style:name="T708_1" style:family="text">
      <style:text-properties fo:font-size="8.5pt" style:font-size-asian="8.5pt"/>
    </style:style>
    <style:style style:name="Row135" style:family="table-row"/>
    <style:style style:name="Cell5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9" style:family="paragraph" style:parent-style-name="Standaard"/>
    <style:style style:name="Cell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0" style:family="paragraph" style:parent-style-name="p-table"/>
    <style:style style:name="T710_1" style:family="text" style:parent-style-name="Standaardalinea-lettertype">
      <style:text-properties fo:font-style="italic" style:font-style-asian="italic" fo:font-size="8.5pt" style:font-size-asian="8.5pt"/>
    </style:style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1" style:family="paragraph" style:parent-style-name="p-table">
      <style:paragraph-properties fo:text-align="right"/>
    </style:style>
    <style:style style:name="T711_1" style:family="text" style:parent-style-name="Standaardalinea-lettertype">
      <style:text-properties fo:font-style="italic" style:font-style-asian="italic" fo:font-size="8.5pt" style:font-size-asian="8.5pt"/>
    </style:style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2" style:family="paragraph" style:parent-style-name="p-table">
      <style:paragraph-properties fo:text-align="right"/>
    </style:style>
    <style:style style:name="T712_1" style:family="text" style:parent-style-name="Standaardalinea-lettertype">
      <style:text-properties fo:font-style="italic" style:font-style-asian="italic" fo:font-size="8.5pt" style:font-size-asian="8.5pt"/>
    </style:style>
    <style:style style:name="Cell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3" style:family="paragraph" style:parent-style-name="p-table">
      <style:paragraph-properties fo:text-align="right"/>
    </style:style>
    <style:style style:name="T713_1" style:family="text" style:parent-style-name="Standaardalinea-lettertype">
      <style:text-properties fo:font-style="italic" style:font-style-asian="italic" fo:font-size="8.5pt" style:font-size-asian="8.5pt"/>
    </style:style>
    <style:style style:name="Row136" style:family="table-row"/>
    <style:style style:name="Cell5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4" style:family="paragraph" style:parent-style-name="Standaard"/>
    <style:style style:name="Cell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5" style:family="paragraph" style:parent-style-name="p-table"/>
    <style:style style:name="T715_1" style:family="text">
      <style:text-properties fo:font-size="8.5pt" style:font-size-asian="8.5pt"/>
    </style:style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6" style:family="paragraph" style:parent-style-name="p-table">
      <style:paragraph-properties fo:text-align="right"/>
    </style:style>
    <style:style style:name="T716_1" style:family="text">
      <style:text-properties fo:font-size="8.5pt" style:font-size-asian="8.5pt"/>
    </style:style>
    <style:style style:name="Cell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7" style:family="paragraph" style:parent-style-name="p-table">
      <style:paragraph-properties fo:text-align="right"/>
    </style:style>
    <style:style style:name="T717_1" style:family="text">
      <style:text-properties fo:font-size="8.5pt" style:font-size-asian="8.5pt"/>
    </style:style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8" style:family="paragraph" style:parent-style-name="p-table">
      <style:paragraph-properties fo:text-align="right"/>
    </style:style>
    <style:style style:name="T718_1" style:family="text">
      <style:text-properties fo:font-size="8.5pt" style:font-size-asian="8.5pt"/>
    </style:style>
    <style:style style:name="Row137" style:family="table-row"/>
    <style:style style:name="Cell6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9" style:family="paragraph" style:parent-style-name="Standaard"/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0" style:family="paragraph" style:parent-style-name="p-table"/>
    <style:style style:name="T720_1" style:family="text" style:parent-style-name="Standaardalinea-lettertype">
      <style:text-properties fo:font-style="italic" style:font-style-asian="italic" fo:font-size="8.5pt" style:font-size-asian="8.5pt"/>
    </style:style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1" style:family="paragraph" style:parent-style-name="p-table">
      <style:paragraph-properties fo:text-align="right"/>
    </style:style>
    <style:style style:name="T721_1" style:family="text" style:parent-style-name="Standaardalinea-lettertype">
      <style:text-properties fo:font-style="italic" style:font-style-asian="italic" fo:font-size="8.5pt" style:font-size-asian="8.5pt"/>
    </style:style>
    <style:style style:name="Cell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2" style:family="paragraph" style:parent-style-name="p-table">
      <style:paragraph-properties fo:text-align="right"/>
    </style:style>
    <style:style style:name="T722_1" style:family="text" style:parent-style-name="Standaardalinea-lettertype">
      <style:text-properties fo:font-style="italic" style:font-style-asian="italic" fo:font-size="8.5pt" style:font-size-asian="8.5pt"/>
    </style:style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3" style:family="paragraph" style:parent-style-name="p-table">
      <style:paragraph-properties fo:text-align="right"/>
    </style:style>
    <style:style style:name="T723_1" style:family="text" style:parent-style-name="Standaardalinea-lettertype">
      <style:text-properties fo:font-style="italic" style:font-style-asian="italic" fo:font-size="8.5pt" style:font-size-asian="8.5pt"/>
    </style:style>
    <style:style style:name="Row138" style:family="table-row"/>
    <style:style style:name="Cell6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4" style:family="paragraph" style:parent-style-name="Standaard"/>
    <style:style style:name="Cell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5" style:family="paragraph" style:parent-style-name="p-table"/>
    <style:style style:name="T725_1" style:family="text">
      <style:text-properties fo:font-size="8.5pt" style:font-size-asian="8.5pt"/>
    </style:style>
    <style:style style:name="Cell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6" style:family="paragraph" style:parent-style-name="p-table">
      <style:paragraph-properties fo:text-align="right"/>
    </style:style>
    <style:style style:name="T726_1" style:family="text">
      <style:text-properties fo:font-size="8.5pt" style:font-size-asian="8.5pt"/>
    </style:style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7" style:family="paragraph" style:parent-style-name="p-table">
      <style:paragraph-properties fo:text-align="right"/>
    </style:style>
    <style:style style:name="T727_1" style:family="text">
      <style:text-properties fo:font-size="8.5pt" style:font-size-asian="8.5pt"/>
    </style:style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8" style:family="paragraph" style:parent-style-name="p-table">
      <style:paragraph-properties fo:text-align="right"/>
    </style:style>
    <style:style style:name="T728_1" style:family="text">
      <style:text-properties fo:font-size="8.5pt" style:font-size-asian="8.5pt"/>
    </style:style>
    <style:style style:name="Row139" style:family="table-row"/>
    <style:style style:name="Cell6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9" style:family="paragraph" style:parent-style-name="Standaard"/>
    <style:style style:name="Cell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0" style:family="paragraph" style:parent-style-name="p-table"/>
    <style:style style:name="T730_1" style:family="text" style:parent-style-name="Standaardalinea-lettertype">
      <style:text-properties fo:font-style="italic" style:font-style-asian="italic" fo:font-size="8.5pt" style:font-size-asian="8.5pt"/>
    </style:style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1" style:family="paragraph" style:parent-style-name="p-table">
      <style:paragraph-properties fo:text-align="right"/>
    </style:style>
    <style:style style:name="T731_1" style:family="text" style:parent-style-name="Standaardalinea-lettertype">
      <style:text-properties fo:font-style="italic" style:font-style-asian="italic" fo:font-size="8.5pt" style:font-size-asian="8.5pt"/>
    </style:style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2" style:family="paragraph" style:parent-style-name="p-table">
      <style:paragraph-properties fo:text-align="right"/>
    </style:style>
    <style:style style:name="T732_1" style:family="text" style:parent-style-name="Standaardalinea-lettertype">
      <style:text-properties fo:font-style="italic" style:font-style-asian="italic" fo:font-size="8.5pt" style:font-size-asian="8.5pt"/>
    </style:style>
    <style:style style:name="Cell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3" style:family="paragraph" style:parent-style-name="p-table">
      <style:paragraph-properties fo:text-align="right"/>
    </style:style>
    <style:style style:name="T733_1" style:family="text" style:parent-style-name="Standaardalinea-lettertype">
      <style:text-properties fo:font-style="italic" style:font-style-asian="italic" fo:font-size="8.5pt" style:font-size-asian="8.5pt"/>
    </style:style>
    <style:style style:name="Row140" style:family="table-row"/>
    <style:style style:name="Cell6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4" style:family="paragraph" style:parent-style-name="Standaard"/>
    <style:style style:name="Cell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5" style:family="paragraph" style:parent-style-name="p-table"/>
    <style:style style:name="T735_1" style:family="text">
      <style:text-properties fo:font-size="8.5pt" style:font-size-asian="8.5pt"/>
    </style:style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6" style:family="paragraph" style:parent-style-name="p-table">
      <style:paragraph-properties fo:text-align="right"/>
    </style:style>
    <style:style style:name="T736_1" style:family="text">
      <style:text-properties fo:font-size="8.5pt" style:font-size-asian="8.5pt"/>
    </style:style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7" style:family="paragraph" style:parent-style-name="p-table">
      <style:paragraph-properties fo:text-align="right"/>
    </style:style>
    <style:style style:name="T737_1" style:family="text">
      <style:text-properties fo:font-size="8.5pt" style:font-size-asian="8.5pt"/>
    </style:style>
    <style:style style:name="Cell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8" style:family="paragraph" style:parent-style-name="p-table">
      <style:paragraph-properties fo:text-align="right"/>
    </style:style>
    <style:style style:name="T738_1" style:family="text">
      <style:text-properties fo:font-size="8.5pt" style:font-size-asian="8.5pt"/>
    </style:style>
    <style:style style:name="Row141" style:family="table-row"/>
    <style:style style:name="Cell6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9" style:family="paragraph" style:parent-style-name="p-table"/>
    <style:style style:name="T739_1" style:family="text" style:parent-style-name="Standaardalinea-lettertype">
      <style:text-properties fo:font-size="8.5pt" style:font-size-asian="8.5pt" fo:font-weight="bold" style:font-weight-asian="bold"/>
    </style:style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p-table"/>
    <style:style style:name="T740_1" style:family="text" style:parent-style-name="Standaardalinea-lettertype">
      <style:text-properties fo:font-size="8.5pt" style:font-size-asian="8.5pt" fo:font-weight="bold" style:font-weight-asian="bold"/>
    </style:style>
    <style:style style:name="Cell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1" style:family="paragraph" style:parent-style-name="p-table">
      <style:paragraph-properties fo:text-align="right"/>
    </style:style>
    <style:style style:name="T741_1" style:family="text" style:parent-style-name="Standaardalinea-lettertype">
      <style:text-properties fo:font-size="8.5pt" style:font-size-asian="8.5pt" fo:font-weight="bold" style:font-weight-asian="bold"/>
    </style:style>
    <style:style style:name="Cell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2" style:family="paragraph" style:parent-style-name="p-table">
      <style:paragraph-properties fo:text-align="right"/>
    </style:style>
    <style:style style:name="T742_1" style:family="text" style:parent-style-name="Standaardalinea-lettertype">
      <style:text-properties fo:font-size="8.5pt" style:font-size-asian="8.5pt" fo:font-weight="bold" style:font-weight-asian="bold"/>
    </style:style>
    <style:style style:name="T742_2" style:family="text" style:parent-style-name="Standaardalinea-lettertype">
      <style:text-properties fo:font-size="8.5pt" style:font-size-asian="8.5pt" fo:font-weight="bold" style:font-weight-asian="bold"/>
    </style:style>
    <style:style style:name="Cell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3" style:family="paragraph" style:parent-style-name="p-table">
      <style:paragraph-properties fo:text-align="right"/>
    </style:style>
    <style:style style:name="T743_1" style:family="text" style:parent-style-name="Standaardalinea-lettertype">
      <style:text-properties fo:font-size="8.5pt" style:font-size-asian="8.5pt" fo:font-weight="bold" style:font-weight-asian="bold"/>
    </style:style>
    <style:style style:name="Row142" style:family="table-row"/>
    <style:style style:name="Cell6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4" style:family="paragraph" style:parent-style-name="Standaard"/>
    <style:style style:name="Cell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5" style:family="paragraph" style:parent-style-name="p-table"/>
    <style:style style:name="T745_1" style:family="text" style:parent-style-name="Standaardalinea-lettertype">
      <style:text-properties fo:font-style="italic" style:font-style-asian="italic" fo:font-size="8.5pt" style:font-size-asian="8.5pt"/>
    </style:style>
    <style:style style:name="Cell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6" style:family="paragraph" style:parent-style-name="p-table">
      <style:paragraph-properties fo:text-align="right"/>
    </style:style>
    <style:style style:name="T746_1" style:family="text" style:parent-style-name="Standaardalinea-lettertype">
      <style:text-properties fo:font-style="italic" style:font-style-asian="italic" fo:font-size="8.5pt" style:font-size-asian="8.5pt"/>
    </style:style>
    <style:style style:name="Cell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7" style:family="paragraph" style:parent-style-name="p-table">
      <style:paragraph-properties fo:text-align="right"/>
    </style:style>
    <style:style style:name="T747_1" style:family="text" style:parent-style-name="Standaardalinea-lettertype">
      <style:text-properties fo:font-style="italic" style:font-style-asian="italic" fo:font-size="8.5pt" style:font-size-asian="8.5pt"/>
    </style:style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8" style:family="paragraph" style:parent-style-name="p-table">
      <style:paragraph-properties fo:text-align="right"/>
    </style:style>
    <style:style style:name="T748_1" style:family="text" style:parent-style-name="Standaardalinea-lettertype">
      <style:text-properties fo:font-style="italic" style:font-style-asian="italic" fo:font-size="8.5pt" style:font-size-asian="8.5pt"/>
    </style:style>
    <style:style style:name="Row143" style:family="table-row"/>
    <style:style style:name="Cell6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9" style:family="paragraph" style:parent-style-name="Standaard"/>
    <style:style style:name="Cell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0" style:family="paragraph" style:parent-style-name="p-table"/>
    <style:style style:name="T750_1" style:family="text">
      <style:text-properties fo:font-size="8.5pt" style:font-size-asian="8.5pt"/>
    </style:style>
    <style:style style:name="Cell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>
      <style:paragraph-properties fo:text-align="right"/>
    </style:style>
    <style:style style:name="T751_1" style:family="text">
      <style:text-properties fo:font-size="8.5pt" style:font-size-asian="8.5pt"/>
    </style:style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p-table">
      <style:paragraph-properties fo:text-align="right"/>
    </style:style>
    <style:style style:name="T752_1" style:family="text">
      <style:text-properties fo:font-size="8.5pt" style:font-size-asian="8.5pt"/>
    </style:style>
    <style:style style:name="Cell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3" style:family="paragraph" style:parent-style-name="p-table">
      <style:paragraph-properties fo:text-align="right"/>
    </style:style>
    <style:style style:name="T753_1" style:family="text">
      <style:text-properties fo:font-size="8.5pt" style:font-size-asian="8.5pt"/>
    </style:style>
    <style:style style:name="Row144" style:family="table-row"/>
    <style:style style:name="Cell6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4" style:family="paragraph" style:parent-style-name="Standaard"/>
    <style:style style:name="Cell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5" style:family="paragraph" style:parent-style-name="p-table"/>
    <style:style style:name="T755_1" style:family="text">
      <style:text-properties fo:font-size="8.5pt" style:font-size-asian="8.5pt"/>
    </style:style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6" style:family="paragraph" style:parent-style-name="p-table">
      <style:paragraph-properties fo:text-align="right"/>
    </style:style>
    <style:style style:name="T756_1" style:family="text">
      <style:text-properties fo:font-size="8.5pt" style:font-size-asian="8.5pt"/>
    </style:style>
    <style:style style:name="Cell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7" style:family="paragraph" style:parent-style-name="p-table">
      <style:paragraph-properties fo:text-align="right"/>
    </style:style>
    <style:style style:name="T757_1" style:family="text">
      <style:text-properties fo:font-size="8.5pt" style:font-size-asian="8.5pt"/>
    </style:style>
    <style:style style:name="Cell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8" style:family="paragraph" style:parent-style-name="p-table">
      <style:paragraph-properties fo:text-align="right"/>
    </style:style>
    <style:style style:name="T758_1" style:family="text">
      <style:text-properties fo:font-size="8.5pt" style:font-size-asian="8.5pt"/>
    </style:style>
    <style:style style:name="Row145" style:family="table-row"/>
    <style:style style:name="Cell6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9" style:family="paragraph" style:parent-style-name="Standaard"/>
    <style:style style:name="Cell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0" style:family="paragraph" style:parent-style-name="p-table"/>
    <style:style style:name="T760_1" style:family="text">
      <style:text-properties fo:font-size="8.5pt" style:font-size-asian="8.5pt"/>
    </style:style>
    <style:style style:name="Cell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1" style:family="paragraph" style:parent-style-name="p-table">
      <style:paragraph-properties fo:text-align="right"/>
    </style:style>
    <style:style style:name="T761_1" style:family="text">
      <style:text-properties fo:font-size="8.5pt" style:font-size-asian="8.5pt"/>
    </style:style>
    <style:style style:name="Cell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2" style:family="paragraph" style:parent-style-name="p-table">
      <style:paragraph-properties fo:text-align="right"/>
    </style:style>
    <style:style style:name="T762_1" style:family="text">
      <style:text-properties fo:font-size="8.5pt" style:font-size-asian="8.5pt"/>
    </style:style>
    <style:style style:name="Cell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3" style:family="paragraph" style:parent-style-name="p-table">
      <style:paragraph-properties fo:text-align="right"/>
    </style:style>
    <style:style style:name="T763_1" style:family="text">
      <style:text-properties fo:font-size="8.5pt" style:font-size-asian="8.5pt"/>
    </style:style>
    <style:style style:name="Row146" style:family="table-row"/>
    <style:style style:name="Cell6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4" style:family="paragraph" style:parent-style-name="Standaard"/>
    <style:style style:name="Cell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5" style:family="paragraph" style:parent-style-name="p-table"/>
    <style:style style:name="T765_1" style:family="text">
      <style:text-properties fo:font-size="8.5pt" style:font-size-asian="8.5pt"/>
    </style:style>
    <style:style style:name="Cell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6" style:family="paragraph" style:parent-style-name="p-table">
      <style:paragraph-properties fo:text-align="right"/>
    </style:style>
    <style:style style:name="T766_1" style:family="text">
      <style:text-properties fo:font-size="8.5pt" style:font-size-asian="8.5pt"/>
    </style:style>
    <style:style style:name="Cell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7" style:family="paragraph" style:parent-style-name="p-table">
      <style:paragraph-properties fo:text-align="right"/>
    </style:style>
    <style:style style:name="T767_1" style:family="text">
      <style:text-properties fo:font-size="8.5pt" style:font-size-asian="8.5pt"/>
    </style:style>
    <style:style style:name="Cell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8" style:family="paragraph" style:parent-style-name="p-table">
      <style:paragraph-properties fo:text-align="right"/>
    </style:style>
    <style:style style:name="T768_1" style:family="text">
      <style:text-properties fo:font-size="8.5pt" style:font-size-asian="8.5pt"/>
    </style:style>
    <style:style style:name="Row147" style:family="table-row"/>
    <style:style style:name="Cell6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9" style:family="paragraph" style:parent-style-name="Standaard"/>
    <style:style style:name="Cell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0" style:family="paragraph" style:parent-style-name="p-table"/>
    <style:style style:name="T770_1" style:family="text">
      <style:text-properties fo:font-size="8.5pt" style:font-size-asian="8.5pt"/>
    </style:style>
    <style:style style:name="Cell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1" style:family="paragraph" style:parent-style-name="p-table">
      <style:paragraph-properties fo:text-align="right"/>
    </style:style>
    <style:style style:name="T771_1" style:family="text">
      <style:text-properties fo:font-size="8.5pt" style:font-size-asian="8.5pt"/>
    </style:style>
    <style:style style:name="Cell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2" style:family="paragraph" style:parent-style-name="p-table">
      <style:paragraph-properties fo:text-align="right"/>
    </style:style>
    <style:style style:name="T772_1" style:family="text">
      <style:text-properties fo:font-size="8.5pt" style:font-size-asian="8.5pt"/>
    </style:style>
    <style:style style:name="Cell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3" style:family="paragraph" style:parent-style-name="p-table">
      <style:paragraph-properties fo:text-align="right"/>
    </style:style>
    <style:style style:name="T773_1" style:family="text">
      <style:text-properties fo:font-size="8.5pt" style:font-size-asian="8.5pt"/>
    </style:style>
    <style:style style:name="Row148" style:family="table-row"/>
    <style:style style:name="Cell6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4" style:family="paragraph" style:parent-style-name="Standaard"/>
    <style:style style:name="Cell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5" style:family="paragraph" style:parent-style-name="p-table"/>
    <style:style style:name="T775_1" style:family="text">
      <style:text-properties fo:font-size="8.5pt" style:font-size-asian="8.5pt"/>
    </style:style>
    <style:style style:name="Cell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6" style:family="paragraph" style:parent-style-name="p-table">
      <style:paragraph-properties fo:text-align="right"/>
    </style:style>
    <style:style style:name="T776_1" style:family="text">
      <style:text-properties fo:font-size="8.5pt" style:font-size-asian="8.5pt"/>
    </style:style>
    <style:style style:name="Cell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7" style:family="paragraph" style:parent-style-name="p-table">
      <style:paragraph-properties fo:text-align="right"/>
    </style:style>
    <style:style style:name="T777_1" style:family="text">
      <style:text-properties fo:font-size="8.5pt" style:font-size-asian="8.5pt"/>
    </style:style>
    <style:style style:name="Cell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8" style:family="paragraph" style:parent-style-name="p-table">
      <style:paragraph-properties fo:text-align="right"/>
    </style:style>
    <style:style style:name="T778_1" style:family="text">
      <style:text-properties fo:font-size="8.5pt" style:font-size-asian="8.5pt"/>
    </style:style>
    <style:style style:name="Row149" style:family="table-row"/>
    <style:style style:name="Cell6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9" style:family="paragraph" style:parent-style-name="Standaard"/>
    <style:style style:name="Cell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0" style:family="paragraph" style:parent-style-name="p-table"/>
    <style:style style:name="T780_1" style:family="text">
      <style:text-properties fo:font-size="8.5pt" style:font-size-asian="8.5pt"/>
    </style:style>
    <style:style style:name="Cell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1" style:family="paragraph" style:parent-style-name="p-table">
      <style:paragraph-properties fo:text-align="right"/>
    </style:style>
    <style:style style:name="T781_1" style:family="text">
      <style:text-properties fo:font-size="8.5pt" style:font-size-asian="8.5pt"/>
    </style:style>
    <style:style style:name="Cell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2" style:family="paragraph" style:parent-style-name="p-table">
      <style:paragraph-properties fo:text-align="right"/>
    </style:style>
    <style:style style:name="T782_1" style:family="text">
      <style:text-properties fo:font-size="8.5pt" style:font-size-asian="8.5pt"/>
    </style:style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3" style:family="paragraph" style:parent-style-name="p-table">
      <style:paragraph-properties fo:text-align="right"/>
    </style:style>
    <style:style style:name="T783_1" style:family="text">
      <style:text-properties fo:font-size="8.5pt" style:font-size-asian="8.5pt"/>
    </style:style>
    <style:style style:name="Row150" style:family="table-row"/>
    <style:style style:name="Cell6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4" style:family="paragraph" style:parent-style-name="Standaard"/>
    <style:style style:name="Cell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5" style:family="paragraph" style:parent-style-name="p-table"/>
    <style:style style:name="T785_1" style:family="text">
      <style:text-properties fo:font-size="8.5pt" style:font-size-asian="8.5pt"/>
    </style:style>
    <style:style style:name="Cell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6" style:family="paragraph" style:parent-style-name="p-table">
      <style:paragraph-properties fo:text-align="right"/>
    </style:style>
    <style:style style:name="T786_1" style:family="text">
      <style:text-properties fo:font-size="8.5pt" style:font-size-asian="8.5pt"/>
    </style:style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7" style:family="paragraph" style:parent-style-name="p-table">
      <style:paragraph-properties fo:text-align="right"/>
    </style:style>
    <style:style style:name="T787_1" style:family="text">
      <style:text-properties fo:font-size="8.5pt" style:font-size-asian="8.5pt"/>
    </style:style>
    <style:style style:name="Cell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8" style:family="paragraph" style:parent-style-name="p-table">
      <style:paragraph-properties fo:text-align="right"/>
    </style:style>
    <style:style style:name="T788_1" style:family="text">
      <style:text-properties fo:font-size="8.5pt" style:font-size-asian="8.5pt"/>
    </style:style>
    <style:style style:name="Row151" style:family="table-row"/>
    <style:style style:name="Cell6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9" style:family="paragraph" style:parent-style-name="Standaard"/>
    <style:style style:name="Cell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0" style:family="paragraph" style:parent-style-name="p-table"/>
    <style:style style:name="T790_1" style:family="text">
      <style:text-properties fo:font-size="8.5pt" style:font-size-asian="8.5pt"/>
    </style:style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1" style:family="paragraph" style:parent-style-name="p-table">
      <style:paragraph-properties fo:text-align="right"/>
    </style:style>
    <style:style style:name="T791_1" style:family="text">
      <style:text-properties fo:font-size="8.5pt" style:font-size-asian="8.5pt"/>
    </style:style>
    <style:style style:name="Cell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2" style:family="paragraph" style:parent-style-name="p-table">
      <style:paragraph-properties fo:text-align="right"/>
    </style:style>
    <style:style style:name="T792_1" style:family="text">
      <style:text-properties fo:font-size="8.5pt" style:font-size-asian="8.5pt"/>
    </style:style>
    <style:style style:name="Cell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3" style:family="paragraph" style:parent-style-name="p-table">
      <style:paragraph-properties fo:text-align="right"/>
    </style:style>
    <style:style style:name="T793_1" style:family="text">
      <style:text-properties fo:font-size="8.5pt" style:font-size-asian="8.5pt"/>
    </style:style>
    <style:style style:name="Row152" style:family="table-row"/>
    <style:style style:name="Cell6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4" style:family="paragraph" style:parent-style-name="Standaard"/>
    <style:style style:name="Cell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5" style:family="paragraph" style:parent-style-name="p-table"/>
    <style:style style:name="T795_1" style:family="text" style:parent-style-name="Standaardalinea-lettertype">
      <style:text-properties fo:font-style="italic" style:font-style-asian="italic" fo:font-size="8.5pt" style:font-size-asian="8.5pt"/>
    </style:style>
    <style:style style:name="Cell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6" style:family="paragraph" style:parent-style-name="p-table">
      <style:paragraph-properties fo:text-align="right"/>
    </style:style>
    <style:style style:name="T796_1" style:family="text" style:parent-style-name="Standaardalinea-lettertype">
      <style:text-properties fo:font-style="italic" style:font-style-asian="italic" fo:font-size="8.5pt" style:font-size-asian="8.5pt"/>
    </style:style>
    <style:style style:name="Cell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7" style:family="paragraph" style:parent-style-name="p-table">
      <style:paragraph-properties fo:text-align="right"/>
    </style:style>
    <style:style style:name="T797_1" style:family="text" style:parent-style-name="Standaardalinea-lettertype">
      <style:text-properties fo:font-style="italic" style:font-style-asian="italic" fo:font-size="8.5pt" style:font-size-asian="8.5pt"/>
    </style:style>
    <style:style style:name="T797_2" style:family="text" style:parent-style-name="Standaardalinea-lettertype">
      <style:text-properties fo:font-style="italic" style:font-style-asian="italic" fo:font-size="8.5pt" style:font-size-asian="8.5pt"/>
    </style:style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8" style:family="paragraph" style:parent-style-name="p-table">
      <style:paragraph-properties fo:text-align="right"/>
    </style:style>
    <style:style style:name="T798_1" style:family="text" style:parent-style-name="Standaardalinea-lettertype">
      <style:text-properties fo:font-style="italic" style:font-style-asian="italic" fo:font-size="8.5pt" style:font-size-asian="8.5pt"/>
    </style:style>
    <style:style style:name="Row153" style:family="table-row"/>
    <style:style style:name="Cell6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9" style:family="paragraph" style:parent-style-name="Standaard"/>
    <style:style style:name="Cell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0" style:family="paragraph" style:parent-style-name="p-table"/>
    <style:style style:name="T800_1" style:family="text">
      <style:text-properties fo:font-size="8.5pt" style:font-size-asian="8.5pt"/>
    </style:style>
    <style:style style:name="Cell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1" style:family="paragraph" style:parent-style-name="p-table">
      <style:paragraph-properties fo:text-align="right"/>
    </style:style>
    <style:style style:name="T801_1" style:family="text">
      <style:text-properties fo:font-size="8.5pt" style:font-size-asian="8.5pt"/>
    </style:style>
    <style:style style:name="Cell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2" style:family="paragraph" style:parent-style-name="p-table">
      <style:paragraph-properties fo:text-align="right"/>
    </style:style>
    <style:style style:name="T802_1" style:family="text">
      <style:text-properties fo:font-size="8.5pt" style:font-size-asian="8.5pt"/>
    </style:style>
    <style:style style:name="Cell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3" style:family="paragraph" style:parent-style-name="p-table">
      <style:paragraph-properties fo:text-align="right"/>
    </style:style>
    <style:style style:name="T803_1" style:family="text">
      <style:text-properties fo:font-size="8.5pt" style:font-size-asian="8.5pt"/>
    </style:style>
    <style:style style:name="Row154" style:family="table-row"/>
    <style:style style:name="Cell6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4" style:family="paragraph" style:parent-style-name="Standaard"/>
    <style:style style:name="Cell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5" style:family="paragraph" style:parent-style-name="p-table"/>
    <style:style style:name="T805_1" style:family="text">
      <style:text-properties fo:font-size="8.5pt" style:font-size-asian="8.5pt"/>
    </style:style>
    <style:style style:name="Cell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6" style:family="paragraph" style:parent-style-name="p-table">
      <style:paragraph-properties fo:text-align="right"/>
    </style:style>
    <style:style style:name="T806_1" style:family="text">
      <style:text-properties fo:font-size="8.5pt" style:font-size-asian="8.5pt"/>
    </style:style>
    <style:style style:name="Cell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7" style:family="paragraph" style:parent-style-name="p-table">
      <style:paragraph-properties fo:text-align="right"/>
    </style:style>
    <style:style style:name="T807_1" style:family="text">
      <style:text-properties fo:font-size="8.5pt" style:font-size-asian="8.5pt"/>
    </style:style>
    <style:style style:name="Cell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8" style:family="paragraph" style:parent-style-name="p-table">
      <style:paragraph-properties fo:text-align="right"/>
    </style:style>
    <style:style style:name="T808_1" style:family="text">
      <style:text-properties fo:font-size="8.5pt" style:font-size-asian="8.5pt"/>
    </style:style>
    <style:style style:name="Row155" style:family="table-row"/>
    <style:style style:name="Cell6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9" style:family="paragraph" style:parent-style-name="Standaard"/>
    <style:style style:name="Cell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0" style:family="paragraph" style:parent-style-name="p-table"/>
    <style:style style:name="T810_1" style:family="text">
      <style:text-properties fo:font-size="8.5pt" style:font-size-asian="8.5pt"/>
    </style:style>
    <style:style style:name="Cell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1" style:family="paragraph" style:parent-style-name="p-table">
      <style:paragraph-properties fo:text-align="right"/>
    </style:style>
    <style:style style:name="T811_1" style:family="text">
      <style:text-properties fo:font-size="8.5pt" style:font-size-asian="8.5pt"/>
    </style:style>
    <style:style style:name="Cell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2" style:family="paragraph" style:parent-style-name="p-table">
      <style:paragraph-properties fo:text-align="right"/>
    </style:style>
    <style:style style:name="T812_1" style:family="text">
      <style:text-properties fo:font-size="8.5pt" style:font-size-asian="8.5pt"/>
    </style:style>
    <style:style style:name="Cell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3" style:family="paragraph" style:parent-style-name="p-table">
      <style:paragraph-properties fo:text-align="right"/>
    </style:style>
    <style:style style:name="T813_1" style:family="text">
      <style:text-properties fo:font-size="8.5pt" style:font-size-asian="8.5pt"/>
    </style:style>
    <style:style style:name="Row156" style:family="table-row"/>
    <style:style style:name="Cell6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4" style:family="paragraph" style:parent-style-name="Standaard"/>
    <style:style style:name="Cell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5" style:family="paragraph" style:parent-style-name="p-table"/>
    <style:style style:name="T815_1" style:family="text">
      <style:text-properties fo:font-size="8.5pt" style:font-size-asian="8.5pt"/>
    </style:style>
    <style:style style:name="Cell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6" style:family="paragraph" style:parent-style-name="p-table">
      <style:paragraph-properties fo:text-align="right"/>
    </style:style>
    <style:style style:name="T816_1" style:family="text">
      <style:text-properties fo:font-size="8.5pt" style:font-size-asian="8.5pt"/>
    </style:style>
    <style:style style:name="Cell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7" style:family="paragraph" style:parent-style-name="p-table">
      <style:paragraph-properties fo:text-align="right"/>
    </style:style>
    <style:style style:name="T817_1" style:family="text">
      <style:text-properties fo:font-size="8.5pt" style:font-size-asian="8.5pt"/>
    </style:style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8" style:family="paragraph" style:parent-style-name="p-table">
      <style:paragraph-properties fo:text-align="right"/>
    </style:style>
    <style:style style:name="T818_1" style:family="text">
      <style:text-properties fo:font-size="8.5pt" style:font-size-asian="8.5pt"/>
    </style:style>
    <style:style style:name="Row157" style:family="table-row"/>
    <style:style style:name="Cell7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9" style:family="paragraph" style:parent-style-name="Standaard"/>
    <style:style style:name="Cell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0" style:family="paragraph" style:parent-style-name="p-table"/>
    <style:style style:name="T820_1" style:family="text">
      <style:text-properties fo:font-size="8.5pt" style:font-size-asian="8.5pt"/>
    </style:style>
    <style:style style:name="Cell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1" style:family="paragraph" style:parent-style-name="p-table">
      <style:paragraph-properties fo:text-align="right"/>
    </style:style>
    <style:style style:name="T821_1" style:family="text">
      <style:text-properties fo:font-size="8.5pt" style:font-size-asian="8.5pt"/>
    </style:style>
    <style:style style:name="Cell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2" style:family="paragraph" style:parent-style-name="p-table">
      <style:paragraph-properties fo:text-align="right"/>
    </style:style>
    <style:style style:name="T822_1" style:family="text">
      <style:text-properties fo:font-size="8.5pt" style:font-size-asian="8.5pt"/>
    </style:style>
    <style:style style:name="Cell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3" style:family="paragraph" style:parent-style-name="p-table">
      <style:paragraph-properties fo:text-align="right"/>
    </style:style>
    <style:style style:name="T823_1" style:family="text">
      <style:text-properties fo:font-size="8.5pt" style:font-size-asian="8.5pt"/>
    </style:style>
    <style:style style:name="Row158" style:family="table-row"/>
    <style:style style:name="Cell7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4" style:family="paragraph" style:parent-style-name="Standaard"/>
    <style:style style:name="Cell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5" style:family="paragraph" style:parent-style-name="p-table"/>
    <style:style style:name="T825_1" style:family="text">
      <style:text-properties fo:font-size="8.5pt" style:font-size-asian="8.5pt"/>
    </style:style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6" style:family="paragraph" style:parent-style-name="p-table">
      <style:paragraph-properties fo:text-align="right"/>
    </style:style>
    <style:style style:name="T826_1" style:family="text">
      <style:text-properties fo:font-size="8.5pt" style:font-size-asian="8.5pt"/>
    </style:style>
    <style:style style:name="Cell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7" style:family="paragraph" style:parent-style-name="p-table">
      <style:paragraph-properties fo:text-align="right"/>
    </style:style>
    <style:style style:name="T827_1" style:family="text">
      <style:text-properties fo:font-size="8.5pt" style:font-size-asian="8.5pt"/>
    </style:style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8" style:family="paragraph" style:parent-style-name="p-table">
      <style:paragraph-properties fo:text-align="right"/>
    </style:style>
    <style:style style:name="T828_1" style:family="text">
      <style:text-properties fo:font-size="8.5pt" style:font-size-asian="8.5pt"/>
    </style:style>
    <style:style style:name="Row159" style:family="table-row"/>
    <style:style style:name="Cell7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9" style:family="paragraph" style:parent-style-name="Standaard"/>
    <style:style style:name="Cell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0" style:family="paragraph" style:parent-style-name="p-table"/>
    <style:style style:name="T830_1" style:family="text">
      <style:text-properties fo:font-size="8.5pt" style:font-size-asian="8.5pt"/>
    </style:style>
    <style:style style:name="Cell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1" style:family="paragraph" style:parent-style-name="p-table">
      <style:paragraph-properties fo:text-align="right"/>
    </style:style>
    <style:style style:name="T831_1" style:family="text">
      <style:text-properties fo:font-size="8.5pt" style:font-size-asian="8.5pt"/>
    </style:style>
    <style:style style:name="Cell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2" style:family="paragraph" style:parent-style-name="p-table">
      <style:paragraph-properties fo:text-align="right"/>
    </style:style>
    <style:style style:name="T832_1" style:family="text">
      <style:text-properties fo:font-size="8.5pt" style:font-size-asian="8.5pt"/>
    </style:style>
    <style:style style:name="Cell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3" style:family="paragraph" style:parent-style-name="p-table">
      <style:paragraph-properties fo:text-align="right"/>
    </style:style>
    <style:style style:name="T833_1" style:family="text">
      <style:text-properties fo:font-size="8.5pt" style:font-size-asian="8.5pt"/>
    </style:style>
    <style:style style:name="Row160" style:family="table-row"/>
    <style:style style:name="Cell7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4" style:family="paragraph" style:parent-style-name="Standaard"/>
    <style:style style:name="Cell7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5" style:family="paragraph" style:parent-style-name="p-table"/>
    <style:style style:name="T835_1" style:family="text">
      <style:text-properties fo:font-size="8.5pt" style:font-size-asian="8.5pt"/>
    </style:style>
    <style:style style:name="Cell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6" style:family="paragraph" style:parent-style-name="p-table">
      <style:paragraph-properties fo:text-align="right"/>
    </style:style>
    <style:style style:name="T836_1" style:family="text">
      <style:text-properties fo:font-size="8.5pt" style:font-size-asian="8.5pt"/>
    </style:style>
    <style:style style:name="Cell7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7" style:family="paragraph" style:parent-style-name="p-table">
      <style:paragraph-properties fo:text-align="right"/>
    </style:style>
    <style:style style:name="T837_1" style:family="text">
      <style:text-properties fo:font-size="8.5pt" style:font-size-asian="8.5pt"/>
    </style:style>
    <style:style style:name="Cell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8" style:family="paragraph" style:parent-style-name="p-table">
      <style:paragraph-properties fo:text-align="right"/>
    </style:style>
    <style:style style:name="T838_1" style:family="text">
      <style:text-properties fo:font-size="8.5pt" style:font-size-asian="8.5pt"/>
    </style:style>
    <style:style style:name="Row161" style:family="table-row"/>
    <style:style style:name="Cell7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9" style:family="paragraph" style:parent-style-name="Standaard"/>
    <style:style style:name="Cell7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0" style:family="paragraph" style:parent-style-name="p-table"/>
    <style:style style:name="T840_1" style:family="text">
      <style:text-properties fo:font-size="8.5pt" style:font-size-asian="8.5pt"/>
    </style:style>
    <style:style style:name="Cell7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1" style:family="paragraph" style:parent-style-name="p-table">
      <style:paragraph-properties fo:text-align="right"/>
    </style:style>
    <style:style style:name="T841_1" style:family="text">
      <style:text-properties fo:font-size="8.5pt" style:font-size-asian="8.5pt"/>
    </style:style>
    <style:style style:name="Cell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2" style:family="paragraph" style:parent-style-name="p-table">
      <style:paragraph-properties fo:text-align="right"/>
    </style:style>
    <style:style style:name="T842_1" style:family="text">
      <style:text-properties fo:font-size="8.5pt" style:font-size-asian="8.5pt"/>
    </style:style>
    <style:style style:name="Cell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3" style:family="paragraph" style:parent-style-name="p-table">
      <style:paragraph-properties fo:text-align="right"/>
    </style:style>
    <style:style style:name="T843_1" style:family="text">
      <style:text-properties fo:font-size="8.5pt" style:font-size-asian="8.5pt"/>
    </style:style>
    <style:style style:name="Row162" style:family="table-row"/>
    <style:style style:name="Cell7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4" style:family="paragraph" style:parent-style-name="Standaard"/>
    <style:style style:name="Cell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5" style:family="paragraph" style:parent-style-name="p-table"/>
    <style:style style:name="T845_1" style:family="text">
      <style:text-properties fo:font-size="8.5pt" style:font-size-asian="8.5pt"/>
    </style:style>
    <style:style style:name="Cell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6" style:family="paragraph" style:parent-style-name="p-table">
      <style:paragraph-properties fo:text-align="right"/>
    </style:style>
    <style:style style:name="T846_1" style:family="text">
      <style:text-properties fo:font-size="8.5pt" style:font-size-asian="8.5pt"/>
    </style:style>
    <style:style style:name="Cell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7" style:family="paragraph" style:parent-style-name="p-table">
      <style:paragraph-properties fo:text-align="right"/>
    </style:style>
    <style:style style:name="T847_1" style:family="text">
      <style:text-properties fo:font-size="8.5pt" style:font-size-asian="8.5pt"/>
    </style:style>
    <style:style style:name="Cell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8" style:family="paragraph" style:parent-style-name="p-table">
      <style:paragraph-properties fo:text-align="right"/>
    </style:style>
    <style:style style:name="T848_1" style:family="text">
      <style:text-properties fo:font-size="8.5pt" style:font-size-asian="8.5pt"/>
    </style:style>
    <style:style style:name="Row163" style:family="table-row"/>
    <style:style style:name="Cell7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9" style:family="paragraph" style:parent-style-name="Standaard"/>
    <style:style style:name="Cell7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0" style:family="paragraph" style:parent-style-name="p-table"/>
    <style:style style:name="T850_1" style:family="text" style:parent-style-name="Standaardalinea-lettertype">
      <style:text-properties fo:font-style="italic" style:font-style-asian="italic" fo:font-size="8.5pt" style:font-size-asian="8.5pt"/>
    </style:style>
    <style:style style:name="Cell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1" style:family="paragraph" style:parent-style-name="p-table">
      <style:paragraph-properties fo:text-align="right"/>
    </style:style>
    <style:style style:name="T851_1" style:family="text" style:parent-style-name="Standaardalinea-lettertype">
      <style:text-properties fo:font-style="italic" style:font-style-asian="italic" fo:font-size="8.5pt" style:font-size-asian="8.5pt"/>
    </style:style>
    <style:style style:name="Cell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2" style:family="paragraph" style:parent-style-name="p-table">
      <style:paragraph-properties fo:text-align="right"/>
    </style:style>
    <style:style style:name="T852_1" style:family="text" style:parent-style-name="Standaardalinea-lettertype">
      <style:text-properties fo:font-style="italic" style:font-style-asian="italic" fo:font-size="8.5pt" style:font-size-asian="8.5pt"/>
    </style:style>
    <style:style style:name="Cell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3" style:family="paragraph" style:parent-style-name="p-table">
      <style:paragraph-properties fo:text-align="right"/>
    </style:style>
    <style:style style:name="T853_1" style:family="text" style:parent-style-name="Standaardalinea-lettertype">
      <style:text-properties fo:font-style="italic" style:font-style-asian="italic" fo:font-size="8.5pt" style:font-size-asian="8.5pt"/>
    </style:style>
    <style:style style:name="Row164" style:family="table-row"/>
    <style:style style:name="Cell7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4" style:family="paragraph" style:parent-style-name="Standaard"/>
    <style:style style:name="Cell7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5" style:family="paragraph" style:parent-style-name="p-table"/>
    <style:style style:name="T855_1" style:family="text">
      <style:text-properties fo:font-size="8.5pt" style:font-size-asian="8.5pt"/>
    </style:style>
    <style:style style:name="Cell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6" style:family="paragraph" style:parent-style-name="p-table">
      <style:paragraph-properties fo:text-align="right"/>
    </style:style>
    <style:style style:name="T856_1" style:family="text">
      <style:text-properties fo:font-size="8.5pt" style:font-size-asian="8.5pt"/>
    </style:style>
    <style:style style:name="Cell7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7" style:family="paragraph" style:parent-style-name="p-table">
      <style:paragraph-properties fo:text-align="right"/>
    </style:style>
    <style:style style:name="T857_1" style:family="text">
      <style:text-properties fo:font-size="8.5pt" style:font-size-asian="8.5pt"/>
    </style:style>
    <style:style style:name="Cell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8" style:family="paragraph" style:parent-style-name="p-table">
      <style:paragraph-properties fo:text-align="right"/>
    </style:style>
    <style:style style:name="T858_1" style:family="text">
      <style:text-properties fo:font-size="8.5pt" style:font-size-asian="8.5pt"/>
    </style:style>
    <style:style style:name="Row165" style:family="table-row"/>
    <style:style style:name="Cell7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9" style:family="paragraph" style:parent-style-name="Standaard"/>
    <style:style style:name="Cell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0" style:family="paragraph" style:parent-style-name="p-table"/>
    <style:style style:name="T860_1" style:family="text">
      <style:text-properties fo:font-size="8.5pt" style:font-size-asian="8.5pt"/>
    </style:style>
    <style:style style:name="Cell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1" style:family="paragraph" style:parent-style-name="p-table">
      <style:paragraph-properties fo:text-align="right"/>
    </style:style>
    <style:style style:name="T861_1" style:family="text">
      <style:text-properties fo:font-size="8.5pt" style:font-size-asian="8.5pt"/>
    </style:style>
    <style:style style:name="Cell7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2" style:family="paragraph" style:parent-style-name="p-table">
      <style:paragraph-properties fo:text-align="right"/>
    </style:style>
    <style:style style:name="T862_1" style:family="text">
      <style:text-properties fo:font-size="8.5pt" style:font-size-asian="8.5pt"/>
    </style:style>
    <style:style style:name="Cell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3" style:family="paragraph" style:parent-style-name="p-table">
      <style:paragraph-properties fo:text-align="right"/>
    </style:style>
    <style:style style:name="T863_1" style:family="text">
      <style:text-properties fo:font-size="8.5pt" style:font-size-asian="8.5pt"/>
    </style:style>
    <style:style style:name="Row166" style:family="table-row"/>
    <style:style style:name="Cell7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4" style:family="paragraph" style:parent-style-name="Standaard"/>
    <style:style style:name="Cell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5" style:family="paragraph" style:parent-style-name="p-table"/>
    <style:style style:name="T865_1" style:family="text">
      <style:text-properties fo:font-size="8.5pt" style:font-size-asian="8.5pt"/>
    </style:style>
    <style:style style:name="Cell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6" style:family="paragraph" style:parent-style-name="p-table">
      <style:paragraph-properties fo:text-align="right"/>
    </style:style>
    <style:style style:name="T866_1" style:family="text">
      <style:text-properties fo:font-size="8.5pt" style:font-size-asian="8.5pt"/>
    </style:style>
    <style:style style:name="Cell7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7" style:family="paragraph" style:parent-style-name="p-table">
      <style:paragraph-properties fo:text-align="right"/>
    </style:style>
    <style:style style:name="T867_1" style:family="text">
      <style:text-properties fo:font-size="8.5pt" style:font-size-asian="8.5pt"/>
    </style:style>
    <style:style style:name="Cell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8" style:family="paragraph" style:parent-style-name="p-table">
      <style:paragraph-properties fo:text-align="right"/>
    </style:style>
    <style:style style:name="T868_1" style:family="text">
      <style:text-properties fo:font-size="8.5pt" style:font-size-asian="8.5pt"/>
    </style:style>
    <style:style style:name="Row167" style:family="table-row"/>
    <style:style style:name="Cell7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9" style:family="paragraph" style:parent-style-name="Standaard"/>
    <style:style style:name="Cell7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0" style:family="paragraph" style:parent-style-name="p-table"/>
    <style:style style:name="T870_1" style:family="text">
      <style:text-properties fo:font-size="8.5pt" style:font-size-asian="8.5pt"/>
    </style:style>
    <style:style style:name="Cell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1" style:family="paragraph" style:parent-style-name="p-table">
      <style:paragraph-properties fo:text-align="right"/>
    </style:style>
    <style:style style:name="T871_1" style:family="text">
      <style:text-properties fo:font-size="8.5pt" style:font-size-asian="8.5pt"/>
    </style:style>
    <style:style style:name="Cell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2" style:family="paragraph" style:parent-style-name="p-table">
      <style:paragraph-properties fo:text-align="right"/>
    </style:style>
    <style:style style:name="T872_1" style:family="text">
      <style:text-properties fo:font-size="8.5pt" style:font-size-asian="8.5pt"/>
    </style:style>
    <style:style style:name="Cell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3" style:family="paragraph" style:parent-style-name="p-table">
      <style:paragraph-properties fo:text-align="right"/>
    </style:style>
    <style:style style:name="T873_1" style:family="text">
      <style:text-properties fo:font-size="8.5pt" style:font-size-asian="8.5pt"/>
    </style:style>
    <style:style style:name="Row168" style:family="table-row"/>
    <style:style style:name="Cell7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4" style:family="paragraph" style:parent-style-name="Standaard"/>
    <style:style style:name="Cell7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5" style:family="paragraph" style:parent-style-name="p-table"/>
    <style:style style:name="T875_1" style:family="text">
      <style:text-properties fo:font-size="8.5pt" style:font-size-asian="8.5pt"/>
    </style:style>
    <style:style style:name="Cell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6" style:family="paragraph" style:parent-style-name="p-table">
      <style:paragraph-properties fo:text-align="right"/>
    </style:style>
    <style:style style:name="T876_1" style:family="text">
      <style:text-properties fo:font-size="8.5pt" style:font-size-asian="8.5pt"/>
    </style:style>
    <style:style style:name="Cell7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7" style:family="paragraph" style:parent-style-name="p-table">
      <style:paragraph-properties fo:text-align="right"/>
    </style:style>
    <style:style style:name="T877_1" style:family="text">
      <style:text-properties fo:font-size="8.5pt" style:font-size-asian="8.5pt"/>
    </style:style>
    <style:style style:name="Cell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8" style:family="paragraph" style:parent-style-name="p-table">
      <style:paragraph-properties fo:text-align="right"/>
    </style:style>
    <style:style style:name="T878_1" style:family="text">
      <style:text-properties fo:font-size="8.5pt" style:font-size-asian="8.5pt"/>
    </style:style>
    <style:style style:name="Row169" style:family="table-row"/>
    <style:style style:name="Cell7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9" style:family="paragraph" style:parent-style-name="Standaard"/>
    <style:style style:name="Cell7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0" style:family="paragraph" style:parent-style-name="p-table"/>
    <style:style style:name="T880_1" style:family="text" style:parent-style-name="Standaardalinea-lettertype">
      <style:text-properties fo:font-style="italic" style:font-style-asian="italic" fo:font-size="8.5pt" style:font-size-asian="8.5pt"/>
    </style:style>
    <style:style style:name="Cell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1" style:family="paragraph" style:parent-style-name="p-table">
      <style:paragraph-properties fo:text-align="right"/>
    </style:style>
    <style:style style:name="T881_1" style:family="text" style:parent-style-name="Standaardalinea-lettertype">
      <style:text-properties fo:font-style="italic" style:font-style-asian="italic" fo:font-size="8.5pt" style:font-size-asian="8.5pt"/>
    </style:style>
    <style:style style:name="Cell7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2" style:family="paragraph" style:parent-style-name="p-table">
      <style:paragraph-properties fo:text-align="right"/>
    </style:style>
    <style:style style:name="T882_1" style:family="text" style:parent-style-name="Standaardalinea-lettertype">
      <style:text-properties fo:font-style="italic" style:font-style-asian="italic" fo:font-size="8.5pt" style:font-size-asian="8.5pt"/>
    </style:style>
    <style:style style:name="Cell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3" style:family="paragraph" style:parent-style-name="p-table">
      <style:paragraph-properties fo:text-align="right"/>
    </style:style>
    <style:style style:name="T883_1" style:family="text" style:parent-style-name="Standaardalinea-lettertype">
      <style:text-properties fo:font-style="italic" style:font-style-asian="italic" fo:font-size="8.5pt" style:font-size-asian="8.5pt"/>
    </style:style>
    <style:style style:name="Row170" style:family="table-row"/>
    <style:style style:name="Cell7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4" style:family="paragraph" style:parent-style-name="Standaard"/>
    <style:style style:name="Cell7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5" style:family="paragraph" style:parent-style-name="p-table"/>
    <style:style style:name="T885_1" style:family="text">
      <style:text-properties fo:font-size="8.5pt" style:font-size-asian="8.5pt"/>
    </style:style>
    <style:style style:name="Cell7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6" style:family="paragraph" style:parent-style-name="p-table">
      <style:paragraph-properties fo:text-align="right"/>
    </style:style>
    <style:style style:name="T886_1" style:family="text">
      <style:text-properties fo:font-size="8.5pt" style:font-size-asian="8.5pt"/>
    </style:style>
    <style:style style:name="Cell7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7" style:family="paragraph" style:parent-style-name="p-table">
      <style:paragraph-properties fo:text-align="right"/>
    </style:style>
    <style:style style:name="T887_1" style:family="text">
      <style:text-properties fo:font-size="8.5pt" style:font-size-asian="8.5pt"/>
    </style:style>
    <style:style style:name="Cell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8" style:family="paragraph" style:parent-style-name="p-table">
      <style:paragraph-properties fo:text-align="right"/>
    </style:style>
    <style:style style:name="T888_1" style:family="text">
      <style:text-properties fo:font-size="8.5pt" style:font-size-asian="8.5pt"/>
    </style:style>
    <style:style style:name="Row171" style:family="table-row"/>
    <style:style style:name="Cell7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9" style:family="paragraph" style:parent-style-name="Standaard"/>
    <style:style style:name="Cell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0" style:family="paragraph" style:parent-style-name="p-table"/>
    <style:style style:name="T890_1" style:family="text">
      <style:text-properties fo:font-size="8.5pt" style:font-size-asian="8.5pt"/>
    </style:style>
    <style:style style:name="Cell7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1" style:family="paragraph" style:parent-style-name="p-table">
      <style:paragraph-properties fo:text-align="right"/>
    </style:style>
    <style:style style:name="T891_1" style:family="text">
      <style:text-properties fo:font-size="8.5pt" style:font-size-asian="8.5pt"/>
    </style:style>
    <style:style style:name="Cell7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2" style:family="paragraph" style:parent-style-name="p-table">
      <style:paragraph-properties fo:text-align="right"/>
    </style:style>
    <style:style style:name="T892_1" style:family="text">
      <style:text-properties fo:font-size="8.5pt" style:font-size-asian="8.5pt"/>
    </style:style>
    <style:style style:name="Cell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3" style:family="paragraph" style:parent-style-name="p-table">
      <style:paragraph-properties fo:text-align="right"/>
    </style:style>
    <style:style style:name="T893_1" style:family="text">
      <style:text-properties fo:font-size="8.5pt" style:font-size-asian="8.5pt"/>
    </style:style>
    <style:style style:name="Row172" style:family="table-row"/>
    <style:style style:name="Cell7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4" style:family="paragraph" style:parent-style-name="Standaard"/>
    <style:style style:name="Cell7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5" style:family="paragraph" style:parent-style-name="p-table"/>
    <style:style style:name="T895_1" style:family="text" style:parent-style-name="Standaardalinea-lettertype">
      <style:text-properties fo:font-style="italic" style:font-style-asian="italic" fo:font-size="8.5pt" style:font-size-asian="8.5pt"/>
    </style:style>
    <style:style style:name="T895_2" style:family="text" style:parent-style-name="Standaardalinea-lettertype">
      <style:text-properties fo:font-style="italic" style:font-style-asian="italic" fo:font-size="8.5pt" style:font-size-asian="8.5pt"/>
    </style:style>
    <style:style style:name="Cell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6" style:family="paragraph" style:parent-style-name="p-table">
      <style:paragraph-properties fo:text-align="right"/>
    </style:style>
    <style:style style:name="T896_1" style:family="text" style:parent-style-name="Standaardalinea-lettertype">
      <style:text-properties fo:font-style="italic" style:font-style-asian="italic" fo:font-size="8.5pt" style:font-size-asian="8.5pt"/>
    </style:style>
    <style:style style:name="Cell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7" style:family="paragraph" style:parent-style-name="p-table">
      <style:paragraph-properties fo:text-align="right"/>
    </style:style>
    <style:style style:name="T897_1" style:family="text" style:parent-style-name="Standaardalinea-lettertype">
      <style:text-properties fo:font-style="italic" style:font-style-asian="italic" fo:font-size="8.5pt" style:font-size-asian="8.5pt"/>
    </style:style>
    <style:style style:name="Cell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8" style:family="paragraph" style:parent-style-name="p-table">
      <style:paragraph-properties fo:text-align="right"/>
    </style:style>
    <style:style style:name="T898_1" style:family="text" style:parent-style-name="Standaardalinea-lettertype">
      <style:text-properties fo:font-style="italic" style:font-style-asian="italic" fo:font-size="8.5pt" style:font-size-asian="8.5pt"/>
    </style:style>
    <style:style style:name="Row173" style:family="table-row"/>
    <style:style style:name="Cell7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9" style:family="paragraph" style:parent-style-name="Standaard"/>
    <style:style style:name="Cell7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0" style:family="paragraph" style:parent-style-name="p-table"/>
    <style:style style:name="T900_1" style:family="text">
      <style:text-properties fo:font-size="8.5pt" style:font-size-asian="8.5pt"/>
    </style:style>
    <style:style style:name="Cell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1" style:family="paragraph" style:parent-style-name="p-table">
      <style:paragraph-properties fo:text-align="right"/>
    </style:style>
    <style:style style:name="T901_1" style:family="text">
      <style:text-properties fo:font-size="8.5pt" style:font-size-asian="8.5pt"/>
    </style:style>
    <style:style style:name="Cell7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2" style:family="paragraph" style:parent-style-name="p-table">
      <style:paragraph-properties fo:text-align="right"/>
    </style:style>
    <style:style style:name="T902_1" style:family="text">
      <style:text-properties fo:font-size="8.5pt" style:font-size-asian="8.5pt"/>
    </style:style>
    <style:style style:name="Cell7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3" style:family="paragraph" style:parent-style-name="p-table">
      <style:paragraph-properties fo:text-align="right"/>
    </style:style>
    <style:style style:name="T903_1" style:family="text">
      <style:text-properties fo:font-size="8.5pt" style:font-size-asian="8.5pt"/>
    </style:style>
    <style:style style:name="Row174" style:family="table-row"/>
    <style:style style:name="Cell7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4" style:family="paragraph" style:parent-style-name="Standaard"/>
    <style:style style:name="Cell7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5" style:family="paragraph" style:parent-style-name="p-table"/>
    <style:style style:name="T905_1" style:family="text" style:parent-style-name="Standaardalinea-lettertype">
      <style:text-properties fo:font-style="italic" style:font-style-asian="italic" fo:font-size="8.5pt" style:font-size-asian="8.5pt"/>
    </style:style>
    <style:style style:name="Cell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6" style:family="paragraph" style:parent-style-name="p-table">
      <style:paragraph-properties fo:text-align="right"/>
    </style:style>
    <style:style style:name="T906_1" style:family="text" style:parent-style-name="Standaardalinea-lettertype">
      <style:text-properties fo:font-style="italic" style:font-style-asian="italic" fo:font-size="8.5pt" style:font-size-asian="8.5pt"/>
    </style:style>
    <style:style style:name="Cell7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7" style:family="paragraph" style:parent-style-name="p-table">
      <style:paragraph-properties fo:text-align="right"/>
    </style:style>
    <style:style style:name="T907_1" style:family="text" style:parent-style-name="Standaardalinea-lettertype">
      <style:text-properties fo:font-style="italic" style:font-style-asian="italic" fo:font-size="8.5pt" style:font-size-asian="8.5pt"/>
    </style:style>
    <style:style style:name="Cell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8" style:family="paragraph" style:parent-style-name="p-table">
      <style:paragraph-properties fo:text-align="right"/>
    </style:style>
    <style:style style:name="T908_1" style:family="text" style:parent-style-name="Standaardalinea-lettertype">
      <style:text-properties fo:font-style="italic" style:font-style-asian="italic" fo:font-size="8.5pt" style:font-size-asian="8.5pt"/>
    </style:style>
    <style:style style:name="Row175" style:family="table-row"/>
    <style:style style:name="Cell7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9" style:family="paragraph" style:parent-style-name="Standaard"/>
    <style:style style:name="Cell7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0" style:family="paragraph" style:parent-style-name="p-table"/>
    <style:style style:name="T910_1" style:family="text">
      <style:text-properties fo:font-size="8.5pt" style:font-size-asian="8.5pt"/>
    </style:style>
    <style:style style:name="Cell7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1" style:family="paragraph" style:parent-style-name="p-table">
      <style:paragraph-properties fo:text-align="right"/>
    </style:style>
    <style:style style:name="T911_1" style:family="text">
      <style:text-properties fo:font-size="8.5pt" style:font-size-asian="8.5pt"/>
    </style:style>
    <style:style style:name="Cell7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2" style:family="paragraph" style:parent-style-name="p-table">
      <style:paragraph-properties fo:text-align="right"/>
    </style:style>
    <style:style style:name="T912_1" style:family="text">
      <style:text-properties fo:font-size="8.5pt" style:font-size-asian="8.5pt"/>
    </style:style>
    <style:style style:name="Cell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3" style:family="paragraph" style:parent-style-name="p-table">
      <style:paragraph-properties fo:text-align="right"/>
    </style:style>
    <style:style style:name="T913_1" style:family="text">
      <style:text-properties fo:font-size="8.5pt" style:font-size-asian="8.5pt"/>
    </style:style>
    <style:style style:name="Row176" style:family="table-row"/>
    <style:style style:name="Cell7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4" style:family="paragraph" style:parent-style-name="Standaard"/>
    <style:style style:name="Cell8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5" style:family="paragraph" style:parent-style-name="Standaard"/>
    <style:style style:name="Cell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6" style:family="paragraph" style:parent-style-name="Standaard"/>
    <style:style style:name="Cell8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7" style:family="paragraph" style:parent-style-name="Standaard"/>
    <style:style style:name="Cell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8" style:family="paragraph" style:parent-style-name="Standaard"/>
    <style:style style:name="Row177" style:family="table-row"/>
    <style:style style:name="Cell8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9" style:family="paragraph" style:parent-style-name="Standaard"/>
    <style:style style:name="Cell8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0" style:family="paragraph" style:parent-style-name="p-table"/>
    <style:style style:name="T920_1" style:family="text" style:parent-style-name="Standaardalinea-lettertype">
      <style:text-properties fo:font-size="8.5pt" style:font-size-asian="8.5pt" fo:font-weight="bold" style:font-weight-asian="bold"/>
    </style:style>
    <style:style style:name="Cell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1" style:family="paragraph" style:parent-style-name="p-table">
      <style:paragraph-properties fo:text-align="right"/>
    </style:style>
    <style:style style:name="T921_1" style:family="text" style:parent-style-name="Standaardalinea-lettertype">
      <style:text-properties fo:font-size="8.5pt" style:font-size-asian="8.5pt" fo:font-weight="bold" style:font-weight-asian="bold"/>
    </style:style>
    <style:style style:name="Cell8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2" style:family="paragraph" style:parent-style-name="p-table">
      <style:paragraph-properties fo:text-align="right"/>
    </style:style>
    <style:style style:name="T922_1" style:family="text" style:parent-style-name="Standaardalinea-lettertype">
      <style:text-properties fo:font-size="8.5pt" style:font-size-asian="8.5pt" fo:font-weight="bold" style:font-weight-asian="bold"/>
    </style:style>
    <style:style style:name="Cell8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3" style:family="paragraph" style:parent-style-name="p-table">
      <style:paragraph-properties fo:text-align="right"/>
    </style:style>
    <style:style style:name="T923_1" style:family="text" style:parent-style-name="Standaardalinea-lettertype">
      <style:text-properties fo:font-size="8.5pt" style:font-size-asian="8.5pt" fo:font-weight="bold" style:font-weight-asian="bold"/>
    </style:style>
    <style:style style:name="Row178" style:family="table-row"/>
    <style:style style:name="Cell8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4" style:family="paragraph" style:parent-style-name="Standaard"/>
    <style:style style:name="Cell8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5" style:family="paragraph" style:parent-style-name="Standaard"/>
    <style:style style:name="Cell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6" style:family="paragraph" style:parent-style-name="Standaard"/>
    <style:style style:name="Cell8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7" style:family="paragraph" style:parent-style-name="Standaard"/>
    <style:style style:name="Cell8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8" style:family="paragraph" style:parent-style-name="Standaard"/>
    <style:style style:name="P929" style:family="paragraph" style:parent-style-name="p-marginbottom"/>
    <style:style style:name="P930" style:family="paragraph" style:parent-style-name="section-title-4"/>
    <style:style style:name="T930_1" style:family="text">
      <style:text-properties style:font-size-complex="9pt" fo:font-weight="bold" style:font-weight-asian="bold"/>
    </style:style>
    <style:style style:name="P931" style:family="paragraph" style:parent-style-name="header-h1"/>
    <style:style style:name="T931_1" style:family="text">
      <style:text-properties fo:font-weight="bold" style:font-weight-asian="bold"/>
    </style:style>
    <style:style style:name="P932" style:family="paragraph" style:parent-style-name="Standaard"/>
    <style:style style:name="T932_1" style:family="text"/>
    <style:style style:name="P933" style:family="paragraph" style:parent-style-name="ol-p-l1"/>
    <style:style style:name="T933_1" style:family="text">
      <style:text-properties fo:font-size="9pt" style:font-size-asian="9pt" style:font-size-complex="9pt"/>
    </style:style>
    <style:style style:name="P934" style:family="paragraph" style:parent-style-name="Standaard"/>
    <style:style style:name="P935" style:family="paragraph" style:parent-style-name="header-h1"/>
    <style:style style:name="T935_1" style:family="text">
      <style:text-properties fo:font-weight="bold" style:font-weight-asian="bold"/>
    </style:style>
    <style:style style:name="P936" style:family="paragraph" style:parent-style-name="header-h1"/>
    <style:style style:name="T936_1" style:family="text">
      <style:text-properties fo:font-weight="bold" style:font-weight-asian="bold"/>
    </style:style>
    <style:style style:name="P937" style:family="paragraph" style:parent-style-name="p"/>
    <style:style style:name="T937_1" style:family="text">
      <style:text-properties fo:font-size="8.5pt" style:font-size-asian="8.5pt"/>
    </style:style>
    <style:style style:name="P938" style:family="paragraph" style:parent-style-name="header-h1"/>
    <style:style style:name="T938_1" style:family="text">
      <style:text-properties fo:font-weight="bold" style:font-weight-asian="bold"/>
    </style:style>
    <style:style style:name="P939" style:family="paragraph" style:parent-style-name="p"/>
    <style:style style:name="T939_1" style:family="text">
      <style:text-properties fo:font-size="8.5pt" style:font-size-asian="8.5pt"/>
    </style:style>
    <style:style style:name="P940" style:family="paragraph" style:parent-style-name="header-h1"/>
    <style:style style:name="T940_1" style:family="text">
      <style:text-properties fo:font-weight="bold" style:font-weight-asian="bold"/>
    </style:style>
    <style:style style:name="P941" style:family="paragraph" style:parent-style-name="p"/>
    <style:style style:name="T941_1" style:family="text">
      <style:text-properties fo:font-size="8.5pt" style:font-size-asian="8.5pt"/>
    </style:style>
    <style:style style:name="P942" style:family="paragraph" style:parent-style-name="header-h1"/>
    <style:style style:name="T942_1" style:family="text">
      <style:text-properties fo:font-weight="bold" style:font-weight-asian="bold"/>
    </style:style>
    <style:style style:name="P943" style:family="paragraph" style:parent-style-name="p"/>
    <style:style style:name="T943_1" style:family="text">
      <style:text-properties fo:font-size="8.5pt" style:font-size-asian="8.5pt"/>
    </style:style>
    <style:style style:name="P944" style:family="paragraph" style:parent-style-name="header-h1"/>
    <style:style style:name="T944_1" style:family="text">
      <style:text-properties fo:font-weight="bold" style:font-weight-asian="bold"/>
    </style:style>
    <style:style style:name="P945" style:family="paragraph" style:parent-style-name="p"/>
    <style:style style:name="T945_1" style:family="text">
      <style:text-properties fo:font-size="8.5pt" style:font-size-asian="8.5pt"/>
    </style:style>
    <style:style style:name="T945_2" style:family="text">
      <style:text-properties fo:font-size="8.5pt" style:font-size-asian="8.5pt"/>
    </style:style>
    <style:style style:name="Table11" style:family="table">
      <style:table-properties table:align="left" style:width="17.099cm" fo:margin-left="-5.851cm"/>
    </style:style>
    <style:style style:name="Column37" style:family="table-column">
      <style:table-column-properties style:column-width="3.246cm"/>
    </style:style>
    <style:style style:name="Column38" style:family="table-column">
      <style:table-column-properties style:column-width="4.618cm"/>
    </style:style>
    <style:style style:name="Column39" style:family="table-column">
      <style:table-column-properties style:column-width="4.618cm"/>
    </style:style>
    <style:style style:name="Column40" style:family="table-column">
      <style:table-column-properties style:column-width="4.618cm"/>
    </style:style>
    <style:style style:name="Row179" style:family="table-row"/>
    <style:style style:name="Cell814" style:family="table-cell">
      <style:table-cell-properties style:vertical-align="top" fo:padding-top="0.039cm" fo:padding-bottom="0.039cm" fo:padding-left="0.199cm" fo:padding-right="0.018cm" fo:wrap-option="wrap"/>
    </style:style>
    <style:style style:name="P946" style:family="paragraph" style:parent-style-name="none-table-title"/>
    <style:style style:name="T946_1" style:family="text">
      <style:text-properties fo:color="#ffffff" fo:font-size="9pt" style:font-size-asian="9pt"/>
    </style:style>
    <style:style style:name="Row180" style:family="table-row"/>
    <style:style style:name="Cell815" style:family="table-cell">
      <style:table-cell-properties style:vertical-align="middle" fo:padding-top="0.049cm" fo:border-top="#000000 0.009cm solid" fo:padding-bottom="0.049cm" fo:border-bottom="#009ee0 0.009cm solid" fo:padding-left="0.018cm" fo:padding-right="0.049cm" fo:wrap-option="wrap"/>
    </style:style>
    <style:style style:name="P947" style:family="paragraph" style:parent-style-name="p-table"/>
    <style:style style:name="T947_1" style:family="text">
      <style:text-properties fo:color="#000000" fo:font-size="8.5pt" style:font-size-asian="8.5pt"/>
    </style:style>
    <style:style style:name="Cell816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948" style:family="paragraph" style:parent-style-name="p-table"/>
    <style:style style:name="T948_1" style:family="text">
      <style:text-properties fo:color="#000000" fo:font-size="8.5pt" style:font-size-asian="8.5pt"/>
    </style:style>
    <style:style style:name="Cell817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949" style:family="paragraph" style:parent-style-name="p-table"/>
    <style:style style:name="T949_1" style:family="text">
      <style:text-properties fo:color="#000000" fo:font-size="8.5pt" style:font-size-asian="8.5pt"/>
    </style:style>
    <style:style style:name="Cell818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950" style:family="paragraph" style:parent-style-name="p-table"/>
    <style:style style:name="T950_1" style:family="text">
      <style:text-properties fo:color="#000000" fo:font-size="8.5pt" style:font-size-asian="8.5pt"/>
    </style:style>
    <style:style style:name="Row181" style:family="table-row"/>
    <style:style style:name="Cell819" style:family="table-cell">
      <style:table-cell-properties style:vertical-align="middle" fo:padding-top="0.039cm" fo:padding-bottom="0.039cm" fo:padding-left="0.018cm" fo:padding-right="0.049cm" fo:wrap-option="wrap"/>
    </style:style>
    <style:style style:name="P951" style:family="paragraph" style:parent-style-name="p-table">
      <style:paragraph-properties fo:text-align="right"/>
    </style:style>
    <style:style style:name="T951_1" style:family="text">
      <style:text-properties fo:font-size="8.5pt" style:font-size-asian="8.5pt"/>
    </style:style>
    <style:style style:name="Cell820" style:family="table-cell">
      <style:table-cell-properties style:vertical-align="middle" fo:padding-top="0.039cm" fo:padding-bottom="0.039cm" fo:padding-left="0.049cm" fo:padding-right="0.049cm" fo:wrap-option="wrap"/>
    </style:style>
    <style:style style:name="P952" style:family="paragraph" style:parent-style-name="p-table"/>
    <style:style style:name="T952_1" style:family="text">
      <style:text-properties fo:font-size="8.5pt" style:font-size-asian="8.5pt"/>
    </style:style>
    <style:style style:name="Cell821" style:family="table-cell">
      <style:table-cell-properties style:vertical-align="middle" fo:padding-top="0.039cm" fo:padding-bottom="0.039cm" fo:padding-left="0.049cm" fo:padding-right="0.049cm" fo:wrap-option="wrap"/>
    </style:style>
    <style:style style:name="P953" style:family="paragraph" style:parent-style-name="p-table"/>
    <style:style style:name="T953_1" style:family="text">
      <style:text-properties fo:font-size="8.5pt" style:font-size-asian="8.5pt"/>
    </style:style>
    <style:style style:name="Cell822" style:family="table-cell">
      <style:table-cell-properties style:vertical-align="middle" fo:padding-top="0.039cm" fo:padding-bottom="0.039cm" fo:padding-left="0.049cm" fo:padding-right="0.049cm" fo:wrap-option="wrap"/>
    </style:style>
    <style:style style:name="P954" style:family="paragraph" style:parent-style-name="p-table"/>
    <style:style style:name="T954_1" style:family="text">
      <style:text-properties fo:font-size="8.5pt" style:font-size-asian="8.5pt"/>
    </style:style>
    <style:style style:name="Row182" style:family="table-row"/>
    <style:style style:name="Cell82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955" style:family="paragraph" style:parent-style-name="p-table">
      <style:paragraph-properties fo:text-align="right"/>
    </style:style>
    <style:style style:name="T955_1" style:family="text">
      <style:text-properties fo:font-size="8.5pt" style:font-size-asian="8.5pt"/>
    </style:style>
    <style:style style:name="Cell8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56" style:family="paragraph" style:parent-style-name="p-table"/>
    <style:style style:name="T956_1" style:family="text">
      <style:text-properties fo:font-size="8.5pt" style:font-size-asian="8.5pt"/>
    </style:style>
    <style:style style:name="Cell82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57" style:family="paragraph" style:parent-style-name="p-table"/>
    <style:style style:name="T957_1" style:family="text">
      <style:text-properties fo:font-size="8.5pt" style:font-size-asian="8.5pt"/>
    </style:style>
    <style:style style:name="Cell8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58" style:family="paragraph" style:parent-style-name="p-table"/>
    <style:style style:name="T958_1" style:family="text">
      <style:text-properties fo:font-size="8.5pt" style:font-size-asian="8.5pt"/>
    </style:style>
    <style:style style:name="P959" style:family="paragraph" style:parent-style-name="p-marginbottom"/>
    <style:style style:name="P960" style:family="paragraph" style:parent-style-name="section-title-3"/>
    <style:style style:name="T960_1" style:family="text">
      <style:text-properties fo:color="#009ee0" style:font-size-complex="9pt" fo:font-weight="bold" style:font-weight-asian="bold"/>
    </style:style>
    <style:style style:name="P961" style:family="paragraph" style:parent-style-name="header-h1"/>
    <style:style style:name="T961_1" style:family="text">
      <style:text-properties fo:font-weight="bold" style:font-weight-asian="bold"/>
    </style:style>
    <style:style style:name="Table12" style:family="table">
      <style:table-properties table:align="left" style:width="17.099cm" fo:margin-left="-5.851cm"/>
    </style:style>
    <style:style style:name="Column41" style:family="table-column">
      <style:table-column-properties style:column-width="0.864cm"/>
    </style:style>
    <style:style style:name="Column42" style:family="table-column">
      <style:table-column-properties style:column-width="8.546cm"/>
    </style:style>
    <style:style style:name="Column43" style:family="table-column">
      <style:table-column-properties style:column-width="2.563cm"/>
    </style:style>
    <style:style style:name="Column44" style:family="table-column">
      <style:table-column-properties style:column-width="2.563cm"/>
    </style:style>
    <style:style style:name="Column45" style:family="table-column">
      <style:table-column-properties style:column-width="2.563cm"/>
    </style:style>
    <style:style style:name="Row183" style:family="table-row"/>
    <style:style style:name="Cell827" style:family="table-cell">
      <style:table-cell-properties style:vertical-align="top" fo:padding-top="0.039cm" fo:padding-bottom="0.039cm" fo:padding-left="0.199cm" fo:padding-right="0.018cm" fo:wrap-option="wrap"/>
    </style:style>
    <style:style style:name="P962" style:family="paragraph" style:parent-style-name="kio2-table-title"/>
    <style:style style:name="T962_1" style:family="text">
      <style:text-properties fo:color="#ffffff" fo:font-size="9pt" style:font-size-asian="9pt"/>
    </style:style>
    <style:style style:name="Row184" style:family="table-row"/>
    <style:style style:name="Cell82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63" style:family="paragraph" style:parent-style-name="Standaard"/>
    <style:style style:name="Cell82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64" style:family="paragraph" style:parent-style-name="Standaard"/>
    <style:style style:name="Cell83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65" style:family="paragraph" style:parent-style-name="p-table">
      <style:paragraph-properties fo:text-align="center"/>
    </style:style>
    <style:style style:name="T965_1" style:family="text">
      <style:text-properties fo:color="#000000" fo:font-size="8.5pt" style:font-size-asian="8.5pt"/>
    </style:style>
    <style:style style:name="Cell83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66" style:family="paragraph" style:parent-style-name="p-table">
      <style:paragraph-properties fo:text-align="center"/>
    </style:style>
    <style:style style:name="T966_1" style:family="text">
      <style:text-properties fo:color="#000000" fo:font-size="8.5pt" style:font-size-asian="8.5pt"/>
    </style:style>
    <style:style style:name="Cell83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67" style:family="paragraph" style:parent-style-name="p-table">
      <style:paragraph-properties fo:text-align="center"/>
    </style:style>
    <style:style style:name="T967_1" style:family="text">
      <style:text-properties fo:color="#000000" fo:font-size="8.5pt" style:font-size-asian="8.5pt"/>
    </style:style>
    <style:style style:name="Row185" style:family="table-row"/>
    <style:style style:name="Cell8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8" style:family="paragraph" style:parent-style-name="p-table"/>
    <style:style style:name="T968_1" style:family="text" style:parent-style-name="Standaardalinea-lettertype">
      <style:text-properties fo:font-size="8.5pt" style:font-size-asian="8.5pt" fo:font-weight="bold" style:font-weight-asian="bold"/>
    </style:style>
    <style:style style:name="Cell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9" style:family="paragraph" style:parent-style-name="p-table"/>
    <style:style style:name="T969_1" style:family="text" style:parent-style-name="Standaardalinea-lettertype">
      <style:text-properties fo:font-size="8.5pt" style:font-size-asian="8.5pt" fo:font-weight="bold" style:font-weight-asian="bold"/>
    </style:style>
    <style:style style:name="Cell8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0" style:family="paragraph" style:parent-style-name="p-table">
      <style:paragraph-properties fo:text-align="right"/>
    </style:style>
    <style:style style:name="T970_1" style:family="text" style:parent-style-name="Standaardalinea-lettertype">
      <style:text-properties fo:font-size="8.5pt" style:font-size-asian="8.5pt" fo:font-weight="bold" style:font-weight-asian="bold"/>
    </style:style>
    <style:style style:name="Cell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1" style:family="paragraph" style:parent-style-name="p-table">
      <style:paragraph-properties fo:text-align="right"/>
    </style:style>
    <style:style style:name="T971_1" style:family="text" style:parent-style-name="Standaardalinea-lettertype">
      <style:text-properties fo:font-size="8.5pt" style:font-size-asian="8.5pt" fo:font-weight="bold" style:font-weight-asian="bold"/>
    </style:style>
    <style:style style:name="T971_2" style:family="text" style:parent-style-name="Standaardalinea-lettertype">
      <style:text-properties fo:font-size="8.5pt" style:font-size-asian="8.5pt" fo:font-weight="bold" style:font-weight-asian="bold"/>
    </style:style>
    <style:style style:name="Cell8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2" style:family="paragraph" style:parent-style-name="p-table">
      <style:paragraph-properties fo:text-align="right"/>
    </style:style>
    <style:style style:name="T972_1" style:family="text" style:parent-style-name="Standaardalinea-lettertype">
      <style:text-properties fo:font-size="8.5pt" style:font-size-asian="8.5pt" fo:font-weight="bold" style:font-weight-asian="bold"/>
    </style:style>
    <style:style style:name="Row186" style:family="table-row"/>
    <style:style style:name="Cell8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3" style:family="paragraph" style:parent-style-name="Standaard"/>
    <style:style style:name="Cell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4" style:family="paragraph" style:parent-style-name="Standaard"/>
    <style:style style:name="Cell8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5" style:family="paragraph" style:parent-style-name="Standaard"/>
    <style:style style:name="Cell8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6" style:family="paragraph" style:parent-style-name="Standaard"/>
    <style:style style:name="Cell8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7" style:family="paragraph" style:parent-style-name="Standaard"/>
    <style:style style:name="Row187" style:family="table-row"/>
    <style:style style:name="Cell8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8" style:family="paragraph" style:parent-style-name="Standaard"/>
    <style:style style:name="Cell8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9" style:family="paragraph" style:parent-style-name="p-table"/>
    <style:style style:name="T979_1" style:family="text" style:parent-style-name="Standaardalinea-lettertype">
      <style:text-properties fo:font-size="8.5pt" style:font-size-asian="8.5pt" fo:font-weight="bold" style:font-weight-asian="bold"/>
    </style:style>
    <style:style style:name="Cell8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0" style:family="paragraph" style:parent-style-name="p-table">
      <style:paragraph-properties fo:text-align="right"/>
    </style:style>
    <style:style style:name="T980_1" style:family="text" style:parent-style-name="Standaardalinea-lettertype">
      <style:text-properties fo:font-size="8.5pt" style:font-size-asian="8.5pt" fo:font-weight="bold" style:font-weight-asian="bold"/>
    </style:style>
    <style:style style:name="Cell8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1" style:family="paragraph" style:parent-style-name="p-table">
      <style:paragraph-properties fo:text-align="right"/>
    </style:style>
    <style:style style:name="T981_1" style:family="text" style:parent-style-name="Standaardalinea-lettertype">
      <style:text-properties fo:font-size="8.5pt" style:font-size-asian="8.5pt" fo:font-weight="bold" style:font-weight-asian="bold"/>
    </style:style>
    <style:style style:name="T981_2" style:family="text" style:parent-style-name="Standaardalinea-lettertype">
      <style:text-properties fo:font-size="8.5pt" style:font-size-asian="8.5pt" fo:font-weight="bold" style:font-weight-asian="bold"/>
    </style:style>
    <style:style style:name="Cell8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2" style:family="paragraph" style:parent-style-name="p-table">
      <style:paragraph-properties fo:text-align="right"/>
    </style:style>
    <style:style style:name="T982_1" style:family="text" style:parent-style-name="Standaardalinea-lettertype">
      <style:text-properties fo:font-size="8.5pt" style:font-size-asian="8.5pt" fo:font-weight="bold" style:font-weight-asian="bold"/>
    </style:style>
    <style:style style:name="Row188" style:family="table-row"/>
    <style:style style:name="Cell8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3" style:family="paragraph" style:parent-style-name="Standaard"/>
    <style:style style:name="Cell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4" style:family="paragraph" style:parent-style-name="Standaard"/>
    <style:style style:name="Cell8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5" style:family="paragraph" style:parent-style-name="Standaard"/>
    <style:style style:name="Cell8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6" style:family="paragraph" style:parent-style-name="Standaard"/>
    <style:style style:name="Cell8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7" style:family="paragraph" style:parent-style-name="Standaard"/>
    <style:style style:name="Row189" style:family="table-row"/>
    <style:style style:name="Cell8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8" style:family="paragraph" style:parent-style-name="p-table"/>
    <style:style style:name="T988_1" style:family="text" style:parent-style-name="Standaardalinea-lettertype">
      <style:text-properties fo:font-size="8.5pt" style:font-size-asian="8.5pt" fo:font-weight="bold" style:font-weight-asian="bold"/>
    </style:style>
    <style:style style:name="Cell8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9" style:family="paragraph" style:parent-style-name="p-table"/>
    <style:style style:name="T989_1" style:family="text" style:parent-style-name="Standaardalinea-lettertype">
      <style:text-properties fo:font-size="8.5pt" style:font-size-asian="8.5pt" fo:font-weight="bold" style:font-weight-asian="bold"/>
    </style:style>
    <style:style style:name="Cell8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0" style:family="paragraph" style:parent-style-name="p-table">
      <style:paragraph-properties fo:text-align="right"/>
    </style:style>
    <style:style style:name="T990_1" style:family="text" style:parent-style-name="Standaardalinea-lettertype">
      <style:text-properties fo:font-size="8.5pt" style:font-size-asian="8.5pt" fo:font-weight="bold" style:font-weight-asian="bold"/>
    </style:style>
    <style:style style:name="Cell8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1" style:family="paragraph" style:parent-style-name="p-table">
      <style:paragraph-properties fo:text-align="right"/>
    </style:style>
    <style:style style:name="T991_1" style:family="text" style:parent-style-name="Standaardalinea-lettertype">
      <style:text-properties fo:font-size="8.5pt" style:font-size-asian="8.5pt" fo:font-weight="bold" style:font-weight-asian="bold"/>
    </style:style>
    <style:style style:name="T991_2" style:family="text" style:parent-style-name="Standaardalinea-lettertype">
      <style:text-properties fo:font-size="8.5pt" style:font-size-asian="8.5pt" fo:font-weight="bold" style:font-weight-asian="bold"/>
    </style:style>
    <style:style style:name="T991_3" style:family="text" style:parent-style-name="Standaardalinea-lettertype">
      <style:text-properties fo:font-size="8.5pt" style:font-size-asian="8.5pt" fo:font-weight="bold" style:font-weight-asian="bold"/>
    </style:style>
    <style:style style:name="Cell8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2" style:family="paragraph" style:parent-style-name="p-table">
      <style:paragraph-properties fo:text-align="right"/>
    </style:style>
    <style:style style:name="T992_1" style:family="text" style:parent-style-name="Standaardalinea-lettertype">
      <style:text-properties fo:font-size="8.5pt" style:font-size-asian="8.5pt" fo:font-weight="bold" style:font-weight-asian="bold"/>
    </style:style>
    <style:style style:name="Row190" style:family="table-row"/>
    <style:style style:name="Cell8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3" style:family="paragraph" style:parent-style-name="Standaard"/>
    <style:style style:name="Cell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4" style:family="paragraph" style:parent-style-name="p-table"/>
    <style:style style:name="T994_1" style:family="text" style:parent-style-name="Standaardalinea-lettertype">
      <style:text-properties fo:font-style="italic" style:font-style-asian="italic" fo:font-size="8.5pt" style:font-size-asian="8.5pt"/>
    </style:style>
    <style:style style:name="Cell8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5" style:family="paragraph" style:parent-style-name="p-table">
      <style:paragraph-properties fo:text-align="right"/>
    </style:style>
    <style:style style:name="T995_1" style:family="text" style:parent-style-name="Standaardalinea-lettertype">
      <style:text-properties fo:font-style="italic" style:font-style-asian="italic" fo:font-size="8.5pt" style:font-size-asian="8.5pt"/>
    </style:style>
    <style:style style:name="Cell8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6" style:family="paragraph" style:parent-style-name="p-table">
      <style:paragraph-properties fo:text-align="right"/>
    </style:style>
    <style:style style:name="T996_1" style:family="text" style:parent-style-name="Standaardalinea-lettertype">
      <style:text-properties fo:font-style="italic" style:font-style-asian="italic" fo:font-size="8.5pt" style:font-size-asian="8.5pt"/>
    </style:style>
    <style:style style:name="T996_2" style:family="text" style:parent-style-name="Standaardalinea-lettertype">
      <style:text-properties fo:font-style="italic" style:font-style-asian="italic" fo:font-size="8.5pt" style:font-size-asian="8.5pt"/>
    </style:style>
    <style:style style:name="Cell8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7" style:family="paragraph" style:parent-style-name="p-table">
      <style:paragraph-properties fo:text-align="right"/>
    </style:style>
    <style:style style:name="T997_1" style:family="text" style:parent-style-name="Standaardalinea-lettertype">
      <style:text-properties fo:font-style="italic" style:font-style-asian="italic" fo:font-size="8.5pt" style:font-size-asian="8.5pt"/>
    </style:style>
    <style:style style:name="Row191" style:family="table-row"/>
    <style:style style:name="Cell8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8" style:family="paragraph" style:parent-style-name="Standaard"/>
    <style:style style:name="Cell8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9" style:family="paragraph" style:parent-style-name="p-table"/>
    <style:style style:name="T999_1" style:family="text">
      <style:text-properties fo:font-size="8.5pt" style:font-size-asian="8.5pt"/>
    </style:style>
    <style:style style:name="Cell8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0" style:family="paragraph" style:parent-style-name="p-table">
      <style:paragraph-properties fo:text-align="right"/>
    </style:style>
    <style:style style:name="T1000_1" style:family="text">
      <style:text-properties fo:font-size="8.5pt" style:font-size-asian="8.5pt"/>
    </style:style>
    <style:style style:name="Cell8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1" style:family="paragraph" style:parent-style-name="p-table">
      <style:paragraph-properties fo:text-align="right"/>
    </style:style>
    <style:style style:name="T1001_1" style:family="text">
      <style:text-properties fo:font-size="8.5pt" style:font-size-asian="8.5pt"/>
    </style:style>
    <style:style style:name="Cell8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2" style:family="paragraph" style:parent-style-name="p-table">
      <style:paragraph-properties fo:text-align="right"/>
    </style:style>
    <style:style style:name="T1002_1" style:family="text">
      <style:text-properties fo:font-size="8.5pt" style:font-size-asian="8.5pt"/>
    </style:style>
    <style:style style:name="Row192" style:family="table-row"/>
    <style:style style:name="Cell8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3" style:family="paragraph" style:parent-style-name="p-table"/>
    <style:style style:name="T1003_1" style:family="text" style:parent-style-name="Standaardalinea-lettertype">
      <style:text-properties fo:font-size="8.5pt" style:font-size-asian="8.5pt" fo:font-weight="bold" style:font-weight-asian="bold"/>
    </style:style>
    <style:style style:name="Cell8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4" style:family="paragraph" style:parent-style-name="p-table"/>
    <style:style style:name="T1004_1" style:family="text" style:parent-style-name="Standaardalinea-lettertype">
      <style:text-properties fo:font-size="8.5pt" style:font-size-asian="8.5pt" fo:font-weight="bold" style:font-weight-asian="bold"/>
    </style:style>
    <style:style style:name="Cell8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5" style:family="paragraph" style:parent-style-name="p-table">
      <style:paragraph-properties fo:text-align="right"/>
    </style:style>
    <style:style style:name="T1005_1" style:family="text" style:parent-style-name="Standaardalinea-lettertype">
      <style:text-properties fo:font-size="8.5pt" style:font-size-asian="8.5pt" fo:font-weight="bold" style:font-weight-asian="bold"/>
    </style:style>
    <style:style style:name="Cell8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6" style:family="paragraph" style:parent-style-name="p-table">
      <style:paragraph-properties fo:text-align="right"/>
    </style:style>
    <style:style style:name="T1006_1" style:family="text" style:parent-style-name="Standaardalinea-lettertype">
      <style:text-properties fo:font-size="8.5pt" style:font-size-asian="8.5pt" fo:font-weight="bold" style:font-weight-asian="bold"/>
    </style:style>
    <style:style style:name="T1006_2" style:family="text" style:parent-style-name="Standaardalinea-lettertype">
      <style:text-properties fo:font-size="8.5pt" style:font-size-asian="8.5pt" fo:font-weight="bold" style:font-weight-asian="bold"/>
    </style:style>
    <style:style style:name="Cell8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7" style:family="paragraph" style:parent-style-name="p-table">
      <style:paragraph-properties fo:text-align="right"/>
    </style:style>
    <style:style style:name="T1007_1" style:family="text" style:parent-style-name="Standaardalinea-lettertype">
      <style:text-properties fo:font-size="8.5pt" style:font-size-asian="8.5pt" fo:font-weight="bold" style:font-weight-asian="bold"/>
    </style:style>
    <style:style style:name="Row193" style:family="table-row"/>
    <style:style style:name="Cell8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8" style:family="paragraph" style:parent-style-name="Standaard"/>
    <style:style style:name="Cell8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9" style:family="paragraph" style:parent-style-name="p-table"/>
    <style:style style:name="T1009_1" style:family="text" style:parent-style-name="Standaardalinea-lettertype">
      <style:text-properties fo:font-style="italic" style:font-style-asian="italic" fo:font-size="8.5pt" style:font-size-asian="8.5pt"/>
    </style:style>
    <style:style style:name="Cell8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0" style:family="paragraph" style:parent-style-name="p-table">
      <style:paragraph-properties fo:text-align="right"/>
    </style:style>
    <style:style style:name="T1010_1" style:family="text" style:parent-style-name="Standaardalinea-lettertype">
      <style:text-properties fo:font-style="italic" style:font-style-asian="italic" fo:font-size="8.5pt" style:font-size-asian="8.5pt"/>
    </style:style>
    <style:style style:name="Cell8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1" style:family="paragraph" style:parent-style-name="p-table">
      <style:paragraph-properties fo:text-align="right"/>
    </style:style>
    <style:style style:name="T1011_1" style:family="text" style:parent-style-name="Standaardalinea-lettertype">
      <style:text-properties fo:font-style="italic" style:font-style-asian="italic" fo:font-size="8.5pt" style:font-size-asian="8.5pt"/>
    </style:style>
    <style:style style:name="T1011_2" style:family="text" style:parent-style-name="Standaardalinea-lettertype">
      <style:text-properties fo:font-style="italic" style:font-style-asian="italic" fo:font-size="8.5pt" style:font-size-asian="8.5pt"/>
    </style:style>
    <style:style style:name="Cell8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2" style:family="paragraph" style:parent-style-name="p-table">
      <style:paragraph-properties fo:text-align="right"/>
    </style:style>
    <style:style style:name="T1012_1" style:family="text" style:parent-style-name="Standaardalinea-lettertype">
      <style:text-properties fo:font-style="italic" style:font-style-asian="italic" fo:font-size="8.5pt" style:font-size-asian="8.5pt"/>
    </style:style>
    <style:style style:name="Row194" style:family="table-row"/>
    <style:style style:name="Cell8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3" style:family="paragraph" style:parent-style-name="Standaard"/>
    <style:style style:name="Cell8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4" style:family="paragraph" style:parent-style-name="p-table"/>
    <style:style style:name="T1014_1" style:family="text">
      <style:text-properties fo:font-size="8.5pt" style:font-size-asian="8.5pt"/>
    </style:style>
    <style:style style:name="Cell8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5" style:family="paragraph" style:parent-style-name="p-table">
      <style:paragraph-properties fo:text-align="right"/>
    </style:style>
    <style:style style:name="T1015_1" style:family="text">
      <style:text-properties fo:font-size="8.5pt" style:font-size-asian="8.5pt"/>
    </style:style>
    <style:style style:name="Cell8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6" style:family="paragraph" style:parent-style-name="p-table">
      <style:paragraph-properties fo:text-align="right"/>
    </style:style>
    <style:style style:name="T1016_1" style:family="text">
      <style:text-properties fo:font-size="8.5pt" style:font-size-asian="8.5pt"/>
    </style:style>
    <style:style style:name="Cell8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7" style:family="paragraph" style:parent-style-name="p-table">
      <style:paragraph-properties fo:text-align="right"/>
    </style:style>
    <style:style style:name="T1017_1" style:family="text">
      <style:text-properties fo:font-size="8.5pt" style:font-size-asian="8.5pt"/>
    </style:style>
    <style:style style:name="Row195" style:family="table-row"/>
    <style:style style:name="Cell8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8" style:family="paragraph" style:parent-style-name="Standaard"/>
    <style:style style:name="Cell8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9" style:family="paragraph" style:parent-style-name="p-table"/>
    <style:style style:name="T1019_1" style:family="text">
      <style:text-properties fo:font-size="8.5pt" style:font-size-asian="8.5pt"/>
    </style:style>
    <style:style style:name="Cell8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0" style:family="paragraph" style:parent-style-name="p-table">
      <style:paragraph-properties fo:text-align="right"/>
    </style:style>
    <style:style style:name="T1020_1" style:family="text">
      <style:text-properties fo:font-size="8.5pt" style:font-size-asian="8.5pt"/>
    </style:style>
    <style:style style:name="Cell8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1" style:family="paragraph" style:parent-style-name="p-table">
      <style:paragraph-properties fo:text-align="right"/>
    </style:style>
    <style:style style:name="T1021_1" style:family="text">
      <style:text-properties fo:font-size="8.5pt" style:font-size-asian="8.5pt"/>
    </style:style>
    <style:style style:name="Cell8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2" style:family="paragraph" style:parent-style-name="p-table">
      <style:paragraph-properties fo:text-align="right"/>
    </style:style>
    <style:style style:name="T1022_1" style:family="text">
      <style:text-properties fo:font-size="8.5pt" style:font-size-asian="8.5pt"/>
    </style:style>
    <style:style style:name="Row196" style:family="table-row"/>
    <style:style style:name="Cell8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3" style:family="paragraph" style:parent-style-name="Standaard"/>
    <style:style style:name="Cell8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4" style:family="paragraph" style:parent-style-name="p-table"/>
    <style:style style:name="T1024_1" style:family="text" style:parent-style-name="Standaardalinea-lettertype">
      <style:text-properties fo:font-style="italic" style:font-style-asian="italic" fo:font-size="8.5pt" style:font-size-asian="8.5pt"/>
    </style:style>
    <style:style style:name="Cell8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5" style:family="paragraph" style:parent-style-name="p-table">
      <style:paragraph-properties fo:text-align="right"/>
    </style:style>
    <style:style style:name="T1025_1" style:family="text" style:parent-style-name="Standaardalinea-lettertype">
      <style:text-properties fo:font-style="italic" style:font-style-asian="italic" fo:font-size="8.5pt" style:font-size-asian="8.5pt"/>
    </style:style>
    <style:style style:name="Cell8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6" style:family="paragraph" style:parent-style-name="p-table">
      <style:paragraph-properties fo:text-align="right"/>
    </style:style>
    <style:style style:name="T1026_1" style:family="text" style:parent-style-name="Standaardalinea-lettertype">
      <style:text-properties fo:font-style="italic" style:font-style-asian="italic" fo:font-size="8.5pt" style:font-size-asian="8.5pt"/>
    </style:style>
    <style:style style:name="Cell8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7" style:family="paragraph" style:parent-style-name="p-table">
      <style:paragraph-properties fo:text-align="right"/>
    </style:style>
    <style:style style:name="T1027_1" style:family="text" style:parent-style-name="Standaardalinea-lettertype">
      <style:text-properties fo:font-style="italic" style:font-style-asian="italic" fo:font-size="8.5pt" style:font-size-asian="8.5pt"/>
    </style:style>
    <style:style style:name="Row197" style:family="table-row"/>
    <style:style style:name="Cell8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8" style:family="paragraph" style:parent-style-name="Standaard"/>
    <style:style style:name="Cell8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9" style:family="paragraph" style:parent-style-name="p-table"/>
    <style:style style:name="T1029_1" style:family="text">
      <style:text-properties fo:font-size="8.5pt" style:font-size-asian="8.5pt"/>
    </style:style>
    <style:style style:name="Cell8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0" style:family="paragraph" style:parent-style-name="p-table">
      <style:paragraph-properties fo:text-align="right"/>
    </style:style>
    <style:style style:name="T1030_1" style:family="text">
      <style:text-properties fo:font-size="8.5pt" style:font-size-asian="8.5pt"/>
    </style:style>
    <style:style style:name="Cell8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1" style:family="paragraph" style:parent-style-name="p-table">
      <style:paragraph-properties fo:text-align="right"/>
    </style:style>
    <style:style style:name="T1031_1" style:family="text">
      <style:text-properties fo:font-size="8.5pt" style:font-size-asian="8.5pt"/>
    </style:style>
    <style:style style:name="Cell8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2" style:family="paragraph" style:parent-style-name="p-table">
      <style:paragraph-properties fo:text-align="right"/>
    </style:style>
    <style:style style:name="T1032_1" style:family="text">
      <style:text-properties fo:font-size="8.5pt" style:font-size-asian="8.5pt"/>
    </style:style>
    <style:style style:name="Row198" style:family="table-row"/>
    <style:style style:name="Cell8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3" style:family="paragraph" style:parent-style-name="Standaard"/>
    <style:style style:name="Cell8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4" style:family="paragraph" style:parent-style-name="p-table"/>
    <style:style style:name="T1034_1" style:family="text">
      <style:text-properties fo:font-size="8.5pt" style:font-size-asian="8.5pt"/>
    </style:style>
    <style:style style:name="Cell9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5" style:family="paragraph" style:parent-style-name="p-table">
      <style:paragraph-properties fo:text-align="right"/>
    </style:style>
    <style:style style:name="T1035_1" style:family="text">
      <style:text-properties fo:font-size="8.5pt" style:font-size-asian="8.5pt"/>
    </style:style>
    <style:style style:name="Cell9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6" style:family="paragraph" style:parent-style-name="p-table">
      <style:paragraph-properties fo:text-align="right"/>
    </style:style>
    <style:style style:name="T1036_1" style:family="text">
      <style:text-properties fo:font-size="8.5pt" style:font-size-asian="8.5pt"/>
    </style:style>
    <style:style style:name="Cell9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7" style:family="paragraph" style:parent-style-name="p-table">
      <style:paragraph-properties fo:text-align="right"/>
    </style:style>
    <style:style style:name="T1037_1" style:family="text">
      <style:text-properties fo:font-size="8.5pt" style:font-size-asian="8.5pt"/>
    </style:style>
    <style:style style:name="Row199" style:family="table-row"/>
    <style:style style:name="Cell9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8" style:family="paragraph" style:parent-style-name="Standaard"/>
    <style:style style:name="Cell9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9" style:family="paragraph" style:parent-style-name="p-table"/>
    <style:style style:name="T1039_1" style:family="text">
      <style:text-properties fo:font-size="8.5pt" style:font-size-asian="8.5pt"/>
    </style:style>
    <style:style style:name="Cell9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0" style:family="paragraph" style:parent-style-name="p-table">
      <style:paragraph-properties fo:text-align="right"/>
    </style:style>
    <style:style style:name="T1040_1" style:family="text">
      <style:text-properties fo:font-size="8.5pt" style:font-size-asian="8.5pt"/>
    </style:style>
    <style:style style:name="Cell9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1" style:family="paragraph" style:parent-style-name="p-table">
      <style:paragraph-properties fo:text-align="right"/>
    </style:style>
    <style:style style:name="T1041_1" style:family="text">
      <style:text-properties fo:font-size="8.5pt" style:font-size-asian="8.5pt"/>
    </style:style>
    <style:style style:name="Cell9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2" style:family="paragraph" style:parent-style-name="p-table">
      <style:paragraph-properties fo:text-align="right"/>
    </style:style>
    <style:style style:name="T1042_1" style:family="text">
      <style:text-properties fo:font-size="8.5pt" style:font-size-asian="8.5pt"/>
    </style:style>
    <style:style style:name="Row200" style:family="table-row"/>
    <style:style style:name="Cell9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3" style:family="paragraph" style:parent-style-name="Standaard"/>
    <style:style style:name="Cell9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4" style:family="paragraph" style:parent-style-name="p-table"/>
    <style:style style:name="T1044_1" style:family="text" style:parent-style-name="Standaardalinea-lettertype">
      <style:text-properties fo:font-style="italic" style:font-style-asian="italic" fo:font-size="8.5pt" style:font-size-asian="8.5pt"/>
    </style:style>
    <style:style style:name="Cell9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5" style:family="paragraph" style:parent-style-name="p-table">
      <style:paragraph-properties fo:text-align="right"/>
    </style:style>
    <style:style style:name="T1045_1" style:family="text" style:parent-style-name="Standaardalinea-lettertype">
      <style:text-properties fo:font-style="italic" style:font-style-asian="italic" fo:font-size="8.5pt" style:font-size-asian="8.5pt"/>
    </style:style>
    <style:style style:name="Cell9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6" style:family="paragraph" style:parent-style-name="p-table">
      <style:paragraph-properties fo:text-align="right"/>
    </style:style>
    <style:style style:name="T1046_1" style:family="text" style:parent-style-name="Standaardalinea-lettertype">
      <style:text-properties fo:font-style="italic" style:font-style-asian="italic" fo:font-size="8.5pt" style:font-size-asian="8.5pt"/>
    </style:style>
    <style:style style:name="Cell9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7" style:family="paragraph" style:parent-style-name="p-table">
      <style:paragraph-properties fo:text-align="right"/>
    </style:style>
    <style:style style:name="T1047_1" style:family="text" style:parent-style-name="Standaardalinea-lettertype">
      <style:text-properties fo:font-style="italic" style:font-style-asian="italic" fo:font-size="8.5pt" style:font-size-asian="8.5pt"/>
    </style:style>
    <style:style style:name="Row201" style:family="table-row"/>
    <style:style style:name="Cell9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8" style:family="paragraph" style:parent-style-name="Standaard"/>
    <style:style style:name="Cell9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9" style:family="paragraph" style:parent-style-name="p-table"/>
    <style:style style:name="T1049_1" style:family="text">
      <style:text-properties fo:font-size="8.5pt" style:font-size-asian="8.5pt"/>
    </style:style>
    <style:style style:name="Cell9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0" style:family="paragraph" style:parent-style-name="p-table">
      <style:paragraph-properties fo:text-align="right"/>
    </style:style>
    <style:style style:name="T1050_1" style:family="text">
      <style:text-properties fo:font-size="8.5pt" style:font-size-asian="8.5pt"/>
    </style:style>
    <style:style style:name="Cell9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1" style:family="paragraph" style:parent-style-name="p-table">
      <style:paragraph-properties fo:text-align="right"/>
    </style:style>
    <style:style style:name="T1051_1" style:family="text">
      <style:text-properties fo:font-size="8.5pt" style:font-size-asian="8.5pt"/>
    </style:style>
    <style:style style:name="Cell9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2" style:family="paragraph" style:parent-style-name="p-table">
      <style:paragraph-properties fo:text-align="right"/>
    </style:style>
    <style:style style:name="T1052_1" style:family="text">
      <style:text-properties fo:font-size="8.5pt" style:font-size-asian="8.5pt"/>
    </style:style>
    <style:style style:name="Row202" style:family="table-row"/>
    <style:style style:name="Cell9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3" style:family="paragraph" style:parent-style-name="p-table"/>
    <style:style style:name="T1053_1" style:family="text" style:parent-style-name="Standaardalinea-lettertype">
      <style:text-properties fo:font-size="8.5pt" style:font-size-asian="8.5pt" fo:font-weight="bold" style:font-weight-asian="bold"/>
    </style:style>
    <style:style style:name="Cell9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4" style:family="paragraph" style:parent-style-name="p-table"/>
    <style:style style:name="T1054_1" style:family="text" style:parent-style-name="Standaardalinea-lettertype">
      <style:text-properties fo:font-size="8.5pt" style:font-size-asian="8.5pt" fo:font-weight="bold" style:font-weight-asian="bold"/>
    </style:style>
    <style:style style:name="Cell9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5" style:family="paragraph" style:parent-style-name="p-table">
      <style:paragraph-properties fo:text-align="right"/>
    </style:style>
    <style:style style:name="T1055_1" style:family="text" style:parent-style-name="Standaardalinea-lettertype">
      <style:text-properties fo:font-size="8.5pt" style:font-size-asian="8.5pt" fo:font-weight="bold" style:font-weight-asian="bold"/>
    </style:style>
    <style:style style:name="Cell9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6" style:family="paragraph" style:parent-style-name="p-table">
      <style:paragraph-properties fo:text-align="right"/>
    </style:style>
    <style:style style:name="T1056_1" style:family="text" style:parent-style-name="Standaardalinea-lettertype">
      <style:text-properties fo:font-size="8.5pt" style:font-size-asian="8.5pt" fo:font-weight="bold" style:font-weight-asian="bold"/>
    </style:style>
    <style:style style:name="Cell9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7" style:family="paragraph" style:parent-style-name="p-table">
      <style:paragraph-properties fo:text-align="right"/>
    </style:style>
    <style:style style:name="T1057_1" style:family="text" style:parent-style-name="Standaardalinea-lettertype">
      <style:text-properties fo:font-size="8.5pt" style:font-size-asian="8.5pt" fo:font-weight="bold" style:font-weight-asian="bold"/>
    </style:style>
    <style:style style:name="Row203" style:family="table-row"/>
    <style:style style:name="Cell9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8" style:family="paragraph" style:parent-style-name="Standaard"/>
    <style:style style:name="Cell9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9" style:family="paragraph" style:parent-style-name="p-table"/>
    <style:style style:name="T1059_1" style:family="text" style:parent-style-name="Standaardalinea-lettertype">
      <style:text-properties fo:font-style="italic" style:font-style-asian="italic" fo:font-size="8.5pt" style:font-size-asian="8.5pt"/>
    </style:style>
    <style:style style:name="Cell9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0" style:family="paragraph" style:parent-style-name="p-table">
      <style:paragraph-properties fo:text-align="right"/>
    </style:style>
    <style:style style:name="T1060_1" style:family="text" style:parent-style-name="Standaardalinea-lettertype">
      <style:text-properties fo:font-style="italic" style:font-style-asian="italic" fo:font-size="8.5pt" style:font-size-asian="8.5pt"/>
    </style:style>
    <style:style style:name="Cell9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1" style:family="paragraph" style:parent-style-name="p-table">
      <style:paragraph-properties fo:text-align="right"/>
    </style:style>
    <style:style style:name="T1061_1" style:family="text" style:parent-style-name="Standaardalinea-lettertype">
      <style:text-properties fo:font-style="italic" style:font-style-asian="italic" fo:font-size="8.5pt" style:font-size-asian="8.5pt"/>
    </style:style>
    <style:style style:name="Cell9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2" style:family="paragraph" style:parent-style-name="p-table">
      <style:paragraph-properties fo:text-align="right"/>
    </style:style>
    <style:style style:name="T1062_1" style:family="text" style:parent-style-name="Standaardalinea-lettertype">
      <style:text-properties fo:font-style="italic" style:font-style-asian="italic" fo:font-size="8.5pt" style:font-size-asian="8.5pt"/>
    </style:style>
    <style:style style:name="Row204" style:family="table-row"/>
    <style:style style:name="Cell9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3" style:family="paragraph" style:parent-style-name="Standaard"/>
    <style:style style:name="Cell9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4" style:family="paragraph" style:parent-style-name="p-table"/>
    <style:style style:name="T1064_1" style:family="text">
      <style:text-properties fo:font-size="8.5pt" style:font-size-asian="8.5pt"/>
    </style:style>
    <style:style style:name="Cell9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5" style:family="paragraph" style:parent-style-name="p-table">
      <style:paragraph-properties fo:text-align="right"/>
    </style:style>
    <style:style style:name="T1065_1" style:family="text">
      <style:text-properties fo:font-size="8.5pt" style:font-size-asian="8.5pt"/>
    </style:style>
    <style:style style:name="Cell9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6" style:family="paragraph" style:parent-style-name="p-table">
      <style:paragraph-properties fo:text-align="right"/>
    </style:style>
    <style:style style:name="T1066_1" style:family="text">
      <style:text-properties fo:font-size="8.5pt" style:font-size-asian="8.5pt"/>
    </style:style>
    <style:style style:name="Cell9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7" style:family="paragraph" style:parent-style-name="p-table">
      <style:paragraph-properties fo:text-align="right"/>
    </style:style>
    <style:style style:name="T1067_1" style:family="text">
      <style:text-properties fo:font-size="8.5pt" style:font-size-asian="8.5pt"/>
    </style:style>
    <style:style style:name="Row205" style:family="table-row"/>
    <style:style style:name="Cell9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8" style:family="paragraph" style:parent-style-name="Standaard"/>
    <style:style style:name="Cell9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9" style:family="paragraph" style:parent-style-name="p-table"/>
    <style:style style:name="T1069_1" style:family="text" style:parent-style-name="Standaardalinea-lettertype">
      <style:text-properties fo:font-style="italic" style:font-style-asian="italic" fo:font-size="8.5pt" style:font-size-asian="8.5pt"/>
    </style:style>
    <style:style style:name="Cell9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0" style:family="paragraph" style:parent-style-name="p-table">
      <style:paragraph-properties fo:text-align="right"/>
    </style:style>
    <style:style style:name="T1070_1" style:family="text" style:parent-style-name="Standaardalinea-lettertype">
      <style:text-properties fo:font-style="italic" style:font-style-asian="italic" fo:font-size="8.5pt" style:font-size-asian="8.5pt"/>
    </style:style>
    <style:style style:name="Cell9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1" style:family="paragraph" style:parent-style-name="p-table">
      <style:paragraph-properties fo:text-align="right"/>
    </style:style>
    <style:style style:name="T1071_1" style:family="text" style:parent-style-name="Standaardalinea-lettertype">
      <style:text-properties fo:font-style="italic" style:font-style-asian="italic" fo:font-size="8.5pt" style:font-size-asian="8.5pt"/>
    </style:style>
    <style:style style:name="Cell9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2" style:family="paragraph" style:parent-style-name="p-table">
      <style:paragraph-properties fo:text-align="right"/>
    </style:style>
    <style:style style:name="T1072_1" style:family="text" style:parent-style-name="Standaardalinea-lettertype">
      <style:text-properties fo:font-style="italic" style:font-style-asian="italic" fo:font-size="8.5pt" style:font-size-asian="8.5pt"/>
    </style:style>
    <style:style style:name="Row206" style:family="table-row"/>
    <style:style style:name="Cell9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3" style:family="paragraph" style:parent-style-name="Standaard"/>
    <style:style style:name="Cell9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4" style:family="paragraph" style:parent-style-name="p-table"/>
    <style:style style:name="T1074_1" style:family="text">
      <style:text-properties fo:font-size="8.5pt" style:font-size-asian="8.5pt"/>
    </style:style>
    <style:style style:name="Cell9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5" style:family="paragraph" style:parent-style-name="p-table">
      <style:paragraph-properties fo:text-align="right"/>
    </style:style>
    <style:style style:name="T1075_1" style:family="text">
      <style:text-properties fo:font-size="8.5pt" style:font-size-asian="8.5pt"/>
    </style:style>
    <style:style style:name="Cell9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6" style:family="paragraph" style:parent-style-name="p-table">
      <style:paragraph-properties fo:text-align="right"/>
    </style:style>
    <style:style style:name="T1076_1" style:family="text">
      <style:text-properties fo:font-size="8.5pt" style:font-size-asian="8.5pt"/>
    </style:style>
    <style:style style:name="Cell9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7" style:family="paragraph" style:parent-style-name="p-table">
      <style:paragraph-properties fo:text-align="right"/>
    </style:style>
    <style:style style:name="T1077_1" style:family="text">
      <style:text-properties fo:font-size="8.5pt" style:font-size-asian="8.5pt"/>
    </style:style>
    <style:style style:name="Row207" style:family="table-row"/>
    <style:style style:name="Cell9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8" style:family="paragraph" style:parent-style-name="Standaard"/>
    <style:style style:name="Cell9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9" style:family="paragraph" style:parent-style-name="p-table"/>
    <style:style style:name="T1079_1" style:family="text">
      <style:text-properties fo:font-size="8.5pt" style:font-size-asian="8.5pt"/>
    </style:style>
    <style:style style:name="Cell9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0" style:family="paragraph" style:parent-style-name="p-table">
      <style:paragraph-properties fo:text-align="right"/>
    </style:style>
    <style:style style:name="T1080_1" style:family="text">
      <style:text-properties fo:font-size="8.5pt" style:font-size-asian="8.5pt"/>
    </style:style>
    <style:style style:name="Cell9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1" style:family="paragraph" style:parent-style-name="p-table">
      <style:paragraph-properties fo:text-align="right"/>
    </style:style>
    <style:style style:name="T1081_1" style:family="text">
      <style:text-properties fo:font-size="8.5pt" style:font-size-asian="8.5pt"/>
    </style:style>
    <style:style style:name="Cell9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2" style:family="paragraph" style:parent-style-name="p-table">
      <style:paragraph-properties fo:text-align="right"/>
    </style:style>
    <style:style style:name="T1082_1" style:family="text">
      <style:text-properties fo:font-size="8.5pt" style:font-size-asian="8.5pt"/>
    </style:style>
    <style:style style:name="Row208" style:family="table-row"/>
    <style:style style:name="Cell9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3" style:family="paragraph" style:parent-style-name="Standaard"/>
    <style:style style:name="Cell9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4" style:family="paragraph" style:parent-style-name="p-table"/>
    <style:style style:name="T1084_1" style:family="text">
      <style:text-properties fo:font-size="8.5pt" style:font-size-asian="8.5pt"/>
    </style:style>
    <style:style style:name="Cell9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5" style:family="paragraph" style:parent-style-name="p-table">
      <style:paragraph-properties fo:text-align="right"/>
    </style:style>
    <style:style style:name="T1085_1" style:family="text">
      <style:text-properties fo:font-size="8.5pt" style:font-size-asian="8.5pt"/>
    </style:style>
    <style:style style:name="Cell9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6" style:family="paragraph" style:parent-style-name="p-table">
      <style:paragraph-properties fo:text-align="right"/>
    </style:style>
    <style:style style:name="T1086_1" style:family="text">
      <style:text-properties fo:font-size="8.5pt" style:font-size-asian="8.5pt"/>
    </style:style>
    <style:style style:name="Cell9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7" style:family="paragraph" style:parent-style-name="p-table">
      <style:paragraph-properties fo:text-align="right"/>
    </style:style>
    <style:style style:name="T1087_1" style:family="text">
      <style:text-properties fo:font-size="8.5pt" style:font-size-asian="8.5pt"/>
    </style:style>
    <style:style style:name="Row209" style:family="table-row"/>
    <style:style style:name="Cell9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8" style:family="paragraph" style:parent-style-name="Standaard"/>
    <style:style style:name="Cell9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9" style:family="paragraph" style:parent-style-name="p-table"/>
    <style:style style:name="T1089_1" style:family="text">
      <style:text-properties fo:font-size="8.5pt" style:font-size-asian="8.5pt"/>
    </style:style>
    <style:style style:name="Cell9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0" style:family="paragraph" style:parent-style-name="p-table">
      <style:paragraph-properties fo:text-align="right"/>
    </style:style>
    <style:style style:name="T1090_1" style:family="text">
      <style:text-properties fo:font-size="8.5pt" style:font-size-asian="8.5pt"/>
    </style:style>
    <style:style style:name="Cell9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1" style:family="paragraph" style:parent-style-name="p-table">
      <style:paragraph-properties fo:text-align="right"/>
    </style:style>
    <style:style style:name="T1091_1" style:family="text">
      <style:text-properties fo:font-size="8.5pt" style:font-size-asian="8.5pt"/>
    </style:style>
    <style:style style:name="Cell9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2" style:family="paragraph" style:parent-style-name="p-table">
      <style:paragraph-properties fo:text-align="right"/>
    </style:style>
    <style:style style:name="T1092_1" style:family="text">
      <style:text-properties fo:font-size="8.5pt" style:font-size-asian="8.5pt"/>
    </style:style>
    <style:style style:name="Row210" style:family="table-row"/>
    <style:style style:name="Cell9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3" style:family="paragraph" style:parent-style-name="Standaard"/>
    <style:style style:name="Cell9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4" style:family="paragraph" style:parent-style-name="Standaard"/>
    <style:style style:name="Cell9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5" style:family="paragraph" style:parent-style-name="Standaard"/>
    <style:style style:name="Cell9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6" style:family="paragraph" style:parent-style-name="Standaard"/>
    <style:style style:name="Cell9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7" style:family="paragraph" style:parent-style-name="Standaard"/>
    <style:style style:name="Row211" style:family="table-row"/>
    <style:style style:name="Cell9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8" style:family="paragraph" style:parent-style-name="Standaard"/>
    <style:style style:name="Cell9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9" style:family="paragraph" style:parent-style-name="p-table"/>
    <style:style style:name="T1099_1" style:family="text" style:parent-style-name="Standaardalinea-lettertype">
      <style:text-properties fo:font-size="8.5pt" style:font-size-asian="8.5pt" fo:font-weight="bold" style:font-weight-asian="bold"/>
    </style:style>
    <style:style style:name="Cell9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0" style:family="paragraph" style:parent-style-name="p-table">
      <style:paragraph-properties fo:text-align="right"/>
    </style:style>
    <style:style style:name="T1100_1" style:family="text" style:parent-style-name="Standaardalinea-lettertype">
      <style:text-properties fo:font-size="8.5pt" style:font-size-asian="8.5pt" fo:font-weight="bold" style:font-weight-asian="bold"/>
    </style:style>
    <style:style style:name="Cell9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1" style:family="paragraph" style:parent-style-name="p-table">
      <style:paragraph-properties fo:text-align="right"/>
    </style:style>
    <style:style style:name="T1101_1" style:family="text" style:parent-style-name="Standaardalinea-lettertype">
      <style:text-properties fo:font-size="8.5pt" style:font-size-asian="8.5pt" fo:font-weight="bold" style:font-weight-asian="bold"/>
    </style:style>
    <style:style style:name="Cell9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2" style:family="paragraph" style:parent-style-name="p-table">
      <style:paragraph-properties fo:text-align="right"/>
    </style:style>
    <style:style style:name="T1102_1" style:family="text" style:parent-style-name="Standaardalinea-lettertype">
      <style:text-properties fo:font-size="8.5pt" style:font-size-asian="8.5pt" fo:font-weight="bold" style:font-weight-asian="bold"/>
    </style:style>
    <style:style style:name="Row212" style:family="table-row"/>
    <style:style style:name="Cell9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3" style:family="paragraph" style:parent-style-name="Standaard"/>
    <style:style style:name="Cell9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4" style:family="paragraph" style:parent-style-name="Standaard"/>
    <style:style style:name="Cell9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5" style:family="paragraph" style:parent-style-name="Standaard"/>
    <style:style style:name="Cell9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6" style:family="paragraph" style:parent-style-name="Standaard"/>
    <style:style style:name="Cell9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7" style:family="paragraph" style:parent-style-name="Standaard"/>
    <style:style style:name="P1108" style:family="paragraph" style:parent-style-name="p-marginbottom"/>
    <style:style style:name="P1109" style:family="paragraph" style:parent-style-name="section-title-4"/>
    <style:style style:name="T1109_1" style:family="text">
      <style:text-properties style:font-size-complex="9pt" fo:font-weight="bold" style:font-weight-asian="bold"/>
    </style:style>
    <style:style style:name="P1110" style:family="paragraph" style:parent-style-name="header-h1"/>
    <style:style style:name="T1110_1" style:family="text">
      <style:text-properties fo:font-weight="bold" style:font-weight-asian="bold"/>
    </style:style>
    <style:style style:name="P1111" style:family="paragraph" style:parent-style-name="p"/>
    <style:style style:name="T1111_1" style:family="text">
      <style:text-properties fo:font-size="8.5pt" style:font-size-asian="8.5pt"/>
    </style:style>
    <style:style style:name="T1111_2" style:family="text" style:parent-style-name="Standaardalinea-lettertype">
      <style:text-properties fo:font-size="8.5pt" style:font-size-asian="8.5pt" fo:font-weight="bold" style:font-weight-asian="bold"/>
    </style:style>
    <style:style style:name="P1112" style:family="paragraph" style:parent-style-name="header-h1"/>
    <style:style style:name="T1112_1" style:family="text">
      <style:text-properties fo:font-weight="bold" style:font-weight-asian="bold"/>
    </style:style>
    <style:style style:name="P1113" style:family="paragraph" style:parent-style-name="header-h1"/>
    <style:style style:name="T1113_1" style:family="text">
      <style:text-properties fo:font-weight="bold" style:font-weight-asian="bold"/>
    </style:style>
    <style:style style:name="P1114" style:family="paragraph" style:parent-style-name="header-h1"/>
    <style:style style:name="T1114_1" style:family="text">
      <style:text-properties fo:font-weight="bold" style:font-weight-asian="bold"/>
    </style:style>
    <style:style style:name="P1115" style:family="paragraph" style:parent-style-name="p"/>
    <style:style style:name="T1115_1" style:family="text">
      <style:text-properties fo:font-size="8.5pt" style:font-size-asian="8.5pt"/>
    </style:style>
    <style:style style:name="P1116" style:family="paragraph" style:parent-style-name="header-h1"/>
    <style:style style:name="T1116_1" style:family="text">
      <style:text-properties fo:font-weight="bold" style:font-weight-asian="bold"/>
    </style:style>
    <style:style style:name="P1117" style:family="paragraph" style:parent-style-name="header-h1"/>
    <style:style style:name="T1117_1" style:family="text">
      <style:text-properties fo:font-weight="bold" style:font-weight-asian="bold"/>
    </style:style>
    <style:style style:name="P1118" style:family="paragraph" style:parent-style-name="Standaard"/>
    <style:style style:name="T1118_1" style:family="text"/>
    <style:style style:name="P1119" style:family="paragraph" style:parent-style-name="ol-p-l1"/>
    <style:style style:name="T1119_1" style:family="text">
      <style:text-properties fo:font-size="9pt" style:font-size-asian="9pt" style:font-size-complex="9pt"/>
    </style:style>
    <style:style style:name="T1119_2" style:family="text">
      <style:text-properties fo:font-size="9pt" style:font-size-asian="9pt" style:font-size-complex="9pt"/>
    </style:style>
    <style:style style:name="P1120" style:family="paragraph" style:parent-style-name="ol-p-l1"/>
    <style:style style:name="T1120_1" style:family="text">
      <style:text-properties fo:font-size="9pt" style:font-size-asian="9pt" style:font-size-complex="9pt"/>
    </style:style>
    <style:style style:name="P1121" style:family="paragraph" style:parent-style-name="Standaard"/>
    <style:style style:name="P1122" style:family="paragraph" style:parent-style-name="header-h1"/>
    <style:style style:name="T1122_1" style:family="text">
      <style:text-properties fo:font-weight="bold" style:font-weight-asian="bold"/>
    </style:style>
    <style:style style:name="P1123" style:family="paragraph" style:parent-style-name="header-h1"/>
    <style:style style:name="T1123_1" style:family="text">
      <style:text-properties fo:font-weight="bold" style:font-weight-asian="bold"/>
    </style:style>
    <style:style style:name="P1124" style:family="paragraph" style:parent-style-name="p"/>
    <style:style style:name="T1124_1" style:family="text">
      <style:text-properties fo:font-size="8.5pt" style:font-size-asian="8.5pt"/>
    </style:style>
    <style:style style:name="P1125" style:family="paragraph" style:parent-style-name="header-h1"/>
    <style:style style:name="T1125_1" style:family="text">
      <style:text-properties fo:font-weight="bold" style:font-weight-asian="bold"/>
    </style:style>
    <style:style style:name="P1126" style:family="paragraph" style:parent-style-name="p"/>
    <style:style style:name="T1126_1" style:family="text">
      <style:text-properties fo:font-size="8.5pt" style:font-size-asian="8.5pt"/>
    </style:style>
    <style:style style:name="P1127" style:family="paragraph" style:parent-style-name="section-title-3"/>
    <style:style style:name="T1127_1" style:family="text">
      <style:text-properties fo:color="#009ee0" style:font-size-complex="9pt" fo:font-weight="bold" style:font-weight-asian="bold"/>
    </style:style>
    <style:style style:name="P1128" style:family="paragraph" style:parent-style-name="header-h1"/>
    <style:style style:name="T1128_1" style:family="text">
      <style:text-properties fo:font-weight="bold" style:font-weight-asian="bold"/>
    </style:style>
    <style:style style:name="Table13" style:family="table">
      <style:table-properties table:align="left" style:width="17.099cm" fo:margin-left="-5.851cm"/>
    </style:style>
    <style:style style:name="Column46" style:family="table-column">
      <style:table-column-properties style:column-width="0.864cm"/>
    </style:style>
    <style:style style:name="Column47" style:family="table-column">
      <style:table-column-properties style:column-width="8.546cm"/>
    </style:style>
    <style:style style:name="Column48" style:family="table-column">
      <style:table-column-properties style:column-width="2.563cm"/>
    </style:style>
    <style:style style:name="Column49" style:family="table-column">
      <style:table-column-properties style:column-width="2.563cm"/>
    </style:style>
    <style:style style:name="Column50" style:family="table-column">
      <style:table-column-properties style:column-width="2.563cm"/>
    </style:style>
    <style:style style:name="Row213" style:family="table-row"/>
    <style:style style:name="Cell973" style:family="table-cell">
      <style:table-cell-properties style:vertical-align="top" fo:padding-top="0.039cm" fo:padding-bottom="0.039cm" fo:padding-left="0.199cm" fo:padding-right="0.018cm" fo:wrap-option="wrap"/>
    </style:style>
    <style:style style:name="P1129" style:family="paragraph" style:parent-style-name="kio2-table-title"/>
    <style:style style:name="T1129_1" style:family="text">
      <style:text-properties fo:color="#ffffff" fo:font-size="9pt" style:font-size-asian="9pt"/>
    </style:style>
    <style:style style:name="Row214" style:family="table-row"/>
    <style:style style:name="Cell97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130" style:family="paragraph" style:parent-style-name="Standaard"/>
    <style:style style:name="Cell97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31" style:family="paragraph" style:parent-style-name="Standaard"/>
    <style:style style:name="Cell97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32" style:family="paragraph" style:parent-style-name="p-table">
      <style:paragraph-properties fo:text-align="center"/>
    </style:style>
    <style:style style:name="T1132_1" style:family="text">
      <style:text-properties fo:color="#000000" fo:font-size="8.5pt" style:font-size-asian="8.5pt"/>
    </style:style>
    <style:style style:name="Cell97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33" style:family="paragraph" style:parent-style-name="p-table">
      <style:paragraph-properties fo:text-align="center"/>
    </style:style>
    <style:style style:name="T1133_1" style:family="text">
      <style:text-properties fo:color="#000000" fo:font-size="8.5pt" style:font-size-asian="8.5pt"/>
    </style:style>
    <style:style style:name="Cell97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34" style:family="paragraph" style:parent-style-name="p-table">
      <style:paragraph-properties fo:text-align="center"/>
    </style:style>
    <style:style style:name="T1134_1" style:family="text">
      <style:text-properties fo:color="#000000" fo:font-size="8.5pt" style:font-size-asian="8.5pt"/>
    </style:style>
    <style:style style:name="Row215" style:family="table-row"/>
    <style:style style:name="Cell9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5" style:family="paragraph" style:parent-style-name="p-table"/>
    <style:style style:name="T1135_1" style:family="text" style:parent-style-name="Standaardalinea-lettertype">
      <style:text-properties fo:font-size="8.5pt" style:font-size-asian="8.5pt" fo:font-weight="bold" style:font-weight-asian="bold"/>
    </style:style>
    <style:style style:name="Cell9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6" style:family="paragraph" style:parent-style-name="p-table"/>
    <style:style style:name="T1136_1" style:family="text" style:parent-style-name="Standaardalinea-lettertype">
      <style:text-properties fo:font-size="8.5pt" style:font-size-asian="8.5pt" fo:font-weight="bold" style:font-weight-asian="bold"/>
    </style:style>
    <style:style style:name="Cell9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7" style:family="paragraph" style:parent-style-name="p-table">
      <style:paragraph-properties fo:text-align="right"/>
    </style:style>
    <style:style style:name="T1137_1" style:family="text" style:parent-style-name="Standaardalinea-lettertype">
      <style:text-properties fo:font-size="8.5pt" style:font-size-asian="8.5pt" fo:font-weight="bold" style:font-weight-asian="bold"/>
    </style:style>
    <style:style style:name="Cell9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8" style:family="paragraph" style:parent-style-name="p-table">
      <style:paragraph-properties fo:text-align="right"/>
    </style:style>
    <style:style style:name="T1138_1" style:family="text" style:parent-style-name="Standaardalinea-lettertype">
      <style:text-properties fo:font-size="8.5pt" style:font-size-asian="8.5pt" fo:font-weight="bold" style:font-weight-asian="bold"/>
    </style:style>
    <style:style style:name="Cell9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9" style:family="paragraph" style:parent-style-name="p-table">
      <style:paragraph-properties fo:text-align="right"/>
    </style:style>
    <style:style style:name="T1139_1" style:family="text" style:parent-style-name="Standaardalinea-lettertype">
      <style:text-properties fo:font-size="8.5pt" style:font-size-asian="8.5pt" fo:font-weight="bold" style:font-weight-asian="bold"/>
    </style:style>
    <style:style style:name="Row216" style:family="table-row"/>
    <style:style style:name="Cell9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0" style:family="paragraph" style:parent-style-name="Standaard"/>
    <style:style style:name="Cell9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1" style:family="paragraph" style:parent-style-name="Standaard"/>
    <style:style style:name="Cell9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2" style:family="paragraph" style:parent-style-name="Standaard"/>
    <style:style style:name="Cell9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3" style:family="paragraph" style:parent-style-name="Standaard"/>
    <style:style style:name="Cell9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4" style:family="paragraph" style:parent-style-name="Standaard"/>
    <style:style style:name="Row217" style:family="table-row"/>
    <style:style style:name="Cell9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5" style:family="paragraph" style:parent-style-name="Standaard"/>
    <style:style style:name="Cell9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6" style:family="paragraph" style:parent-style-name="p-table"/>
    <style:style style:name="T1146_1" style:family="text" style:parent-style-name="Standaardalinea-lettertype">
      <style:text-properties fo:font-size="8.5pt" style:font-size-asian="8.5pt" fo:font-weight="bold" style:font-weight-asian="bold"/>
    </style:style>
    <style:style style:name="Cell9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7" style:family="paragraph" style:parent-style-name="p-table">
      <style:paragraph-properties fo:text-align="right"/>
    </style:style>
    <style:style style:name="T1147_1" style:family="text" style:parent-style-name="Standaardalinea-lettertype">
      <style:text-properties fo:font-size="8.5pt" style:font-size-asian="8.5pt" fo:font-weight="bold" style:font-weight-asian="bold"/>
    </style:style>
    <style:style style:name="Cell9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8" style:family="paragraph" style:parent-style-name="p-table">
      <style:paragraph-properties fo:text-align="right"/>
    </style:style>
    <style:style style:name="T1148_1" style:family="text" style:parent-style-name="Standaardalinea-lettertype">
      <style:text-properties fo:font-size="8.5pt" style:font-size-asian="8.5pt" fo:font-weight="bold" style:font-weight-asian="bold"/>
    </style:style>
    <style:style style:name="Cell9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9" style:family="paragraph" style:parent-style-name="p-table">
      <style:paragraph-properties fo:text-align="right"/>
    </style:style>
    <style:style style:name="T1149_1" style:family="text" style:parent-style-name="Standaardalinea-lettertype">
      <style:text-properties fo:font-size="8.5pt" style:font-size-asian="8.5pt" fo:font-weight="bold" style:font-weight-asian="bold"/>
    </style:style>
    <style:style style:name="Row218" style:family="table-row"/>
    <style:style style:name="Cell9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0" style:family="paragraph" style:parent-style-name="Standaard"/>
    <style:style style:name="Cell9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1" style:family="paragraph" style:parent-style-name="Standaard"/>
    <style:style style:name="Cell9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2" style:family="paragraph" style:parent-style-name="Standaard"/>
    <style:style style:name="Cell9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3" style:family="paragraph" style:parent-style-name="Standaard"/>
    <style:style style:name="Cell9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4" style:family="paragraph" style:parent-style-name="Standaard"/>
    <style:style style:name="Row219" style:family="table-row"/>
    <style:style style:name="Cell9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5" style:family="paragraph" style:parent-style-name="p-table"/>
    <style:style style:name="T1155_1" style:family="text" style:parent-style-name="Standaardalinea-lettertype">
      <style:text-properties fo:font-size="8.5pt" style:font-size-asian="8.5pt" fo:font-weight="bold" style:font-weight-asian="bold"/>
    </style:style>
    <style:style style:name="Cell10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6" style:family="paragraph" style:parent-style-name="p-table"/>
    <style:style style:name="T1156_1" style:family="text" style:parent-style-name="Standaardalinea-lettertype">
      <style:text-properties fo:font-size="8.5pt" style:font-size-asian="8.5pt" fo:font-weight="bold" style:font-weight-asian="bold"/>
    </style:style>
    <style:style style:name="T1156_2" style:family="text" style:parent-style-name="Standaardalinea-lettertype">
      <style:text-properties fo:font-size="8.5pt" style:font-size-asian="8.5pt" fo:font-weight="bold" style:font-weight-asian="bold"/>
    </style:style>
    <style:style style:name="Cell10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7" style:family="paragraph" style:parent-style-name="p-table">
      <style:paragraph-properties fo:text-align="right"/>
    </style:style>
    <style:style style:name="T1157_1" style:family="text" style:parent-style-name="Standaardalinea-lettertype">
      <style:text-properties fo:font-size="8.5pt" style:font-size-asian="8.5pt" fo:font-weight="bold" style:font-weight-asian="bold"/>
    </style:style>
    <style:style style:name="Cell10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8" style:family="paragraph" style:parent-style-name="p-table">
      <style:paragraph-properties fo:text-align="right"/>
    </style:style>
    <style:style style:name="T1158_1" style:family="text" style:parent-style-name="Standaardalinea-lettertype">
      <style:text-properties fo:font-size="8.5pt" style:font-size-asian="8.5pt" fo:font-weight="bold" style:font-weight-asian="bold"/>
    </style:style>
    <style:style style:name="Cell10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9" style:family="paragraph" style:parent-style-name="p-table">
      <style:paragraph-properties fo:text-align="right"/>
    </style:style>
    <style:style style:name="T1159_1" style:family="text" style:parent-style-name="Standaardalinea-lettertype">
      <style:text-properties fo:font-size="8.5pt" style:font-size-asian="8.5pt" fo:font-weight="bold" style:font-weight-asian="bold"/>
    </style:style>
    <style:style style:name="Row220" style:family="table-row"/>
    <style:style style:name="Cell10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0" style:family="paragraph" style:parent-style-name="Standaard"/>
    <style:style style:name="Cell10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1" style:family="paragraph" style:parent-style-name="p-table"/>
    <style:style style:name="T1161_1" style:family="text" style:parent-style-name="Standaardalinea-lettertype">
      <style:text-properties fo:font-style="italic" style:font-style-asian="italic" fo:font-size="8.5pt" style:font-size-asian="8.5pt"/>
    </style:style>
    <style:style style:name="Cell10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2" style:family="paragraph" style:parent-style-name="p-table">
      <style:paragraph-properties fo:text-align="right"/>
    </style:style>
    <style:style style:name="T1162_1" style:family="text" style:parent-style-name="Standaardalinea-lettertype">
      <style:text-properties fo:font-style="italic" style:font-style-asian="italic" fo:font-size="8.5pt" style:font-size-asian="8.5pt"/>
    </style:style>
    <style:style style:name="Cell10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3" style:family="paragraph" style:parent-style-name="p-table">
      <style:paragraph-properties fo:text-align="right"/>
    </style:style>
    <style:style style:name="T1163_1" style:family="text" style:parent-style-name="Standaardalinea-lettertype">
      <style:text-properties fo:font-style="italic" style:font-style-asian="italic" fo:font-size="8.5pt" style:font-size-asian="8.5pt"/>
    </style:style>
    <style:style style:name="T1163_2" style:family="text" style:parent-style-name="Standaardalinea-lettertype">
      <style:text-properties fo:font-style="italic" style:font-style-asian="italic" fo:font-size="8.5pt" style:font-size-asian="8.5pt"/>
    </style:style>
    <style:style style:name="Cell10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4" style:family="paragraph" style:parent-style-name="p-table">
      <style:paragraph-properties fo:text-align="right"/>
    </style:style>
    <style:style style:name="T1164_1" style:family="text" style:parent-style-name="Standaardalinea-lettertype">
      <style:text-properties fo:font-style="italic" style:font-style-asian="italic" fo:font-size="8.5pt" style:font-size-asian="8.5pt"/>
    </style:style>
    <style:style style:name="Row221" style:family="table-row"/>
    <style:style style:name="Cell10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5" style:family="paragraph" style:parent-style-name="Standaard"/>
    <style:style style:name="Cell10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6" style:family="paragraph" style:parent-style-name="p-table"/>
    <style:style style:name="T1166_1" style:family="text">
      <style:text-properties fo:font-size="8.5pt" style:font-size-asian="8.5pt"/>
    </style:style>
    <style:style style:name="Cell10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7" style:family="paragraph" style:parent-style-name="p-table">
      <style:paragraph-properties fo:text-align="right"/>
    </style:style>
    <style:style style:name="T1167_1" style:family="text">
      <style:text-properties fo:font-size="8.5pt" style:font-size-asian="8.5pt"/>
    </style:style>
    <style:style style:name="Cell10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8" style:family="paragraph" style:parent-style-name="p-table">
      <style:paragraph-properties fo:text-align="right"/>
    </style:style>
    <style:style style:name="T1168_1" style:family="text">
      <style:text-properties fo:font-size="8.5pt" style:font-size-asian="8.5pt"/>
    </style:style>
    <style:style style:name="Cell10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9" style:family="paragraph" style:parent-style-name="p-table">
      <style:paragraph-properties fo:text-align="right"/>
    </style:style>
    <style:style style:name="T1169_1" style:family="text">
      <style:text-properties fo:font-size="8.5pt" style:font-size-asian="8.5pt"/>
    </style:style>
    <style:style style:name="Row222" style:family="table-row"/>
    <style:style style:name="Cell10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0" style:family="paragraph" style:parent-style-name="Standaard"/>
    <style:style style:name="Cell10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1" style:family="paragraph" style:parent-style-name="p-table"/>
    <style:style style:name="T1171_1" style:family="text">
      <style:text-properties fo:font-size="8.5pt" style:font-size-asian="8.5pt"/>
    </style:style>
    <style:style style:name="Cell10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2" style:family="paragraph" style:parent-style-name="p-table">
      <style:paragraph-properties fo:text-align="right"/>
    </style:style>
    <style:style style:name="T1172_1" style:family="text">
      <style:text-properties fo:font-size="8.5pt" style:font-size-asian="8.5pt"/>
    </style:style>
    <style:style style:name="Cell10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3" style:family="paragraph" style:parent-style-name="p-table">
      <style:paragraph-properties fo:text-align="right"/>
    </style:style>
    <style:style style:name="T1173_1" style:family="text">
      <style:text-properties fo:font-size="8.5pt" style:font-size-asian="8.5pt"/>
    </style:style>
    <style:style style:name="Cell10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4" style:family="paragraph" style:parent-style-name="p-table">
      <style:paragraph-properties fo:text-align="right"/>
    </style:style>
    <style:style style:name="T1174_1" style:family="text">
      <style:text-properties fo:font-size="8.5pt" style:font-size-asian="8.5pt"/>
    </style:style>
    <style:style style:name="Row223" style:family="table-row"/>
    <style:style style:name="Cell10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5" style:family="paragraph" style:parent-style-name="Standaard"/>
    <style:style style:name="Cell10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6" style:family="paragraph" style:parent-style-name="p-table"/>
    <style:style style:name="T1176_1" style:family="text" style:parent-style-name="Standaardalinea-lettertype">
      <style:text-properties fo:font-style="italic" style:font-style-asian="italic" fo:font-size="8.5pt" style:font-size-asian="8.5pt"/>
    </style:style>
    <style:style style:name="Cell10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7" style:family="paragraph" style:parent-style-name="p-table">
      <style:paragraph-properties fo:text-align="right"/>
    </style:style>
    <style:style style:name="T1177_1" style:family="text" style:parent-style-name="Standaardalinea-lettertype">
      <style:text-properties fo:font-style="italic" style:font-style-asian="italic" fo:font-size="8.5pt" style:font-size-asian="8.5pt"/>
    </style:style>
    <style:style style:name="Cell10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8" style:family="paragraph" style:parent-style-name="p-table">
      <style:paragraph-properties fo:text-align="right"/>
    </style:style>
    <style:style style:name="T1178_1" style:family="text" style:parent-style-name="Standaardalinea-lettertype">
      <style:text-properties fo:font-style="italic" style:font-style-asian="italic" fo:font-size="8.5pt" style:font-size-asian="8.5pt"/>
    </style:style>
    <style:style style:name="Cell10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9" style:family="paragraph" style:parent-style-name="p-table">
      <style:paragraph-properties fo:text-align="right"/>
    </style:style>
    <style:style style:name="T1179_1" style:family="text" style:parent-style-name="Standaardalinea-lettertype">
      <style:text-properties fo:font-style="italic" style:font-style-asian="italic" fo:font-size="8.5pt" style:font-size-asian="8.5pt"/>
    </style:style>
    <style:style style:name="Row224" style:family="table-row"/>
    <style:style style:name="Cell10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0" style:family="paragraph" style:parent-style-name="Standaard"/>
    <style:style style:name="Cell10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1" style:family="paragraph" style:parent-style-name="p-table"/>
    <style:style style:name="T1181_1" style:family="text">
      <style:text-properties fo:font-size="8.5pt" style:font-size-asian="8.5pt"/>
    </style:style>
    <style:style style:name="Cell10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2" style:family="paragraph" style:parent-style-name="p-table">
      <style:paragraph-properties fo:text-align="right"/>
    </style:style>
    <style:style style:name="T1182_1" style:family="text">
      <style:text-properties fo:font-size="8.5pt" style:font-size-asian="8.5pt"/>
    </style:style>
    <style:style style:name="Cell10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3" style:family="paragraph" style:parent-style-name="p-table">
      <style:paragraph-properties fo:text-align="right"/>
    </style:style>
    <style:style style:name="T1183_1" style:family="text">
      <style:text-properties fo:font-size="8.5pt" style:font-size-asian="8.5pt"/>
    </style:style>
    <style:style style:name="Cell10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4" style:family="paragraph" style:parent-style-name="p-table">
      <style:paragraph-properties fo:text-align="right"/>
    </style:style>
    <style:style style:name="T1184_1" style:family="text">
      <style:text-properties fo:font-size="8.5pt" style:font-size-asian="8.5pt"/>
    </style:style>
    <style:style style:name="Row225" style:family="table-row"/>
    <style:style style:name="Cell10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5" style:family="paragraph" style:parent-style-name="Standaard"/>
    <style:style style:name="Cell10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6" style:family="paragraph" style:parent-style-name="p-table"/>
    <style:style style:name="T1186_1" style:family="text">
      <style:text-properties fo:font-size="8.5pt" style:font-size-asian="8.5pt"/>
    </style:style>
    <style:style style:name="Cell10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7" style:family="paragraph" style:parent-style-name="p-table">
      <style:paragraph-properties fo:text-align="right"/>
    </style:style>
    <style:style style:name="T1187_1" style:family="text">
      <style:text-properties fo:font-size="8.5pt" style:font-size-asian="8.5pt"/>
    </style:style>
    <style:style style:name="Cell10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8" style:family="paragraph" style:parent-style-name="p-table">
      <style:paragraph-properties fo:text-align="right"/>
    </style:style>
    <style:style style:name="T1188_1" style:family="text">
      <style:text-properties fo:font-size="8.5pt" style:font-size-asian="8.5pt"/>
    </style:style>
    <style:style style:name="Cell10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9" style:family="paragraph" style:parent-style-name="p-table">
      <style:paragraph-properties fo:text-align="right"/>
    </style:style>
    <style:style style:name="T1189_1" style:family="text">
      <style:text-properties fo:font-size="8.5pt" style:font-size-asian="8.5pt"/>
    </style:style>
    <style:style style:name="Row226" style:family="table-row"/>
    <style:style style:name="Cell10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0" style:family="paragraph" style:parent-style-name="Standaard"/>
    <style:style style:name="Cell10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1" style:family="paragraph" style:parent-style-name="p-table"/>
    <style:style style:name="T1191_1" style:family="text">
      <style:text-properties fo:font-size="8.5pt" style:font-size-asian="8.5pt"/>
    </style:style>
    <style:style style:name="Cell10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2" style:family="paragraph" style:parent-style-name="p-table">
      <style:paragraph-properties fo:text-align="right"/>
    </style:style>
    <style:style style:name="T1192_1" style:family="text">
      <style:text-properties fo:font-size="8.5pt" style:font-size-asian="8.5pt"/>
    </style:style>
    <style:style style:name="Cell10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3" style:family="paragraph" style:parent-style-name="p-table">
      <style:paragraph-properties fo:text-align="right"/>
    </style:style>
    <style:style style:name="T1193_1" style:family="text">
      <style:text-properties fo:font-size="8.5pt" style:font-size-asian="8.5pt"/>
    </style:style>
    <style:style style:name="Cell10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4" style:family="paragraph" style:parent-style-name="p-table">
      <style:paragraph-properties fo:text-align="right"/>
    </style:style>
    <style:style style:name="T1194_1" style:family="text">
      <style:text-properties fo:font-size="8.5pt" style:font-size-asian="8.5pt"/>
    </style:style>
    <style:style style:name="Row227" style:family="table-row"/>
    <style:style style:name="Cell10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5" style:family="paragraph" style:parent-style-name="Standaard"/>
    <style:style style:name="Cell10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6" style:family="paragraph" style:parent-style-name="p-table"/>
    <style:style style:name="T1196_1" style:family="text">
      <style:text-properties fo:font-size="8.5pt" style:font-size-asian="8.5pt"/>
    </style:style>
    <style:style style:name="Cell10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7" style:family="paragraph" style:parent-style-name="p-table">
      <style:paragraph-properties fo:text-align="right"/>
    </style:style>
    <style:style style:name="T1197_1" style:family="text">
      <style:text-properties fo:font-size="8.5pt" style:font-size-asian="8.5pt"/>
    </style:style>
    <style:style style:name="Cell10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8" style:family="paragraph" style:parent-style-name="p-table">
      <style:paragraph-properties fo:text-align="right"/>
    </style:style>
    <style:style style:name="T1198_1" style:family="text">
      <style:text-properties fo:font-size="8.5pt" style:font-size-asian="8.5pt"/>
    </style:style>
    <style:style style:name="Cell10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9" style:family="paragraph" style:parent-style-name="p-table">
      <style:paragraph-properties fo:text-align="right"/>
    </style:style>
    <style:style style:name="T1199_1" style:family="text">
      <style:text-properties fo:font-size="8.5pt" style:font-size-asian="8.5pt"/>
    </style:style>
    <style:style style:name="Row228" style:family="table-row"/>
    <style:style style:name="Cell10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0" style:family="paragraph" style:parent-style-name="Standaard"/>
    <style:style style:name="Cell10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1" style:family="paragraph" style:parent-style-name="p-table"/>
    <style:style style:name="T1201_1" style:family="text" style:parent-style-name="Standaardalinea-lettertype">
      <style:text-properties fo:font-style="italic" style:font-style-asian="italic" fo:font-size="8.5pt" style:font-size-asian="8.5pt"/>
    </style:style>
    <style:style style:name="Cell10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2" style:family="paragraph" style:parent-style-name="p-table">
      <style:paragraph-properties fo:text-align="right"/>
    </style:style>
    <style:style style:name="T1202_1" style:family="text" style:parent-style-name="Standaardalinea-lettertype">
      <style:text-properties fo:font-style="italic" style:font-style-asian="italic" fo:font-size="8.5pt" style:font-size-asian="8.5pt"/>
    </style:style>
    <style:style style:name="Cell10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3" style:family="paragraph" style:parent-style-name="p-table">
      <style:paragraph-properties fo:text-align="right"/>
    </style:style>
    <style:style style:name="T1203_1" style:family="text" style:parent-style-name="Standaardalinea-lettertype">
      <style:text-properties fo:font-style="italic" style:font-style-asian="italic" fo:font-size="8.5pt" style:font-size-asian="8.5pt"/>
    </style:style>
    <style:style style:name="Cell10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4" style:family="paragraph" style:parent-style-name="p-table">
      <style:paragraph-properties fo:text-align="right"/>
    </style:style>
    <style:style style:name="T1204_1" style:family="text" style:parent-style-name="Standaardalinea-lettertype">
      <style:text-properties fo:font-style="italic" style:font-style-asian="italic" fo:font-size="8.5pt" style:font-size-asian="8.5pt"/>
    </style:style>
    <style:style style:name="Row229" style:family="table-row"/>
    <style:style style:name="Cell10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5" style:family="paragraph" style:parent-style-name="Standaard"/>
    <style:style style:name="Cell10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6" style:family="paragraph" style:parent-style-name="p-table"/>
    <style:style style:name="T1206_1" style:family="text">
      <style:text-properties fo:font-size="8.5pt" style:font-size-asian="8.5pt"/>
    </style:style>
    <style:style style:name="Cell10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7" style:family="paragraph" style:parent-style-name="p-table">
      <style:paragraph-properties fo:text-align="right"/>
    </style:style>
    <style:style style:name="T1207_1" style:family="text">
      <style:text-properties fo:font-size="8.5pt" style:font-size-asian="8.5pt"/>
    </style:style>
    <style:style style:name="Cell10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8" style:family="paragraph" style:parent-style-name="p-table">
      <style:paragraph-properties fo:text-align="right"/>
    </style:style>
    <style:style style:name="T1208_1" style:family="text">
      <style:text-properties fo:font-size="8.5pt" style:font-size-asian="8.5pt"/>
    </style:style>
    <style:style style:name="Cell10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9" style:family="paragraph" style:parent-style-name="p-table">
      <style:paragraph-properties fo:text-align="right"/>
    </style:style>
    <style:style style:name="T1209_1" style:family="text">
      <style:text-properties fo:font-size="8.5pt" style:font-size-asian="8.5pt"/>
    </style:style>
    <style:style style:name="Row230" style:family="table-row"/>
    <style:style style:name="Cell10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0" style:family="paragraph" style:parent-style-name="Standaard"/>
    <style:style style:name="Cell10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1" style:family="paragraph" style:parent-style-name="p-table"/>
    <style:style style:name="T1211_1" style:family="text">
      <style:text-properties fo:font-size="8.5pt" style:font-size-asian="8.5pt"/>
    </style:style>
    <style:style style:name="Cell10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2" style:family="paragraph" style:parent-style-name="p-table">
      <style:paragraph-properties fo:text-align="right"/>
    </style:style>
    <style:style style:name="T1212_1" style:family="text">
      <style:text-properties fo:font-size="8.5pt" style:font-size-asian="8.5pt"/>
    </style:style>
    <style:style style:name="Cell10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3" style:family="paragraph" style:parent-style-name="p-table">
      <style:paragraph-properties fo:text-align="right"/>
    </style:style>
    <style:style style:name="T1213_1" style:family="text">
      <style:text-properties fo:font-size="8.5pt" style:font-size-asian="8.5pt"/>
    </style:style>
    <style:style style:name="Cell10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4" style:family="paragraph" style:parent-style-name="p-table">
      <style:paragraph-properties fo:text-align="right"/>
    </style:style>
    <style:style style:name="T1214_1" style:family="text">
      <style:text-properties fo:font-size="8.5pt" style:font-size-asian="8.5pt"/>
    </style:style>
    <style:style style:name="Row231" style:family="table-row"/>
    <style:style style:name="Cell10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5" style:family="paragraph" style:parent-style-name="Standaard"/>
    <style:style style:name="Cell10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6" style:family="paragraph" style:parent-style-name="p-table"/>
    <style:style style:name="T1216_1" style:family="text">
      <style:text-properties fo:font-size="8.5pt" style:font-size-asian="8.5pt"/>
    </style:style>
    <style:style style:name="Cell10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7" style:family="paragraph" style:parent-style-name="p-table">
      <style:paragraph-properties fo:text-align="right"/>
    </style:style>
    <style:style style:name="T1217_1" style:family="text">
      <style:text-properties fo:font-size="8.5pt" style:font-size-asian="8.5pt"/>
    </style:style>
    <style:style style:name="Cell10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8" style:family="paragraph" style:parent-style-name="p-table">
      <style:paragraph-properties fo:text-align="right"/>
    </style:style>
    <style:style style:name="T1218_1" style:family="text">
      <style:text-properties fo:font-size="8.5pt" style:font-size-asian="8.5pt"/>
    </style:style>
    <style:style style:name="Cell10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9" style:family="paragraph" style:parent-style-name="p-table">
      <style:paragraph-properties fo:text-align="right"/>
    </style:style>
    <style:style style:name="T1219_1" style:family="text">
      <style:text-properties fo:font-size="8.5pt" style:font-size-asian="8.5pt"/>
    </style:style>
    <style:style style:name="Row232" style:family="table-row"/>
    <style:style style:name="Cell10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0" style:family="paragraph" style:parent-style-name="Standaard"/>
    <style:style style:name="Cell10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1" style:family="paragraph" style:parent-style-name="p-table"/>
    <style:style style:name="T1221_1" style:family="text" style:parent-style-name="Standaardalinea-lettertype">
      <style:text-properties fo:font-style="italic" style:font-style-asian="italic" fo:font-size="8.5pt" style:font-size-asian="8.5pt"/>
    </style:style>
    <style:style style:name="Cell10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2" style:family="paragraph" style:parent-style-name="p-table">
      <style:paragraph-properties fo:text-align="right"/>
    </style:style>
    <style:style style:name="T1222_1" style:family="text" style:parent-style-name="Standaardalinea-lettertype">
      <style:text-properties fo:font-style="italic" style:font-style-asian="italic" fo:font-size="8.5pt" style:font-size-asian="8.5pt"/>
    </style:style>
    <style:style style:name="Cell10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3" style:family="paragraph" style:parent-style-name="p-table">
      <style:paragraph-properties fo:text-align="right"/>
    </style:style>
    <style:style style:name="T1223_1" style:family="text" style:parent-style-name="Standaardalinea-lettertype">
      <style:text-properties fo:font-style="italic" style:font-style-asian="italic" fo:font-size="8.5pt" style:font-size-asian="8.5pt"/>
    </style:style>
    <style:style style:name="T1223_2" style:family="text" style:parent-style-name="Standaardalinea-lettertype">
      <style:text-properties fo:font-style="italic" style:font-style-asian="italic" fo:font-size="8.5pt" style:font-size-asian="8.5pt"/>
    </style:style>
    <style:style style:name="Cell10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4" style:family="paragraph" style:parent-style-name="p-table">
      <style:paragraph-properties fo:text-align="right"/>
    </style:style>
    <style:style style:name="T1224_1" style:family="text" style:parent-style-name="Standaardalinea-lettertype">
      <style:text-properties fo:font-style="italic" style:font-style-asian="italic" fo:font-size="8.5pt" style:font-size-asian="8.5pt"/>
    </style:style>
    <style:style style:name="Row233" style:family="table-row"/>
    <style:style style:name="Cell10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5" style:family="paragraph" style:parent-style-name="Standaard"/>
    <style:style style:name="Cell10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6" style:family="paragraph" style:parent-style-name="p-table"/>
    <style:style style:name="T1226_1" style:family="text">
      <style:text-properties fo:font-size="8.5pt" style:font-size-asian="8.5pt"/>
    </style:style>
    <style:style style:name="Cell10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7" style:family="paragraph" style:parent-style-name="p-table">
      <style:paragraph-properties fo:text-align="right"/>
    </style:style>
    <style:style style:name="T1227_1" style:family="text">
      <style:text-properties fo:font-size="8.5pt" style:font-size-asian="8.5pt"/>
    </style:style>
    <style:style style:name="Cell10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8" style:family="paragraph" style:parent-style-name="p-table">
      <style:paragraph-properties fo:text-align="right"/>
    </style:style>
    <style:style style:name="T1228_1" style:family="text">
      <style:text-properties fo:font-size="8.5pt" style:font-size-asian="8.5pt"/>
    </style:style>
    <style:style style:name="Cell10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9" style:family="paragraph" style:parent-style-name="p-table">
      <style:paragraph-properties fo:text-align="right"/>
    </style:style>
    <style:style style:name="T1229_1" style:family="text">
      <style:text-properties fo:font-size="8.5pt" style:font-size-asian="8.5pt"/>
    </style:style>
    <style:style style:name="Row234" style:family="table-row"/>
    <style:style style:name="Cell10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0" style:family="paragraph" style:parent-style-name="Standaard"/>
    <style:style style:name="Cell10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1" style:family="paragraph" style:parent-style-name="p-table"/>
    <style:style style:name="T1231_1" style:family="text">
      <style:text-properties fo:font-size="8.5pt" style:font-size-asian="8.5pt"/>
    </style:style>
    <style:style style:name="Cell10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2" style:family="paragraph" style:parent-style-name="p-table">
      <style:paragraph-properties fo:text-align="right"/>
    </style:style>
    <style:style style:name="T1232_1" style:family="text">
      <style:text-properties fo:font-size="8.5pt" style:font-size-asian="8.5pt"/>
    </style:style>
    <style:style style:name="Cell10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3" style:family="paragraph" style:parent-style-name="p-table">
      <style:paragraph-properties fo:text-align="right"/>
    </style:style>
    <style:style style:name="T1233_1" style:family="text">
      <style:text-properties fo:font-size="8.5pt" style:font-size-asian="8.5pt"/>
    </style:style>
    <style:style style:name="Cell10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4" style:family="paragraph" style:parent-style-name="p-table">
      <style:paragraph-properties fo:text-align="right"/>
    </style:style>
    <style:style style:name="T1234_1" style:family="text">
      <style:text-properties fo:font-size="8.5pt" style:font-size-asian="8.5pt"/>
    </style:style>
    <style:style style:name="Row235" style:family="table-row"/>
    <style:style style:name="Cell10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5" style:family="paragraph" style:parent-style-name="Standaard"/>
    <style:style style:name="Cell10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6" style:family="paragraph" style:parent-style-name="p-table"/>
    <style:style style:name="T1236_1" style:family="text" style:parent-style-name="Standaardalinea-lettertype">
      <style:text-properties fo:font-style="italic" style:font-style-asian="italic" fo:font-size="8.5pt" style:font-size-asian="8.5pt"/>
    </style:style>
    <style:style style:name="Cell10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7" style:family="paragraph" style:parent-style-name="p-table">
      <style:paragraph-properties fo:text-align="right"/>
    </style:style>
    <style:style style:name="T1237_1" style:family="text" style:parent-style-name="Standaardalinea-lettertype">
      <style:text-properties fo:font-style="italic" style:font-style-asian="italic" fo:font-size="8.5pt" style:font-size-asian="8.5pt"/>
    </style:style>
    <style:style style:name="Cell10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8" style:family="paragraph" style:parent-style-name="p-table">
      <style:paragraph-properties fo:text-align="right"/>
    </style:style>
    <style:style style:name="T1238_1" style:family="text" style:parent-style-name="Standaardalinea-lettertype">
      <style:text-properties fo:font-style="italic" style:font-style-asian="italic" fo:font-size="8.5pt" style:font-size-asian="8.5pt"/>
    </style:style>
    <style:style style:name="Cell10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9" style:family="paragraph" style:parent-style-name="p-table">
      <style:paragraph-properties fo:text-align="right"/>
    </style:style>
    <style:style style:name="T1239_1" style:family="text" style:parent-style-name="Standaardalinea-lettertype">
      <style:text-properties fo:font-style="italic" style:font-style-asian="italic" fo:font-size="8.5pt" style:font-size-asian="8.5pt"/>
    </style:style>
    <style:style style:name="Row236" style:family="table-row"/>
    <style:style style:name="Cell10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0" style:family="paragraph" style:parent-style-name="Standaard"/>
    <style:style style:name="Cell10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1" style:family="paragraph" style:parent-style-name="p-table"/>
    <style:style style:name="T1241_1" style:family="text">
      <style:text-properties fo:font-size="8.5pt" style:font-size-asian="8.5pt"/>
    </style:style>
    <style:style style:name="Cell10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2" style:family="paragraph" style:parent-style-name="p-table">
      <style:paragraph-properties fo:text-align="right"/>
    </style:style>
    <style:style style:name="T1242_1" style:family="text">
      <style:text-properties fo:font-size="8.5pt" style:font-size-asian="8.5pt"/>
    </style:style>
    <style:style style:name="Cell10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3" style:family="paragraph" style:parent-style-name="p-table">
      <style:paragraph-properties fo:text-align="right"/>
    </style:style>
    <style:style style:name="T1243_1" style:family="text">
      <style:text-properties fo:font-size="8.5pt" style:font-size-asian="8.5pt"/>
    </style:style>
    <style:style style:name="Cell10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4" style:family="paragraph" style:parent-style-name="p-table">
      <style:paragraph-properties fo:text-align="right"/>
    </style:style>
    <style:style style:name="T1244_1" style:family="text">
      <style:text-properties fo:font-size="8.5pt" style:font-size-asian="8.5pt"/>
    </style:style>
    <style:style style:name="Row237" style:family="table-row"/>
    <style:style style:name="Cell10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5" style:family="paragraph" style:parent-style-name="p-table"/>
    <style:style style:name="T1245_1" style:family="text" style:parent-style-name="Standaardalinea-lettertype">
      <style:text-properties fo:font-size="8.5pt" style:font-size-asian="8.5pt" fo:font-weight="bold" style:font-weight-asian="bold"/>
    </style:style>
    <style:style style:name="Cell10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6" style:family="paragraph" style:parent-style-name="p-table"/>
    <style:style style:name="T1246_1" style:family="text" style:parent-style-name="Standaardalinea-lettertype">
      <style:text-properties fo:font-size="8.5pt" style:font-size-asian="8.5pt" fo:font-weight="bold" style:font-weight-asian="bold"/>
    </style:style>
    <style:style style:name="Cell10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7" style:family="paragraph" style:parent-style-name="p-table">
      <style:paragraph-properties fo:text-align="right"/>
    </style:style>
    <style:style style:name="T1247_1" style:family="text" style:parent-style-name="Standaardalinea-lettertype">
      <style:text-properties fo:font-size="8.5pt" style:font-size-asian="8.5pt" fo:font-weight="bold" style:font-weight-asian="bold"/>
    </style:style>
    <style:style style:name="Cell10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8" style:family="paragraph" style:parent-style-name="p-table">
      <style:paragraph-properties fo:text-align="right"/>
    </style:style>
    <style:style style:name="T1248_1" style:family="text" style:parent-style-name="Standaardalinea-lettertype">
      <style:text-properties fo:font-size="8.5pt" style:font-size-asian="8.5pt" fo:font-weight="bold" style:font-weight-asian="bold"/>
    </style:style>
    <style:style style:name="Cell10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9" style:family="paragraph" style:parent-style-name="p-table">
      <style:paragraph-properties fo:text-align="right"/>
    </style:style>
    <style:style style:name="T1249_1" style:family="text" style:parent-style-name="Standaardalinea-lettertype">
      <style:text-properties fo:font-size="8.5pt" style:font-size-asian="8.5pt" fo:font-weight="bold" style:font-weight-asian="bold"/>
    </style:style>
    <style:style style:name="Row238" style:family="table-row"/>
    <style:style style:name="Cell10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0" style:family="paragraph" style:parent-style-name="Standaard"/>
    <style:style style:name="Cell10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1" style:family="paragraph" style:parent-style-name="p-table"/>
    <style:style style:name="T1251_1" style:family="text" style:parent-style-name="Standaardalinea-lettertype">
      <style:text-properties fo:font-style="italic" style:font-style-asian="italic" fo:font-size="8.5pt" style:font-size-asian="8.5pt"/>
    </style:style>
    <style:style style:name="Cell10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2" style:family="paragraph" style:parent-style-name="p-table">
      <style:paragraph-properties fo:text-align="right"/>
    </style:style>
    <style:style style:name="T1252_1" style:family="text" style:parent-style-name="Standaardalinea-lettertype">
      <style:text-properties fo:font-style="italic" style:font-style-asian="italic" fo:font-size="8.5pt" style:font-size-asian="8.5pt"/>
    </style:style>
    <style:style style:name="Cell10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3" style:family="paragraph" style:parent-style-name="p-table">
      <style:paragraph-properties fo:text-align="right"/>
    </style:style>
    <style:style style:name="T1253_1" style:family="text" style:parent-style-name="Standaardalinea-lettertype">
      <style:text-properties fo:font-style="italic" style:font-style-asian="italic" fo:font-size="8.5pt" style:font-size-asian="8.5pt"/>
    </style:style>
    <style:style style:name="Cell10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4" style:family="paragraph" style:parent-style-name="p-table">
      <style:paragraph-properties fo:text-align="right"/>
    </style:style>
    <style:style style:name="T1254_1" style:family="text" style:parent-style-name="Standaardalinea-lettertype">
      <style:text-properties fo:font-style="italic" style:font-style-asian="italic" fo:font-size="8.5pt" style:font-size-asian="8.5pt"/>
    </style:style>
    <style:style style:name="Row239" style:family="table-row"/>
    <style:style style:name="Cell10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5" style:family="paragraph" style:parent-style-name="Standaard"/>
    <style:style style:name="Cell1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6" style:family="paragraph" style:parent-style-name="p-table"/>
    <style:style style:name="T1256_1" style:family="text">
      <style:text-properties fo:font-size="8.5pt" style:font-size-asian="8.5pt"/>
    </style:style>
    <style:style style:name="Cell1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7" style:family="paragraph" style:parent-style-name="p-table">
      <style:paragraph-properties fo:text-align="right"/>
    </style:style>
    <style:style style:name="T1257_1" style:family="text">
      <style:text-properties fo:font-size="8.5pt" style:font-size-asian="8.5pt"/>
    </style:style>
    <style:style style:name="Cell1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8" style:family="paragraph" style:parent-style-name="p-table">
      <style:paragraph-properties fo:text-align="right"/>
    </style:style>
    <style:style style:name="T1258_1" style:family="text">
      <style:text-properties fo:font-size="8.5pt" style:font-size-asian="8.5pt"/>
    </style:style>
    <style:style style:name="Cell1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9" style:family="paragraph" style:parent-style-name="p-table">
      <style:paragraph-properties fo:text-align="right"/>
    </style:style>
    <style:style style:name="T1259_1" style:family="text">
      <style:text-properties fo:font-size="8.5pt" style:font-size-asian="8.5pt"/>
    </style:style>
    <style:style style:name="Row240" style:family="table-row"/>
    <style:style style:name="Cell11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0" style:family="paragraph" style:parent-style-name="Standaard"/>
    <style:style style:name="Cell1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1" style:family="paragraph" style:parent-style-name="p-table"/>
    <style:style style:name="T1261_1" style:family="text">
      <style:text-properties fo:font-size="8.5pt" style:font-size-asian="8.5pt"/>
    </style:style>
    <style:style style:name="Cell1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2" style:family="paragraph" style:parent-style-name="p-table">
      <style:paragraph-properties fo:text-align="right"/>
    </style:style>
    <style:style style:name="T1262_1" style:family="text">
      <style:text-properties fo:font-size="8.5pt" style:font-size-asian="8.5pt"/>
    </style:style>
    <style:style style:name="Cell1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3" style:family="paragraph" style:parent-style-name="p-table">
      <style:paragraph-properties fo:text-align="right"/>
    </style:style>
    <style:style style:name="T1263_1" style:family="text">
      <style:text-properties fo:font-size="8.5pt" style:font-size-asian="8.5pt"/>
    </style:style>
    <style:style style:name="Cell1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4" style:family="paragraph" style:parent-style-name="p-table">
      <style:paragraph-properties fo:text-align="right"/>
    </style:style>
    <style:style style:name="T1264_1" style:family="text">
      <style:text-properties fo:font-size="8.5pt" style:font-size-asian="8.5pt"/>
    </style:style>
    <style:style style:name="Row241" style:family="table-row"/>
    <style:style style:name="Cell11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5" style:family="paragraph" style:parent-style-name="Standaard"/>
    <style:style style:name="Cell1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6" style:family="paragraph" style:parent-style-name="Standaard"/>
    <style:style style:name="Cell1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7" style:family="paragraph" style:parent-style-name="Standaard"/>
    <style:style style:name="Cell1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8" style:family="paragraph" style:parent-style-name="Standaard"/>
    <style:style style:name="Cell1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9" style:family="paragraph" style:parent-style-name="Standaard"/>
    <style:style style:name="Row242" style:family="table-row"/>
    <style:style style:name="Cell11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0" style:family="paragraph" style:parent-style-name="Standaard"/>
    <style:style style:name="Cell1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1" style:family="paragraph" style:parent-style-name="p-table"/>
    <style:style style:name="T1271_1" style:family="text" style:parent-style-name="Standaardalinea-lettertype">
      <style:text-properties fo:font-size="8.5pt" style:font-size-asian="8.5pt" fo:font-weight="bold" style:font-weight-asian="bold"/>
    </style:style>
    <style:style style:name="Cell1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2" style:family="paragraph" style:parent-style-name="p-table">
      <style:paragraph-properties fo:text-align="right"/>
    </style:style>
    <style:style style:name="T1272_1" style:family="text" style:parent-style-name="Standaardalinea-lettertype">
      <style:text-properties fo:font-size="8.5pt" style:font-size-asian="8.5pt" fo:font-weight="bold" style:font-weight-asian="bold"/>
    </style:style>
    <style:style style:name="Cell1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3" style:family="paragraph" style:parent-style-name="p-table">
      <style:paragraph-properties fo:text-align="right"/>
    </style:style>
    <style:style style:name="T1273_1" style:family="text" style:parent-style-name="Standaardalinea-lettertype">
      <style:text-properties fo:font-size="8.5pt" style:font-size-asian="8.5pt" fo:font-weight="bold" style:font-weight-asian="bold"/>
    </style:style>
    <style:style style:name="Cell1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4" style:family="paragraph" style:parent-style-name="p-table">
      <style:paragraph-properties fo:text-align="right"/>
    </style:style>
    <style:style style:name="T1274_1" style:family="text" style:parent-style-name="Standaardalinea-lettertype">
      <style:text-properties fo:font-size="8.5pt" style:font-size-asian="8.5pt" fo:font-weight="bold" style:font-weight-asian="bold"/>
    </style:style>
    <style:style style:name="Row243" style:family="table-row"/>
    <style:style style:name="Cell11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5" style:family="paragraph" style:parent-style-name="Standaard"/>
    <style:style style:name="Cell1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6" style:family="paragraph" style:parent-style-name="Standaard"/>
    <style:style style:name="Cell1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7" style:family="paragraph" style:parent-style-name="Standaard"/>
    <style:style style:name="Cell1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8" style:family="paragraph" style:parent-style-name="Standaard"/>
    <style:style style:name="Cell1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9" style:family="paragraph" style:parent-style-name="Standaard"/>
    <style:style style:name="P1280" style:family="paragraph" style:parent-style-name="p-marginbottom"/>
    <style:style style:name="P1281" style:family="paragraph" style:parent-style-name="section-title-4"/>
    <style:style style:name="T1281_1" style:family="text">
      <style:text-properties style:font-size-complex="9pt" fo:font-weight="bold" style:font-weight-asian="bold"/>
    </style:style>
    <style:style style:name="P1282" style:family="paragraph" style:parent-style-name="header-h1"/>
    <style:style style:name="T1282_1" style:family="text">
      <style:text-properties fo:font-weight="bold" style:font-weight-asian="bold"/>
    </style:style>
    <style:style style:name="P1283" style:family="paragraph" style:parent-style-name="Standaard"/>
    <style:style style:name="T1283_1" style:family="text"/>
    <style:style style:name="P1284" style:family="paragraph" style:parent-style-name="ol-p-l1"/>
    <style:style style:name="T1284_1" style:family="text">
      <style:text-properties fo:font-size="9pt" style:font-size-asian="9pt" style:font-size-complex="9pt"/>
    </style:style>
    <style:style style:name="P1285" style:family="paragraph" style:parent-style-name="ol-p-l1"/>
    <style:style style:name="T1285_1" style:family="text">
      <style:text-properties fo:font-size="9pt" style:font-size-asian="9pt" style:font-size-complex="9pt"/>
    </style:style>
    <style:style style:name="P1286" style:family="paragraph" style:parent-style-name="Standaard"/>
    <style:style style:name="P1287" style:family="paragraph" style:parent-style-name="header-h1"/>
    <style:style style:name="T1287_1" style:family="text">
      <style:text-properties fo:font-weight="bold" style:font-weight-asian="bold"/>
    </style:style>
    <style:style style:name="P1288" style:family="paragraph" style:parent-style-name="header-h1"/>
    <style:style style:name="T1288_1" style:family="text">
      <style:text-properties fo:font-weight="bold" style:font-weight-asian="bold"/>
    </style:style>
    <style:style style:name="P1289" style:family="paragraph" style:parent-style-name="header-h1"/>
    <style:style style:name="T1289_1" style:family="text">
      <style:text-properties fo:font-weight="bold" style:font-weight-asian="bold"/>
    </style:style>
    <style:style style:name="P1290" style:family="paragraph" style:parent-style-name="p"/>
    <style:style style:name="T1290_1" style:family="text">
      <style:text-properties fo:font-size="8.5pt" style:font-size-asian="8.5pt"/>
    </style:style>
    <style:style style:name="T1290_2" style:family="text">
      <style:text-properties fo:font-size="8.5pt" style:font-size-asian="8.5pt"/>
    </style:style>
    <style:style style:name="P1291" style:family="paragraph" style:parent-style-name="header-h1"/>
    <style:style style:name="T1291_1" style:family="text">
      <style:text-properties fo:font-weight="bold" style:font-weight-asian="bold"/>
    </style:style>
    <style:style style:name="P1292" style:family="paragraph" style:parent-style-name="Standaard"/>
    <style:style style:name="T1292_1" style:family="text"/>
    <style:style style:name="P1293" style:family="paragraph" style:parent-style-name="ol-p-l1"/>
    <style:style style:name="T1293_1" style:family="text">
      <style:text-properties fo:font-size="9pt" style:font-size-asian="9pt" style:font-size-complex="9pt"/>
    </style:style>
    <style:style style:name="P1294" style:family="paragraph" style:parent-style-name="ol-p-l1"/>
    <style:style style:name="T1294_1" style:family="text">
      <style:text-properties fo:font-size="9pt" style:font-size-asian="9pt" style:font-size-complex="9pt"/>
    </style:style>
    <style:style style:name="P1295" style:family="paragraph" style:parent-style-name="ol-p-l1"/>
    <style:style style:name="T1295_1" style:family="text">
      <style:text-properties fo:font-size="9pt" style:font-size-asian="9pt" style:font-size-complex="9pt"/>
    </style:style>
    <style:style style:name="P1296" style:family="paragraph" style:parent-style-name="Standaard"/>
    <style:style style:name="P1297" style:family="paragraph" style:parent-style-name="header-h1"/>
    <style:style style:name="T1297_1" style:family="text">
      <style:text-properties fo:font-weight="bold" style:font-weight-asian="bold"/>
    </style:style>
    <style:style style:name="P1298" style:family="paragraph" style:parent-style-name="p"/>
    <style:style style:name="T1298_1" style:family="text">
      <style:text-properties fo:font-size="8.5pt" style:font-size-asian="8.5pt"/>
    </style:style>
    <style:style style:name="P1299" style:family="paragraph" style:parent-style-name="header-h1"/>
    <style:style style:name="T1299_1" style:family="text">
      <style:text-properties fo:font-weight="bold" style:font-weight-asian="bold"/>
    </style:style>
    <style:style style:name="P1300" style:family="paragraph" style:parent-style-name="p"/>
    <style:style style:name="T1300_1" style:family="text">
      <style:text-properties fo:font-size="8.5pt" style:font-size-asian="8.5pt"/>
    </style:style>
    <style:style style:name="Table14" style:family="table">
      <style:table-properties table:align="left" style:width="17.099cm" fo:margin-left="-5.851cm"/>
    </style:style>
    <style:style style:name="Column51" style:family="table-column">
      <style:table-column-properties style:column-width="4.274cm"/>
    </style:style>
    <style:style style:name="Column52" style:family="table-column">
      <style:table-column-properties style:column-width="4.274cm"/>
    </style:style>
    <style:style style:name="Column53" style:family="table-column">
      <style:table-column-properties style:column-width="4.276cm"/>
    </style:style>
    <style:style style:name="Column54" style:family="table-column">
      <style:table-column-properties style:column-width="4.276cm"/>
    </style:style>
    <style:style style:name="Row244" style:family="table-row"/>
    <style:style style:name="Cell1124" style:family="table-cell">
      <style:table-cell-properties style:vertical-align="top" fo:padding-top="0.039cm" fo:padding-bottom="0.039cm" fo:padding-left="0.199cm" fo:padding-right="0.018cm" fo:wrap-option="wrap"/>
    </style:style>
    <style:style style:name="P1301" style:family="paragraph" style:parent-style-name="kio2-table-title"/>
    <style:style style:name="T1301_1" style:family="text">
      <style:text-properties fo:color="#ffffff" fo:font-size="9pt" style:font-size-asian="9pt"/>
    </style:style>
    <style:style style:name="Row245" style:family="table-row"/>
    <style:style style:name="Cell1125" style:family="table-cell">
      <style:table-cell-properties style:vertical-align="middle" fo:padding-top="0.049cm" fo:border-top="#000000 0.009cm solid" fo:padding-bottom="0.049cm" fo:border-bottom="#009ee0 0.009cm solid" fo:padding-left="0.018cm" fo:padding-right="0.049cm" fo:wrap-option="wrap"/>
    </style:style>
    <style:style style:name="P1302" style:family="paragraph" style:parent-style-name="p-table"/>
    <style:style style:name="T1302_1" style:family="text">
      <style:text-properties fo:color="#000000" fo:font-size="8.5pt" style:font-size-asian="8.5pt"/>
    </style:style>
    <style:style style:name="Cell1126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1303" style:family="paragraph" style:parent-style-name="p-table"/>
    <style:style style:name="T1303_1" style:family="text">
      <style:text-properties fo:color="#000000" fo:font-size="8.5pt" style:font-size-asian="8.5pt"/>
    </style:style>
    <style:style style:name="Cell1127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1304" style:family="paragraph" style:parent-style-name="p-table"/>
    <style:style style:name="T1304_1" style:family="text">
      <style:text-properties fo:color="#000000" fo:font-size="8.5pt" style:font-size-asian="8.5pt"/>
    </style:style>
    <style:style style:name="Cell1128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1305" style:family="paragraph" style:parent-style-name="p-table"/>
    <style:style style:name="T1305_1" style:family="text">
      <style:text-properties fo:color="#000000" fo:font-size="8.5pt" style:font-size-asian="8.5pt"/>
    </style:style>
    <style:style style:name="Row246" style:family="table-row"/>
    <style:style style:name="Cell1129" style:family="table-cell">
      <style:table-cell-properties style:vertical-align="middle" fo:padding-top="0.039cm" fo:padding-bottom="0.039cm" fo:padding-left="0.018cm" fo:padding-right="0.049cm" fo:wrap-option="wrap"/>
    </style:style>
    <style:style style:name="P1306" style:family="paragraph" style:parent-style-name="p-table">
      <style:paragraph-properties fo:text-align="right"/>
    </style:style>
    <style:style style:name="T1306_1" style:family="text">
      <style:text-properties fo:font-size="8.5pt" style:font-size-asian="8.5pt"/>
    </style:style>
    <style:style style:name="Cell1130" style:family="table-cell">
      <style:table-cell-properties style:vertical-align="middle" fo:padding-top="0.039cm" fo:padding-bottom="0.039cm" fo:padding-left="0.049cm" fo:padding-right="0.049cm" fo:wrap-option="wrap"/>
    </style:style>
    <style:style style:name="P1307" style:family="paragraph" style:parent-style-name="p-table"/>
    <style:style style:name="T1307_1" style:family="text">
      <style:text-properties fo:font-size="8.5pt" style:font-size-asian="8.5pt"/>
    </style:style>
    <style:style style:name="Cell1131" style:family="table-cell">
      <style:table-cell-properties style:vertical-align="middle" fo:padding-top="0.039cm" fo:padding-bottom="0.039cm" fo:padding-left="0.049cm" fo:padding-right="0.049cm" fo:wrap-option="wrap"/>
    </style:style>
    <style:style style:name="P1308" style:family="paragraph" style:parent-style-name="p-table"/>
    <style:style style:name="T1308_1" style:family="text">
      <style:text-properties fo:font-size="8.5pt" style:font-size-asian="8.5pt"/>
    </style:style>
    <style:style style:name="Cell1132" style:family="table-cell">
      <style:table-cell-properties style:vertical-align="middle" fo:padding-top="0.039cm" fo:padding-bottom="0.039cm" fo:padding-left="0.049cm" fo:padding-right="0.049cm" fo:wrap-option="wrap"/>
    </style:style>
    <style:style style:name="P1309" style:family="paragraph" style:parent-style-name="p-table"/>
    <style:style style:name="T1309_1" style:family="text">
      <style:text-properties fo:font-size="8.5pt" style:font-size-asian="8.5pt"/>
    </style:style>
    <style:style style:name="Row247" style:family="table-row"/>
    <style:style style:name="Cell1133" style:family="table-cell">
      <style:table-cell-properties style:vertical-align="middle" fo:padding-top="0.039cm" fo:padding-bottom="0.039cm" fo:padding-left="0.018cm" fo:padding-right="0.049cm" fo:wrap-option="wrap"/>
    </style:style>
    <style:style style:name="P1310" style:family="paragraph" style:parent-style-name="p-table">
      <style:paragraph-properties fo:text-align="right"/>
    </style:style>
    <style:style style:name="T1310_1" style:family="text">
      <style:text-properties fo:font-size="8.5pt" style:font-size-asian="8.5pt"/>
    </style:style>
    <style:style style:name="Cell1134" style:family="table-cell">
      <style:table-cell-properties style:vertical-align="middle" fo:padding-top="0.039cm" fo:padding-bottom="0.039cm" fo:padding-left="0.049cm" fo:padding-right="0.049cm" fo:wrap-option="wrap"/>
    </style:style>
    <style:style style:name="P1311" style:family="paragraph" style:parent-style-name="p-table"/>
    <style:style style:name="T1311_1" style:family="text">
      <style:text-properties fo:font-size="8.5pt" style:font-size-asian="8.5pt"/>
    </style:style>
    <style:style style:name="Cell1135" style:family="table-cell">
      <style:table-cell-properties style:vertical-align="middle" fo:padding-top="0.039cm" fo:padding-bottom="0.039cm" fo:padding-left="0.049cm" fo:padding-right="0.049cm" fo:wrap-option="wrap"/>
    </style:style>
    <style:style style:name="P1312" style:family="paragraph" style:parent-style-name="p-table"/>
    <style:style style:name="T1312_1" style:family="text">
      <style:text-properties fo:font-size="8.5pt" style:font-size-asian="8.5pt"/>
    </style:style>
    <style:style style:name="Cell1136" style:family="table-cell">
      <style:table-cell-properties style:vertical-align="middle" fo:padding-top="0.039cm" fo:padding-bottom="0.039cm" fo:padding-left="0.049cm" fo:padding-right="0.049cm" fo:wrap-option="wrap"/>
    </style:style>
    <style:style style:name="P1313" style:family="paragraph" style:parent-style-name="p-table"/>
    <style:style style:name="T1313_1" style:family="text">
      <style:text-properties fo:font-size="8.5pt" style:font-size-asian="8.5pt"/>
    </style:style>
    <style:style style:name="Row248" style:family="table-row"/>
    <style:style style:name="Cell1137" style:family="table-cell">
      <style:table-cell-properties style:vertical-align="middle" fo:padding-top="0.039cm" fo:padding-bottom="0.039cm" fo:padding-left="0.018cm" fo:padding-right="0.049cm" fo:wrap-option="wrap"/>
    </style:style>
    <style:style style:name="P1314" style:family="paragraph" style:parent-style-name="p-table">
      <style:paragraph-properties fo:text-align="right"/>
    </style:style>
    <style:style style:name="T1314_1" style:family="text">
      <style:text-properties fo:font-size="8.5pt" style:font-size-asian="8.5pt"/>
    </style:style>
    <style:style style:name="Cell1138" style:family="table-cell">
      <style:table-cell-properties style:vertical-align="middle" fo:padding-top="0.039cm" fo:padding-bottom="0.039cm" fo:padding-left="0.049cm" fo:padding-right="0.049cm" fo:wrap-option="wrap"/>
    </style:style>
    <style:style style:name="P1315" style:family="paragraph" style:parent-style-name="p-table"/>
    <style:style style:name="T1315_1" style:family="text">
      <style:text-properties fo:font-size="8.5pt" style:font-size-asian="8.5pt"/>
    </style:style>
    <style:style style:name="Cell1139" style:family="table-cell">
      <style:table-cell-properties style:vertical-align="middle" fo:padding-top="0.039cm" fo:padding-bottom="0.039cm" fo:padding-left="0.049cm" fo:padding-right="0.049cm" fo:wrap-option="wrap"/>
    </style:style>
    <style:style style:name="P1316" style:family="paragraph" style:parent-style-name="p-table"/>
    <style:style style:name="T1316_1" style:family="text">
      <style:text-properties fo:font-size="8.5pt" style:font-size-asian="8.5pt"/>
    </style:style>
    <style:style style:name="Cell1140" style:family="table-cell">
      <style:table-cell-properties style:vertical-align="middle" fo:padding-top="0.039cm" fo:padding-bottom="0.039cm" fo:padding-left="0.049cm" fo:padding-right="0.049cm" fo:wrap-option="wrap"/>
    </style:style>
    <style:style style:name="P1317" style:family="paragraph" style:parent-style-name="p-table"/>
    <style:style style:name="T1317_1" style:family="text">
      <style:text-properties fo:font-size="8.5pt" style:font-size-asian="8.5pt"/>
    </style:style>
    <style:style style:name="Row249" style:family="table-row"/>
    <style:style style:name="Cell1141" style:family="table-cell">
      <style:table-cell-properties style:vertical-align="middle" fo:padding-top="0.039cm" fo:padding-bottom="0.039cm" fo:padding-left="0.018cm" fo:padding-right="0.049cm" fo:wrap-option="wrap"/>
    </style:style>
    <style:style style:name="P1318" style:family="paragraph" style:parent-style-name="p-table">
      <style:paragraph-properties fo:text-align="right"/>
    </style:style>
    <style:style style:name="T1318_1" style:family="text">
      <style:text-properties fo:font-size="8.5pt" style:font-size-asian="8.5pt"/>
    </style:style>
    <style:style style:name="Cell1142" style:family="table-cell">
      <style:table-cell-properties style:vertical-align="middle" fo:padding-top="0.039cm" fo:padding-bottom="0.039cm" fo:padding-left="0.049cm" fo:padding-right="0.049cm" fo:wrap-option="wrap"/>
    </style:style>
    <style:style style:name="P1319" style:family="paragraph" style:parent-style-name="p-table"/>
    <style:style style:name="T1319_1" style:family="text">
      <style:text-properties fo:font-size="8.5pt" style:font-size-asian="8.5pt"/>
    </style:style>
    <style:style style:name="Cell1143" style:family="table-cell">
      <style:table-cell-properties style:vertical-align="middle" fo:padding-top="0.039cm" fo:padding-bottom="0.039cm" fo:padding-left="0.049cm" fo:padding-right="0.049cm" fo:wrap-option="wrap"/>
    </style:style>
    <style:style style:name="P1320" style:family="paragraph" style:parent-style-name="p-table"/>
    <style:style style:name="T1320_1" style:family="text">
      <style:text-properties fo:font-size="8.5pt" style:font-size-asian="8.5pt"/>
    </style:style>
    <style:style style:name="Cell1144" style:family="table-cell">
      <style:table-cell-properties style:vertical-align="middle" fo:padding-top="0.039cm" fo:padding-bottom="0.039cm" fo:padding-left="0.049cm" fo:padding-right="0.049cm" fo:wrap-option="wrap"/>
    </style:style>
    <style:style style:name="P1321" style:family="paragraph" style:parent-style-name="p-table"/>
    <style:style style:name="T1321_1" style:family="text">
      <style:text-properties fo:font-size="8.5pt" style:font-size-asian="8.5pt"/>
    </style:style>
    <style:style style:name="Row250" style:family="table-row"/>
    <style:style style:name="Cell1145" style:family="table-cell">
      <style:table-cell-properties style:vertical-align="middle" fo:padding-top="0.039cm" fo:padding-bottom="0.039cm" fo:padding-left="0.018cm" fo:padding-right="0.049cm" fo:wrap-option="wrap"/>
    </style:style>
    <style:style style:name="P1322" style:family="paragraph" style:parent-style-name="p-table">
      <style:paragraph-properties fo:text-align="right"/>
    </style:style>
    <style:style style:name="T1322_1" style:family="text">
      <style:text-properties fo:font-size="8.5pt" style:font-size-asian="8.5pt"/>
    </style:style>
    <style:style style:name="Cell1146" style:family="table-cell">
      <style:table-cell-properties style:vertical-align="middle" fo:padding-top="0.039cm" fo:padding-bottom="0.039cm" fo:padding-left="0.049cm" fo:padding-right="0.049cm" fo:wrap-option="wrap"/>
    </style:style>
    <style:style style:name="P1323" style:family="paragraph" style:parent-style-name="p-table"/>
    <style:style style:name="T1323_1" style:family="text">
      <style:text-properties fo:font-size="8.5pt" style:font-size-asian="8.5pt"/>
    </style:style>
    <style:style style:name="Cell1147" style:family="table-cell">
      <style:table-cell-properties style:vertical-align="middle" fo:padding-top="0.039cm" fo:padding-bottom="0.039cm" fo:padding-left="0.049cm" fo:padding-right="0.049cm" fo:wrap-option="wrap"/>
    </style:style>
    <style:style style:name="P1324" style:family="paragraph" style:parent-style-name="p-table"/>
    <style:style style:name="T1324_1" style:family="text">
      <style:text-properties fo:font-size="8.5pt" style:font-size-asian="8.5pt"/>
    </style:style>
    <style:style style:name="Cell1148" style:family="table-cell">
      <style:table-cell-properties style:vertical-align="middle" fo:padding-top="0.039cm" fo:padding-bottom="0.039cm" fo:padding-left="0.049cm" fo:padding-right="0.049cm" fo:wrap-option="wrap"/>
    </style:style>
    <style:style style:name="P1325" style:family="paragraph" style:parent-style-name="p-table"/>
    <style:style style:name="T1325_1" style:family="text">
      <style:text-properties fo:font-size="8.5pt" style:font-size-asian="8.5pt"/>
    </style:style>
    <style:style style:name="Row251" style:family="table-row"/>
    <style:style style:name="Cell114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326" style:family="paragraph" style:parent-style-name="p-table">
      <style:paragraph-properties fo:text-align="right"/>
    </style:style>
    <style:style style:name="T1326_1" style:family="text">
      <style:text-properties fo:font-size="8.5pt" style:font-size-asian="8.5pt"/>
    </style:style>
    <style:style style:name="Cell11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27" style:family="paragraph" style:parent-style-name="p-table"/>
    <style:style style:name="T1327_1" style:family="text">
      <style:text-properties fo:font-size="8.5pt" style:font-size-asian="8.5pt"/>
    </style:style>
    <style:style style:name="Cell115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28" style:family="paragraph" style:parent-style-name="p-table"/>
    <style:style style:name="T1328_1" style:family="text">
      <style:text-properties fo:font-size="8.5pt" style:font-size-asian="8.5pt"/>
    </style:style>
    <style:style style:name="Cell11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29" style:family="paragraph" style:parent-style-name="p-table"/>
    <style:style style:name="T1329_1" style:family="text">
      <style:text-properties fo:font-size="8.5pt" style:font-size-asian="8.5pt"/>
    </style:style>
    <style:style style:name="P1330" style:family="paragraph" style:parent-style-name="p-marginbottom"/>
    <style:style style:name="P1331" style:family="paragraph" style:parent-style-name="section-title-3"/>
    <style:style style:name="T1331_1" style:family="text">
      <style:text-properties fo:color="#009ee0" style:font-size-complex="9pt" fo:font-weight="bold" style:font-weight-asian="bold"/>
    </style:style>
    <style:style style:name="P1332" style:family="paragraph" style:parent-style-name="header-h1"/>
    <style:style style:name="T1332_1" style:family="text">
      <style:text-properties fo:font-weight="bold" style:font-weight-asian="bold"/>
    </style:style>
    <style:style style:name="Table15" style:family="table">
      <style:table-properties table:align="left" style:width="17.099cm" fo:margin-left="-5.851cm"/>
    </style:style>
    <style:style style:name="Column55" style:family="table-column">
      <style:table-column-properties style:column-width="0.864cm"/>
    </style:style>
    <style:style style:name="Column56" style:family="table-column">
      <style:table-column-properties style:column-width="8.546cm"/>
    </style:style>
    <style:style style:name="Column57" style:family="table-column">
      <style:table-column-properties style:column-width="2.563cm"/>
    </style:style>
    <style:style style:name="Column58" style:family="table-column">
      <style:table-column-properties style:column-width="2.563cm"/>
    </style:style>
    <style:style style:name="Column59" style:family="table-column">
      <style:table-column-properties style:column-width="2.563cm"/>
    </style:style>
    <style:style style:name="Row252" style:family="table-row"/>
    <style:style style:name="Cell1153" style:family="table-cell">
      <style:table-cell-properties style:vertical-align="top" fo:padding-top="0.039cm" fo:padding-bottom="0.039cm" fo:padding-left="0.199cm" fo:padding-right="0.018cm" fo:wrap-option="wrap"/>
    </style:style>
    <style:style style:name="P1333" style:family="paragraph" style:parent-style-name="kio2-table-title"/>
    <style:style style:name="T1333_1" style:family="text">
      <style:text-properties fo:color="#ffffff" fo:font-size="9pt" style:font-size-asian="9pt"/>
    </style:style>
    <style:style style:name="Row253" style:family="table-row"/>
    <style:style style:name="Cell115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334" style:family="paragraph" style:parent-style-name="Standaard"/>
    <style:style style:name="Cell115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35" style:family="paragraph" style:parent-style-name="Standaard"/>
    <style:style style:name="Cell115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36" style:family="paragraph" style:parent-style-name="p-table">
      <style:paragraph-properties fo:text-align="center"/>
    </style:style>
    <style:style style:name="T1336_1" style:family="text">
      <style:text-properties fo:color="#000000" fo:font-size="8.5pt" style:font-size-asian="8.5pt"/>
    </style:style>
    <style:style style:name="Cell115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37" style:family="paragraph" style:parent-style-name="p-table">
      <style:paragraph-properties fo:text-align="center"/>
    </style:style>
    <style:style style:name="T1337_1" style:family="text">
      <style:text-properties fo:color="#000000" fo:font-size="8.5pt" style:font-size-asian="8.5pt"/>
    </style:style>
    <style:style style:name="Cell115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38" style:family="paragraph" style:parent-style-name="p-table">
      <style:paragraph-properties fo:text-align="center"/>
    </style:style>
    <style:style style:name="T1338_1" style:family="text">
      <style:text-properties fo:color="#000000" fo:font-size="8.5pt" style:font-size-asian="8.5pt"/>
    </style:style>
    <style:style style:name="Row254" style:family="table-row"/>
    <style:style style:name="Cell11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9" style:family="paragraph" style:parent-style-name="p-table"/>
    <style:style style:name="T1339_1" style:family="text" style:parent-style-name="Standaardalinea-lettertype">
      <style:text-properties fo:font-size="8.5pt" style:font-size-asian="8.5pt" fo:font-weight="bold" style:font-weight-asian="bold"/>
    </style:style>
    <style:style style:name="Cell1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0" style:family="paragraph" style:parent-style-name="p-table"/>
    <style:style style:name="T1340_1" style:family="text" style:parent-style-name="Standaardalinea-lettertype">
      <style:text-properties fo:font-size="8.5pt" style:font-size-asian="8.5pt" fo:font-weight="bold" style:font-weight-asian="bold"/>
    </style:style>
    <style:style style:name="Cell1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1" style:family="paragraph" style:parent-style-name="p-table">
      <style:paragraph-properties fo:text-align="right"/>
    </style:style>
    <style:style style:name="T1341_1" style:family="text" style:parent-style-name="Standaardalinea-lettertype">
      <style:text-properties fo:font-size="8.5pt" style:font-size-asian="8.5pt" fo:font-weight="bold" style:font-weight-asian="bold"/>
    </style:style>
    <style:style style:name="Cell1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2" style:family="paragraph" style:parent-style-name="p-table">
      <style:paragraph-properties fo:text-align="right"/>
    </style:style>
    <style:style style:name="T1342_1" style:family="text" style:parent-style-name="Standaardalinea-lettertype">
      <style:text-properties fo:font-size="8.5pt" style:font-size-asian="8.5pt" fo:font-weight="bold" style:font-weight-asian="bold"/>
    </style:style>
    <style:style style:name="Cell1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3" style:family="paragraph" style:parent-style-name="p-table">
      <style:paragraph-properties fo:text-align="right"/>
    </style:style>
    <style:style style:name="T1343_1" style:family="text" style:parent-style-name="Standaardalinea-lettertype">
      <style:text-properties fo:font-size="8.5pt" style:font-size-asian="8.5pt" fo:font-weight="bold" style:font-weight-asian="bold"/>
    </style:style>
    <style:style style:name="Row255" style:family="table-row"/>
    <style:style style:name="Cell11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4" style:family="paragraph" style:parent-style-name="Standaard"/>
    <style:style style:name="Cell1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5" style:family="paragraph" style:parent-style-name="Standaard"/>
    <style:style style:name="Cell1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6" style:family="paragraph" style:parent-style-name="Standaard"/>
    <style:style style:name="Cell1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7" style:family="paragraph" style:parent-style-name="Standaard"/>
    <style:style style:name="Cell1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8" style:family="paragraph" style:parent-style-name="Standaard"/>
    <style:style style:name="Row256" style:family="table-row"/>
    <style:style style:name="Cell11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9" style:family="paragraph" style:parent-style-name="Standaard"/>
    <style:style style:name="Cell1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0" style:family="paragraph" style:parent-style-name="p-table"/>
    <style:style style:name="T1350_1" style:family="text" style:parent-style-name="Standaardalinea-lettertype">
      <style:text-properties fo:font-size="8.5pt" style:font-size-asian="8.5pt" fo:font-weight="bold" style:font-weight-asian="bold"/>
    </style:style>
    <style:style style:name="Cell1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1" style:family="paragraph" style:parent-style-name="p-table">
      <style:paragraph-properties fo:text-align="right"/>
    </style:style>
    <style:style style:name="T1351_1" style:family="text" style:parent-style-name="Standaardalinea-lettertype">
      <style:text-properties fo:font-size="8.5pt" style:font-size-asian="8.5pt" fo:font-weight="bold" style:font-weight-asian="bold"/>
    </style:style>
    <style:style style:name="Cell1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2" style:family="paragraph" style:parent-style-name="p-table">
      <style:paragraph-properties fo:text-align="right"/>
    </style:style>
    <style:style style:name="T1352_1" style:family="text" style:parent-style-name="Standaardalinea-lettertype">
      <style:text-properties fo:font-size="8.5pt" style:font-size-asian="8.5pt" fo:font-weight="bold" style:font-weight-asian="bold"/>
    </style:style>
    <style:style style:name="T1352_2" style:family="text" style:parent-style-name="Standaardalinea-lettertype">
      <style:text-properties fo:font-size="8.5pt" style:font-size-asian="8.5pt" fo:font-weight="bold" style:font-weight-asian="bold"/>
    </style:style>
    <style:style style:name="Cell1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3" style:family="paragraph" style:parent-style-name="p-table">
      <style:paragraph-properties fo:text-align="right"/>
    </style:style>
    <style:style style:name="T1353_1" style:family="text" style:parent-style-name="Standaardalinea-lettertype">
      <style:text-properties fo:font-size="8.5pt" style:font-size-asian="8.5pt" fo:font-weight="bold" style:font-weight-asian="bold"/>
    </style:style>
    <style:style style:name="Row257" style:family="table-row"/>
    <style:style style:name="Cell11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4" style:family="paragraph" style:parent-style-name="Standaard"/>
    <style:style style:name="Cell1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5" style:family="paragraph" style:parent-style-name="Standaard"/>
    <style:style style:name="Cell1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6" style:family="paragraph" style:parent-style-name="Standaard"/>
    <style:style style:name="Cell1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7" style:family="paragraph" style:parent-style-name="Standaard"/>
    <style:style style:name="Cell1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8" style:family="paragraph" style:parent-style-name="Standaard"/>
    <style:style style:name="Row258" style:family="table-row"/>
    <style:style style:name="Cell11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9" style:family="paragraph" style:parent-style-name="p-table"/>
    <style:style style:name="T1359_1" style:family="text" style:parent-style-name="Standaardalinea-lettertype">
      <style:text-properties fo:font-size="8.5pt" style:font-size-asian="8.5pt" fo:font-weight="bold" style:font-weight-asian="bold"/>
    </style:style>
    <style:style style:name="Cell1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0" style:family="paragraph" style:parent-style-name="p-table"/>
    <style:style style:name="T1360_1" style:family="text" style:parent-style-name="Standaardalinea-lettertype">
      <style:text-properties fo:font-size="8.5pt" style:font-size-asian="8.5pt" fo:font-weight="bold" style:font-weight-asian="bold"/>
    </style:style>
    <style:style style:name="Cell1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1" style:family="paragraph" style:parent-style-name="p-table">
      <style:paragraph-properties fo:text-align="right"/>
    </style:style>
    <style:style style:name="T1361_1" style:family="text" style:parent-style-name="Standaardalinea-lettertype">
      <style:text-properties fo:font-size="8.5pt" style:font-size-asian="8.5pt" fo:font-weight="bold" style:font-weight-asian="bold"/>
    </style:style>
    <style:style style:name="Cell1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2" style:family="paragraph" style:parent-style-name="p-table">
      <style:paragraph-properties fo:text-align="right"/>
    </style:style>
    <style:style style:name="T1362_1" style:family="text" style:parent-style-name="Standaardalinea-lettertype">
      <style:text-properties fo:font-size="8.5pt" style:font-size-asian="8.5pt" fo:font-weight="bold" style:font-weight-asian="bold"/>
    </style:style>
    <style:style style:name="T1362_2" style:family="text" style:parent-style-name="Standaardalinea-lettertype">
      <style:text-properties fo:font-size="8.5pt" style:font-size-asian="8.5pt" fo:font-weight="bold" style:font-weight-asian="bold"/>
    </style:style>
    <style:style style:name="Cell1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3" style:family="paragraph" style:parent-style-name="p-table">
      <style:paragraph-properties fo:text-align="right"/>
    </style:style>
    <style:style style:name="T1363_1" style:family="text" style:parent-style-name="Standaardalinea-lettertype">
      <style:text-properties fo:font-size="8.5pt" style:font-size-asian="8.5pt" fo:font-weight="bold" style:font-weight-asian="bold"/>
    </style:style>
    <style:style style:name="Row259" style:family="table-row"/>
    <style:style style:name="Cell11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4" style:family="paragraph" style:parent-style-name="Standaard"/>
    <style:style style:name="Cell1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5" style:family="paragraph" style:parent-style-name="p-table"/>
    <style:style style:name="T1365_1" style:family="text" style:parent-style-name="Standaardalinea-lettertype">
      <style:text-properties fo:font-style="italic" style:font-style-asian="italic" fo:font-size="8.5pt" style:font-size-asian="8.5pt"/>
    </style:style>
    <style:style style:name="Cell1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6" style:family="paragraph" style:parent-style-name="p-table">
      <style:paragraph-properties fo:text-align="right"/>
    </style:style>
    <style:style style:name="T1366_1" style:family="text" style:parent-style-name="Standaardalinea-lettertype">
      <style:text-properties fo:font-style="italic" style:font-style-asian="italic" fo:font-size="8.5pt" style:font-size-asian="8.5pt"/>
    </style:style>
    <style:style style:name="Cell1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7" style:family="paragraph" style:parent-style-name="p-table">
      <style:paragraph-properties fo:text-align="right"/>
    </style:style>
    <style:style style:name="T1367_1" style:family="text" style:parent-style-name="Standaardalinea-lettertype">
      <style:text-properties fo:font-style="italic" style:font-style-asian="italic" fo:font-size="8.5pt" style:font-size-asian="8.5pt"/>
    </style:style>
    <style:style style:name="T1367_2" style:family="text" style:parent-style-name="Standaardalinea-lettertype">
      <style:text-properties fo:font-style="italic" style:font-style-asian="italic" fo:font-size="8.5pt" style:font-size-asian="8.5pt"/>
    </style:style>
    <style:style style:name="Cell1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8" style:family="paragraph" style:parent-style-name="p-table">
      <style:paragraph-properties fo:text-align="right"/>
    </style:style>
    <style:style style:name="T1368_1" style:family="text" style:parent-style-name="Standaardalinea-lettertype">
      <style:text-properties fo:font-style="italic" style:font-style-asian="italic" fo:font-size="8.5pt" style:font-size-asian="8.5pt"/>
    </style:style>
    <style:style style:name="Row260" style:family="table-row"/>
    <style:style style:name="Cell11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9" style:family="paragraph" style:parent-style-name="Standaard"/>
    <style:style style:name="Cell1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0" style:family="paragraph" style:parent-style-name="p-table"/>
    <style:style style:name="T1370_1" style:family="text">
      <style:text-properties fo:font-size="8.5pt" style:font-size-asian="8.5pt"/>
    </style:style>
    <style:style style:name="Cell1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1" style:family="paragraph" style:parent-style-name="p-table">
      <style:paragraph-properties fo:text-align="right"/>
    </style:style>
    <style:style style:name="T1371_1" style:family="text">
      <style:text-properties fo:font-size="8.5pt" style:font-size-asian="8.5pt"/>
    </style:style>
    <style:style style:name="Cell1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2" style:family="paragraph" style:parent-style-name="p-table">
      <style:paragraph-properties fo:text-align="right"/>
    </style:style>
    <style:style style:name="T1372_1" style:family="text">
      <style:text-properties fo:font-size="8.5pt" style:font-size-asian="8.5pt"/>
    </style:style>
    <style:style style:name="Cell1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3" style:family="paragraph" style:parent-style-name="p-table">
      <style:paragraph-properties fo:text-align="right"/>
    </style:style>
    <style:style style:name="T1373_1" style:family="text">
      <style:text-properties fo:font-size="8.5pt" style:font-size-asian="8.5pt"/>
    </style:style>
    <style:style style:name="Row261" style:family="table-row"/>
    <style:style style:name="Cell11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4" style:family="paragraph" style:parent-style-name="Standaard"/>
    <style:style style:name="Cell1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5" style:family="paragraph" style:parent-style-name="p-table"/>
    <style:style style:name="T1375_1" style:family="text">
      <style:text-properties fo:font-size="8.5pt" style:font-size-asian="8.5pt"/>
    </style:style>
    <style:style style:name="Cell1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6" style:family="paragraph" style:parent-style-name="p-table">
      <style:paragraph-properties fo:text-align="right"/>
    </style:style>
    <style:style style:name="T1376_1" style:family="text">
      <style:text-properties fo:font-size="8.5pt" style:font-size-asian="8.5pt"/>
    </style:style>
    <style:style style:name="Cell1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7" style:family="paragraph" style:parent-style-name="p-table">
      <style:paragraph-properties fo:text-align="right"/>
    </style:style>
    <style:style style:name="T1377_1" style:family="text">
      <style:text-properties fo:font-size="8.5pt" style:font-size-asian="8.5pt"/>
    </style:style>
    <style:style style:name="Cell1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8" style:family="paragraph" style:parent-style-name="p-table">
      <style:paragraph-properties fo:text-align="right"/>
    </style:style>
    <style:style style:name="T1378_1" style:family="text">
      <style:text-properties fo:font-size="8.5pt" style:font-size-asian="8.5pt"/>
    </style:style>
    <style:style style:name="Row262" style:family="table-row"/>
    <style:style style:name="Cell11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9" style:family="paragraph" style:parent-style-name="Standaard"/>
    <style:style style:name="Cell1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0" style:family="paragraph" style:parent-style-name="p-table"/>
    <style:style style:name="T1380_1" style:family="text">
      <style:text-properties fo:font-size="8.5pt" style:font-size-asian="8.5pt"/>
    </style:style>
    <style:style style:name="Cell1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1" style:family="paragraph" style:parent-style-name="p-table">
      <style:paragraph-properties fo:text-align="right"/>
    </style:style>
    <style:style style:name="T1381_1" style:family="text">
      <style:text-properties fo:font-size="8.5pt" style:font-size-asian="8.5pt"/>
    </style:style>
    <style:style style:name="Cell1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2" style:family="paragraph" style:parent-style-name="p-table">
      <style:paragraph-properties fo:text-align="right"/>
    </style:style>
    <style:style style:name="T1382_1" style:family="text">
      <style:text-properties fo:font-size="8.5pt" style:font-size-asian="8.5pt"/>
    </style:style>
    <style:style style:name="Cell1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3" style:family="paragraph" style:parent-style-name="p-table">
      <style:paragraph-properties fo:text-align="right"/>
    </style:style>
    <style:style style:name="T1383_1" style:family="text">
      <style:text-properties fo:font-size="8.5pt" style:font-size-asian="8.5pt"/>
    </style:style>
    <style:style style:name="Row263" style:family="table-row"/>
    <style:style style:name="Cell12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4" style:family="paragraph" style:parent-style-name="Standaard"/>
    <style:style style:name="Cell1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5" style:family="paragraph" style:parent-style-name="p-table"/>
    <style:style style:name="T1385_1" style:family="text">
      <style:text-properties fo:font-size="8.5pt" style:font-size-asian="8.5pt"/>
    </style:style>
    <style:style style:name="Cell1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6" style:family="paragraph" style:parent-style-name="p-table">
      <style:paragraph-properties fo:text-align="right"/>
    </style:style>
    <style:style style:name="T1386_1" style:family="text">
      <style:text-properties fo:font-size="8.5pt" style:font-size-asian="8.5pt"/>
    </style:style>
    <style:style style:name="Cell1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7" style:family="paragraph" style:parent-style-name="p-table">
      <style:paragraph-properties fo:text-align="right"/>
    </style:style>
    <style:style style:name="T1387_1" style:family="text">
      <style:text-properties fo:font-size="8.5pt" style:font-size-asian="8.5pt"/>
    </style:style>
    <style:style style:name="Cell1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8" style:family="paragraph" style:parent-style-name="p-table">
      <style:paragraph-properties fo:text-align="right"/>
    </style:style>
    <style:style style:name="T1388_1" style:family="text">
      <style:text-properties fo:font-size="8.5pt" style:font-size-asian="8.5pt"/>
    </style:style>
    <style:style style:name="Row264" style:family="table-row"/>
    <style:style style:name="Cell12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9" style:family="paragraph" style:parent-style-name="Standaard"/>
    <style:style style:name="Cell1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0" style:family="paragraph" style:parent-style-name="p-table"/>
    <style:style style:name="T1390_1" style:family="text">
      <style:text-properties fo:font-size="8.5pt" style:font-size-asian="8.5pt"/>
    </style:style>
    <style:style style:name="Cell1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1" style:family="paragraph" style:parent-style-name="p-table">
      <style:paragraph-properties fo:text-align="right"/>
    </style:style>
    <style:style style:name="T1391_1" style:family="text">
      <style:text-properties fo:font-size="8.5pt" style:font-size-asian="8.5pt"/>
    </style:style>
    <style:style style:name="Cell1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2" style:family="paragraph" style:parent-style-name="p-table">
      <style:paragraph-properties fo:text-align="right"/>
    </style:style>
    <style:style style:name="T1392_1" style:family="text">
      <style:text-properties fo:font-size="8.5pt" style:font-size-asian="8.5pt"/>
    </style:style>
    <style:style style:name="Cell1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3" style:family="paragraph" style:parent-style-name="p-table">
      <style:paragraph-properties fo:text-align="right"/>
    </style:style>
    <style:style style:name="T1393_1" style:family="text">
      <style:text-properties fo:font-size="8.5pt" style:font-size-asian="8.5pt"/>
    </style:style>
    <style:style style:name="Row265" style:family="table-row"/>
    <style:style style:name="Cell12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4" style:family="paragraph" style:parent-style-name="Standaard"/>
    <style:style style:name="Cell1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5" style:family="paragraph" style:parent-style-name="p-table"/>
    <style:style style:name="T1395_1" style:family="text">
      <style:text-properties fo:font-size="8.5pt" style:font-size-asian="8.5pt"/>
    </style:style>
    <style:style style:name="Cell1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6" style:family="paragraph" style:parent-style-name="p-table">
      <style:paragraph-properties fo:text-align="right"/>
    </style:style>
    <style:style style:name="T1396_1" style:family="text">
      <style:text-properties fo:font-size="8.5pt" style:font-size-asian="8.5pt"/>
    </style:style>
    <style:style style:name="Cell1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7" style:family="paragraph" style:parent-style-name="p-table">
      <style:paragraph-properties fo:text-align="right"/>
    </style:style>
    <style:style style:name="T1397_1" style:family="text">
      <style:text-properties fo:font-size="8.5pt" style:font-size-asian="8.5pt"/>
    </style:style>
    <style:style style:name="Cell1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8" style:family="paragraph" style:parent-style-name="p-table">
      <style:paragraph-properties fo:text-align="right"/>
    </style:style>
    <style:style style:name="T1398_1" style:family="text">
      <style:text-properties fo:font-size="8.5pt" style:font-size-asian="8.5pt"/>
    </style:style>
    <style:style style:name="Row266" style:family="table-row"/>
    <style:style style:name="Cell12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9" style:family="paragraph" style:parent-style-name="Standaard"/>
    <style:style style:name="Cell1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0" style:family="paragraph" style:parent-style-name="p-table"/>
    <style:style style:name="T1400_1" style:family="text">
      <style:text-properties fo:font-size="8.5pt" style:font-size-asian="8.5pt"/>
    </style:style>
    <style:style style:name="Cell1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1" style:family="paragraph" style:parent-style-name="p-table">
      <style:paragraph-properties fo:text-align="right"/>
    </style:style>
    <style:style style:name="T1401_1" style:family="text">
      <style:text-properties fo:font-size="8.5pt" style:font-size-asian="8.5pt"/>
    </style:style>
    <style:style style:name="Cell1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2" style:family="paragraph" style:parent-style-name="p-table">
      <style:paragraph-properties fo:text-align="right"/>
    </style:style>
    <style:style style:name="T1402_1" style:family="text">
      <style:text-properties fo:font-size="8.5pt" style:font-size-asian="8.5pt"/>
    </style:style>
    <style:style style:name="Cell1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3" style:family="paragraph" style:parent-style-name="p-table">
      <style:paragraph-properties fo:text-align="right"/>
    </style:style>
    <style:style style:name="T1403_1" style:family="text">
      <style:text-properties fo:font-size="8.5pt" style:font-size-asian="8.5pt"/>
    </style:style>
    <style:style style:name="Row267" style:family="table-row"/>
    <style:style style:name="Cell12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4" style:family="paragraph" style:parent-style-name="Standaard"/>
    <style:style style:name="Cell1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5" style:family="paragraph" style:parent-style-name="p-table"/>
    <style:style style:name="T1405_1" style:family="text">
      <style:text-properties fo:font-size="8.5pt" style:font-size-asian="8.5pt"/>
    </style:style>
    <style:style style:name="Cell1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6" style:family="paragraph" style:parent-style-name="p-table">
      <style:paragraph-properties fo:text-align="right"/>
    </style:style>
    <style:style style:name="T1406_1" style:family="text">
      <style:text-properties fo:font-size="8.5pt" style:font-size-asian="8.5pt"/>
    </style:style>
    <style:style style:name="Cell1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7" style:family="paragraph" style:parent-style-name="p-table">
      <style:paragraph-properties fo:text-align="right"/>
    </style:style>
    <style:style style:name="T1407_1" style:family="text">
      <style:text-properties fo:font-size="8.5pt" style:font-size-asian="8.5pt"/>
    </style:style>
    <style:style style:name="Cell1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8" style:family="paragraph" style:parent-style-name="p-table">
      <style:paragraph-properties fo:text-align="right"/>
    </style:style>
    <style:style style:name="T1408_1" style:family="text">
      <style:text-properties fo:font-size="8.5pt" style:font-size-asian="8.5pt"/>
    </style:style>
    <style:style style:name="Row268" style:family="table-row"/>
    <style:style style:name="Cell12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9" style:family="paragraph" style:parent-style-name="Standaard"/>
    <style:style style:name="Cell1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0" style:family="paragraph" style:parent-style-name="p-table"/>
    <style:style style:name="T1410_1" style:family="text">
      <style:text-properties fo:font-size="8.5pt" style:font-size-asian="8.5pt"/>
    </style:style>
    <style:style style:name="Cell1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1" style:family="paragraph" style:parent-style-name="p-table">
      <style:paragraph-properties fo:text-align="right"/>
    </style:style>
    <style:style style:name="T1411_1" style:family="text">
      <style:text-properties fo:font-size="8.5pt" style:font-size-asian="8.5pt"/>
    </style:style>
    <style:style style:name="Cell1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2" style:family="paragraph" style:parent-style-name="p-table">
      <style:paragraph-properties fo:text-align="right"/>
    </style:style>
    <style:style style:name="T1412_1" style:family="text">
      <style:text-properties fo:font-size="8.5pt" style:font-size-asian="8.5pt"/>
    </style:style>
    <style:style style:name="Cell1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3" style:family="paragraph" style:parent-style-name="p-table">
      <style:paragraph-properties fo:text-align="right"/>
    </style:style>
    <style:style style:name="T1413_1" style:family="text">
      <style:text-properties fo:font-size="8.5pt" style:font-size-asian="8.5pt"/>
    </style:style>
    <style:style style:name="Row269" style:family="table-row"/>
    <style:style style:name="Cell12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4" style:family="paragraph" style:parent-style-name="Standaard"/>
    <style:style style:name="Cell1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5" style:family="paragraph" style:parent-style-name="p-table"/>
    <style:style style:name="T1415_1" style:family="text">
      <style:text-properties fo:font-size="8.5pt" style:font-size-asian="8.5pt"/>
    </style:style>
    <style:style style:name="Cell1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6" style:family="paragraph" style:parent-style-name="p-table">
      <style:paragraph-properties fo:text-align="right"/>
    </style:style>
    <style:style style:name="T1416_1" style:family="text">
      <style:text-properties fo:font-size="8.5pt" style:font-size-asian="8.5pt"/>
    </style:style>
    <style:style style:name="Cell1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7" style:family="paragraph" style:parent-style-name="p-table">
      <style:paragraph-properties fo:text-align="right"/>
    </style:style>
    <style:style style:name="T1417_1" style:family="text">
      <style:text-properties fo:font-size="8.5pt" style:font-size-asian="8.5pt"/>
    </style:style>
    <style:style style:name="Cell1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8" style:family="paragraph" style:parent-style-name="p-table">
      <style:paragraph-properties fo:text-align="right"/>
    </style:style>
    <style:style style:name="T1418_1" style:family="text">
      <style:text-properties fo:font-size="8.5pt" style:font-size-asian="8.5pt"/>
    </style:style>
    <style:style style:name="Row270" style:family="table-row"/>
    <style:style style:name="Cell12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9" style:family="paragraph" style:parent-style-name="Standaard"/>
    <style:style style:name="Cell1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0" style:family="paragraph" style:parent-style-name="p-table"/>
    <style:style style:name="T1420_1" style:family="text" style:parent-style-name="Standaardalinea-lettertype">
      <style:text-properties fo:font-style="italic" style:font-style-asian="italic" fo:font-size="8.5pt" style:font-size-asian="8.5pt"/>
    </style:style>
    <style:style style:name="Cell1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1" style:family="paragraph" style:parent-style-name="p-table">
      <style:paragraph-properties fo:text-align="right"/>
    </style:style>
    <style:style style:name="T1421_1" style:family="text" style:parent-style-name="Standaardalinea-lettertype">
      <style:text-properties fo:font-style="italic" style:font-style-asian="italic" fo:font-size="8.5pt" style:font-size-asian="8.5pt"/>
    </style:style>
    <style:style style:name="Cell1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2" style:family="paragraph" style:parent-style-name="p-table">
      <style:paragraph-properties fo:text-align="right"/>
    </style:style>
    <style:style style:name="T1422_1" style:family="text" style:parent-style-name="Standaardalinea-lettertype">
      <style:text-properties fo:font-style="italic" style:font-style-asian="italic" fo:font-size="8.5pt" style:font-size-asian="8.5pt"/>
    </style:style>
    <style:style style:name="Cell1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3" style:family="paragraph" style:parent-style-name="p-table">
      <style:paragraph-properties fo:text-align="right"/>
    </style:style>
    <style:style style:name="T1423_1" style:family="text" style:parent-style-name="Standaardalinea-lettertype">
      <style:text-properties fo:font-style="italic" style:font-style-asian="italic" fo:font-size="8.5pt" style:font-size-asian="8.5pt"/>
    </style:style>
    <style:style style:name="Row271" style:family="table-row"/>
    <style:style style:name="Cell12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4" style:family="paragraph" style:parent-style-name="Standaard"/>
    <style:style style:name="Cell1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5" style:family="paragraph" style:parent-style-name="p-table"/>
    <style:style style:name="T1425_1" style:family="text">
      <style:text-properties fo:font-size="8.5pt" style:font-size-asian="8.5pt"/>
    </style:style>
    <style:style style:name="Cell1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6" style:family="paragraph" style:parent-style-name="p-table">
      <style:paragraph-properties fo:text-align="right"/>
    </style:style>
    <style:style style:name="T1426_1" style:family="text">
      <style:text-properties fo:font-size="8.5pt" style:font-size-asian="8.5pt"/>
    </style:style>
    <style:style style:name="Cell1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7" style:family="paragraph" style:parent-style-name="p-table">
      <style:paragraph-properties fo:text-align="right"/>
    </style:style>
    <style:style style:name="T1427_1" style:family="text">
      <style:text-properties fo:font-size="8.5pt" style:font-size-asian="8.5pt"/>
    </style:style>
    <style:style style:name="Cell1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8" style:family="paragraph" style:parent-style-name="p-table">
      <style:paragraph-properties fo:text-align="right"/>
    </style:style>
    <style:style style:name="T1428_1" style:family="text">
      <style:text-properties fo:font-size="8.5pt" style:font-size-asian="8.5pt"/>
    </style:style>
    <style:style style:name="Row272" style:family="table-row"/>
    <style:style style:name="Cell12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9" style:family="paragraph" style:parent-style-name="Standaard"/>
    <style:style style:name="Cell1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0" style:family="paragraph" style:parent-style-name="p-table"/>
    <style:style style:name="T1430_1" style:family="text">
      <style:text-properties fo:font-size="8.5pt" style:font-size-asian="8.5pt"/>
    </style:style>
    <style:style style:name="Cell1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1" style:family="paragraph" style:parent-style-name="p-table">
      <style:paragraph-properties fo:text-align="right"/>
    </style:style>
    <style:style style:name="T1431_1" style:family="text">
      <style:text-properties fo:font-size="8.5pt" style:font-size-asian="8.5pt"/>
    </style:style>
    <style:style style:name="Cell1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2" style:family="paragraph" style:parent-style-name="p-table">
      <style:paragraph-properties fo:text-align="right"/>
    </style:style>
    <style:style style:name="T1432_1" style:family="text">
      <style:text-properties fo:font-size="8.5pt" style:font-size-asian="8.5pt"/>
    </style:style>
    <style:style style:name="Cell1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3" style:family="paragraph" style:parent-style-name="p-table">
      <style:paragraph-properties fo:text-align="right"/>
    </style:style>
    <style:style style:name="T1433_1" style:family="text">
      <style:text-properties fo:font-size="8.5pt" style:font-size-asian="8.5pt"/>
    </style:style>
    <style:style style:name="Row273" style:family="table-row"/>
    <style:style style:name="Cell12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4" style:family="paragraph" style:parent-style-name="Standaard"/>
    <style:style style:name="Cell1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5" style:family="paragraph" style:parent-style-name="p-table"/>
    <style:style style:name="T1435_1" style:family="text">
      <style:text-properties fo:font-size="8.5pt" style:font-size-asian="8.5pt"/>
    </style:style>
    <style:style style:name="Cell1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6" style:family="paragraph" style:parent-style-name="p-table">
      <style:paragraph-properties fo:text-align="right"/>
    </style:style>
    <style:style style:name="T1436_1" style:family="text">
      <style:text-properties fo:font-size="8.5pt" style:font-size-asian="8.5pt"/>
    </style:style>
    <style:style style:name="Cell1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7" style:family="paragraph" style:parent-style-name="p-table">
      <style:paragraph-properties fo:text-align="right"/>
    </style:style>
    <style:style style:name="T1437_1" style:family="text">
      <style:text-properties fo:font-size="8.5pt" style:font-size-asian="8.5pt"/>
    </style:style>
    <style:style style:name="Cell1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8" style:family="paragraph" style:parent-style-name="p-table">
      <style:paragraph-properties fo:text-align="right"/>
    </style:style>
    <style:style style:name="T1438_1" style:family="text">
      <style:text-properties fo:font-size="8.5pt" style:font-size-asian="8.5pt"/>
    </style:style>
    <style:style style:name="Row274" style:family="table-row"/>
    <style:style style:name="Cell12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9" style:family="paragraph" style:parent-style-name="Standaard"/>
    <style:style style:name="Cell1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0" style:family="paragraph" style:parent-style-name="p-table"/>
    <style:style style:name="T1440_1" style:family="text">
      <style:text-properties fo:font-size="8.5pt" style:font-size-asian="8.5pt"/>
    </style:style>
    <style:style style:name="Cell1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1" style:family="paragraph" style:parent-style-name="p-table">
      <style:paragraph-properties fo:text-align="right"/>
    </style:style>
    <style:style style:name="T1441_1" style:family="text">
      <style:text-properties fo:font-size="8.5pt" style:font-size-asian="8.5pt"/>
    </style:style>
    <style:style style:name="Cell1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2" style:family="paragraph" style:parent-style-name="p-table">
      <style:paragraph-properties fo:text-align="right"/>
    </style:style>
    <style:style style:name="T1442_1" style:family="text">
      <style:text-properties fo:font-size="8.5pt" style:font-size-asian="8.5pt"/>
    </style:style>
    <style:style style:name="Cell1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3" style:family="paragraph" style:parent-style-name="p-table">
      <style:paragraph-properties fo:text-align="right"/>
    </style:style>
    <style:style style:name="T1443_1" style:family="text">
      <style:text-properties fo:font-size="8.5pt" style:font-size-asian="8.5pt"/>
    </style:style>
    <style:style style:name="Row275" style:family="table-row"/>
    <style:style style:name="Cell12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4" style:family="paragraph" style:parent-style-name="Standaard"/>
    <style:style style:name="Cell1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5" style:family="paragraph" style:parent-style-name="p-table"/>
    <style:style style:name="T1445_1" style:family="text">
      <style:text-properties fo:font-size="8.5pt" style:font-size-asian="8.5pt"/>
    </style:style>
    <style:style style:name="Cell1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6" style:family="paragraph" style:parent-style-name="p-table">
      <style:paragraph-properties fo:text-align="right"/>
    </style:style>
    <style:style style:name="T1446_1" style:family="text">
      <style:text-properties fo:font-size="8.5pt" style:font-size-asian="8.5pt"/>
    </style:style>
    <style:style style:name="Cell1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7" style:family="paragraph" style:parent-style-name="p-table">
      <style:paragraph-properties fo:text-align="right"/>
    </style:style>
    <style:style style:name="T1447_1" style:family="text">
      <style:text-properties fo:font-size="8.5pt" style:font-size-asian="8.5pt"/>
    </style:style>
    <style:style style:name="Cell1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8" style:family="paragraph" style:parent-style-name="p-table">
      <style:paragraph-properties fo:text-align="right"/>
    </style:style>
    <style:style style:name="T1448_1" style:family="text">
      <style:text-properties fo:font-size="8.5pt" style:font-size-asian="8.5pt"/>
    </style:style>
    <style:style style:name="Row276" style:family="table-row"/>
    <style:style style:name="Cell12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9" style:family="paragraph" style:parent-style-name="Standaard"/>
    <style:style style:name="Cell1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0" style:family="paragraph" style:parent-style-name="p-table"/>
    <style:style style:name="T1450_1" style:family="text">
      <style:text-properties fo:font-size="8.5pt" style:font-size-asian="8.5pt"/>
    </style:style>
    <style:style style:name="Cell1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1" style:family="paragraph" style:parent-style-name="p-table">
      <style:paragraph-properties fo:text-align="right"/>
    </style:style>
    <style:style style:name="T1451_1" style:family="text">
      <style:text-properties fo:font-size="8.5pt" style:font-size-asian="8.5pt"/>
    </style:style>
    <style:style style:name="Cell1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2" style:family="paragraph" style:parent-style-name="p-table">
      <style:paragraph-properties fo:text-align="right"/>
    </style:style>
    <style:style style:name="T1452_1" style:family="text">
      <style:text-properties fo:font-size="8.5pt" style:font-size-asian="8.5pt"/>
    </style:style>
    <style:style style:name="Cell1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3" style:family="paragraph" style:parent-style-name="p-table">
      <style:paragraph-properties fo:text-align="right"/>
    </style:style>
    <style:style style:name="T1453_1" style:family="text">
      <style:text-properties fo:font-size="8.5pt" style:font-size-asian="8.5pt"/>
    </style:style>
    <style:style style:name="Row277" style:family="table-row"/>
    <style:style style:name="Cell12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4" style:family="paragraph" style:parent-style-name="Standaard"/>
    <style:style style:name="Cell1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5" style:family="paragraph" style:parent-style-name="p-table"/>
    <style:style style:name="T1455_1" style:family="text" style:parent-style-name="Standaardalinea-lettertype">
      <style:text-properties fo:font-style="italic" style:font-style-asian="italic" fo:font-size="8.5pt" style:font-size-asian="8.5pt"/>
    </style:style>
    <style:style style:name="Cell1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6" style:family="paragraph" style:parent-style-name="p-table">
      <style:paragraph-properties fo:text-align="right"/>
    </style:style>
    <style:style style:name="T1456_1" style:family="text" style:parent-style-name="Standaardalinea-lettertype">
      <style:text-properties fo:font-style="italic" style:font-style-asian="italic" fo:font-size="8.5pt" style:font-size-asian="8.5pt"/>
    </style:style>
    <style:style style:name="Cell1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7" style:family="paragraph" style:parent-style-name="p-table">
      <style:paragraph-properties fo:text-align="right"/>
    </style:style>
    <style:style style:name="T1457_1" style:family="text" style:parent-style-name="Standaardalinea-lettertype">
      <style:text-properties fo:font-style="italic" style:font-style-asian="italic" fo:font-size="8.5pt" style:font-size-asian="8.5pt"/>
    </style:style>
    <style:style style:name="Cell1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8" style:family="paragraph" style:parent-style-name="p-table">
      <style:paragraph-properties fo:text-align="right"/>
    </style:style>
    <style:style style:name="T1458_1" style:family="text" style:parent-style-name="Standaardalinea-lettertype">
      <style:text-properties fo:font-style="italic" style:font-style-asian="italic" fo:font-size="8.5pt" style:font-size-asian="8.5pt"/>
    </style:style>
    <style:style style:name="Row278" style:family="table-row"/>
    <style:style style:name="Cell12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9" style:family="paragraph" style:parent-style-name="Standaard"/>
    <style:style style:name="Cell1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0" style:family="paragraph" style:parent-style-name="p-table"/>
    <style:style style:name="T1460_1" style:family="text">
      <style:text-properties fo:font-size="8.5pt" style:font-size-asian="8.5pt"/>
    </style:style>
    <style:style style:name="Cell1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1" style:family="paragraph" style:parent-style-name="p-table">
      <style:paragraph-properties fo:text-align="right"/>
    </style:style>
    <style:style style:name="T1461_1" style:family="text">
      <style:text-properties fo:font-size="8.5pt" style:font-size-asian="8.5pt"/>
    </style:style>
    <style:style style:name="Cell1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2" style:family="paragraph" style:parent-style-name="p-table">
      <style:paragraph-properties fo:text-align="right"/>
    </style:style>
    <style:style style:name="T1462_1" style:family="text">
      <style:text-properties fo:font-size="8.5pt" style:font-size-asian="8.5pt"/>
    </style:style>
    <style:style style:name="Cell1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3" style:family="paragraph" style:parent-style-name="p-table">
      <style:paragraph-properties fo:text-align="right"/>
    </style:style>
    <style:style style:name="T1463_1" style:family="text">
      <style:text-properties fo:font-size="8.5pt" style:font-size-asian="8.5pt"/>
    </style:style>
    <style:style style:name="Row279" style:family="table-row"/>
    <style:style style:name="Cell12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4" style:family="paragraph" style:parent-style-name="Standaard"/>
    <style:style style:name="Cell1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5" style:family="paragraph" style:parent-style-name="p-table"/>
    <style:style style:name="T1465_1" style:family="text">
      <style:text-properties fo:font-size="8.5pt" style:font-size-asian="8.5pt"/>
    </style:style>
    <style:style style:name="Cell1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6" style:family="paragraph" style:parent-style-name="p-table">
      <style:paragraph-properties fo:text-align="right"/>
    </style:style>
    <style:style style:name="T1466_1" style:family="text">
      <style:text-properties fo:font-size="8.5pt" style:font-size-asian="8.5pt"/>
    </style:style>
    <style:style style:name="Cell1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7" style:family="paragraph" style:parent-style-name="p-table">
      <style:paragraph-properties fo:text-align="right"/>
    </style:style>
    <style:style style:name="T1467_1" style:family="text">
      <style:text-properties fo:font-size="8.5pt" style:font-size-asian="8.5pt"/>
    </style:style>
    <style:style style:name="Cell1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8" style:family="paragraph" style:parent-style-name="p-table">
      <style:paragraph-properties fo:text-align="right"/>
    </style:style>
    <style:style style:name="T1468_1" style:family="text">
      <style:text-properties fo:font-size="8.5pt" style:font-size-asian="8.5pt"/>
    </style:style>
    <style:style style:name="Row280" style:family="table-row"/>
    <style:style style:name="Cell12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9" style:family="paragraph" style:parent-style-name="Standaard"/>
    <style:style style:name="Cell1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0" style:family="paragraph" style:parent-style-name="p-table"/>
    <style:style style:name="T1470_1" style:family="text">
      <style:text-properties fo:font-size="8.5pt" style:font-size-asian="8.5pt"/>
    </style:style>
    <style:style style:name="Cell1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1" style:family="paragraph" style:parent-style-name="p-table">
      <style:paragraph-properties fo:text-align="right"/>
    </style:style>
    <style:style style:name="T1471_1" style:family="text">
      <style:text-properties fo:font-size="8.5pt" style:font-size-asian="8.5pt"/>
    </style:style>
    <style:style style:name="Cell1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2" style:family="paragraph" style:parent-style-name="p-table">
      <style:paragraph-properties fo:text-align="right"/>
    </style:style>
    <style:style style:name="T1472_1" style:family="text">
      <style:text-properties fo:font-size="8.5pt" style:font-size-asian="8.5pt"/>
    </style:style>
    <style:style style:name="Cell1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3" style:family="paragraph" style:parent-style-name="p-table">
      <style:paragraph-properties fo:text-align="right"/>
    </style:style>
    <style:style style:name="T1473_1" style:family="text">
      <style:text-properties fo:font-size="8.5pt" style:font-size-asian="8.5pt"/>
    </style:style>
    <style:style style:name="Row281" style:family="table-row"/>
    <style:style style:name="Cell12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4" style:family="paragraph" style:parent-style-name="Standaard"/>
    <style:style style:name="Cell1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5" style:family="paragraph" style:parent-style-name="p-table"/>
    <style:style style:name="T1475_1" style:family="text">
      <style:text-properties fo:font-size="8.5pt" style:font-size-asian="8.5pt"/>
    </style:style>
    <style:style style:name="Cell1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6" style:family="paragraph" style:parent-style-name="p-table">
      <style:paragraph-properties fo:text-align="right"/>
    </style:style>
    <style:style style:name="T1476_1" style:family="text">
      <style:text-properties fo:font-size="8.5pt" style:font-size-asian="8.5pt"/>
    </style:style>
    <style:style style:name="Cell1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7" style:family="paragraph" style:parent-style-name="p-table">
      <style:paragraph-properties fo:text-align="right"/>
    </style:style>
    <style:style style:name="T1477_1" style:family="text">
      <style:text-properties fo:font-size="8.5pt" style:font-size-asian="8.5pt"/>
    </style:style>
    <style:style style:name="Cell1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8" style:family="paragraph" style:parent-style-name="p-table">
      <style:paragraph-properties fo:text-align="right"/>
    </style:style>
    <style:style style:name="T1478_1" style:family="text">
      <style:text-properties fo:font-size="8.5pt" style:font-size-asian="8.5pt"/>
    </style:style>
    <style:style style:name="Row282" style:family="table-row"/>
    <style:style style:name="Cell12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9" style:family="paragraph" style:parent-style-name="Standaard"/>
    <style:style style:name="Cell1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0" style:family="paragraph" style:parent-style-name="p-table"/>
    <style:style style:name="T1480_1" style:family="text">
      <style:text-properties fo:font-size="8.5pt" style:font-size-asian="8.5pt"/>
    </style:style>
    <style:style style:name="Cell1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1" style:family="paragraph" style:parent-style-name="p-table">
      <style:paragraph-properties fo:text-align="right"/>
    </style:style>
    <style:style style:name="T1481_1" style:family="text">
      <style:text-properties fo:font-size="8.5pt" style:font-size-asian="8.5pt"/>
    </style:style>
    <style:style style:name="Cell1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2" style:family="paragraph" style:parent-style-name="p-table">
      <style:paragraph-properties fo:text-align="right"/>
    </style:style>
    <style:style style:name="T1482_1" style:family="text">
      <style:text-properties fo:font-size="8.5pt" style:font-size-asian="8.5pt"/>
    </style:style>
    <style:style style:name="Cell1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3" style:family="paragraph" style:parent-style-name="p-table">
      <style:paragraph-properties fo:text-align="right"/>
    </style:style>
    <style:style style:name="T1483_1" style:family="text">
      <style:text-properties fo:font-size="8.5pt" style:font-size-asian="8.5pt"/>
    </style:style>
    <style:style style:name="Row283" style:family="table-row"/>
    <style:style style:name="Cell13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4" style:family="paragraph" style:parent-style-name="Standaard"/>
    <style:style style:name="Cell1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5" style:family="paragraph" style:parent-style-name="p-table"/>
    <style:style style:name="T1485_1" style:family="text">
      <style:text-properties fo:font-size="8.5pt" style:font-size-asian="8.5pt"/>
    </style:style>
    <style:style style:name="Cell1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6" style:family="paragraph" style:parent-style-name="p-table">
      <style:paragraph-properties fo:text-align="right"/>
    </style:style>
    <style:style style:name="T1486_1" style:family="text">
      <style:text-properties fo:font-size="8.5pt" style:font-size-asian="8.5pt"/>
    </style:style>
    <style:style style:name="Cell1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7" style:family="paragraph" style:parent-style-name="p-table">
      <style:paragraph-properties fo:text-align="right"/>
    </style:style>
    <style:style style:name="T1487_1" style:family="text">
      <style:text-properties fo:font-size="8.5pt" style:font-size-asian="8.5pt"/>
    </style:style>
    <style:style style:name="Cell1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8" style:family="paragraph" style:parent-style-name="p-table">
      <style:paragraph-properties fo:text-align="right"/>
    </style:style>
    <style:style style:name="T1488_1" style:family="text">
      <style:text-properties fo:font-size="8.5pt" style:font-size-asian="8.5pt"/>
    </style:style>
    <style:style style:name="Row284" style:family="table-row"/>
    <style:style style:name="Cell13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9" style:family="paragraph" style:parent-style-name="Standaard"/>
    <style:style style:name="Cell1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0" style:family="paragraph" style:parent-style-name="p-table"/>
    <style:style style:name="T1490_1" style:family="text" style:parent-style-name="Standaardalinea-lettertype">
      <style:text-properties fo:font-style="italic" style:font-style-asian="italic" fo:font-size="8.5pt" style:font-size-asian="8.5pt"/>
    </style:style>
    <style:style style:name="Cell1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1" style:family="paragraph" style:parent-style-name="p-table">
      <style:paragraph-properties fo:text-align="right"/>
    </style:style>
    <style:style style:name="T1491_1" style:family="text" style:parent-style-name="Standaardalinea-lettertype">
      <style:text-properties fo:font-style="italic" style:font-style-asian="italic" fo:font-size="8.5pt" style:font-size-asian="8.5pt"/>
    </style:style>
    <style:style style:name="Cell1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2" style:family="paragraph" style:parent-style-name="p-table">
      <style:paragraph-properties fo:text-align="right"/>
    </style:style>
    <style:style style:name="T1492_1" style:family="text" style:parent-style-name="Standaardalinea-lettertype">
      <style:text-properties fo:font-style="italic" style:font-style-asian="italic" fo:font-size="8.5pt" style:font-size-asian="8.5pt"/>
    </style:style>
    <style:style style:name="Cell1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3" style:family="paragraph" style:parent-style-name="p-table">
      <style:paragraph-properties fo:text-align="right"/>
    </style:style>
    <style:style style:name="T1493_1" style:family="text" style:parent-style-name="Standaardalinea-lettertype">
      <style:text-properties fo:font-style="italic" style:font-style-asian="italic" fo:font-size="8.5pt" style:font-size-asian="8.5pt"/>
    </style:style>
    <style:style style:name="Row285" style:family="table-row"/>
    <style:style style:name="Cell13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4" style:family="paragraph" style:parent-style-name="Standaard"/>
    <style:style style:name="Cell1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5" style:family="paragraph" style:parent-style-name="p-table"/>
    <style:style style:name="T1495_1" style:family="text">
      <style:text-properties fo:font-size="8.5pt" style:font-size-asian="8.5pt"/>
    </style:style>
    <style:style style:name="Cell1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6" style:family="paragraph" style:parent-style-name="p-table">
      <style:paragraph-properties fo:text-align="right"/>
    </style:style>
    <style:style style:name="T1496_1" style:family="text">
      <style:text-properties fo:font-size="8.5pt" style:font-size-asian="8.5pt"/>
    </style:style>
    <style:style style:name="Cell1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7" style:family="paragraph" style:parent-style-name="p-table">
      <style:paragraph-properties fo:text-align="right"/>
    </style:style>
    <style:style style:name="T1497_1" style:family="text">
      <style:text-properties fo:font-size="8.5pt" style:font-size-asian="8.5pt"/>
    </style:style>
    <style:style style:name="Cell1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8" style:family="paragraph" style:parent-style-name="p-table">
      <style:paragraph-properties fo:text-align="right"/>
    </style:style>
    <style:style style:name="T1498_1" style:family="text">
      <style:text-properties fo:font-size="8.5pt" style:font-size-asian="8.5pt"/>
    </style:style>
    <style:style style:name="Row286" style:family="table-row"/>
    <style:style style:name="Cell13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9" style:family="paragraph" style:parent-style-name="Standaard"/>
    <style:style style:name="Cell1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0" style:family="paragraph" style:parent-style-name="p-table"/>
    <style:style style:name="T1500_1" style:family="text" style:parent-style-name="Standaardalinea-lettertype">
      <style:text-properties fo:font-style="italic" style:font-style-asian="italic" fo:font-size="8.5pt" style:font-size-asian="8.5pt"/>
    </style:style>
    <style:style style:name="Cell1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1" style:family="paragraph" style:parent-style-name="p-table">
      <style:paragraph-properties fo:text-align="right"/>
    </style:style>
    <style:style style:name="T1501_1" style:family="text" style:parent-style-name="Standaardalinea-lettertype">
      <style:text-properties fo:font-style="italic" style:font-style-asian="italic" fo:font-size="8.5pt" style:font-size-asian="8.5pt"/>
    </style:style>
    <style:style style:name="Cell1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2" style:family="paragraph" style:parent-style-name="p-table">
      <style:paragraph-properties fo:text-align="right"/>
    </style:style>
    <style:style style:name="T1502_1" style:family="text" style:parent-style-name="Standaardalinea-lettertype">
      <style:text-properties fo:font-style="italic" style:font-style-asian="italic" fo:font-size="8.5pt" style:font-size-asian="8.5pt"/>
    </style:style>
    <style:style style:name="Cell1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3" style:family="paragraph" style:parent-style-name="p-table">
      <style:paragraph-properties fo:text-align="right"/>
    </style:style>
    <style:style style:name="T1503_1" style:family="text" style:parent-style-name="Standaardalinea-lettertype">
      <style:text-properties fo:font-style="italic" style:font-style-asian="italic" fo:font-size="8.5pt" style:font-size-asian="8.5pt"/>
    </style:style>
    <style:style style:name="Row287" style:family="table-row"/>
    <style:style style:name="Cell13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4" style:family="paragraph" style:parent-style-name="Standaard"/>
    <style:style style:name="Cell1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5" style:family="paragraph" style:parent-style-name="p-table"/>
    <style:style style:name="T1505_1" style:family="text">
      <style:text-properties fo:font-size="8.5pt" style:font-size-asian="8.5pt"/>
    </style:style>
    <style:style style:name="Cell1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6" style:family="paragraph" style:parent-style-name="p-table">
      <style:paragraph-properties fo:text-align="right"/>
    </style:style>
    <style:style style:name="T1506_1" style:family="text">
      <style:text-properties fo:font-size="8.5pt" style:font-size-asian="8.5pt"/>
    </style:style>
    <style:style style:name="Cell1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7" style:family="paragraph" style:parent-style-name="p-table">
      <style:paragraph-properties fo:text-align="right"/>
    </style:style>
    <style:style style:name="T1507_1" style:family="text">
      <style:text-properties fo:font-size="8.5pt" style:font-size-asian="8.5pt"/>
    </style:style>
    <style:style style:name="Cell1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8" style:family="paragraph" style:parent-style-name="p-table">
      <style:paragraph-properties fo:text-align="right"/>
    </style:style>
    <style:style style:name="T1508_1" style:family="text">
      <style:text-properties fo:font-size="8.5pt" style:font-size-asian="8.5pt"/>
    </style:style>
    <style:style style:name="Row288" style:family="table-row"/>
    <style:style style:name="Cell13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9" style:family="paragraph" style:parent-style-name="Standaard"/>
    <style:style style:name="Cell1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0" style:family="paragraph" style:parent-style-name="p-table"/>
    <style:style style:name="T1510_1" style:family="text">
      <style:text-properties fo:font-size="8.5pt" style:font-size-asian="8.5pt"/>
    </style:style>
    <style:style style:name="Cell1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1" style:family="paragraph" style:parent-style-name="p-table">
      <style:paragraph-properties fo:text-align="right"/>
    </style:style>
    <style:style style:name="T1511_1" style:family="text">
      <style:text-properties fo:font-size="8.5pt" style:font-size-asian="8.5pt"/>
    </style:style>
    <style:style style:name="Cell1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2" style:family="paragraph" style:parent-style-name="p-table">
      <style:paragraph-properties fo:text-align="right"/>
    </style:style>
    <style:style style:name="T1512_1" style:family="text">
      <style:text-properties fo:font-size="8.5pt" style:font-size-asian="8.5pt"/>
    </style:style>
    <style:style style:name="Cell1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3" style:family="paragraph" style:parent-style-name="p-table">
      <style:paragraph-properties fo:text-align="right"/>
    </style:style>
    <style:style style:name="T1513_1" style:family="text">
      <style:text-properties fo:font-size="8.5pt" style:font-size-asian="8.5pt"/>
    </style:style>
    <style:style style:name="Row289" style:family="table-row"/>
    <style:style style:name="Cell13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14" style:family="paragraph" style:parent-style-name="Standaard"/>
    <style:style style:name="Cell1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5" style:family="paragraph" style:parent-style-name="p-table"/>
    <style:style style:name="T1515_1" style:family="text" style:parent-style-name="Standaardalinea-lettertype">
      <style:text-properties fo:font-style="italic" style:font-style-asian="italic" fo:font-size="8.5pt" style:font-size-asian="8.5pt"/>
    </style:style>
    <style:style style:name="T1515_2" style:family="text" style:parent-style-name="Standaardalinea-lettertype">
      <style:text-properties fo:font-style="italic" style:font-style-asian="italic" fo:font-size="8.5pt" style:font-size-asian="8.5pt"/>
    </style:style>
    <style:style style:name="Cell1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6" style:family="paragraph" style:parent-style-name="p-table">
      <style:paragraph-properties fo:text-align="right"/>
    </style:style>
    <style:style style:name="T1516_1" style:family="text" style:parent-style-name="Standaardalinea-lettertype">
      <style:text-properties fo:font-style="italic" style:font-style-asian="italic" fo:font-size="8.5pt" style:font-size-asian="8.5pt"/>
    </style:style>
    <style:style style:name="Cell1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7" style:family="paragraph" style:parent-style-name="p-table">
      <style:paragraph-properties fo:text-align="right"/>
    </style:style>
    <style:style style:name="T1517_1" style:family="text" style:parent-style-name="Standaardalinea-lettertype">
      <style:text-properties fo:font-style="italic" style:font-style-asian="italic" fo:font-size="8.5pt" style:font-size-asian="8.5pt"/>
    </style:style>
    <style:style style:name="Cell1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8" style:family="paragraph" style:parent-style-name="p-table">
      <style:paragraph-properties fo:text-align="right"/>
    </style:style>
    <style:style style:name="T1518_1" style:family="text" style:parent-style-name="Standaardalinea-lettertype">
      <style:text-properties fo:font-style="italic" style:font-style-asian="italic" fo:font-size="8.5pt" style:font-size-asian="8.5pt"/>
    </style:style>
    <style:style style:name="Row290" style:family="table-row"/>
    <style:style style:name="Cell13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19" style:family="paragraph" style:parent-style-name="Standaard"/>
    <style:style style:name="Cell1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0" style:family="paragraph" style:parent-style-name="p-table"/>
    <style:style style:name="T1520_1" style:family="text">
      <style:text-properties fo:font-size="8.5pt" style:font-size-asian="8.5pt"/>
    </style:style>
    <style:style style:name="Cell1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1" style:family="paragraph" style:parent-style-name="p-table">
      <style:paragraph-properties fo:text-align="right"/>
    </style:style>
    <style:style style:name="T1521_1" style:family="text">
      <style:text-properties fo:font-size="8.5pt" style:font-size-asian="8.5pt"/>
    </style:style>
    <style:style style:name="Cell1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2" style:family="paragraph" style:parent-style-name="p-table">
      <style:paragraph-properties fo:text-align="right"/>
    </style:style>
    <style:style style:name="T1522_1" style:family="text">
      <style:text-properties fo:font-size="8.5pt" style:font-size-asian="8.5pt"/>
    </style:style>
    <style:style style:name="Cell1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3" style:family="paragraph" style:parent-style-name="p-table">
      <style:paragraph-properties fo:text-align="right"/>
    </style:style>
    <style:style style:name="T1523_1" style:family="text">
      <style:text-properties fo:font-size="8.5pt" style:font-size-asian="8.5pt"/>
    </style:style>
    <style:style style:name="Row291" style:family="table-row"/>
    <style:style style:name="Cell13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24" style:family="paragraph" style:parent-style-name="Standaard"/>
    <style:style style:name="Cell1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5" style:family="paragraph" style:parent-style-name="Standaard"/>
    <style:style style:name="Cell1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6" style:family="paragraph" style:parent-style-name="Standaard"/>
    <style:style style:name="Cell1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7" style:family="paragraph" style:parent-style-name="Standaard"/>
    <style:style style:name="Cell1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8" style:family="paragraph" style:parent-style-name="Standaard"/>
    <style:style style:name="Row292" style:family="table-row"/>
    <style:style style:name="Cell13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29" style:family="paragraph" style:parent-style-name="Standaard"/>
    <style:style style:name="Cell1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0" style:family="paragraph" style:parent-style-name="p-table"/>
    <style:style style:name="T1530_1" style:family="text" style:parent-style-name="Standaardalinea-lettertype">
      <style:text-properties fo:font-size="8.5pt" style:font-size-asian="8.5pt" fo:font-weight="bold" style:font-weight-asian="bold"/>
    </style:style>
    <style:style style:name="Cell1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1" style:family="paragraph" style:parent-style-name="p-table">
      <style:paragraph-properties fo:text-align="right"/>
    </style:style>
    <style:style style:name="T1531_1" style:family="text" style:parent-style-name="Standaardalinea-lettertype">
      <style:text-properties fo:font-size="8.5pt" style:font-size-asian="8.5pt" fo:font-weight="bold" style:font-weight-asian="bold"/>
    </style:style>
    <style:style style:name="Cell1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2" style:family="paragraph" style:parent-style-name="p-table">
      <style:paragraph-properties fo:text-align="right"/>
    </style:style>
    <style:style style:name="T1532_1" style:family="text" style:parent-style-name="Standaardalinea-lettertype">
      <style:text-properties fo:font-size="8.5pt" style:font-size-asian="8.5pt" fo:font-weight="bold" style:font-weight-asian="bold"/>
    </style:style>
    <style:style style:name="Cell1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3" style:family="paragraph" style:parent-style-name="p-table">
      <style:paragraph-properties fo:text-align="right"/>
    </style:style>
    <style:style style:name="T1533_1" style:family="text" style:parent-style-name="Standaardalinea-lettertype">
      <style:text-properties fo:font-size="8.5pt" style:font-size-asian="8.5pt" fo:font-weight="bold" style:font-weight-asian="bold"/>
    </style:style>
    <style:style style:name="Row293" style:family="table-row"/>
    <style:style style:name="Cell13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4" style:family="paragraph" style:parent-style-name="Standaard"/>
    <style:style style:name="Cell1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5" style:family="paragraph" style:parent-style-name="Standaard"/>
    <style:style style:name="Cell1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6" style:family="paragraph" style:parent-style-name="Standaard"/>
    <style:style style:name="Cell1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7" style:family="paragraph" style:parent-style-name="Standaard"/>
    <style:style style:name="Cell1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8" style:family="paragraph" style:parent-style-name="Standaard"/>
    <style:style style:name="P1539" style:family="paragraph" style:parent-style-name="p-marginbottom"/>
    <style:style style:name="Table16" style:family="table">
      <style:table-properties table:align="left" style:width="17.099cm" fo:margin-left="-5.851cm"/>
    </style:style>
    <style:style style:name="Column60" style:family="table-column">
      <style:table-column-properties style:column-width="6.738cm"/>
    </style:style>
    <style:style style:name="Column61" style:family="table-column">
      <style:table-column-properties style:column-width="3.471cm"/>
    </style:style>
    <style:style style:name="Column62" style:family="table-column">
      <style:table-column-properties style:column-width="3.454cm"/>
    </style:style>
    <style:style style:name="Column63" style:family="table-column">
      <style:table-column-properties style:column-width="3.436cm"/>
    </style:style>
    <style:style style:name="Row294" style:family="table-row"/>
    <style:style style:name="Cell1359" style:family="table-cell">
      <style:table-cell-properties style:vertical-align="top" fo:padding-top="0.039cm" fo:padding-bottom="0.039cm" fo:padding-left="0.199cm" fo:padding-right="0.018cm" fo:wrap-option="wrap"/>
    </style:style>
    <style:style style:name="P1540" style:family="paragraph" style:parent-style-name="kio2-table-title"/>
    <style:style style:name="T1540_1" style:family="text">
      <style:text-properties fo:color="#ffffff" fo:font-size="9pt" style:font-size-asian="9pt"/>
    </style:style>
    <style:style style:name="Row295" style:family="table-row"/>
    <style:style style:name="Cell136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541" style:family="paragraph" style:parent-style-name="Standaard"/>
    <style:style style:name="Cell1361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542" style:family="paragraph" style:parent-style-name="p-table"/>
    <style:style style:name="T1542_1" style:family="text">
      <style:text-properties fo:color="#000000" fo:font-size="8.5pt" style:font-size-asian="8.5pt"/>
    </style:style>
    <style:style style:name="Cell1362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543" style:family="paragraph" style:parent-style-name="p-table"/>
    <style:style style:name="T1543_1" style:family="text">
      <style:text-properties fo:color="#000000" fo:font-size="8.5pt" style:font-size-asian="8.5pt"/>
    </style:style>
    <style:style style:name="Cell1363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544" style:family="paragraph" style:parent-style-name="p-table"/>
    <style:style style:name="T1544_1" style:family="text">
      <style:text-properties fo:color="#000000" fo:font-size="8.5pt" style:font-size-asian="8.5pt"/>
    </style:style>
    <style:style style:name="Row296" style:family="table-row"/>
    <style:style style:name="Cell136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545" style:family="paragraph" style:parent-style-name="p-table"/>
    <style:style style:name="T1545_1" style:family="text" style:parent-style-name="Standaardalinea-lettertype">
      <style:text-properties fo:font-size="8.5pt" style:font-size-asian="8.5pt" fo:font-weight="bold" style:font-weight-asian="bold"/>
    </style:style>
    <style:style style:name="Cell136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46" style:family="paragraph" style:parent-style-name="p-table">
      <style:paragraph-properties fo:text-align="right"/>
    </style:style>
    <style:style style:name="T1546_1" style:family="text" style:parent-style-name="Standaardalinea-lettertype">
      <style:text-properties fo:font-size="8.5pt" style:font-size-asian="8.5pt" fo:font-weight="bold" style:font-weight-asian="bold"/>
    </style:style>
    <style:style style:name="Cell13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47" style:family="paragraph" style:parent-style-name="p-table">
      <style:paragraph-properties fo:text-align="right"/>
    </style:style>
    <style:style style:name="T1547_1" style:family="text" style:parent-style-name="Standaardalinea-lettertype">
      <style:text-properties fo:font-size="8.5pt" style:font-size-asian="8.5pt" fo:font-weight="bold" style:font-weight-asian="bold"/>
    </style:style>
    <style:style style:name="Cell13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48" style:family="paragraph" style:parent-style-name="p-table">
      <style:paragraph-properties fo:text-align="right"/>
    </style:style>
    <style:style style:name="T1548_1" style:family="text" style:parent-style-name="Standaardalinea-lettertype">
      <style:text-properties fo:font-size="8.5pt" style:font-size-asian="8.5pt" fo:font-weight="bold" style:font-weight-asian="bold"/>
    </style:style>
    <style:style style:name="Row297" style:family="table-row"/>
    <style:style style:name="Cell136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549" style:family="paragraph" style:parent-style-name="p-table"/>
    <style:style style:name="T1549_1" style:family="text">
      <style:text-properties fo:font-size="8.5pt" style:font-size-asian="8.5pt"/>
    </style:style>
    <style:style style:name="Cell136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50" style:family="paragraph" style:parent-style-name="p-table">
      <style:paragraph-properties fo:text-align="right"/>
    </style:style>
    <style:style style:name="T1550_1" style:family="text" style:parent-style-name="Standaardalinea-lettertype">
      <style:text-properties fo:font-size="8.5pt" style:font-size-asian="8.5pt" fo:font-weight="bold" style:font-weight-asian="bold"/>
    </style:style>
    <style:style style:name="Cell13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51" style:family="paragraph" style:parent-style-name="p-table">
      <style:paragraph-properties fo:text-align="right"/>
    </style:style>
    <style:style style:name="T1551_1" style:family="text">
      <style:text-properties fo:font-size="8.5pt" style:font-size-asian="8.5pt"/>
    </style:style>
    <style:style style:name="Cell13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52" style:family="paragraph" style:parent-style-name="p-table">
      <style:paragraph-properties fo:text-align="right"/>
    </style:style>
    <style:style style:name="T1552_1" style:family="text">
      <style:text-properties fo:font-size="8.5pt" style:font-size-asian="8.5pt"/>
    </style:style>
    <style:style style:name="Row298" style:family="table-row"/>
    <style:style style:name="Cell137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553" style:family="paragraph" style:parent-style-name="p-table"/>
    <style:style style:name="T1553_1" style:family="text">
      <style:text-properties fo:font-size="8.5pt" style:font-size-asian="8.5pt"/>
    </style:style>
    <style:style style:name="Cell13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54" style:family="paragraph" style:parent-style-name="p-table">
      <style:paragraph-properties fo:text-align="right"/>
    </style:style>
    <style:style style:name="T1554_1" style:family="text">
      <style:text-properties fo:font-size="8.5pt" style:font-size-asian="8.5pt"/>
    </style:style>
    <style:style style:name="Cell13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55" style:family="paragraph" style:parent-style-name="p-table">
      <style:paragraph-properties fo:text-align="right"/>
    </style:style>
    <style:style style:name="T1555_1" style:family="text">
      <style:text-properties fo:font-size="8.5pt" style:font-size-asian="8.5pt"/>
    </style:style>
    <style:style style:name="Cell13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56" style:family="paragraph" style:parent-style-name="p-table">
      <style:paragraph-properties fo:text-align="right"/>
    </style:style>
    <style:style style:name="T1556_1" style:family="text">
      <style:text-properties fo:font-size="8.5pt" style:font-size-asian="8.5pt"/>
    </style:style>
    <style:style style:name="P1557" style:family="paragraph" style:parent-style-name="p-marginbottom"/>
    <style:style style:name="P1558" style:family="paragraph" style:parent-style-name="section-title-4"/>
    <style:style style:name="T1558_1" style:family="text">
      <style:text-properties style:font-size-complex="9pt" fo:font-weight="bold" style:font-weight-asian="bold"/>
    </style:style>
    <style:style style:name="P1559" style:family="paragraph" style:parent-style-name="header-h1"/>
    <style:style style:name="T1559_1" style:family="text">
      <style:text-properties fo:font-weight="bold" style:font-weight-asian="bold"/>
    </style:style>
    <style:style style:name="P1560" style:family="paragraph" style:parent-style-name="p"/>
    <style:style style:name="T1560_1" style:family="text">
      <style:text-properties fo:font-size="8.5pt" style:font-size-asian="8.5pt"/>
    </style:style>
    <style:style style:name="P1561" style:family="paragraph" style:parent-style-name="header-h1"/>
    <style:style style:name="T1561_1" style:family="text">
      <style:text-properties fo:font-weight="bold" style:font-weight-asian="bold"/>
    </style:style>
    <style:style style:name="P1562" style:family="paragraph" style:parent-style-name="header-h1"/>
    <style:style style:name="T1562_1" style:family="text">
      <style:text-properties fo:font-weight="bold" style:font-weight-asian="bold"/>
    </style:style>
    <style:style style:name="P1563" style:family="paragraph" style:parent-style-name="header-h1"/>
    <style:style style:name="T1563_1" style:family="text">
      <style:text-properties fo:font-weight="bold" style:font-weight-asian="bold"/>
    </style:style>
    <style:style style:name="P1564" style:family="paragraph" style:parent-style-name="p"/>
    <style:style style:name="T1564_1" style:family="text">
      <style:text-properties fo:font-size="8.5pt" style:font-size-asian="8.5pt"/>
    </style:style>
    <style:style style:name="P1565" style:family="paragraph" style:parent-style-name="p"/>
    <style:style style:name="T1565_1" style:family="text">
      <style:text-properties fo:font-size="8.5pt" style:font-size-asian="8.5pt"/>
    </style:style>
    <style:style style:name="P1566" style:family="paragraph" style:parent-style-name="p"/>
    <style:style style:name="T1566_1" style:family="text">
      <style:text-properties fo:font-size="8.5pt" style:font-size-asian="8.5pt"/>
    </style:style>
    <style:style style:name="P1567" style:family="paragraph" style:parent-style-name="p"/>
    <style:style style:name="T1567_1" style:family="text">
      <style:text-properties fo:font-size="8.5pt" style:font-size-asian="8.5pt"/>
    </style:style>
    <style:style style:name="P1568" style:family="paragraph" style:parent-style-name="Standaard"/>
    <style:style style:name="T1568_1" style:family="text"/>
    <style:style style:name="P1569" style:family="paragraph" style:parent-style-name="ol-p-l1"/>
    <style:style style:name="T1569_1" style:family="text">
      <style:text-properties fo:font-size="9pt" style:font-size-asian="9pt" style:font-size-complex="9pt"/>
    </style:style>
    <style:style style:name="P1570" style:family="paragraph" style:parent-style-name="ol-p-l1"/>
    <style:style style:name="T1570_1" style:family="text">
      <style:text-properties fo:font-size="9pt" style:font-size-asian="9pt" style:font-size-complex="9pt"/>
    </style:style>
    <style:style style:name="P1571" style:family="paragraph" style:parent-style-name="ol-p-l1"/>
    <style:style style:name="T1571_1" style:family="text">
      <style:text-properties fo:font-size="9pt" style:font-size-asian="9pt" style:font-size-complex="9pt"/>
    </style:style>
    <style:style style:name="P1572" style:family="paragraph" style:parent-style-name="ol-p-l1"/>
    <style:style style:name="T1572_1" style:family="text">
      <style:text-properties fo:font-size="9pt" style:font-size-asian="9pt" style:font-size-complex="9pt"/>
    </style:style>
    <style:style style:name="P1573" style:family="paragraph" style:parent-style-name="ol-p-l1"/>
    <style:style style:name="T1573_1" style:family="text">
      <style:text-properties fo:font-size="9pt" style:font-size-asian="9pt" style:font-size-complex="9pt"/>
    </style:style>
    <style:style style:name="P1574" style:family="paragraph" style:parent-style-name="Standaard"/>
    <style:style style:name="P1575" style:family="paragraph" style:parent-style-name="header-h1"/>
    <style:style style:name="T1575_1" style:family="text">
      <style:text-properties fo:font-weight="bold" style:font-weight-asian="bold"/>
    </style:style>
    <style:style style:name="P1576" style:family="paragraph" style:parent-style-name="p"/>
    <style:style style:name="T1576_1" style:family="text">
      <style:text-properties fo:font-size="8.5pt" style:font-size-asian="8.5pt"/>
    </style:style>
    <style:style style:name="P1577" style:family="paragraph" style:parent-style-name="section-title-3"/>
    <style:style style:name="T1577_1" style:family="text">
      <style:text-properties fo:color="#009ee0" style:font-size-complex="9pt" fo:font-weight="bold" style:font-weight-asian="bold"/>
    </style:style>
    <style:style style:name="P1578" style:family="paragraph" style:parent-style-name="header-h1"/>
    <style:style style:name="T1578_1" style:family="text">
      <style:text-properties fo:font-weight="bold" style:font-weight-asian="bold"/>
    </style:style>
    <style:style style:name="Table17" style:family="table">
      <style:table-properties table:align="left" style:width="17.099cm" fo:margin-left="-5.851cm"/>
    </style:style>
    <style:style style:name="Column64" style:family="table-column">
      <style:table-column-properties style:column-width="0.864cm"/>
    </style:style>
    <style:style style:name="Column65" style:family="table-column">
      <style:table-column-properties style:column-width="8.546cm"/>
    </style:style>
    <style:style style:name="Column66" style:family="table-column">
      <style:table-column-properties style:column-width="2.563cm"/>
    </style:style>
    <style:style style:name="Column67" style:family="table-column">
      <style:table-column-properties style:column-width="2.563cm"/>
    </style:style>
    <style:style style:name="Column68" style:family="table-column">
      <style:table-column-properties style:column-width="2.563cm"/>
    </style:style>
    <style:style style:name="Row299" style:family="table-row"/>
    <style:style style:name="Cell1376" style:family="table-cell">
      <style:table-cell-properties style:vertical-align="top" fo:padding-top="0.039cm" fo:padding-bottom="0.039cm" fo:padding-left="0.199cm" fo:padding-right="0.018cm" fo:wrap-option="wrap"/>
    </style:style>
    <style:style style:name="P1579" style:family="paragraph" style:parent-style-name="kio2-table-title"/>
    <style:style style:name="T1579_1" style:family="text">
      <style:text-properties fo:color="#ffffff" fo:font-size="9pt" style:font-size-asian="9pt"/>
    </style:style>
    <style:style style:name="Row300" style:family="table-row"/>
    <style:style style:name="Cell137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580" style:family="paragraph" style:parent-style-name="Standaard"/>
    <style:style style:name="Cell137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81" style:family="paragraph" style:parent-style-name="Standaard"/>
    <style:style style:name="Cell137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82" style:family="paragraph" style:parent-style-name="p-table">
      <style:paragraph-properties fo:text-align="center"/>
    </style:style>
    <style:style style:name="T1582_1" style:family="text">
      <style:text-properties fo:color="#000000" fo:font-size="8.5pt" style:font-size-asian="8.5pt"/>
    </style:style>
    <style:style style:name="Cell138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83" style:family="paragraph" style:parent-style-name="p-table">
      <style:paragraph-properties fo:text-align="center"/>
    </style:style>
    <style:style style:name="T1583_1" style:family="text">
      <style:text-properties fo:color="#000000" fo:font-size="8.5pt" style:font-size-asian="8.5pt"/>
    </style:style>
    <style:style style:name="Cell138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84" style:family="paragraph" style:parent-style-name="p-table">
      <style:paragraph-properties fo:text-align="center"/>
    </style:style>
    <style:style style:name="T1584_1" style:family="text">
      <style:text-properties fo:color="#000000" fo:font-size="8.5pt" style:font-size-asian="8.5pt"/>
    </style:style>
    <style:style style:name="Row301" style:family="table-row"/>
    <style:style style:name="Cell13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5" style:family="paragraph" style:parent-style-name="p-table"/>
    <style:style style:name="T1585_1" style:family="text" style:parent-style-name="Standaardalinea-lettertype">
      <style:text-properties fo:font-size="8.5pt" style:font-size-asian="8.5pt" fo:font-weight="bold" style:font-weight-asian="bold"/>
    </style:style>
    <style:style style:name="Cell1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6" style:family="paragraph" style:parent-style-name="p-table"/>
    <style:style style:name="T1586_1" style:family="text" style:parent-style-name="Standaardalinea-lettertype">
      <style:text-properties fo:font-size="8.5pt" style:font-size-asian="8.5pt" fo:font-weight="bold" style:font-weight-asian="bold"/>
    </style:style>
    <style:style style:name="Cell1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7" style:family="paragraph" style:parent-style-name="p-table">
      <style:paragraph-properties fo:text-align="right"/>
    </style:style>
    <style:style style:name="T1587_1" style:family="text" style:parent-style-name="Standaardalinea-lettertype">
      <style:text-properties fo:font-size="8.5pt" style:font-size-asian="8.5pt" fo:font-weight="bold" style:font-weight-asian="bold"/>
    </style:style>
    <style:style style:name="Cell1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8" style:family="paragraph" style:parent-style-name="p-table">
      <style:paragraph-properties fo:text-align="right"/>
    </style:style>
    <style:style style:name="T1588_1" style:family="text" style:parent-style-name="Standaardalinea-lettertype">
      <style:text-properties fo:font-size="8.5pt" style:font-size-asian="8.5pt" fo:font-weight="bold" style:font-weight-asian="bold"/>
    </style:style>
    <style:style style:name="Cell1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9" style:family="paragraph" style:parent-style-name="p-table">
      <style:paragraph-properties fo:text-align="right"/>
    </style:style>
    <style:style style:name="T1589_1" style:family="text" style:parent-style-name="Standaardalinea-lettertype">
      <style:text-properties fo:font-size="8.5pt" style:font-size-asian="8.5pt" fo:font-weight="bold" style:font-weight-asian="bold"/>
    </style:style>
    <style:style style:name="Row302" style:family="table-row"/>
    <style:style style:name="Cell13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0" style:family="paragraph" style:parent-style-name="Standaard"/>
    <style:style style:name="Cell1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1" style:family="paragraph" style:parent-style-name="Standaard"/>
    <style:style style:name="Cell1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2" style:family="paragraph" style:parent-style-name="Standaard"/>
    <style:style style:name="Cell1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3" style:family="paragraph" style:parent-style-name="Standaard"/>
    <style:style style:name="Cell1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4" style:family="paragraph" style:parent-style-name="Standaard"/>
    <style:style style:name="Row303" style:family="table-row"/>
    <style:style style:name="Cell13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5" style:family="paragraph" style:parent-style-name="Standaard"/>
    <style:style style:name="Cell1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6" style:family="paragraph" style:parent-style-name="p-table"/>
    <style:style style:name="T1596_1" style:family="text" style:parent-style-name="Standaardalinea-lettertype">
      <style:text-properties fo:font-size="8.5pt" style:font-size-asian="8.5pt" fo:font-weight="bold" style:font-weight-asian="bold"/>
    </style:style>
    <style:style style:name="Cell1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7" style:family="paragraph" style:parent-style-name="p-table">
      <style:paragraph-properties fo:text-align="right"/>
    </style:style>
    <style:style style:name="T1597_1" style:family="text" style:parent-style-name="Standaardalinea-lettertype">
      <style:text-properties fo:font-size="8.5pt" style:font-size-asian="8.5pt" fo:font-weight="bold" style:font-weight-asian="bold"/>
    </style:style>
    <style:style style:name="Cell1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8" style:family="paragraph" style:parent-style-name="p-table">
      <style:paragraph-properties fo:text-align="right"/>
    </style:style>
    <style:style style:name="T1598_1" style:family="text" style:parent-style-name="Standaardalinea-lettertype">
      <style:text-properties fo:font-size="8.5pt" style:font-size-asian="8.5pt" fo:font-weight="bold" style:font-weight-asian="bold"/>
    </style:style>
    <style:style style:name="T1598_2" style:family="text" style:parent-style-name="Standaardalinea-lettertype">
      <style:text-properties fo:font-size="8.5pt" style:font-size-asian="8.5pt" fo:font-weight="bold" style:font-weight-asian="bold"/>
    </style:style>
    <style:style style:name="Cell1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9" style:family="paragraph" style:parent-style-name="p-table">
      <style:paragraph-properties fo:text-align="right"/>
    </style:style>
    <style:style style:name="T1599_1" style:family="text" style:parent-style-name="Standaardalinea-lettertype">
      <style:text-properties fo:font-size="8.5pt" style:font-size-asian="8.5pt" fo:font-weight="bold" style:font-weight-asian="bold"/>
    </style:style>
    <style:style style:name="Row304" style:family="table-row"/>
    <style:style style:name="Cell13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0" style:family="paragraph" style:parent-style-name="Standaard"/>
    <style:style style:name="Cell1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1" style:family="paragraph" style:parent-style-name="Standaard"/>
    <style:style style:name="Cell1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2" style:family="paragraph" style:parent-style-name="Standaard"/>
    <style:style style:name="Cell1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3" style:family="paragraph" style:parent-style-name="Standaard"/>
    <style:style style:name="Cell1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4" style:family="paragraph" style:parent-style-name="Standaard"/>
    <style:style style:name="Row305" style:family="table-row"/>
    <style:style style:name="Cell14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5" style:family="paragraph" style:parent-style-name="p-table"/>
    <style:style style:name="T1605_1" style:family="text" style:parent-style-name="Standaardalinea-lettertype">
      <style:text-properties fo:font-size="8.5pt" style:font-size-asian="8.5pt" fo:font-weight="bold" style:font-weight-asian="bold"/>
    </style:style>
    <style:style style:name="Cell1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6" style:family="paragraph" style:parent-style-name="p-table"/>
    <style:style style:name="T1606_1" style:family="text" style:parent-style-name="Standaardalinea-lettertype">
      <style:text-properties fo:font-size="8.5pt" style:font-size-asian="8.5pt" fo:font-weight="bold" style:font-weight-asian="bold"/>
    </style:style>
    <style:style style:name="Cell1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7" style:family="paragraph" style:parent-style-name="p-table">
      <style:paragraph-properties fo:text-align="right"/>
    </style:style>
    <style:style style:name="T1607_1" style:family="text" style:parent-style-name="Standaardalinea-lettertype">
      <style:text-properties fo:font-size="8.5pt" style:font-size-asian="8.5pt" fo:font-weight="bold" style:font-weight-asian="bold"/>
    </style:style>
    <style:style style:name="Cell1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8" style:family="paragraph" style:parent-style-name="p-table">
      <style:paragraph-properties fo:text-align="right"/>
    </style:style>
    <style:style style:name="T1608_1" style:family="text" style:parent-style-name="Standaardalinea-lettertype">
      <style:text-properties fo:font-size="8.5pt" style:font-size-asian="8.5pt" fo:font-weight="bold" style:font-weight-asian="bold"/>
    </style:style>
    <style:style style:name="T1608_2" style:family="text" style:parent-style-name="Standaardalinea-lettertype">
      <style:text-properties fo:font-size="8.5pt" style:font-size-asian="8.5pt" fo:font-weight="bold" style:font-weight-asian="bold"/>
    </style:style>
    <style:style style:name="Cell1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9" style:family="paragraph" style:parent-style-name="p-table">
      <style:paragraph-properties fo:text-align="right"/>
    </style:style>
    <style:style style:name="T1609_1" style:family="text" style:parent-style-name="Standaardalinea-lettertype">
      <style:text-properties fo:font-size="8.5pt" style:font-size-asian="8.5pt" fo:font-weight="bold" style:font-weight-asian="bold"/>
    </style:style>
    <style:style style:name="Row306" style:family="table-row"/>
    <style:style style:name="Cell14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0" style:family="paragraph" style:parent-style-name="Standaard"/>
    <style:style style:name="Cell1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1" style:family="paragraph" style:parent-style-name="p-table"/>
    <style:style style:name="T1611_1" style:family="text" style:parent-style-name="Standaardalinea-lettertype">
      <style:text-properties fo:font-style="italic" style:font-style-asian="italic" fo:font-size="8.5pt" style:font-size-asian="8.5pt"/>
    </style:style>
    <style:style style:name="Cell1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2" style:family="paragraph" style:parent-style-name="p-table">
      <style:paragraph-properties fo:text-align="right"/>
    </style:style>
    <style:style style:name="T1612_1" style:family="text" style:parent-style-name="Standaardalinea-lettertype">
      <style:text-properties fo:font-style="italic" style:font-style-asian="italic" fo:font-size="8.5pt" style:font-size-asian="8.5pt"/>
    </style:style>
    <style:style style:name="Cell1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3" style:family="paragraph" style:parent-style-name="p-table">
      <style:paragraph-properties fo:text-align="right"/>
    </style:style>
    <style:style style:name="T1613_1" style:family="text" style:parent-style-name="Standaardalinea-lettertype">
      <style:text-properties fo:font-style="italic" style:font-style-asian="italic" fo:font-size="8.5pt" style:font-size-asian="8.5pt"/>
    </style:style>
    <style:style style:name="T1613_2" style:family="text" style:parent-style-name="Standaardalinea-lettertype">
      <style:text-properties fo:font-style="italic" style:font-style-asian="italic" fo:font-size="8.5pt" style:font-size-asian="8.5pt"/>
    </style:style>
    <style:style style:name="Cell1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4" style:family="paragraph" style:parent-style-name="p-table">
      <style:paragraph-properties fo:text-align="right"/>
    </style:style>
    <style:style style:name="T1614_1" style:family="text" style:parent-style-name="Standaardalinea-lettertype">
      <style:text-properties fo:font-style="italic" style:font-style-asian="italic" fo:font-size="8.5pt" style:font-size-asian="8.5pt"/>
    </style:style>
    <style:style style:name="Row307" style:family="table-row"/>
    <style:style style:name="Cell14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5" style:family="paragraph" style:parent-style-name="Standaard"/>
    <style:style style:name="Cell1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6" style:family="paragraph" style:parent-style-name="p-table"/>
    <style:style style:name="T1616_1" style:family="text">
      <style:text-properties fo:font-size="8.5pt" style:font-size-asian="8.5pt"/>
    </style:style>
    <style:style style:name="Cell1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7" style:family="paragraph" style:parent-style-name="p-table">
      <style:paragraph-properties fo:text-align="right"/>
    </style:style>
    <style:style style:name="T1617_1" style:family="text">
      <style:text-properties fo:font-size="8.5pt" style:font-size-asian="8.5pt"/>
    </style:style>
    <style:style style:name="Cell1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8" style:family="paragraph" style:parent-style-name="p-table">
      <style:paragraph-properties fo:text-align="right"/>
    </style:style>
    <style:style style:name="T1618_1" style:family="text">
      <style:text-properties fo:font-size="8.5pt" style:font-size-asian="8.5pt"/>
    </style:style>
    <style:style style:name="Cell1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9" style:family="paragraph" style:parent-style-name="p-table">
      <style:paragraph-properties fo:text-align="right"/>
    </style:style>
    <style:style style:name="T1619_1" style:family="text">
      <style:text-properties fo:font-size="8.5pt" style:font-size-asian="8.5pt"/>
    </style:style>
    <style:style style:name="Row308" style:family="table-row"/>
    <style:style style:name="Cell14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0" style:family="paragraph" style:parent-style-name="Standaard"/>
    <style:style style:name="Cell1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1" style:family="paragraph" style:parent-style-name="p-table"/>
    <style:style style:name="T1621_1" style:family="text">
      <style:text-properties fo:font-size="8.5pt" style:font-size-asian="8.5pt"/>
    </style:style>
    <style:style style:name="Cell1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2" style:family="paragraph" style:parent-style-name="p-table">
      <style:paragraph-properties fo:text-align="right"/>
    </style:style>
    <style:style style:name="T1622_1" style:family="text">
      <style:text-properties fo:font-size="8.5pt" style:font-size-asian="8.5pt"/>
    </style:style>
    <style:style style:name="Cell1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3" style:family="paragraph" style:parent-style-name="p-table">
      <style:paragraph-properties fo:text-align="right"/>
    </style:style>
    <style:style style:name="T1623_1" style:family="text">
      <style:text-properties fo:font-size="8.5pt" style:font-size-asian="8.5pt"/>
    </style:style>
    <style:style style:name="Cell1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4" style:family="paragraph" style:parent-style-name="p-table">
      <style:paragraph-properties fo:text-align="right"/>
    </style:style>
    <style:style style:name="T1624_1" style:family="text">
      <style:text-properties fo:font-size="8.5pt" style:font-size-asian="8.5pt"/>
    </style:style>
    <style:style style:name="Row309" style:family="table-row"/>
    <style:style style:name="Cell14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5" style:family="paragraph" style:parent-style-name="Standaard"/>
    <style:style style:name="Cell1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6" style:family="paragraph" style:parent-style-name="p-table"/>
    <style:style style:name="T1626_1" style:family="text">
      <style:text-properties fo:font-size="8.5pt" style:font-size-asian="8.5pt"/>
    </style:style>
    <style:style style:name="Cell1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7" style:family="paragraph" style:parent-style-name="p-table">
      <style:paragraph-properties fo:text-align="right"/>
    </style:style>
    <style:style style:name="T1627_1" style:family="text">
      <style:text-properties fo:font-size="8.5pt" style:font-size-asian="8.5pt"/>
    </style:style>
    <style:style style:name="Cell1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8" style:family="paragraph" style:parent-style-name="p-table">
      <style:paragraph-properties fo:text-align="right"/>
    </style:style>
    <style:style style:name="T1628_1" style:family="text">
      <style:text-properties fo:font-size="8.5pt" style:font-size-asian="8.5pt"/>
    </style:style>
    <style:style style:name="Cell1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9" style:family="paragraph" style:parent-style-name="p-table">
      <style:paragraph-properties fo:text-align="right"/>
    </style:style>
    <style:style style:name="T1629_1" style:family="text">
      <style:text-properties fo:font-size="8.5pt" style:font-size-asian="8.5pt"/>
    </style:style>
    <style:style style:name="Row310" style:family="table-row"/>
    <style:style style:name="Cell14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0" style:family="paragraph" style:parent-style-name="Standaard"/>
    <style:style style:name="Cell1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1" style:family="paragraph" style:parent-style-name="p-table"/>
    <style:style style:name="T1631_1" style:family="text">
      <style:text-properties fo:font-size="8.5pt" style:font-size-asian="8.5pt"/>
    </style:style>
    <style:style style:name="Cell1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2" style:family="paragraph" style:parent-style-name="p-table">
      <style:paragraph-properties fo:text-align="right"/>
    </style:style>
    <style:style style:name="T1632_1" style:family="text">
      <style:text-properties fo:font-size="8.5pt" style:font-size-asian="8.5pt"/>
    </style:style>
    <style:style style:name="Cell1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3" style:family="paragraph" style:parent-style-name="p-table">
      <style:paragraph-properties fo:text-align="right"/>
    </style:style>
    <style:style style:name="T1633_1" style:family="text">
      <style:text-properties fo:font-size="8.5pt" style:font-size-asian="8.5pt"/>
    </style:style>
    <style:style style:name="Cell1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4" style:family="paragraph" style:parent-style-name="p-table">
      <style:paragraph-properties fo:text-align="right"/>
    </style:style>
    <style:style style:name="T1634_1" style:family="text">
      <style:text-properties fo:font-size="8.5pt" style:font-size-asian="8.5pt"/>
    </style:style>
    <style:style style:name="Row311" style:family="table-row"/>
    <style:style style:name="Cell14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5" style:family="paragraph" style:parent-style-name="Standaard"/>
    <style:style style:name="Cell1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6" style:family="paragraph" style:parent-style-name="p-table"/>
    <style:style style:name="T1636_1" style:family="text">
      <style:text-properties fo:font-size="8.5pt" style:font-size-asian="8.5pt"/>
    </style:style>
    <style:style style:name="Cell1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7" style:family="paragraph" style:parent-style-name="p-table">
      <style:paragraph-properties fo:text-align="right"/>
    </style:style>
    <style:style style:name="T1637_1" style:family="text">
      <style:text-properties fo:font-size="8.5pt" style:font-size-asian="8.5pt"/>
    </style:style>
    <style:style style:name="Cell1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8" style:family="paragraph" style:parent-style-name="p-table">
      <style:paragraph-properties fo:text-align="right"/>
    </style:style>
    <style:style style:name="T1638_1" style:family="text">
      <style:text-properties fo:font-size="8.5pt" style:font-size-asian="8.5pt"/>
    </style:style>
    <style:style style:name="Cell1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9" style:family="paragraph" style:parent-style-name="p-table">
      <style:paragraph-properties fo:text-align="right"/>
    </style:style>
    <style:style style:name="T1639_1" style:family="text">
      <style:text-properties fo:font-size="8.5pt" style:font-size-asian="8.5pt"/>
    </style:style>
    <style:style style:name="Row312" style:family="table-row"/>
    <style:style style:name="Cell14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0" style:family="paragraph" style:parent-style-name="Standaard"/>
    <style:style style:name="Cell1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1" style:family="paragraph" style:parent-style-name="p-table"/>
    <style:style style:name="T1641_1" style:family="text">
      <style:text-properties fo:font-size="8.5pt" style:font-size-asian="8.5pt"/>
    </style:style>
    <style:style style:name="Cell1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2" style:family="paragraph" style:parent-style-name="p-table">
      <style:paragraph-properties fo:text-align="right"/>
    </style:style>
    <style:style style:name="T1642_1" style:family="text">
      <style:text-properties fo:font-size="8.5pt" style:font-size-asian="8.5pt"/>
    </style:style>
    <style:style style:name="Cell1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3" style:family="paragraph" style:parent-style-name="p-table">
      <style:paragraph-properties fo:text-align="right"/>
    </style:style>
    <style:style style:name="T1643_1" style:family="text">
      <style:text-properties fo:font-size="8.5pt" style:font-size-asian="8.5pt"/>
    </style:style>
    <style:style style:name="Cell1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4" style:family="paragraph" style:parent-style-name="p-table">
      <style:paragraph-properties fo:text-align="right"/>
    </style:style>
    <style:style style:name="T1644_1" style:family="text">
      <style:text-properties fo:font-size="8.5pt" style:font-size-asian="8.5pt"/>
    </style:style>
    <style:style style:name="Row313" style:family="table-row"/>
    <style:style style:name="Cell14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5" style:family="paragraph" style:parent-style-name="Standaard"/>
    <style:style style:name="Cell1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6" style:family="paragraph" style:parent-style-name="p-table"/>
    <style:style style:name="T1646_1" style:family="text">
      <style:text-properties fo:font-size="8.5pt" style:font-size-asian="8.5pt"/>
    </style:style>
    <style:style style:name="Cell1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7" style:family="paragraph" style:parent-style-name="p-table">
      <style:paragraph-properties fo:text-align="right"/>
    </style:style>
    <style:style style:name="T1647_1" style:family="text">
      <style:text-properties fo:font-size="8.5pt" style:font-size-asian="8.5pt"/>
    </style:style>
    <style:style style:name="Cell1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8" style:family="paragraph" style:parent-style-name="p-table">
      <style:paragraph-properties fo:text-align="right"/>
    </style:style>
    <style:style style:name="T1648_1" style:family="text">
      <style:text-properties fo:font-size="8.5pt" style:font-size-asian="8.5pt"/>
    </style:style>
    <style:style style:name="Cell1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9" style:family="paragraph" style:parent-style-name="p-table">
      <style:paragraph-properties fo:text-align="right"/>
    </style:style>
    <style:style style:name="T1649_1" style:family="text">
      <style:text-properties fo:font-size="8.5pt" style:font-size-asian="8.5pt"/>
    </style:style>
    <style:style style:name="Row314" style:family="table-row"/>
    <style:style style:name="Cell14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0" style:family="paragraph" style:parent-style-name="Standaard"/>
    <style:style style:name="Cell1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1" style:family="paragraph" style:parent-style-name="p-table"/>
    <style:style style:name="T1651_1" style:family="text">
      <style:text-properties fo:font-size="8.5pt" style:font-size-asian="8.5pt"/>
    </style:style>
    <style:style style:name="Cell1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2" style:family="paragraph" style:parent-style-name="p-table">
      <style:paragraph-properties fo:text-align="right"/>
    </style:style>
    <style:style style:name="T1652_1" style:family="text">
      <style:text-properties fo:font-size="8.5pt" style:font-size-asian="8.5pt"/>
    </style:style>
    <style:style style:name="Cell1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3" style:family="paragraph" style:parent-style-name="p-table">
      <style:paragraph-properties fo:text-align="right"/>
    </style:style>
    <style:style style:name="T1653_1" style:family="text">
      <style:text-properties fo:font-size="8.5pt" style:font-size-asian="8.5pt"/>
    </style:style>
    <style:style style:name="Cell1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4" style:family="paragraph" style:parent-style-name="p-table">
      <style:paragraph-properties fo:text-align="right"/>
    </style:style>
    <style:style style:name="T1654_1" style:family="text">
      <style:text-properties fo:font-size="8.5pt" style:font-size-asian="8.5pt"/>
    </style:style>
    <style:style style:name="Row315" style:family="table-row"/>
    <style:style style:name="Cell14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5" style:family="paragraph" style:parent-style-name="Standaard"/>
    <style:style style:name="Cell1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6" style:family="paragraph" style:parent-style-name="p-table"/>
    <style:style style:name="T1656_1" style:family="text">
      <style:text-properties fo:font-size="8.5pt" style:font-size-asian="8.5pt"/>
    </style:style>
    <style:style style:name="Cell1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7" style:family="paragraph" style:parent-style-name="p-table">
      <style:paragraph-properties fo:text-align="right"/>
    </style:style>
    <style:style style:name="T1657_1" style:family="text">
      <style:text-properties fo:font-size="8.5pt" style:font-size-asian="8.5pt"/>
    </style:style>
    <style:style style:name="Cell1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8" style:family="paragraph" style:parent-style-name="p-table">
      <style:paragraph-properties fo:text-align="right"/>
    </style:style>
    <style:style style:name="T1658_1" style:family="text">
      <style:text-properties fo:font-size="8.5pt" style:font-size-asian="8.5pt"/>
    </style:style>
    <style:style style:name="Cell1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9" style:family="paragraph" style:parent-style-name="p-table">
      <style:paragraph-properties fo:text-align="right"/>
    </style:style>
    <style:style style:name="T1659_1" style:family="text">
      <style:text-properties fo:font-size="8.5pt" style:font-size-asian="8.5pt"/>
    </style:style>
    <style:style style:name="Row316" style:family="table-row"/>
    <style:style style:name="Cell14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60" style:family="paragraph" style:parent-style-name="Standaard"/>
    <style:style style:name="Cell1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1" style:family="paragraph" style:parent-style-name="p-table"/>
    <style:style style:name="T1661_1" style:family="text" style:parent-style-name="Standaardalinea-lettertype">
      <style:text-properties fo:font-style="italic" style:font-style-asian="italic" fo:font-size="8.5pt" style:font-size-asian="8.5pt"/>
    </style:style>
    <style:style style:name="T1661_2" style:family="text" style:parent-style-name="Standaardalinea-lettertype">
      <style:text-properties fo:font-style="italic" style:font-style-asian="italic" fo:font-size="8.5pt" style:font-size-asian="8.5pt"/>
    </style:style>
    <style:style style:name="Cell1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2" style:family="paragraph" style:parent-style-name="p-table">
      <style:paragraph-properties fo:text-align="right"/>
    </style:style>
    <style:style style:name="T1662_1" style:family="text" style:parent-style-name="Standaardalinea-lettertype">
      <style:text-properties fo:font-style="italic" style:font-style-asian="italic" fo:font-size="8.5pt" style:font-size-asian="8.5pt"/>
    </style:style>
    <style:style style:name="Cell1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3" style:family="paragraph" style:parent-style-name="p-table">
      <style:paragraph-properties fo:text-align="right"/>
    </style:style>
    <style:style style:name="T1663_1" style:family="text" style:parent-style-name="Standaardalinea-lettertype">
      <style:text-properties fo:font-style="italic" style:font-style-asian="italic" fo:font-size="8.5pt" style:font-size-asian="8.5pt"/>
    </style:style>
    <style:style style:name="T1663_2" style:family="text" style:parent-style-name="Standaardalinea-lettertype">
      <style:text-properties fo:font-style="italic" style:font-style-asian="italic" fo:font-size="8.5pt" style:font-size-asian="8.5pt"/>
    </style:style>
    <style:style style:name="Cell1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4" style:family="paragraph" style:parent-style-name="p-table">
      <style:paragraph-properties fo:text-align="right"/>
    </style:style>
    <style:style style:name="T1664_1" style:family="text" style:parent-style-name="Standaardalinea-lettertype">
      <style:text-properties fo:font-style="italic" style:font-style-asian="italic" fo:font-size="8.5pt" style:font-size-asian="8.5pt"/>
    </style:style>
    <style:style style:name="Row317" style:family="table-row"/>
    <style:style style:name="Cell14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65" style:family="paragraph" style:parent-style-name="Standaard"/>
    <style:style style:name="Cell1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6" style:family="paragraph" style:parent-style-name="p-table"/>
    <style:style style:name="T1666_1" style:family="text">
      <style:text-properties fo:font-size="8.5pt" style:font-size-asian="8.5pt"/>
    </style:style>
    <style:style style:name="Cell1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7" style:family="paragraph" style:parent-style-name="p-table">
      <style:paragraph-properties fo:text-align="right"/>
    </style:style>
    <style:style style:name="T1667_1" style:family="text">
      <style:text-properties fo:font-size="8.5pt" style:font-size-asian="8.5pt"/>
    </style:style>
    <style:style style:name="Cell1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8" style:family="paragraph" style:parent-style-name="p-table">
      <style:paragraph-properties fo:text-align="right"/>
    </style:style>
    <style:style style:name="T1668_1" style:family="text">
      <style:text-properties fo:font-size="8.5pt" style:font-size-asian="8.5pt"/>
    </style:style>
    <style:style style:name="Cell1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9" style:family="paragraph" style:parent-style-name="p-table">
      <style:paragraph-properties fo:text-align="right"/>
    </style:style>
    <style:style style:name="T1669_1" style:family="text">
      <style:text-properties fo:font-size="8.5pt" style:font-size-asian="8.5pt"/>
    </style:style>
    <style:style style:name="Row318" style:family="table-row"/>
    <style:style style:name="Cell14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0" style:family="paragraph" style:parent-style-name="Standaard"/>
    <style:style style:name="Cell1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1" style:family="paragraph" style:parent-style-name="p-table"/>
    <style:style style:name="T1671_1" style:family="text">
      <style:text-properties fo:font-size="8.5pt" style:font-size-asian="8.5pt"/>
    </style:style>
    <style:style style:name="Cell1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2" style:family="paragraph" style:parent-style-name="p-table">
      <style:paragraph-properties fo:text-align="right"/>
    </style:style>
    <style:style style:name="T1672_1" style:family="text">
      <style:text-properties fo:font-size="8.5pt" style:font-size-asian="8.5pt"/>
    </style:style>
    <style:style style:name="Cell1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3" style:family="paragraph" style:parent-style-name="p-table">
      <style:paragraph-properties fo:text-align="right"/>
    </style:style>
    <style:style style:name="T1673_1" style:family="text">
      <style:text-properties fo:font-size="8.5pt" style:font-size-asian="8.5pt"/>
    </style:style>
    <style:style style:name="Cell1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4" style:family="paragraph" style:parent-style-name="p-table">
      <style:paragraph-properties fo:text-align="right"/>
    </style:style>
    <style:style style:name="T1674_1" style:family="text">
      <style:text-properties fo:font-size="8.5pt" style:font-size-asian="8.5pt"/>
    </style:style>
    <style:style style:name="Row319" style:family="table-row"/>
    <style:style style:name="Cell14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5" style:family="paragraph" style:parent-style-name="Standaard"/>
    <style:style style:name="Cell1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6" style:family="paragraph" style:parent-style-name="p-table"/>
    <style:style style:name="T1676_1" style:family="text">
      <style:text-properties fo:font-size="8.5pt" style:font-size-asian="8.5pt"/>
    </style:style>
    <style:style style:name="Cell1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7" style:family="paragraph" style:parent-style-name="p-table">
      <style:paragraph-properties fo:text-align="right"/>
    </style:style>
    <style:style style:name="T1677_1" style:family="text">
      <style:text-properties fo:font-size="8.5pt" style:font-size-asian="8.5pt"/>
    </style:style>
    <style:style style:name="Cell1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8" style:family="paragraph" style:parent-style-name="p-table">
      <style:paragraph-properties fo:text-align="right"/>
    </style:style>
    <style:style style:name="T1678_1" style:family="text">
      <style:text-properties fo:font-size="8.5pt" style:font-size-asian="8.5pt"/>
    </style:style>
    <style:style style:name="Cell1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9" style:family="paragraph" style:parent-style-name="p-table">
      <style:paragraph-properties fo:text-align="right"/>
    </style:style>
    <style:style style:name="T1679_1" style:family="text">
      <style:text-properties fo:font-size="8.5pt" style:font-size-asian="8.5pt"/>
    </style:style>
    <style:style style:name="Row320" style:family="table-row"/>
    <style:style style:name="Cell14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0" style:family="paragraph" style:parent-style-name="Standaard"/>
    <style:style style:name="Cell1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1" style:family="paragraph" style:parent-style-name="p-table"/>
    <style:style style:name="T1681_1" style:family="text">
      <style:text-properties fo:font-size="8.5pt" style:font-size-asian="8.5pt"/>
    </style:style>
    <style:style style:name="Cell1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2" style:family="paragraph" style:parent-style-name="p-table">
      <style:paragraph-properties fo:text-align="right"/>
    </style:style>
    <style:style style:name="T1682_1" style:family="text">
      <style:text-properties fo:font-size="8.5pt" style:font-size-asian="8.5pt"/>
    </style:style>
    <style:style style:name="Cell1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3" style:family="paragraph" style:parent-style-name="p-table">
      <style:paragraph-properties fo:text-align="right"/>
    </style:style>
    <style:style style:name="T1683_1" style:family="text">
      <style:text-properties fo:font-size="8.5pt" style:font-size-asian="8.5pt"/>
    </style:style>
    <style:style style:name="Cell1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4" style:family="paragraph" style:parent-style-name="p-table">
      <style:paragraph-properties fo:text-align="right"/>
    </style:style>
    <style:style style:name="T1684_1" style:family="text">
      <style:text-properties fo:font-size="8.5pt" style:font-size-asian="8.5pt"/>
    </style:style>
    <style:style style:name="Row321" style:family="table-row"/>
    <style:style style:name="Cell14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5" style:family="paragraph" style:parent-style-name="Standaard"/>
    <style:style style:name="Cell1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6" style:family="paragraph" style:parent-style-name="p-table"/>
    <style:style style:name="T1686_1" style:family="text">
      <style:text-properties fo:font-size="8.5pt" style:font-size-asian="8.5pt"/>
    </style:style>
    <style:style style:name="Cell1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7" style:family="paragraph" style:parent-style-name="p-table">
      <style:paragraph-properties fo:text-align="right"/>
    </style:style>
    <style:style style:name="T1687_1" style:family="text">
      <style:text-properties fo:font-size="8.5pt" style:font-size-asian="8.5pt"/>
    </style:style>
    <style:style style:name="Cell1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8" style:family="paragraph" style:parent-style-name="p-table">
      <style:paragraph-properties fo:text-align="right"/>
    </style:style>
    <style:style style:name="T1688_1" style:family="text">
      <style:text-properties fo:font-size="8.5pt" style:font-size-asian="8.5pt"/>
    </style:style>
    <style:style style:name="Cell1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9" style:family="paragraph" style:parent-style-name="p-table">
      <style:paragraph-properties fo:text-align="right"/>
    </style:style>
    <style:style style:name="T1689_1" style:family="text">
      <style:text-properties fo:font-size="8.5pt" style:font-size-asian="8.5pt"/>
    </style:style>
    <style:style style:name="Row322" style:family="table-row"/>
    <style:style style:name="Cell14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0" style:family="paragraph" style:parent-style-name="Standaard"/>
    <style:style style:name="Cell1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1" style:family="paragraph" style:parent-style-name="p-table"/>
    <style:style style:name="T1691_1" style:family="text">
      <style:text-properties fo:font-size="8.5pt" style:font-size-asian="8.5pt"/>
    </style:style>
    <style:style style:name="Cell1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2" style:family="paragraph" style:parent-style-name="p-table">
      <style:paragraph-properties fo:text-align="right"/>
    </style:style>
    <style:style style:name="T1692_1" style:family="text">
      <style:text-properties fo:font-size="8.5pt" style:font-size-asian="8.5pt"/>
    </style:style>
    <style:style style:name="Cell1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3" style:family="paragraph" style:parent-style-name="p-table">
      <style:paragraph-properties fo:text-align="right"/>
    </style:style>
    <style:style style:name="T1693_1" style:family="text">
      <style:text-properties fo:font-size="8.5pt" style:font-size-asian="8.5pt"/>
    </style:style>
    <style:style style:name="Cell1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4" style:family="paragraph" style:parent-style-name="p-table">
      <style:paragraph-properties fo:text-align="right"/>
    </style:style>
    <style:style style:name="T1694_1" style:family="text">
      <style:text-properties fo:font-size="8.5pt" style:font-size-asian="8.5pt"/>
    </style:style>
    <style:style style:name="Row323" style:family="table-row"/>
    <style:style style:name="Cell14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5" style:family="paragraph" style:parent-style-name="Standaard"/>
    <style:style style:name="Cell1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6" style:family="paragraph" style:parent-style-name="p-table"/>
    <style:style style:name="T1696_1" style:family="text">
      <style:text-properties fo:font-size="8.5pt" style:font-size-asian="8.5pt"/>
    </style:style>
    <style:style style:name="Cell1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7" style:family="paragraph" style:parent-style-name="p-table">
      <style:paragraph-properties fo:text-align="right"/>
    </style:style>
    <style:style style:name="T1697_1" style:family="text">
      <style:text-properties fo:font-size="8.5pt" style:font-size-asian="8.5pt"/>
    </style:style>
    <style:style style:name="Cell1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8" style:family="paragraph" style:parent-style-name="p-table">
      <style:paragraph-properties fo:text-align="right"/>
    </style:style>
    <style:style style:name="T1698_1" style:family="text">
      <style:text-properties fo:font-size="8.5pt" style:font-size-asian="8.5pt"/>
    </style:style>
    <style:style style:name="Cell1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9" style:family="paragraph" style:parent-style-name="p-table">
      <style:paragraph-properties fo:text-align="right"/>
    </style:style>
    <style:style style:name="T1699_1" style:family="text">
      <style:text-properties fo:font-size="8.5pt" style:font-size-asian="8.5pt"/>
    </style:style>
    <style:style style:name="Row324" style:family="table-row"/>
    <style:style style:name="Cell14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00" style:family="paragraph" style:parent-style-name="Standaard"/>
    <style:style style:name="Cell1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1" style:family="paragraph" style:parent-style-name="p-table"/>
    <style:style style:name="T1701_1" style:family="text">
      <style:text-properties fo:font-size="8.5pt" style:font-size-asian="8.5pt"/>
    </style:style>
    <style:style style:name="Cell1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2" style:family="paragraph" style:parent-style-name="p-table">
      <style:paragraph-properties fo:text-align="right"/>
    </style:style>
    <style:style style:name="T1702_1" style:family="text">
      <style:text-properties fo:font-size="8.5pt" style:font-size-asian="8.5pt"/>
    </style:style>
    <style:style style:name="Cell1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3" style:family="paragraph" style:parent-style-name="p-table">
      <style:paragraph-properties fo:text-align="right"/>
    </style:style>
    <style:style style:name="T1703_1" style:family="text">
      <style:text-properties fo:font-size="8.5pt" style:font-size-asian="8.5pt"/>
    </style:style>
    <style:style style:name="Cell1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4" style:family="paragraph" style:parent-style-name="p-table">
      <style:paragraph-properties fo:text-align="right"/>
    </style:style>
    <style:style style:name="T1704_1" style:family="text">
      <style:text-properties fo:font-size="8.5pt" style:font-size-asian="8.5pt"/>
    </style:style>
    <style:style style:name="Row325" style:family="table-row"/>
    <style:style style:name="Cell15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05" style:family="paragraph" style:parent-style-name="Standaard"/>
    <style:style style:name="Cell1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6" style:family="paragraph" style:parent-style-name="p-table"/>
    <style:style style:name="T1706_1" style:family="text">
      <style:text-properties fo:font-size="8.5pt" style:font-size-asian="8.5pt"/>
    </style:style>
    <style:style style:name="Cell1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7" style:family="paragraph" style:parent-style-name="p-table">
      <style:paragraph-properties fo:text-align="right"/>
    </style:style>
    <style:style style:name="T1707_1" style:family="text">
      <style:text-properties fo:font-size="8.5pt" style:font-size-asian="8.5pt"/>
    </style:style>
    <style:style style:name="Cell1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8" style:family="paragraph" style:parent-style-name="p-table">
      <style:paragraph-properties fo:text-align="right"/>
    </style:style>
    <style:style style:name="T1708_1" style:family="text">
      <style:text-properties fo:font-size="8.5pt" style:font-size-asian="8.5pt"/>
    </style:style>
    <style:style style:name="Cell1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9" style:family="paragraph" style:parent-style-name="p-table">
      <style:paragraph-properties fo:text-align="right"/>
    </style:style>
    <style:style style:name="T1709_1" style:family="text">
      <style:text-properties fo:font-size="8.5pt" style:font-size-asian="8.5pt"/>
    </style:style>
    <style:style style:name="Row326" style:family="table-row"/>
    <style:style style:name="Cell15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0" style:family="paragraph" style:parent-style-name="Standaard"/>
    <style:style style:name="Cell1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1" style:family="paragraph" style:parent-style-name="p-table"/>
    <style:style style:name="T1711_1" style:family="text" style:parent-style-name="Standaardalinea-lettertype">
      <style:text-properties fo:font-style="italic" style:font-style-asian="italic" fo:font-size="8.5pt" style:font-size-asian="8.5pt"/>
    </style:style>
    <style:style style:name="Cell1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2" style:family="paragraph" style:parent-style-name="p-table">
      <style:paragraph-properties fo:text-align="right"/>
    </style:style>
    <style:style style:name="T1712_1" style:family="text" style:parent-style-name="Standaardalinea-lettertype">
      <style:text-properties fo:font-style="italic" style:font-style-asian="italic" fo:font-size="8.5pt" style:font-size-asian="8.5pt"/>
    </style:style>
    <style:style style:name="Cell1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3" style:family="paragraph" style:parent-style-name="p-table">
      <style:paragraph-properties fo:text-align="right"/>
    </style:style>
    <style:style style:name="T1713_1" style:family="text" style:parent-style-name="Standaardalinea-lettertype">
      <style:text-properties fo:font-style="italic" style:font-style-asian="italic" fo:font-size="8.5pt" style:font-size-asian="8.5pt"/>
    </style:style>
    <style:style style:name="Cell1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4" style:family="paragraph" style:parent-style-name="p-table">
      <style:paragraph-properties fo:text-align="right"/>
    </style:style>
    <style:style style:name="T1714_1" style:family="text" style:parent-style-name="Standaardalinea-lettertype">
      <style:text-properties fo:font-style="italic" style:font-style-asian="italic" fo:font-size="8.5pt" style:font-size-asian="8.5pt"/>
    </style:style>
    <style:style style:name="Row327" style:family="table-row"/>
    <style:style style:name="Cell15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5" style:family="paragraph" style:parent-style-name="Standaard"/>
    <style:style style:name="Cell1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6" style:family="paragraph" style:parent-style-name="p-table"/>
    <style:style style:name="T1716_1" style:family="text">
      <style:text-properties fo:font-size="8.5pt" style:font-size-asian="8.5pt"/>
    </style:style>
    <style:style style:name="Cell1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7" style:family="paragraph" style:parent-style-name="p-table">
      <style:paragraph-properties fo:text-align="right"/>
    </style:style>
    <style:style style:name="T1717_1" style:family="text">
      <style:text-properties fo:font-size="8.5pt" style:font-size-asian="8.5pt"/>
    </style:style>
    <style:style style:name="Cell1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8" style:family="paragraph" style:parent-style-name="p-table">
      <style:paragraph-properties fo:text-align="right"/>
    </style:style>
    <style:style style:name="T1718_1" style:family="text">
      <style:text-properties fo:font-size="8.5pt" style:font-size-asian="8.5pt"/>
    </style:style>
    <style:style style:name="Cell1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9" style:family="paragraph" style:parent-style-name="p-table">
      <style:paragraph-properties fo:text-align="right"/>
    </style:style>
    <style:style style:name="T1719_1" style:family="text">
      <style:text-properties fo:font-size="8.5pt" style:font-size-asian="8.5pt"/>
    </style:style>
    <style:style style:name="Row328" style:family="table-row"/>
    <style:style style:name="Cell15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0" style:family="paragraph" style:parent-style-name="Standaard"/>
    <style:style style:name="Cell1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1" style:family="paragraph" style:parent-style-name="p-table"/>
    <style:style style:name="T1721_1" style:family="text">
      <style:text-properties fo:font-size="8.5pt" style:font-size-asian="8.5pt"/>
    </style:style>
    <style:style style:name="Cell1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2" style:family="paragraph" style:parent-style-name="p-table">
      <style:paragraph-properties fo:text-align="right"/>
    </style:style>
    <style:style style:name="T1722_1" style:family="text">
      <style:text-properties fo:font-size="8.5pt" style:font-size-asian="8.5pt"/>
    </style:style>
    <style:style style:name="Cell1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3" style:family="paragraph" style:parent-style-name="p-table">
      <style:paragraph-properties fo:text-align="right"/>
    </style:style>
    <style:style style:name="T1723_1" style:family="text">
      <style:text-properties fo:font-size="8.5pt" style:font-size-asian="8.5pt"/>
    </style:style>
    <style:style style:name="Cell1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4" style:family="paragraph" style:parent-style-name="p-table">
      <style:paragraph-properties fo:text-align="right"/>
    </style:style>
    <style:style style:name="T1724_1" style:family="text">
      <style:text-properties fo:font-size="8.5pt" style:font-size-asian="8.5pt"/>
    </style:style>
    <style:style style:name="Row329" style:family="table-row"/>
    <style:style style:name="Cell15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5" style:family="paragraph" style:parent-style-name="Standaard"/>
    <style:style style:name="Cell1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6" style:family="paragraph" style:parent-style-name="p-table"/>
    <style:style style:name="T1726_1" style:family="text">
      <style:text-properties fo:font-size="8.5pt" style:font-size-asian="8.5pt"/>
    </style:style>
    <style:style style:name="Cell1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7" style:family="paragraph" style:parent-style-name="p-table">
      <style:paragraph-properties fo:text-align="right"/>
    </style:style>
    <style:style style:name="T1727_1" style:family="text">
      <style:text-properties fo:font-size="8.5pt" style:font-size-asian="8.5pt"/>
    </style:style>
    <style:style style:name="Cell1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8" style:family="paragraph" style:parent-style-name="p-table">
      <style:paragraph-properties fo:text-align="right"/>
    </style:style>
    <style:style style:name="T1728_1" style:family="text">
      <style:text-properties fo:font-size="8.5pt" style:font-size-asian="8.5pt"/>
    </style:style>
    <style:style style:name="Cell1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9" style:family="paragraph" style:parent-style-name="p-table">
      <style:paragraph-properties fo:text-align="right"/>
    </style:style>
    <style:style style:name="T1729_1" style:family="text">
      <style:text-properties fo:font-size="8.5pt" style:font-size-asian="8.5pt"/>
    </style:style>
    <style:style style:name="Row330" style:family="table-row"/>
    <style:style style:name="Cell15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0" style:family="paragraph" style:parent-style-name="Standaard"/>
    <style:style style:name="Cell1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1" style:family="paragraph" style:parent-style-name="p-table"/>
    <style:style style:name="T1731_1" style:family="text" style:parent-style-name="Standaardalinea-lettertype">
      <style:text-properties fo:font-style="italic" style:font-style-asian="italic" fo:font-size="8.5pt" style:font-size-asian="8.5pt"/>
    </style:style>
    <style:style style:name="Cell1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2" style:family="paragraph" style:parent-style-name="p-table">
      <style:paragraph-properties fo:text-align="right"/>
    </style:style>
    <style:style style:name="T1732_1" style:family="text" style:parent-style-name="Standaardalinea-lettertype">
      <style:text-properties fo:font-style="italic" style:font-style-asian="italic" fo:font-size="8.5pt" style:font-size-asian="8.5pt"/>
    </style:style>
    <style:style style:name="Cell1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3" style:family="paragraph" style:parent-style-name="p-table">
      <style:paragraph-properties fo:text-align="right"/>
    </style:style>
    <style:style style:name="T1733_1" style:family="text" style:parent-style-name="Standaardalinea-lettertype">
      <style:text-properties fo:font-style="italic" style:font-style-asian="italic" fo:font-size="8.5pt" style:font-size-asian="8.5pt"/>
    </style:style>
    <style:style style:name="T1733_2" style:family="text" style:parent-style-name="Standaardalinea-lettertype">
      <style:text-properties fo:font-style="italic" style:font-style-asian="italic" fo:font-size="8.5pt" style:font-size-asian="8.5pt"/>
    </style:style>
    <style:style style:name="Cell1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4" style:family="paragraph" style:parent-style-name="p-table">
      <style:paragraph-properties fo:text-align="right"/>
    </style:style>
    <style:style style:name="T1734_1" style:family="text" style:parent-style-name="Standaardalinea-lettertype">
      <style:text-properties fo:font-style="italic" style:font-style-asian="italic" fo:font-size="8.5pt" style:font-size-asian="8.5pt"/>
    </style:style>
    <style:style style:name="Row331" style:family="table-row"/>
    <style:style style:name="Cell15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5" style:family="paragraph" style:parent-style-name="Standaard"/>
    <style:style style:name="Cell1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6" style:family="paragraph" style:parent-style-name="p-table"/>
    <style:style style:name="T1736_1" style:family="text">
      <style:text-properties fo:font-size="8.5pt" style:font-size-asian="8.5pt"/>
    </style:style>
    <style:style style:name="Cell1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7" style:family="paragraph" style:parent-style-name="p-table">
      <style:paragraph-properties fo:text-align="right"/>
    </style:style>
    <style:style style:name="T1737_1" style:family="text">
      <style:text-properties fo:font-size="8.5pt" style:font-size-asian="8.5pt"/>
    </style:style>
    <style:style style:name="Cell1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8" style:family="paragraph" style:parent-style-name="p-table">
      <style:paragraph-properties fo:text-align="right"/>
    </style:style>
    <style:style style:name="T1738_1" style:family="text">
      <style:text-properties fo:font-size="8.5pt" style:font-size-asian="8.5pt"/>
    </style:style>
    <style:style style:name="Cell1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9" style:family="paragraph" style:parent-style-name="p-table">
      <style:paragraph-properties fo:text-align="right"/>
    </style:style>
    <style:style style:name="T1739_1" style:family="text">
      <style:text-properties fo:font-size="8.5pt" style:font-size-asian="8.5pt"/>
    </style:style>
    <style:style style:name="Row332" style:family="table-row"/>
    <style:style style:name="Cell15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40" style:family="paragraph" style:parent-style-name="Standaard"/>
    <style:style style:name="Cell1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1" style:family="paragraph" style:parent-style-name="p-table"/>
    <style:style style:name="T1741_1" style:family="text" style:parent-style-name="Standaardalinea-lettertype">
      <style:text-properties fo:font-style="italic" style:font-style-asian="italic" fo:font-size="8.5pt" style:font-size-asian="8.5pt"/>
    </style:style>
    <style:style style:name="T1741_2" style:family="text" style:parent-style-name="Standaardalinea-lettertype">
      <style:text-properties fo:font-style="italic" style:font-style-asian="italic" fo:font-size="8.5pt" style:font-size-asian="8.5pt"/>
    </style:style>
    <style:style style:name="Cell1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2" style:family="paragraph" style:parent-style-name="p-table">
      <style:paragraph-properties fo:text-align="right"/>
    </style:style>
    <style:style style:name="T1742_1" style:family="text" style:parent-style-name="Standaardalinea-lettertype">
      <style:text-properties fo:font-style="italic" style:font-style-asian="italic" fo:font-size="8.5pt" style:font-size-asian="8.5pt"/>
    </style:style>
    <style:style style:name="Cell1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3" style:family="paragraph" style:parent-style-name="p-table">
      <style:paragraph-properties fo:text-align="right"/>
    </style:style>
    <style:style style:name="T1743_1" style:family="text" style:parent-style-name="Standaardalinea-lettertype">
      <style:text-properties fo:font-style="italic" style:font-style-asian="italic" fo:font-size="8.5pt" style:font-size-asian="8.5pt"/>
    </style:style>
    <style:style style:name="Cell1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4" style:family="paragraph" style:parent-style-name="p-table">
      <style:paragraph-properties fo:text-align="right"/>
    </style:style>
    <style:style style:name="T1744_1" style:family="text" style:parent-style-name="Standaardalinea-lettertype">
      <style:text-properties fo:font-style="italic" style:font-style-asian="italic" fo:font-size="8.5pt" style:font-size-asian="8.5pt"/>
    </style:style>
    <style:style style:name="Row333" style:family="table-row"/>
    <style:style style:name="Cell15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45" style:family="paragraph" style:parent-style-name="Standaard"/>
    <style:style style:name="Cell1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6" style:family="paragraph" style:parent-style-name="p-table"/>
    <style:style style:name="T1746_1" style:family="text">
      <style:text-properties fo:font-size="8.5pt" style:font-size-asian="8.5pt"/>
    </style:style>
    <style:style style:name="Cell1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7" style:family="paragraph" style:parent-style-name="p-table">
      <style:paragraph-properties fo:text-align="right"/>
    </style:style>
    <style:style style:name="T1747_1" style:family="text">
      <style:text-properties fo:font-size="8.5pt" style:font-size-asian="8.5pt"/>
    </style:style>
    <style:style style:name="Cell1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8" style:family="paragraph" style:parent-style-name="p-table">
      <style:paragraph-properties fo:text-align="right"/>
    </style:style>
    <style:style style:name="T1748_1" style:family="text">
      <style:text-properties fo:font-size="8.5pt" style:font-size-asian="8.5pt"/>
    </style:style>
    <style:style style:name="Cell1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9" style:family="paragraph" style:parent-style-name="p-table">
      <style:paragraph-properties fo:text-align="right"/>
    </style:style>
    <style:style style:name="T1749_1" style:family="text">
      <style:text-properties fo:font-size="8.5pt" style:font-size-asian="8.5pt"/>
    </style:style>
    <style:style style:name="Row334" style:family="table-row"/>
    <style:style style:name="Cell15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0" style:family="paragraph" style:parent-style-name="Standaard"/>
    <style:style style:name="Cell1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1" style:family="paragraph" style:parent-style-name="p-table"/>
    <style:style style:name="T1751_1" style:family="text">
      <style:text-properties fo:font-size="8.5pt" style:font-size-asian="8.5pt"/>
    </style:style>
    <style:style style:name="Cell1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2" style:family="paragraph" style:parent-style-name="p-table">
      <style:paragraph-properties fo:text-align="right"/>
    </style:style>
    <style:style style:name="T1752_1" style:family="text">
      <style:text-properties fo:font-size="8.5pt" style:font-size-asian="8.5pt"/>
    </style:style>
    <style:style style:name="Cell1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3" style:family="paragraph" style:parent-style-name="p-table">
      <style:paragraph-properties fo:text-align="right"/>
    </style:style>
    <style:style style:name="T1753_1" style:family="text">
      <style:text-properties fo:font-size="8.5pt" style:font-size-asian="8.5pt"/>
    </style:style>
    <style:style style:name="Cell1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4" style:family="paragraph" style:parent-style-name="p-table">
      <style:paragraph-properties fo:text-align="right"/>
    </style:style>
    <style:style style:name="T1754_1" style:family="text">
      <style:text-properties fo:font-size="8.5pt" style:font-size-asian="8.5pt"/>
    </style:style>
    <style:style style:name="Row335" style:family="table-row"/>
    <style:style style:name="Cell15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5" style:family="paragraph" style:parent-style-name="Standaard"/>
    <style:style style:name="Cell1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6" style:family="paragraph" style:parent-style-name="p-table"/>
    <style:style style:name="T1756_1" style:family="text" style:parent-style-name="Standaardalinea-lettertype">
      <style:text-properties fo:font-style="italic" style:font-style-asian="italic" fo:font-size="8.5pt" style:font-size-asian="8.5pt"/>
    </style:style>
    <style:style style:name="Cell1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7" style:family="paragraph" style:parent-style-name="p-table">
      <style:paragraph-properties fo:text-align="right"/>
    </style:style>
    <style:style style:name="T1757_1" style:family="text" style:parent-style-name="Standaardalinea-lettertype">
      <style:text-properties fo:font-style="italic" style:font-style-asian="italic" fo:font-size="8.5pt" style:font-size-asian="8.5pt"/>
    </style:style>
    <style:style style:name="Cell1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8" style:family="paragraph" style:parent-style-name="p-table">
      <style:paragraph-properties fo:text-align="right"/>
    </style:style>
    <style:style style:name="T1758_1" style:family="text" style:parent-style-name="Standaardalinea-lettertype">
      <style:text-properties fo:font-style="italic" style:font-style-asian="italic" fo:font-size="8.5pt" style:font-size-asian="8.5pt"/>
    </style:style>
    <style:style style:name="T1758_2" style:family="text" style:parent-style-name="Standaardalinea-lettertype">
      <style:text-properties fo:font-style="italic" style:font-style-asian="italic" fo:font-size="8.5pt" style:font-size-asian="8.5pt"/>
    </style:style>
    <style:style style:name="Cell1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9" style:family="paragraph" style:parent-style-name="p-table">
      <style:paragraph-properties fo:text-align="right"/>
    </style:style>
    <style:style style:name="T1759_1" style:family="text" style:parent-style-name="Standaardalinea-lettertype">
      <style:text-properties fo:font-style="italic" style:font-style-asian="italic" fo:font-size="8.5pt" style:font-size-asian="8.5pt"/>
    </style:style>
    <style:style style:name="Row336" style:family="table-row"/>
    <style:style style:name="Cell15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60" style:family="paragraph" style:parent-style-name="Standaard"/>
    <style:style style:name="Cell1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1" style:family="paragraph" style:parent-style-name="p-table"/>
    <style:style style:name="T1761_1" style:family="text">
      <style:text-properties fo:font-size="8.5pt" style:font-size-asian="8.5pt"/>
    </style:style>
    <style:style style:name="Cell1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2" style:family="paragraph" style:parent-style-name="p-table">
      <style:paragraph-properties fo:text-align="right"/>
    </style:style>
    <style:style style:name="T1762_1" style:family="text">
      <style:text-properties fo:font-size="8.5pt" style:font-size-asian="8.5pt"/>
    </style:style>
    <style:style style:name="Cell1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3" style:family="paragraph" style:parent-style-name="p-table">
      <style:paragraph-properties fo:text-align="right"/>
    </style:style>
    <style:style style:name="T1763_1" style:family="text">
      <style:text-properties fo:font-size="8.5pt" style:font-size-asian="8.5pt"/>
    </style:style>
    <style:style style:name="Cell1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4" style:family="paragraph" style:parent-style-name="p-table">
      <style:paragraph-properties fo:text-align="right"/>
    </style:style>
    <style:style style:name="T1764_1" style:family="text">
      <style:text-properties fo:font-size="8.5pt" style:font-size-asian="8.5pt"/>
    </style:style>
    <style:style style:name="Row337" style:family="table-row"/>
    <style:style style:name="Cell15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65" style:family="paragraph" style:parent-style-name="Standaard"/>
    <style:style style:name="Cell1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6" style:family="paragraph" style:parent-style-name="Standaard"/>
    <style:style style:name="Cell1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7" style:family="paragraph" style:parent-style-name="Standaard"/>
    <style:style style:name="Cell1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8" style:family="paragraph" style:parent-style-name="Standaard"/>
    <style:style style:name="Cell1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9" style:family="paragraph" style:parent-style-name="Standaard"/>
    <style:style style:name="Row338" style:family="table-row"/>
    <style:style style:name="Cell15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70" style:family="paragraph" style:parent-style-name="Standaard"/>
    <style:style style:name="Cell1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1" style:family="paragraph" style:parent-style-name="p-table"/>
    <style:style style:name="T1771_1" style:family="text" style:parent-style-name="Standaardalinea-lettertype">
      <style:text-properties fo:font-size="8.5pt" style:font-size-asian="8.5pt" fo:font-weight="bold" style:font-weight-asian="bold"/>
    </style:style>
    <style:style style:name="Cell1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2" style:family="paragraph" style:parent-style-name="p-table">
      <style:paragraph-properties fo:text-align="right"/>
    </style:style>
    <style:style style:name="T1772_1" style:family="text" style:parent-style-name="Standaardalinea-lettertype">
      <style:text-properties fo:font-size="8.5pt" style:font-size-asian="8.5pt" fo:font-weight="bold" style:font-weight-asian="bold"/>
    </style:style>
    <style:style style:name="Cell1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3" style:family="paragraph" style:parent-style-name="p-table">
      <style:paragraph-properties fo:text-align="right"/>
    </style:style>
    <style:style style:name="T1773_1" style:family="text" style:parent-style-name="Standaardalinea-lettertype">
      <style:text-properties fo:font-size="8.5pt" style:font-size-asian="8.5pt" fo:font-weight="bold" style:font-weight-asian="bold"/>
    </style:style>
    <style:style style:name="Cell1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4" style:family="paragraph" style:parent-style-name="p-table">
      <style:paragraph-properties fo:text-align="right"/>
    </style:style>
    <style:style style:name="T1774_1" style:family="text" style:parent-style-name="Standaardalinea-lettertype">
      <style:text-properties fo:font-size="8.5pt" style:font-size-asian="8.5pt" fo:font-weight="bold" style:font-weight-asian="bold"/>
    </style:style>
    <style:style style:name="Row339" style:family="table-row"/>
    <style:style style:name="Cell15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75" style:family="paragraph" style:parent-style-name="Standaard"/>
    <style:style style:name="Cell1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6" style:family="paragraph" style:parent-style-name="Standaard"/>
    <style:style style:name="Cell1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7" style:family="paragraph" style:parent-style-name="Standaard"/>
    <style:style style:name="Cell1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8" style:family="paragraph" style:parent-style-name="Standaard"/>
    <style:style style:name="Cell1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9" style:family="paragraph" style:parent-style-name="Standaard"/>
    <style:style style:name="P1780" style:family="paragraph" style:parent-style-name="p-marginbottom"/>
    <style:style style:name="P1781" style:family="paragraph" style:parent-style-name="section-title-4"/>
    <style:style style:name="T1781_1" style:family="text">
      <style:text-properties style:font-size-complex="9pt" fo:font-weight="bold" style:font-weight-asian="bold"/>
    </style:style>
    <style:style style:name="P1782" style:family="paragraph" style:parent-style-name="header-h1"/>
    <style:style style:name="T1782_1" style:family="text">
      <style:text-properties fo:font-weight="bold" style:font-weight-asian="bold"/>
    </style:style>
    <style:style style:name="P1783" style:family="paragraph" style:parent-style-name="Standaard"/>
    <style:style style:name="T1783_1" style:family="text"/>
    <style:style style:name="P1784" style:family="paragraph" style:parent-style-name="ol-p-l1"/>
    <style:style style:name="T1784_1" style:family="text">
      <style:text-properties fo:font-size="9pt" style:font-size-asian="9pt" style:font-size-complex="9pt"/>
    </style:style>
    <style:style style:name="P1785" style:family="paragraph" style:parent-style-name="ol-p-l1"/>
    <style:style style:name="T1785_1" style:family="text">
      <style:text-properties fo:font-size="9pt" style:font-size-asian="9pt" style:font-size-complex="9pt"/>
    </style:style>
    <style:style style:name="P1786" style:family="paragraph" style:parent-style-name="ol-p-l1"/>
    <style:style style:name="T1786_1" style:family="text">
      <style:text-properties fo:font-size="9pt" style:font-size-asian="9pt" style:font-size-complex="9pt"/>
    </style:style>
    <style:style style:name="P1787" style:family="paragraph" style:parent-style-name="Standaard"/>
    <style:style style:name="P1788" style:family="paragraph" style:parent-style-name="header-h1"/>
    <style:style style:name="T1788_1" style:family="text">
      <style:text-properties fo:font-weight="bold" style:font-weight-asian="bold"/>
    </style:style>
    <style:style style:name="P1789" style:family="paragraph" style:parent-style-name="header-h1"/>
    <style:style style:name="T1789_1" style:family="text">
      <style:text-properties fo:font-weight="bold" style:font-weight-asian="bold"/>
    </style:style>
    <style:style style:name="P1790" style:family="paragraph" style:parent-style-name="header-h1"/>
    <style:style style:name="T1790_1" style:family="text">
      <style:text-properties fo:font-weight="bold" style:font-weight-asian="bold"/>
    </style:style>
    <style:style style:name="P1791" style:family="paragraph" style:parent-style-name="Standaard"/>
    <style:style style:name="T1791_1" style:family="text"/>
    <style:style style:name="P1792" style:family="paragraph" style:parent-style-name="ol-p-l1"/>
    <style:style style:name="T1792_1" style:family="text">
      <style:text-properties fo:font-size="9pt" style:font-size-asian="9pt" style:font-size-complex="9pt"/>
    </style:style>
    <style:style style:name="T1792_2" style:family="text">
      <style:text-properties fo:font-size="9pt" style:font-size-asian="9pt" style:font-size-complex="9pt"/>
    </style:style>
    <style:style style:name="P1793" style:family="paragraph" style:parent-style-name="Standaard"/>
    <style:style style:name="P1794" style:family="paragraph" style:parent-style-name="p"/>
    <style:style style:name="T1794_1" style:family="text">
      <style:text-properties fo:font-size="8.5pt" style:font-size-asian="8.5pt"/>
    </style:style>
    <style:style style:name="P1795" style:family="paragraph" style:parent-style-name="header-h1"/>
    <style:style style:name="T1795_1" style:family="text">
      <style:text-properties fo:font-weight="bold" style:font-weight-asian="bold"/>
    </style:style>
    <style:style style:name="P1796" style:family="paragraph" style:parent-style-name="Standaard"/>
    <style:style style:name="T1796_1" style:family="text"/>
    <style:style style:name="P1797" style:family="paragraph" style:parent-style-name="ol-p-l1"/>
    <style:style style:name="T1797_1" style:family="text">
      <style:text-properties fo:font-size="9pt" style:font-size-asian="9pt" style:font-size-complex="9pt"/>
    </style:style>
    <style:style style:name="P1798" style:family="paragraph" style:parent-style-name="ol-p-l1"/>
    <style:style style:name="T1798_1" style:family="text">
      <style:text-properties fo:font-size="9pt" style:font-size-asian="9pt" style:font-size-complex="9pt"/>
    </style:style>
    <style:style style:name="T1798_2" style:family="text">
      <style:text-properties fo:font-size="9pt" style:font-size-asian="9pt" style:font-size-complex="9pt"/>
    </style:style>
    <style:style style:name="P1799" style:family="paragraph" style:parent-style-name="ol-p-l1"/>
    <style:style style:name="T1799_1" style:family="text">
      <style:text-properties fo:font-size="9pt" style:font-size-asian="9pt" style:font-size-complex="9pt"/>
    </style:style>
    <style:style style:name="P1800" style:family="paragraph" style:parent-style-name="ol-p-l1"/>
    <style:style style:name="T1800_1" style:family="text">
      <style:text-properties fo:font-size="9pt" style:font-size-asian="9pt" style:font-size-complex="9pt"/>
    </style:style>
    <style:style style:name="P1801" style:family="paragraph" style:parent-style-name="ol-p-l1"/>
    <style:style style:name="T1801_1" style:family="text">
      <style:text-properties fo:font-size="9pt" style:font-size-asian="9pt" style:font-size-complex="9pt"/>
    </style:style>
    <style:style style:name="P1802" style:family="paragraph" style:parent-style-name="Standaard"/>
    <style:style style:name="P1803" style:family="paragraph" style:parent-style-name="p"/>
    <style:style style:name="T1803_1" style:family="text">
      <style:text-properties fo:font-size="8.5pt" style:font-size-asian="8.5pt"/>
    </style:style>
    <style:style style:name="P1804" style:family="paragraph" style:parent-style-name="header-h1"/>
    <style:style style:name="T1804_1" style:family="text">
      <style:text-properties fo:font-weight="bold" style:font-weight-asian="bold"/>
    </style:style>
    <style:style style:name="P1805" style:family="paragraph" style:parent-style-name="Standaard"/>
    <style:style style:name="T1805_1" style:family="text"/>
    <style:style style:name="P1806" style:family="paragraph" style:parent-style-name="ol-p-l1"/>
    <style:style style:name="T1806_1" style:family="text">
      <style:text-properties fo:font-size="9pt" style:font-size-asian="9pt" style:font-size-complex="9pt"/>
    </style:style>
    <style:style style:name="P1807" style:family="paragraph" style:parent-style-name="Standaard"/>
    <style:style style:name="P1808" style:family="paragraph" style:parent-style-name="header-h1"/>
    <style:style style:name="T1808_1" style:family="text">
      <style:text-properties fo:font-weight="bold" style:font-weight-asian="bold"/>
    </style:style>
    <style:style style:name="P1809" style:family="paragraph" style:parent-style-name="Standaard"/>
    <style:style style:name="T1809_1" style:family="text"/>
    <style:style style:name="P1810" style:family="paragraph" style:parent-style-name="ol-p-l1"/>
    <style:style style:name="T1810_1" style:family="text">
      <style:text-properties fo:font-size="9pt" style:font-size-asian="9pt" style:font-size-complex="9pt"/>
    </style:style>
    <style:style style:name="P1811" style:family="paragraph" style:parent-style-name="Standaard"/>
    <style:style style:name="P1812" style:family="paragraph" style:parent-style-name="p"/>
    <style:style style:name="T1812_1" style:family="text">
      <style:text-properties fo:font-size="8.5pt" style:font-size-asian="8.5pt"/>
    </style:style>
    <style:style style:name="P1813" style:family="paragraph" style:parent-style-name="section-title-3"/>
    <style:style style:name="T1813_1" style:family="text">
      <style:text-properties fo:color="#009ee0" style:font-size-complex="9pt" fo:font-weight="bold" style:font-weight-asian="bold"/>
    </style:style>
    <style:style style:name="P1814" style:family="paragraph" style:parent-style-name="header-h1"/>
    <style:style style:name="T1814_1" style:family="text">
      <style:text-properties fo:font-weight="bold" style:font-weight-asian="bold"/>
    </style:style>
    <style:style style:name="Table18" style:family="table">
      <style:table-properties table:align="left" style:width="17.099cm" fo:margin-left="-5.851cm"/>
    </style:style>
    <style:style style:name="Column69" style:family="table-column">
      <style:table-column-properties style:column-width="0.864cm"/>
    </style:style>
    <style:style style:name="Column70" style:family="table-column">
      <style:table-column-properties style:column-width="8.546cm"/>
    </style:style>
    <style:style style:name="Column71" style:family="table-column">
      <style:table-column-properties style:column-width="2.563cm"/>
    </style:style>
    <style:style style:name="Column72" style:family="table-column">
      <style:table-column-properties style:column-width="2.563cm"/>
    </style:style>
    <style:style style:name="Column73" style:family="table-column">
      <style:table-column-properties style:column-width="2.563cm"/>
    </style:style>
    <style:style style:name="Row340" style:family="table-row"/>
    <style:style style:name="Cell1577" style:family="table-cell">
      <style:table-cell-properties style:vertical-align="top" fo:padding-top="0.039cm" fo:padding-bottom="0.039cm" fo:padding-left="0.199cm" fo:padding-right="0.018cm" fo:wrap-option="wrap"/>
    </style:style>
    <style:style style:name="P1815" style:family="paragraph" style:parent-style-name="kio2-table-title"/>
    <style:style style:name="T1815_1" style:family="text">
      <style:text-properties fo:color="#ffffff" fo:font-size="9pt" style:font-size-asian="9pt"/>
    </style:style>
    <style:style style:name="Row341" style:family="table-row"/>
    <style:style style:name="Cell157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816" style:family="paragraph" style:parent-style-name="Standaard"/>
    <style:style style:name="Cell157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17" style:family="paragraph" style:parent-style-name="Standaard"/>
    <style:style style:name="Cell158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18" style:family="paragraph" style:parent-style-name="p-table">
      <style:paragraph-properties fo:text-align="center"/>
    </style:style>
    <style:style style:name="T1818_1" style:family="text">
      <style:text-properties fo:color="#000000" fo:font-size="8.5pt" style:font-size-asian="8.5pt"/>
    </style:style>
    <style:style style:name="Cell158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19" style:family="paragraph" style:parent-style-name="p-table">
      <style:paragraph-properties fo:text-align="center"/>
    </style:style>
    <style:style style:name="T1819_1" style:family="text">
      <style:text-properties fo:color="#000000" fo:font-size="8.5pt" style:font-size-asian="8.5pt"/>
    </style:style>
    <style:style style:name="Cell158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20" style:family="paragraph" style:parent-style-name="p-table">
      <style:paragraph-properties fo:text-align="center"/>
    </style:style>
    <style:style style:name="T1820_1" style:family="text">
      <style:text-properties fo:color="#000000" fo:font-size="8.5pt" style:font-size-asian="8.5pt"/>
    </style:style>
    <style:style style:name="Row342" style:family="table-row"/>
    <style:style style:name="Cell15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1" style:family="paragraph" style:parent-style-name="p-table"/>
    <style:style style:name="T1821_1" style:family="text" style:parent-style-name="Standaardalinea-lettertype">
      <style:text-properties fo:font-size="8.5pt" style:font-size-asian="8.5pt" fo:font-weight="bold" style:font-weight-asian="bold"/>
    </style:style>
    <style:style style:name="Cell1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2" style:family="paragraph" style:parent-style-name="p-table"/>
    <style:style style:name="T1822_1" style:family="text" style:parent-style-name="Standaardalinea-lettertype">
      <style:text-properties fo:font-size="8.5pt" style:font-size-asian="8.5pt" fo:font-weight="bold" style:font-weight-asian="bold"/>
    </style:style>
    <style:style style:name="Cell1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3" style:family="paragraph" style:parent-style-name="p-table">
      <style:paragraph-properties fo:text-align="right"/>
    </style:style>
    <style:style style:name="T1823_1" style:family="text" style:parent-style-name="Standaardalinea-lettertype">
      <style:text-properties fo:font-size="8.5pt" style:font-size-asian="8.5pt" fo:font-weight="bold" style:font-weight-asian="bold"/>
    </style:style>
    <style:style style:name="Cell1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4" style:family="paragraph" style:parent-style-name="p-table">
      <style:paragraph-properties fo:text-align="right"/>
    </style:style>
    <style:style style:name="T1824_1" style:family="text" style:parent-style-name="Standaardalinea-lettertype">
      <style:text-properties fo:font-size="8.5pt" style:font-size-asian="8.5pt" fo:font-weight="bold" style:font-weight-asian="bold"/>
    </style:style>
    <style:style style:name="T1824_2" style:family="text" style:parent-style-name="Standaardalinea-lettertype">
      <style:text-properties fo:font-size="8.5pt" style:font-size-asian="8.5pt" fo:font-weight="bold" style:font-weight-asian="bold"/>
    </style:style>
    <style:style style:name="Cell1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5" style:family="paragraph" style:parent-style-name="p-table">
      <style:paragraph-properties fo:text-align="right"/>
    </style:style>
    <style:style style:name="T1825_1" style:family="text" style:parent-style-name="Standaardalinea-lettertype">
      <style:text-properties fo:font-size="8.5pt" style:font-size-asian="8.5pt" fo:font-weight="bold" style:font-weight-asian="bold"/>
    </style:style>
    <style:style style:name="Row343" style:family="table-row"/>
    <style:style style:name="Cell15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6" style:family="paragraph" style:parent-style-name="Standaard"/>
    <style:style style:name="Cell1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7" style:family="paragraph" style:parent-style-name="Standaard"/>
    <style:style style:name="Cell1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8" style:family="paragraph" style:parent-style-name="Standaard"/>
    <style:style style:name="Cell1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9" style:family="paragraph" style:parent-style-name="Standaard"/>
    <style:style style:name="Cell1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0" style:family="paragraph" style:parent-style-name="Standaard"/>
    <style:style style:name="Row344" style:family="table-row"/>
    <style:style style:name="Cell15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1" style:family="paragraph" style:parent-style-name="Standaard"/>
    <style:style style:name="Cell1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2" style:family="paragraph" style:parent-style-name="p-table"/>
    <style:style style:name="T1832_1" style:family="text" style:parent-style-name="Standaardalinea-lettertype">
      <style:text-properties fo:font-size="8.5pt" style:font-size-asian="8.5pt" fo:font-weight="bold" style:font-weight-asian="bold"/>
    </style:style>
    <style:style style:name="Cell1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3" style:family="paragraph" style:parent-style-name="p-table">
      <style:paragraph-properties fo:text-align="right"/>
    </style:style>
    <style:style style:name="T1833_1" style:family="text" style:parent-style-name="Standaardalinea-lettertype">
      <style:text-properties fo:font-size="8.5pt" style:font-size-asian="8.5pt" fo:font-weight="bold" style:font-weight-asian="bold"/>
    </style:style>
    <style:style style:name="Cell1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4" style:family="paragraph" style:parent-style-name="p-table">
      <style:paragraph-properties fo:text-align="right"/>
    </style:style>
    <style:style style:name="T1834_1" style:family="text" style:parent-style-name="Standaardalinea-lettertype">
      <style:text-properties fo:font-size="8.5pt" style:font-size-asian="8.5pt" fo:font-weight="bold" style:font-weight-asian="bold"/>
    </style:style>
    <style:style style:name="T1834_2" style:family="text" style:parent-style-name="Standaardalinea-lettertype">
      <style:text-properties fo:font-size="8.5pt" style:font-size-asian="8.5pt" fo:font-weight="bold" style:font-weight-asian="bold"/>
    </style:style>
    <style:style style:name="Cell1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5" style:family="paragraph" style:parent-style-name="p-table">
      <style:paragraph-properties fo:text-align="right"/>
    </style:style>
    <style:style style:name="T1835_1" style:family="text" style:parent-style-name="Standaardalinea-lettertype">
      <style:text-properties fo:font-size="8.5pt" style:font-size-asian="8.5pt" fo:font-weight="bold" style:font-weight-asian="bold"/>
    </style:style>
    <style:style style:name="Row345" style:family="table-row"/>
    <style:style style:name="Cell15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6" style:family="paragraph" style:parent-style-name="Standaard"/>
    <style:style style:name="Cell1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7" style:family="paragraph" style:parent-style-name="Standaard"/>
    <style:style style:name="Cell1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8" style:family="paragraph" style:parent-style-name="Standaard"/>
    <style:style style:name="Cell1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9" style:family="paragraph" style:parent-style-name="Standaard"/>
    <style:style style:name="Cell1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0" style:family="paragraph" style:parent-style-name="Standaard"/>
    <style:style style:name="Row346" style:family="table-row"/>
    <style:style style:name="Cell16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1" style:family="paragraph" style:parent-style-name="p-table"/>
    <style:style style:name="T1841_1" style:family="text" style:parent-style-name="Standaardalinea-lettertype">
      <style:text-properties fo:font-size="8.5pt" style:font-size-asian="8.5pt" fo:font-weight="bold" style:font-weight-asian="bold"/>
    </style:style>
    <style:style style:name="Cell1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2" style:family="paragraph" style:parent-style-name="p-table"/>
    <style:style style:name="T1842_1" style:family="text" style:parent-style-name="Standaardalinea-lettertype">
      <style:text-properties fo:font-size="8.5pt" style:font-size-asian="8.5pt" fo:font-weight="bold" style:font-weight-asian="bold"/>
    </style:style>
    <style:style style:name="Cell1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3" style:family="paragraph" style:parent-style-name="p-table">
      <style:paragraph-properties fo:text-align="right"/>
    </style:style>
    <style:style style:name="T1843_1" style:family="text" style:parent-style-name="Standaardalinea-lettertype">
      <style:text-properties fo:font-size="8.5pt" style:font-size-asian="8.5pt" fo:font-weight="bold" style:font-weight-asian="bold"/>
    </style:style>
    <style:style style:name="Cell1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4" style:family="paragraph" style:parent-style-name="p-table">
      <style:paragraph-properties fo:text-align="right"/>
    </style:style>
    <style:style style:name="T1844_1" style:family="text" style:parent-style-name="Standaardalinea-lettertype">
      <style:text-properties fo:font-size="8.5pt" style:font-size-asian="8.5pt" fo:font-weight="bold" style:font-weight-asian="bold"/>
    </style:style>
    <style:style style:name="T1844_2" style:family="text" style:parent-style-name="Standaardalinea-lettertype">
      <style:text-properties fo:font-size="8.5pt" style:font-size-asian="8.5pt" fo:font-weight="bold" style:font-weight-asian="bold"/>
    </style:style>
    <style:style style:name="Cell1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5" style:family="paragraph" style:parent-style-name="p-table">
      <style:paragraph-properties fo:text-align="right"/>
    </style:style>
    <style:style style:name="T1845_1" style:family="text" style:parent-style-name="Standaardalinea-lettertype">
      <style:text-properties fo:font-size="8.5pt" style:font-size-asian="8.5pt" fo:font-weight="bold" style:font-weight-asian="bold"/>
    </style:style>
    <style:style style:name="Row347" style:family="table-row"/>
    <style:style style:name="Cell16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6" style:family="paragraph" style:parent-style-name="Standaard"/>
    <style:style style:name="Cell1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7" style:family="paragraph" style:parent-style-name="p-table"/>
    <style:style style:name="T1847_1" style:family="text" style:parent-style-name="Standaardalinea-lettertype">
      <style:text-properties fo:font-style="italic" style:font-style-asian="italic" fo:font-size="8.5pt" style:font-size-asian="8.5pt"/>
    </style:style>
    <style:style style:name="Cell1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8" style:family="paragraph" style:parent-style-name="p-table">
      <style:paragraph-properties fo:text-align="right"/>
    </style:style>
    <style:style style:name="T1848_1" style:family="text" style:parent-style-name="Standaardalinea-lettertype">
      <style:text-properties fo:font-style="italic" style:font-style-asian="italic" fo:font-size="8.5pt" style:font-size-asian="8.5pt"/>
    </style:style>
    <style:style style:name="Cell1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9" style:family="paragraph" style:parent-style-name="p-table">
      <style:paragraph-properties fo:text-align="right"/>
    </style:style>
    <style:style style:name="T1849_1" style:family="text" style:parent-style-name="Standaardalinea-lettertype">
      <style:text-properties fo:font-style="italic" style:font-style-asian="italic" fo:font-size="8.5pt" style:font-size-asian="8.5pt"/>
    </style:style>
    <style:style style:name="T1849_2" style:family="text" style:parent-style-name="Standaardalinea-lettertype">
      <style:text-properties fo:font-style="italic" style:font-style-asian="italic" fo:font-size="8.5pt" style:font-size-asian="8.5pt"/>
    </style:style>
    <style:style style:name="Cell1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0" style:family="paragraph" style:parent-style-name="p-table">
      <style:paragraph-properties fo:text-align="right"/>
    </style:style>
    <style:style style:name="T1850_1" style:family="text" style:parent-style-name="Standaardalinea-lettertype">
      <style:text-properties fo:font-style="italic" style:font-style-asian="italic" fo:font-size="8.5pt" style:font-size-asian="8.5pt"/>
    </style:style>
    <style:style style:name="Row348" style:family="table-row"/>
    <style:style style:name="Cell16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1" style:family="paragraph" style:parent-style-name="Standaard"/>
    <style:style style:name="Cell1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2" style:family="paragraph" style:parent-style-name="p-table"/>
    <style:style style:name="T1852_1" style:family="text">
      <style:text-properties fo:font-size="8.5pt" style:font-size-asian="8.5pt"/>
    </style:style>
    <style:style style:name="Cell1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3" style:family="paragraph" style:parent-style-name="p-table">
      <style:paragraph-properties fo:text-align="right"/>
    </style:style>
    <style:style style:name="T1853_1" style:family="text">
      <style:text-properties fo:font-size="8.5pt" style:font-size-asian="8.5pt"/>
    </style:style>
    <style:style style:name="Cell1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4" style:family="paragraph" style:parent-style-name="p-table">
      <style:paragraph-properties fo:text-align="right"/>
    </style:style>
    <style:style style:name="T1854_1" style:family="text">
      <style:text-properties fo:font-size="8.5pt" style:font-size-asian="8.5pt"/>
    </style:style>
    <style:style style:name="Cell1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5" style:family="paragraph" style:parent-style-name="p-table">
      <style:paragraph-properties fo:text-align="right"/>
    </style:style>
    <style:style style:name="T1855_1" style:family="text">
      <style:text-properties fo:font-size="8.5pt" style:font-size-asian="8.5pt"/>
    </style:style>
    <style:style style:name="Row349" style:family="table-row"/>
    <style:style style:name="Cell16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6" style:family="paragraph" style:parent-style-name="Standaard"/>
    <style:style style:name="Cell1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7" style:family="paragraph" style:parent-style-name="p-table"/>
    <style:style style:name="T1857_1" style:family="text">
      <style:text-properties fo:font-size="8.5pt" style:font-size-asian="8.5pt"/>
    </style:style>
    <style:style style:name="Cell1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8" style:family="paragraph" style:parent-style-name="p-table">
      <style:paragraph-properties fo:text-align="right"/>
    </style:style>
    <style:style style:name="T1858_1" style:family="text">
      <style:text-properties fo:font-size="8.5pt" style:font-size-asian="8.5pt"/>
    </style:style>
    <style:style style:name="Cell1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9" style:family="paragraph" style:parent-style-name="p-table">
      <style:paragraph-properties fo:text-align="right"/>
    </style:style>
    <style:style style:name="T1859_1" style:family="text">
      <style:text-properties fo:font-size="8.5pt" style:font-size-asian="8.5pt"/>
    </style:style>
    <style:style style:name="Cell1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0" style:family="paragraph" style:parent-style-name="p-table">
      <style:paragraph-properties fo:text-align="right"/>
    </style:style>
    <style:style style:name="T1860_1" style:family="text">
      <style:text-properties fo:font-size="8.5pt" style:font-size-asian="8.5pt"/>
    </style:style>
    <style:style style:name="Row350" style:family="table-row"/>
    <style:style style:name="Cell16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1" style:family="paragraph" style:parent-style-name="Standaard"/>
    <style:style style:name="Cell1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2" style:family="paragraph" style:parent-style-name="p-table"/>
    <style:style style:name="T1862_1" style:family="text">
      <style:text-properties fo:font-size="8.5pt" style:font-size-asian="8.5pt"/>
    </style:style>
    <style:style style:name="Cell1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3" style:family="paragraph" style:parent-style-name="p-table">
      <style:paragraph-properties fo:text-align="right"/>
    </style:style>
    <style:style style:name="T1863_1" style:family="text">
      <style:text-properties fo:font-size="8.5pt" style:font-size-asian="8.5pt"/>
    </style:style>
    <style:style style:name="Cell1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4" style:family="paragraph" style:parent-style-name="p-table">
      <style:paragraph-properties fo:text-align="right"/>
    </style:style>
    <style:style style:name="T1864_1" style:family="text">
      <style:text-properties fo:font-size="8.5pt" style:font-size-asian="8.5pt"/>
    </style:style>
    <style:style style:name="Cell1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5" style:family="paragraph" style:parent-style-name="p-table">
      <style:paragraph-properties fo:text-align="right"/>
    </style:style>
    <style:style style:name="T1865_1" style:family="text">
      <style:text-properties fo:font-size="8.5pt" style:font-size-asian="8.5pt"/>
    </style:style>
    <style:style style:name="Row351" style:family="table-row"/>
    <style:style style:name="Cell16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6" style:family="paragraph" style:parent-style-name="Standaard"/>
    <style:style style:name="Cell1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7" style:family="paragraph" style:parent-style-name="p-table"/>
    <style:style style:name="T1867_1" style:family="text" style:parent-style-name="Standaardalinea-lettertype">
      <style:text-properties fo:font-style="italic" style:font-style-asian="italic" fo:font-size="8.5pt" style:font-size-asian="8.5pt"/>
    </style:style>
    <style:style style:name="Cell1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8" style:family="paragraph" style:parent-style-name="p-table">
      <style:paragraph-properties fo:text-align="right"/>
    </style:style>
    <style:style style:name="T1868_1" style:family="text" style:parent-style-name="Standaardalinea-lettertype">
      <style:text-properties fo:font-style="italic" style:font-style-asian="italic" fo:font-size="8.5pt" style:font-size-asian="8.5pt"/>
    </style:style>
    <style:style style:name="Cell1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9" style:family="paragraph" style:parent-style-name="p-table">
      <style:paragraph-properties fo:text-align="right"/>
    </style:style>
    <style:style style:name="T1869_1" style:family="text" style:parent-style-name="Standaardalinea-lettertype">
      <style:text-properties fo:font-style="italic" style:font-style-asian="italic" fo:font-size="8.5pt" style:font-size-asian="8.5pt"/>
    </style:style>
    <style:style style:name="Cell1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0" style:family="paragraph" style:parent-style-name="p-table">
      <style:paragraph-properties fo:text-align="right"/>
    </style:style>
    <style:style style:name="T1870_1" style:family="text" style:parent-style-name="Standaardalinea-lettertype">
      <style:text-properties fo:font-style="italic" style:font-style-asian="italic" fo:font-size="8.5pt" style:font-size-asian="8.5pt"/>
    </style:style>
    <style:style style:name="Row352" style:family="table-row"/>
    <style:style style:name="Cell16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71" style:family="paragraph" style:parent-style-name="Standaard"/>
    <style:style style:name="Cell1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2" style:family="paragraph" style:parent-style-name="p-table"/>
    <style:style style:name="T1872_1" style:family="text">
      <style:text-properties fo:font-size="8.5pt" style:font-size-asian="8.5pt"/>
    </style:style>
    <style:style style:name="Cell1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3" style:family="paragraph" style:parent-style-name="p-table">
      <style:paragraph-properties fo:text-align="right"/>
    </style:style>
    <style:style style:name="T1873_1" style:family="text">
      <style:text-properties fo:font-size="8.5pt" style:font-size-asian="8.5pt"/>
    </style:style>
    <style:style style:name="Cell1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4" style:family="paragraph" style:parent-style-name="p-table">
      <style:paragraph-properties fo:text-align="right"/>
    </style:style>
    <style:style style:name="T1874_1" style:family="text">
      <style:text-properties fo:font-size="8.5pt" style:font-size-asian="8.5pt"/>
    </style:style>
    <style:style style:name="Cell1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5" style:family="paragraph" style:parent-style-name="p-table">
      <style:paragraph-properties fo:text-align="right"/>
    </style:style>
    <style:style style:name="T1875_1" style:family="text">
      <style:text-properties fo:font-size="8.5pt" style:font-size-asian="8.5pt"/>
    </style:style>
    <style:style style:name="Row353" style:family="table-row"/>
    <style:style style:name="Cell16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76" style:family="paragraph" style:parent-style-name="Standaard"/>
    <style:style style:name="Cell1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7" style:family="paragraph" style:parent-style-name="p-table"/>
    <style:style style:name="T1877_1" style:family="text" style:parent-style-name="Standaardalinea-lettertype">
      <style:text-properties fo:font-style="italic" style:font-style-asian="italic" fo:font-size="8.5pt" style:font-size-asian="8.5pt"/>
    </style:style>
    <style:style style:name="T1877_2" style:family="text" style:parent-style-name="Standaardalinea-lettertype">
      <style:text-properties fo:font-style="italic" style:font-style-asian="italic" fo:font-size="8.5pt" style:font-size-asian="8.5pt"/>
    </style:style>
    <style:style style:name="Cell1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8" style:family="paragraph" style:parent-style-name="p-table">
      <style:paragraph-properties fo:text-align="right"/>
    </style:style>
    <style:style style:name="T1878_1" style:family="text" style:parent-style-name="Standaardalinea-lettertype">
      <style:text-properties fo:font-style="italic" style:font-style-asian="italic" fo:font-size="8.5pt" style:font-size-asian="8.5pt"/>
    </style:style>
    <style:style style:name="Cell1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9" style:family="paragraph" style:parent-style-name="p-table">
      <style:paragraph-properties fo:text-align="right"/>
    </style:style>
    <style:style style:name="T1879_1" style:family="text" style:parent-style-name="Standaardalinea-lettertype">
      <style:text-properties fo:font-style="italic" style:font-style-asian="italic" fo:font-size="8.5pt" style:font-size-asian="8.5pt"/>
    </style:style>
    <style:style style:name="Cell1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0" style:family="paragraph" style:parent-style-name="p-table">
      <style:paragraph-properties fo:text-align="right"/>
    </style:style>
    <style:style style:name="T1880_1" style:family="text" style:parent-style-name="Standaardalinea-lettertype">
      <style:text-properties fo:font-style="italic" style:font-style-asian="italic" fo:font-size="8.5pt" style:font-size-asian="8.5pt"/>
    </style:style>
    <style:style style:name="Row354" style:family="table-row"/>
    <style:style style:name="Cell16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81" style:family="paragraph" style:parent-style-name="Standaard"/>
    <style:style style:name="Cell1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2" style:family="paragraph" style:parent-style-name="p-table"/>
    <style:style style:name="T1882_1" style:family="text">
      <style:text-properties fo:font-size="8.5pt" style:font-size-asian="8.5pt"/>
    </style:style>
    <style:style style:name="Cell1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3" style:family="paragraph" style:parent-style-name="p-table">
      <style:paragraph-properties fo:text-align="right"/>
    </style:style>
    <style:style style:name="T1883_1" style:family="text">
      <style:text-properties fo:font-size="8.5pt" style:font-size-asian="8.5pt"/>
    </style:style>
    <style:style style:name="Cell1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4" style:family="paragraph" style:parent-style-name="p-table">
      <style:paragraph-properties fo:text-align="right"/>
    </style:style>
    <style:style style:name="T1884_1" style:family="text">
      <style:text-properties fo:font-size="8.5pt" style:font-size-asian="8.5pt"/>
    </style:style>
    <style:style style:name="Cell1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5" style:family="paragraph" style:parent-style-name="p-table">
      <style:paragraph-properties fo:text-align="right"/>
    </style:style>
    <style:style style:name="T1885_1" style:family="text">
      <style:text-properties fo:font-size="8.5pt" style:font-size-asian="8.5pt"/>
    </style:style>
    <style:style style:name="Row355" style:family="table-row"/>
    <style:style style:name="Cell16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86" style:family="paragraph" style:parent-style-name="Standaard"/>
    <style:style style:name="Cell1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7" style:family="paragraph" style:parent-style-name="p-table"/>
    <style:style style:name="T1887_1" style:family="text">
      <style:text-properties fo:font-size="8.5pt" style:font-size-asian="8.5pt"/>
    </style:style>
    <style:style style:name="Cell1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8" style:family="paragraph" style:parent-style-name="p-table">
      <style:paragraph-properties fo:text-align="right"/>
    </style:style>
    <style:style style:name="T1888_1" style:family="text">
      <style:text-properties fo:font-size="8.5pt" style:font-size-asian="8.5pt"/>
    </style:style>
    <style:style style:name="Cell1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9" style:family="paragraph" style:parent-style-name="p-table">
      <style:paragraph-properties fo:text-align="right"/>
    </style:style>
    <style:style style:name="T1889_1" style:family="text">
      <style:text-properties fo:font-size="8.5pt" style:font-size-asian="8.5pt"/>
    </style:style>
    <style:style style:name="Cell1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0" style:family="paragraph" style:parent-style-name="p-table">
      <style:paragraph-properties fo:text-align="right"/>
    </style:style>
    <style:style style:name="T1890_1" style:family="text">
      <style:text-properties fo:font-size="8.5pt" style:font-size-asian="8.5pt"/>
    </style:style>
    <style:style style:name="Row356" style:family="table-row"/>
    <style:style style:name="Cell16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91" style:family="paragraph" style:parent-style-name="Standaard"/>
    <style:style style:name="Cell1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2" style:family="paragraph" style:parent-style-name="p-table"/>
    <style:style style:name="T1892_1" style:family="text">
      <style:text-properties fo:font-size="8.5pt" style:font-size-asian="8.5pt"/>
    </style:style>
    <style:style style:name="Cell1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3" style:family="paragraph" style:parent-style-name="p-table">
      <style:paragraph-properties fo:text-align="right"/>
    </style:style>
    <style:style style:name="T1893_1" style:family="text">
      <style:text-properties fo:font-size="8.5pt" style:font-size-asian="8.5pt"/>
    </style:style>
    <style:style style:name="Cell1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4" style:family="paragraph" style:parent-style-name="p-table">
      <style:paragraph-properties fo:text-align="right"/>
    </style:style>
    <style:style style:name="T1894_1" style:family="text">
      <style:text-properties fo:font-size="8.5pt" style:font-size-asian="8.5pt"/>
    </style:style>
    <style:style style:name="Cell1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5" style:family="paragraph" style:parent-style-name="p-table">
      <style:paragraph-properties fo:text-align="right"/>
    </style:style>
    <style:style style:name="T1895_1" style:family="text">
      <style:text-properties fo:font-size="8.5pt" style:font-size-asian="8.5pt"/>
    </style:style>
    <style:style style:name="Row357" style:family="table-row"/>
    <style:style style:name="Cell16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96" style:family="paragraph" style:parent-style-name="Standaard"/>
    <style:style style:name="Cell1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7" style:family="paragraph" style:parent-style-name="p-table"/>
    <style:style style:name="T1897_1" style:family="text" style:parent-style-name="Standaardalinea-lettertype">
      <style:text-properties fo:font-style="italic" style:font-style-asian="italic" fo:font-size="8.5pt" style:font-size-asian="8.5pt"/>
    </style:style>
    <style:style style:name="Cell1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8" style:family="paragraph" style:parent-style-name="p-table">
      <style:paragraph-properties fo:text-align="right"/>
    </style:style>
    <style:style style:name="T1898_1" style:family="text" style:parent-style-name="Standaardalinea-lettertype">
      <style:text-properties fo:font-style="italic" style:font-style-asian="italic" fo:font-size="8.5pt" style:font-size-asian="8.5pt"/>
    </style:style>
    <style:style style:name="Cell1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9" style:family="paragraph" style:parent-style-name="p-table">
      <style:paragraph-properties fo:text-align="right"/>
    </style:style>
    <style:style style:name="T1899_1" style:family="text" style:parent-style-name="Standaardalinea-lettertype">
      <style:text-properties fo:font-style="italic" style:font-style-asian="italic" fo:font-size="8.5pt" style:font-size-asian="8.5pt"/>
    </style:style>
    <style:style style:name="Cell1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0" style:family="paragraph" style:parent-style-name="p-table">
      <style:paragraph-properties fo:text-align="right"/>
    </style:style>
    <style:style style:name="T1900_1" style:family="text" style:parent-style-name="Standaardalinea-lettertype">
      <style:text-properties fo:font-style="italic" style:font-style-asian="italic" fo:font-size="8.5pt" style:font-size-asian="8.5pt"/>
    </style:style>
    <style:style style:name="Row358" style:family="table-row"/>
    <style:style style:name="Cell16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1" style:family="paragraph" style:parent-style-name="Standaard"/>
    <style:style style:name="Cell1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2" style:family="paragraph" style:parent-style-name="p-table"/>
    <style:style style:name="T1902_1" style:family="text">
      <style:text-properties fo:font-size="8.5pt" style:font-size-asian="8.5pt"/>
    </style:style>
    <style:style style:name="Cell1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3" style:family="paragraph" style:parent-style-name="p-table">
      <style:paragraph-properties fo:text-align="right"/>
    </style:style>
    <style:style style:name="T1903_1" style:family="text">
      <style:text-properties fo:font-size="8.5pt" style:font-size-asian="8.5pt"/>
    </style:style>
    <style:style style:name="Cell1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4" style:family="paragraph" style:parent-style-name="p-table">
      <style:paragraph-properties fo:text-align="right"/>
    </style:style>
    <style:style style:name="T1904_1" style:family="text">
      <style:text-properties fo:font-size="8.5pt" style:font-size-asian="8.5pt"/>
    </style:style>
    <style:style style:name="Cell1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5" style:family="paragraph" style:parent-style-name="p-table">
      <style:paragraph-properties fo:text-align="right"/>
    </style:style>
    <style:style style:name="T1905_1" style:family="text">
      <style:text-properties fo:font-size="8.5pt" style:font-size-asian="8.5pt"/>
    </style:style>
    <style:style style:name="Row359" style:family="table-row"/>
    <style:style style:name="Cell16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6" style:family="paragraph" style:parent-style-name="Standaard"/>
    <style:style style:name="Cell1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7" style:family="paragraph" style:parent-style-name="p-table"/>
    <style:style style:name="T1907_1" style:family="text">
      <style:text-properties fo:font-size="8.5pt" style:font-size-asian="8.5pt"/>
    </style:style>
    <style:style style:name="Cell1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8" style:family="paragraph" style:parent-style-name="p-table">
      <style:paragraph-properties fo:text-align="right"/>
    </style:style>
    <style:style style:name="T1908_1" style:family="text">
      <style:text-properties fo:font-size="8.5pt" style:font-size-asian="8.5pt"/>
    </style:style>
    <style:style style:name="Cell1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9" style:family="paragraph" style:parent-style-name="p-table">
      <style:paragraph-properties fo:text-align="right"/>
    </style:style>
    <style:style style:name="T1909_1" style:family="text">
      <style:text-properties fo:font-size="8.5pt" style:font-size-asian="8.5pt"/>
    </style:style>
    <style:style style:name="Cell1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0" style:family="paragraph" style:parent-style-name="p-table">
      <style:paragraph-properties fo:text-align="right"/>
    </style:style>
    <style:style style:name="T1910_1" style:family="text">
      <style:text-properties fo:font-size="8.5pt" style:font-size-asian="8.5pt"/>
    </style:style>
    <style:style style:name="Row360" style:family="table-row"/>
    <style:style style:name="Cell16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1" style:family="paragraph" style:parent-style-name="Standaard"/>
    <style:style style:name="Cell1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2" style:family="paragraph" style:parent-style-name="Standaard"/>
    <style:style style:name="Cell1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3" style:family="paragraph" style:parent-style-name="Standaard"/>
    <style:style style:name="Cell1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4" style:family="paragraph" style:parent-style-name="Standaard"/>
    <style:style style:name="Cell1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5" style:family="paragraph" style:parent-style-name="Standaard"/>
    <style:style style:name="Row361" style:family="table-row"/>
    <style:style style:name="Cell16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6" style:family="paragraph" style:parent-style-name="Standaard"/>
    <style:style style:name="Cell1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7" style:family="paragraph" style:parent-style-name="p-table"/>
    <style:style style:name="T1917_1" style:family="text" style:parent-style-name="Standaardalinea-lettertype">
      <style:text-properties fo:font-size="8.5pt" style:font-size-asian="8.5pt" fo:font-weight="bold" style:font-weight-asian="bold"/>
    </style:style>
    <style:style style:name="Cell1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8" style:family="paragraph" style:parent-style-name="p-table">
      <style:paragraph-properties fo:text-align="right"/>
    </style:style>
    <style:style style:name="T1918_1" style:family="text" style:parent-style-name="Standaardalinea-lettertype">
      <style:text-properties fo:font-size="8.5pt" style:font-size-asian="8.5pt" fo:font-weight="bold" style:font-weight-asian="bold"/>
    </style:style>
    <style:style style:name="Cell1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9" style:family="paragraph" style:parent-style-name="p-table">
      <style:paragraph-properties fo:text-align="right"/>
    </style:style>
    <style:style style:name="T1919_1" style:family="text" style:parent-style-name="Standaardalinea-lettertype">
      <style:text-properties fo:font-size="8.5pt" style:font-size-asian="8.5pt" fo:font-weight="bold" style:font-weight-asian="bold"/>
    </style:style>
    <style:style style:name="Cell1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0" style:family="paragraph" style:parent-style-name="p-table">
      <style:paragraph-properties fo:text-align="right"/>
    </style:style>
    <style:style style:name="T1920_1" style:family="text" style:parent-style-name="Standaardalinea-lettertype">
      <style:text-properties fo:font-size="8.5pt" style:font-size-asian="8.5pt" fo:font-weight="bold" style:font-weight-asian="bold"/>
    </style:style>
    <style:style style:name="Row362" style:family="table-row"/>
    <style:style style:name="Cell16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21" style:family="paragraph" style:parent-style-name="Standaard"/>
    <style:style style:name="Cell1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2" style:family="paragraph" style:parent-style-name="Standaard"/>
    <style:style style:name="Cell1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3" style:family="paragraph" style:parent-style-name="Standaard"/>
    <style:style style:name="Cell1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4" style:family="paragraph" style:parent-style-name="Standaard"/>
    <style:style style:name="Cell1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5" style:family="paragraph" style:parent-style-name="Standaard"/>
    <style:style style:name="P1926" style:family="paragraph" style:parent-style-name="p-marginbottom"/>
    <style:style style:name="P1927" style:family="paragraph" style:parent-style-name="section-title-4"/>
    <style:style style:name="T1927_1" style:family="text">
      <style:text-properties style:font-size-complex="9pt" fo:font-weight="bold" style:font-weight-asian="bold"/>
    </style:style>
    <style:style style:name="P1928" style:family="paragraph" style:parent-style-name="header-h1"/>
    <style:style style:name="T1928_1" style:family="text">
      <style:text-properties fo:font-weight="bold" style:font-weight-asian="bold"/>
    </style:style>
    <style:style style:name="P1929" style:family="paragraph" style:parent-style-name="p"/>
    <style:style style:name="T1929_1" style:family="text">
      <style:text-properties fo:font-size="8.5pt" style:font-size-asian="8.5pt"/>
    </style:style>
    <style:style style:name="P1930" style:family="paragraph" style:parent-style-name="header-h1"/>
    <style:style style:name="T1930_1" style:family="text">
      <style:text-properties fo:font-weight="bold" style:font-weight-asian="bold"/>
    </style:style>
    <style:style style:name="P1931" style:family="paragraph" style:parent-style-name="header-h1"/>
    <style:style style:name="T1931_1" style:family="text">
      <style:text-properties fo:font-weight="bold" style:font-weight-asian="bold"/>
    </style:style>
    <style:style style:name="P1932" style:family="paragraph" style:parent-style-name="header-h1"/>
    <style:style style:name="T1932_1" style:family="text">
      <style:text-properties fo:font-weight="bold" style:font-weight-asian="bold"/>
    </style:style>
    <style:style style:name="P1933" style:family="paragraph" style:parent-style-name="Standaard"/>
    <style:style style:name="T1933_1" style:family="text"/>
    <style:style style:name="P1934" style:family="paragraph" style:parent-style-name="ol-p-l1"/>
    <style:style style:name="T1934_1" style:family="text">
      <style:text-properties fo:font-size="9pt" style:font-size-asian="9pt" style:font-size-complex="9pt"/>
    </style:style>
    <style:style style:name="P1935" style:family="paragraph" style:parent-style-name="ol-p-l1"/>
    <style:style style:name="T1935_1" style:family="text">
      <style:text-properties fo:font-size="9pt" style:font-size-asian="9pt" style:font-size-complex="9pt"/>
    </style:style>
    <style:style style:name="T1935_2" style:family="text">
      <style:text-properties fo:font-size="9pt" style:font-size-asian="9pt" style:font-size-complex="9pt"/>
    </style:style>
    <style:style style:name="P1936" style:family="paragraph" style:parent-style-name="ol-p-l1"/>
    <style:style style:name="T1936_1" style:family="text">
      <style:text-properties fo:font-size="9pt" style:font-size-asian="9pt" style:font-size-complex="9pt"/>
    </style:style>
    <style:style style:name="P1937" style:family="paragraph" style:parent-style-name="Standaard"/>
    <style:style style:name="P1938" style:family="paragraph" style:parent-style-name="ol-p-l1"/>
    <style:style style:name="T1938_1" style:family="text">
      <style:text-properties fo:font-size="9pt" style:font-size-asian="9pt" style:font-size-complex="9pt"/>
    </style:style>
    <style:style style:name="P1939" style:family="paragraph" style:parent-style-name="ol-p-l1"/>
    <style:style style:name="T1939_1" style:family="text">
      <style:text-properties fo:font-size="9pt" style:font-size-asian="9pt" style:font-size-complex="9pt"/>
    </style:style>
    <style:style style:name="T1939_2" style:family="text">
      <style:text-properties fo:font-size="9pt" style:font-size-asian="9pt" style:font-size-complex="9pt"/>
    </style:style>
    <style:style style:name="P1940" style:family="paragraph" style:parent-style-name="ol-p-l1"/>
    <style:style style:name="T1940_1" style:family="text">
      <style:text-properties fo:font-size="9pt" style:font-size-asian="9pt" style:font-size-complex="9pt"/>
    </style:style>
    <style:style style:name="P1941" style:family="paragraph" style:parent-style-name="Standaard"/>
    <style:style style:name="P1942" style:family="paragraph" style:parent-style-name="Standaard"/>
    <style:style style:name="P1943" style:family="paragraph" style:parent-style-name="header-h1"/>
    <style:style style:name="T1943_1" style:family="text">
      <style:text-properties fo:font-weight="bold" style:font-weight-asian="bold"/>
    </style:style>
    <style:style style:name="P1944" style:family="paragraph" style:parent-style-name="p"/>
    <style:style style:name="T1944_1" style:family="text">
      <style:text-properties fo:font-size="8.5pt" style:font-size-asian="8.5pt"/>
    </style:style>
    <style:style style:name="P1945" style:family="paragraph" style:parent-style-name="section-title-3"/>
    <style:style style:name="T1945_1" style:family="text">
      <style:text-properties fo:color="#009ee0" style:font-size-complex="9pt" fo:font-weight="bold" style:font-weight-asian="bold"/>
    </style:style>
    <style:style style:name="P1946" style:family="paragraph" style:parent-style-name="header-h1"/>
    <style:style style:name="T1946_1" style:family="text">
      <style:text-properties fo:font-weight="bold" style:font-weight-asian="bold"/>
    </style:style>
    <style:style style:name="Table19" style:family="table">
      <style:table-properties table:align="left" style:width="17.099cm" fo:margin-left="-5.851cm"/>
    </style:style>
    <style:style style:name="Column74" style:family="table-column">
      <style:table-column-properties style:column-width="0.864cm"/>
    </style:style>
    <style:style style:name="Column75" style:family="table-column">
      <style:table-column-properties style:column-width="8.546cm"/>
    </style:style>
    <style:style style:name="Column76" style:family="table-column">
      <style:table-column-properties style:column-width="2.563cm"/>
    </style:style>
    <style:style style:name="Column77" style:family="table-column">
      <style:table-column-properties style:column-width="2.563cm"/>
    </style:style>
    <style:style style:name="Column78" style:family="table-column">
      <style:table-column-properties style:column-width="2.563cm"/>
    </style:style>
    <style:style style:name="Row363" style:family="table-row"/>
    <style:style style:name="Cell1688" style:family="table-cell">
      <style:table-cell-properties style:vertical-align="top" fo:padding-top="0.039cm" fo:padding-bottom="0.039cm" fo:padding-left="0.199cm" fo:padding-right="0.018cm" fo:wrap-option="wrap"/>
    </style:style>
    <style:style style:name="P1947" style:family="paragraph" style:parent-style-name="kio2-table-title"/>
    <style:style style:name="T1947_1" style:family="text">
      <style:text-properties fo:color="#ffffff" fo:font-size="9pt" style:font-size-asian="9pt"/>
    </style:style>
    <style:style style:name="Row364" style:family="table-row"/>
    <style:style style:name="Cell168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948" style:family="paragraph" style:parent-style-name="Standaard"/>
    <style:style style:name="Cell169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49" style:family="paragraph" style:parent-style-name="Standaard"/>
    <style:style style:name="Cell169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50" style:family="paragraph" style:parent-style-name="p-table">
      <style:paragraph-properties fo:text-align="center"/>
    </style:style>
    <style:style style:name="T1950_1" style:family="text">
      <style:text-properties fo:color="#000000" fo:font-size="8.5pt" style:font-size-asian="8.5pt"/>
    </style:style>
    <style:style style:name="Cell169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51" style:family="paragraph" style:parent-style-name="p-table">
      <style:paragraph-properties fo:text-align="center"/>
    </style:style>
    <style:style style:name="T1951_1" style:family="text">
      <style:text-properties fo:color="#000000" fo:font-size="8.5pt" style:font-size-asian="8.5pt"/>
    </style:style>
    <style:style style:name="Cell169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52" style:family="paragraph" style:parent-style-name="p-table">
      <style:paragraph-properties fo:text-align="center"/>
    </style:style>
    <style:style style:name="T1952_1" style:family="text">
      <style:text-properties fo:color="#000000" fo:font-size="8.5pt" style:font-size-asian="8.5pt"/>
    </style:style>
    <style:style style:name="Row365" style:family="table-row"/>
    <style:style style:name="Cell16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3" style:family="paragraph" style:parent-style-name="p-table"/>
    <style:style style:name="T1953_1" style:family="text" style:parent-style-name="Standaardalinea-lettertype">
      <style:text-properties fo:font-size="8.5pt" style:font-size-asian="8.5pt" fo:font-weight="bold" style:font-weight-asian="bold"/>
    </style:style>
    <style:style style:name="Cell1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4" style:family="paragraph" style:parent-style-name="p-table"/>
    <style:style style:name="T1954_1" style:family="text" style:parent-style-name="Standaardalinea-lettertype">
      <style:text-properties fo:font-size="8.5pt" style:font-size-asian="8.5pt" fo:font-weight="bold" style:font-weight-asian="bold"/>
    </style:style>
    <style:style style:name="Cell1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5" style:family="paragraph" style:parent-style-name="p-table">
      <style:paragraph-properties fo:text-align="right"/>
    </style:style>
    <style:style style:name="T1955_1" style:family="text" style:parent-style-name="Standaardalinea-lettertype">
      <style:text-properties fo:font-size="8.5pt" style:font-size-asian="8.5pt" fo:font-weight="bold" style:font-weight-asian="bold"/>
    </style:style>
    <style:style style:name="Cell1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6" style:family="paragraph" style:parent-style-name="p-table">
      <style:paragraph-properties fo:text-align="right"/>
    </style:style>
    <style:style style:name="T1956_1" style:family="text" style:parent-style-name="Standaardalinea-lettertype">
      <style:text-properties fo:font-size="8.5pt" style:font-size-asian="8.5pt" fo:font-weight="bold" style:font-weight-asian="bold"/>
    </style:style>
    <style:style style:name="Cell1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7" style:family="paragraph" style:parent-style-name="p-table">
      <style:paragraph-properties fo:text-align="right"/>
    </style:style>
    <style:style style:name="T1957_1" style:family="text" style:parent-style-name="Standaardalinea-lettertype">
      <style:text-properties fo:font-size="8.5pt" style:font-size-asian="8.5pt" fo:font-weight="bold" style:font-weight-asian="bold"/>
    </style:style>
    <style:style style:name="Row366" style:family="table-row"/>
    <style:style style:name="Cell16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8" style:family="paragraph" style:parent-style-name="Standaard"/>
    <style:style style:name="Cell1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9" style:family="paragraph" style:parent-style-name="Standaard"/>
    <style:style style:name="Cell1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0" style:family="paragraph" style:parent-style-name="Standaard"/>
    <style:style style:name="Cell1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1" style:family="paragraph" style:parent-style-name="Standaard"/>
    <style:style style:name="Cell1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2" style:family="paragraph" style:parent-style-name="Standaard"/>
    <style:style style:name="Row367" style:family="table-row"/>
    <style:style style:name="Cell17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63" style:family="paragraph" style:parent-style-name="Standaard"/>
    <style:style style:name="Cell1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4" style:family="paragraph" style:parent-style-name="p-table"/>
    <style:style style:name="T1964_1" style:family="text" style:parent-style-name="Standaardalinea-lettertype">
      <style:text-properties fo:font-size="8.5pt" style:font-size-asian="8.5pt" fo:font-weight="bold" style:font-weight-asian="bold"/>
    </style:style>
    <style:style style:name="Cell1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5" style:family="paragraph" style:parent-style-name="p-table">
      <style:paragraph-properties fo:text-align="right"/>
    </style:style>
    <style:style style:name="T1965_1" style:family="text" style:parent-style-name="Standaardalinea-lettertype">
      <style:text-properties fo:font-size="8.5pt" style:font-size-asian="8.5pt" fo:font-weight="bold" style:font-weight-asian="bold"/>
    </style:style>
    <style:style style:name="Cell1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6" style:family="paragraph" style:parent-style-name="p-table">
      <style:paragraph-properties fo:text-align="right"/>
    </style:style>
    <style:style style:name="T1966_1" style:family="text" style:parent-style-name="Standaardalinea-lettertype">
      <style:text-properties fo:font-size="8.5pt" style:font-size-asian="8.5pt" fo:font-weight="bold" style:font-weight-asian="bold"/>
    </style:style>
    <style:style style:name="Cell1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7" style:family="paragraph" style:parent-style-name="p-table">
      <style:paragraph-properties fo:text-align="right"/>
    </style:style>
    <style:style style:name="T1967_1" style:family="text" style:parent-style-name="Standaardalinea-lettertype">
      <style:text-properties fo:font-size="8.5pt" style:font-size-asian="8.5pt" fo:font-weight="bold" style:font-weight-asian="bold"/>
    </style:style>
    <style:style style:name="Row368" style:family="table-row"/>
    <style:style style:name="Cell17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68" style:family="paragraph" style:parent-style-name="Standaard"/>
    <style:style style:name="Cell1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9" style:family="paragraph" style:parent-style-name="Standaard"/>
    <style:style style:name="Cell1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0" style:family="paragraph" style:parent-style-name="Standaard"/>
    <style:style style:name="Cell1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1" style:family="paragraph" style:parent-style-name="Standaard"/>
    <style:style style:name="Cell1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2" style:family="paragraph" style:parent-style-name="Standaard"/>
    <style:style style:name="Row369" style:family="table-row"/>
    <style:style style:name="Cell17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73" style:family="paragraph" style:parent-style-name="p-table"/>
    <style:style style:name="T1973_1" style:family="text" style:parent-style-name="Standaardalinea-lettertype">
      <style:text-properties fo:font-size="8.5pt" style:font-size-asian="8.5pt" fo:font-weight="bold" style:font-weight-asian="bold"/>
    </style:style>
    <style:style style:name="Cell1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4" style:family="paragraph" style:parent-style-name="p-table"/>
    <style:style style:name="T1974_1" style:family="text" style:parent-style-name="Standaardalinea-lettertype">
      <style:text-properties fo:font-size="8.5pt" style:font-size-asian="8.5pt" fo:font-weight="bold" style:font-weight-asian="bold"/>
    </style:style>
    <style:style style:name="Cell1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5" style:family="paragraph" style:parent-style-name="p-table">
      <style:paragraph-properties fo:text-align="right"/>
    </style:style>
    <style:style style:name="T1975_1" style:family="text" style:parent-style-name="Standaardalinea-lettertype">
      <style:text-properties fo:font-size="8.5pt" style:font-size-asian="8.5pt" fo:font-weight="bold" style:font-weight-asian="bold"/>
    </style:style>
    <style:style style:name="Cell1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6" style:family="paragraph" style:parent-style-name="p-table">
      <style:paragraph-properties fo:text-align="right"/>
    </style:style>
    <style:style style:name="T1976_1" style:family="text" style:parent-style-name="Standaardalinea-lettertype">
      <style:text-properties fo:font-size="8.5pt" style:font-size-asian="8.5pt" fo:font-weight="bold" style:font-weight-asian="bold"/>
    </style:style>
    <style:style style:name="Cell1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7" style:family="paragraph" style:parent-style-name="p-table">
      <style:paragraph-properties fo:text-align="right"/>
    </style:style>
    <style:style style:name="T1977_1" style:family="text" style:parent-style-name="Standaardalinea-lettertype">
      <style:text-properties fo:font-size="8.5pt" style:font-size-asian="8.5pt" fo:font-weight="bold" style:font-weight-asian="bold"/>
    </style:style>
    <style:style style:name="Row370" style:family="table-row"/>
    <style:style style:name="Cell17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78" style:family="paragraph" style:parent-style-name="Standaard"/>
    <style:style style:name="Cell17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9" style:family="paragraph" style:parent-style-name="p-table"/>
    <style:style style:name="T1979_1" style:family="text" style:parent-style-name="Standaardalinea-lettertype">
      <style:text-properties fo:font-style="italic" style:font-style-asian="italic" fo:font-size="8.5pt" style:font-size-asian="8.5pt"/>
    </style:style>
    <style:style style:name="Cell1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0" style:family="paragraph" style:parent-style-name="p-table">
      <style:paragraph-properties fo:text-align="right"/>
    </style:style>
    <style:style style:name="T1980_1" style:family="text" style:parent-style-name="Standaardalinea-lettertype">
      <style:text-properties fo:font-style="italic" style:font-style-asian="italic" fo:font-size="8.5pt" style:font-size-asian="8.5pt"/>
    </style:style>
    <style:style style:name="Cell17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1" style:family="paragraph" style:parent-style-name="p-table">
      <style:paragraph-properties fo:text-align="right"/>
    </style:style>
    <style:style style:name="T1981_1" style:family="text" style:parent-style-name="Standaardalinea-lettertype">
      <style:text-properties fo:font-style="italic" style:font-style-asian="italic" fo:font-size="8.5pt" style:font-size-asian="8.5pt"/>
    </style:style>
    <style:style style:name="Cell1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2" style:family="paragraph" style:parent-style-name="p-table">
      <style:paragraph-properties fo:text-align="right"/>
    </style:style>
    <style:style style:name="T1982_1" style:family="text" style:parent-style-name="Standaardalinea-lettertype">
      <style:text-properties fo:font-style="italic" style:font-style-asian="italic" fo:font-size="8.5pt" style:font-size-asian="8.5pt"/>
    </style:style>
    <style:style style:name="Row371" style:family="table-row"/>
    <style:style style:name="Cell17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83" style:family="paragraph" style:parent-style-name="Standaard"/>
    <style:style style:name="Cell17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4" style:family="paragraph" style:parent-style-name="p-table"/>
    <style:style style:name="T1984_1" style:family="text">
      <style:text-properties fo:font-size="8.5pt" style:font-size-asian="8.5pt"/>
    </style:style>
    <style:style style:name="Cell17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5" style:family="paragraph" style:parent-style-name="p-table">
      <style:paragraph-properties fo:text-align="right"/>
    </style:style>
    <style:style style:name="T1985_1" style:family="text">
      <style:text-properties fo:font-size="8.5pt" style:font-size-asian="8.5pt"/>
    </style:style>
    <style:style style:name="Cell1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6" style:family="paragraph" style:parent-style-name="p-table">
      <style:paragraph-properties fo:text-align="right"/>
    </style:style>
    <style:style style:name="T1986_1" style:family="text">
      <style:text-properties fo:font-size="8.5pt" style:font-size-asian="8.5pt"/>
    </style:style>
    <style:style style:name="Cell1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7" style:family="paragraph" style:parent-style-name="p-table">
      <style:paragraph-properties fo:text-align="right"/>
    </style:style>
    <style:style style:name="T1987_1" style:family="text">
      <style:text-properties fo:font-size="8.5pt" style:font-size-asian="8.5pt"/>
    </style:style>
    <style:style style:name="Row372" style:family="table-row"/>
    <style:style style:name="Cell17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88" style:family="paragraph" style:parent-style-name="Standaard"/>
    <style:style style:name="Cell1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9" style:family="paragraph" style:parent-style-name="p-table"/>
    <style:style style:name="T1989_1" style:family="text">
      <style:text-properties fo:font-size="8.5pt" style:font-size-asian="8.5pt"/>
    </style:style>
    <style:style style:name="Cell1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0" style:family="paragraph" style:parent-style-name="p-table">
      <style:paragraph-properties fo:text-align="right"/>
    </style:style>
    <style:style style:name="T1990_1" style:family="text">
      <style:text-properties fo:font-size="8.5pt" style:font-size-asian="8.5pt"/>
    </style:style>
    <style:style style:name="Cell1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1" style:family="paragraph" style:parent-style-name="p-table">
      <style:paragraph-properties fo:text-align="right"/>
    </style:style>
    <style:style style:name="T1991_1" style:family="text">
      <style:text-properties fo:font-size="8.5pt" style:font-size-asian="8.5pt"/>
    </style:style>
    <style:style style:name="Cell1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2" style:family="paragraph" style:parent-style-name="p-table">
      <style:paragraph-properties fo:text-align="right"/>
    </style:style>
    <style:style style:name="T1992_1" style:family="text">
      <style:text-properties fo:font-size="8.5pt" style:font-size-asian="8.5pt"/>
    </style:style>
    <style:style style:name="Row373" style:family="table-row"/>
    <style:style style:name="Cell17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93" style:family="paragraph" style:parent-style-name="Standaard"/>
    <style:style style:name="Cell17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4" style:family="paragraph" style:parent-style-name="p-table"/>
    <style:style style:name="T1994_1" style:family="text">
      <style:text-properties fo:font-size="8.5pt" style:font-size-asian="8.5pt"/>
    </style:style>
    <style:style style:name="Cell1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5" style:family="paragraph" style:parent-style-name="p-table">
      <style:paragraph-properties fo:text-align="right"/>
    </style:style>
    <style:style style:name="T1995_1" style:family="text">
      <style:text-properties fo:font-size="8.5pt" style:font-size-asian="8.5pt"/>
    </style:style>
    <style:style style:name="Cell1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6" style:family="paragraph" style:parent-style-name="p-table">
      <style:paragraph-properties fo:text-align="right"/>
    </style:style>
    <style:style style:name="T1996_1" style:family="text">
      <style:text-properties fo:font-size="8.5pt" style:font-size-asian="8.5pt"/>
    </style:style>
    <style:style style:name="Cell1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7" style:family="paragraph" style:parent-style-name="p-table">
      <style:paragraph-properties fo:text-align="right"/>
    </style:style>
    <style:style style:name="T1997_1" style:family="text">
      <style:text-properties fo:font-size="8.5pt" style:font-size-asian="8.5pt"/>
    </style:style>
    <style:style style:name="Row374" style:family="table-row"/>
    <style:style style:name="Cell17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98" style:family="paragraph" style:parent-style-name="Standaard"/>
    <style:style style:name="Cell17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9" style:family="paragraph" style:parent-style-name="p-table"/>
    <style:style style:name="T1999_1" style:family="text">
      <style:text-properties fo:font-size="8.5pt" style:font-size-asian="8.5pt"/>
    </style:style>
    <style:style style:name="Cell1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0" style:family="paragraph" style:parent-style-name="p-table">
      <style:paragraph-properties fo:text-align="right"/>
    </style:style>
    <style:style style:name="T2000_1" style:family="text">
      <style:text-properties fo:font-size="8.5pt" style:font-size-asian="8.5pt"/>
    </style:style>
    <style:style style:name="Cell17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1" style:family="paragraph" style:parent-style-name="p-table">
      <style:paragraph-properties fo:text-align="right"/>
    </style:style>
    <style:style style:name="T2001_1" style:family="text">
      <style:text-properties fo:font-size="8.5pt" style:font-size-asian="8.5pt"/>
    </style:style>
    <style:style style:name="Cell1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2" style:family="paragraph" style:parent-style-name="p-table">
      <style:paragraph-properties fo:text-align="right"/>
    </style:style>
    <style:style style:name="T2002_1" style:family="text">
      <style:text-properties fo:font-size="8.5pt" style:font-size-asian="8.5pt"/>
    </style:style>
    <style:style style:name="Row375" style:family="table-row"/>
    <style:style style:name="Cell17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3" style:family="paragraph" style:parent-style-name="Standaard"/>
    <style:style style:name="Cell1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4" style:family="paragraph" style:parent-style-name="p-table"/>
    <style:style style:name="T2004_1" style:family="text" style:parent-style-name="Standaardalinea-lettertype">
      <style:text-properties fo:font-style="italic" style:font-style-asian="italic" fo:font-size="8.5pt" style:font-size-asian="8.5pt"/>
    </style:style>
    <style:style style:name="T2004_2" style:family="text" style:parent-style-name="Standaardalinea-lettertype">
      <style:text-properties fo:font-style="italic" style:font-style-asian="italic" fo:font-size="8.5pt" style:font-size-asian="8.5pt"/>
    </style:style>
    <style:style style:name="Cell1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5" style:family="paragraph" style:parent-style-name="p-table">
      <style:paragraph-properties fo:text-align="right"/>
    </style:style>
    <style:style style:name="T2005_1" style:family="text" style:parent-style-name="Standaardalinea-lettertype">
      <style:text-properties fo:font-style="italic" style:font-style-asian="italic" fo:font-size="8.5pt" style:font-size-asian="8.5pt"/>
    </style:style>
    <style:style style:name="Cell17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6" style:family="paragraph" style:parent-style-name="p-table">
      <style:paragraph-properties fo:text-align="right"/>
    </style:style>
    <style:style style:name="T2006_1" style:family="text" style:parent-style-name="Standaardalinea-lettertype">
      <style:text-properties fo:font-style="italic" style:font-style-asian="italic" fo:font-size="8.5pt" style:font-size-asian="8.5pt"/>
    </style:style>
    <style:style style:name="T2006_2" style:family="text" style:parent-style-name="Standaardalinea-lettertype">
      <style:text-properties fo:font-style="italic" style:font-style-asian="italic" fo:font-size="8.5pt" style:font-size-asian="8.5pt"/>
    </style:style>
    <style:style style:name="Cell1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7" style:family="paragraph" style:parent-style-name="p-table">
      <style:paragraph-properties fo:text-align="right"/>
    </style:style>
    <style:style style:name="T2007_1" style:family="text" style:parent-style-name="Standaardalinea-lettertype">
      <style:text-properties fo:font-style="italic" style:font-style-asian="italic" fo:font-size="8.5pt" style:font-size-asian="8.5pt"/>
    </style:style>
    <style:style style:name="Row376" style:family="table-row"/>
    <style:style style:name="Cell17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8" style:family="paragraph" style:parent-style-name="Standaard"/>
    <style:style style:name="Cell1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9" style:family="paragraph" style:parent-style-name="p-table"/>
    <style:style style:name="T2009_1" style:family="text">
      <style:text-properties fo:font-size="8.5pt" style:font-size-asian="8.5pt"/>
    </style:style>
    <style:style style:name="Cell1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0" style:family="paragraph" style:parent-style-name="p-table">
      <style:paragraph-properties fo:text-align="right"/>
    </style:style>
    <style:style style:name="T2010_1" style:family="text">
      <style:text-properties fo:font-size="8.5pt" style:font-size-asian="8.5pt"/>
    </style:style>
    <style:style style:name="Cell17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1" style:family="paragraph" style:parent-style-name="p-table">
      <style:paragraph-properties fo:text-align="right"/>
    </style:style>
    <style:style style:name="T2011_1" style:family="text">
      <style:text-properties fo:font-size="8.5pt" style:font-size-asian="8.5pt"/>
    </style:style>
    <style:style style:name="Cell1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2" style:family="paragraph" style:parent-style-name="p-table">
      <style:paragraph-properties fo:text-align="right"/>
    </style:style>
    <style:style style:name="T2012_1" style:family="text">
      <style:text-properties fo:font-size="8.5pt" style:font-size-asian="8.5pt"/>
    </style:style>
    <style:style style:name="Row377" style:family="table-row"/>
    <style:style style:name="Cell17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13" style:family="paragraph" style:parent-style-name="Standaard"/>
    <style:style style:name="Cell17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4" style:family="paragraph" style:parent-style-name="p-table"/>
    <style:style style:name="T2014_1" style:family="text">
      <style:text-properties fo:font-size="8.5pt" style:font-size-asian="8.5pt"/>
    </style:style>
    <style:style style:name="Cell1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5" style:family="paragraph" style:parent-style-name="p-table">
      <style:paragraph-properties fo:text-align="right"/>
    </style:style>
    <style:style style:name="T2015_1" style:family="text">
      <style:text-properties fo:font-size="8.5pt" style:font-size-asian="8.5pt"/>
    </style:style>
    <style:style style:name="Cell1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6" style:family="paragraph" style:parent-style-name="p-table">
      <style:paragraph-properties fo:text-align="right"/>
    </style:style>
    <style:style style:name="T2016_1" style:family="text">
      <style:text-properties fo:font-size="8.5pt" style:font-size-asian="8.5pt"/>
    </style:style>
    <style:style style:name="Cell1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7" style:family="paragraph" style:parent-style-name="p-table">
      <style:paragraph-properties fo:text-align="right"/>
    </style:style>
    <style:style style:name="T2017_1" style:family="text">
      <style:text-properties fo:font-size="8.5pt" style:font-size-asian="8.5pt"/>
    </style:style>
    <style:style style:name="Row378" style:family="table-row"/>
    <style:style style:name="Cell17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18" style:family="paragraph" style:parent-style-name="Standaard"/>
    <style:style style:name="Cell17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9" style:family="paragraph" style:parent-style-name="p-table"/>
    <style:style style:name="T2019_1" style:family="text">
      <style:text-properties fo:font-size="8.5pt" style:font-size-asian="8.5pt"/>
    </style:style>
    <style:style style:name="Cell1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0" style:family="paragraph" style:parent-style-name="p-table">
      <style:paragraph-properties fo:text-align="right"/>
    </style:style>
    <style:style style:name="T2020_1" style:family="text">
      <style:text-properties fo:font-size="8.5pt" style:font-size-asian="8.5pt"/>
    </style:style>
    <style:style style:name="Cell17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1" style:family="paragraph" style:parent-style-name="p-table">
      <style:paragraph-properties fo:text-align="right"/>
    </style:style>
    <style:style style:name="T2021_1" style:family="text">
      <style:text-properties fo:font-size="8.5pt" style:font-size-asian="8.5pt"/>
    </style:style>
    <style:style style:name="Cell1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2" style:family="paragraph" style:parent-style-name="p-table">
      <style:paragraph-properties fo:text-align="right"/>
    </style:style>
    <style:style style:name="T2022_1" style:family="text">
      <style:text-properties fo:font-size="8.5pt" style:font-size-asian="8.5pt"/>
    </style:style>
    <style:style style:name="Row379" style:family="table-row"/>
    <style:style style:name="Cell17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3" style:family="paragraph" style:parent-style-name="Standaard"/>
    <style:style style:name="Cell17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4" style:family="paragraph" style:parent-style-name="p-table"/>
    <style:style style:name="T2024_1" style:family="text">
      <style:text-properties fo:font-size="8.5pt" style:font-size-asian="8.5pt"/>
    </style:style>
    <style:style style:name="Cell1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5" style:family="paragraph" style:parent-style-name="p-table">
      <style:paragraph-properties fo:text-align="right"/>
    </style:style>
    <style:style style:name="T2025_1" style:family="text">
      <style:text-properties fo:font-size="8.5pt" style:font-size-asian="8.5pt"/>
    </style:style>
    <style:style style:name="Cell17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6" style:family="paragraph" style:parent-style-name="p-table">
      <style:paragraph-properties fo:text-align="right"/>
    </style:style>
    <style:style style:name="T2026_1" style:family="text">
      <style:text-properties fo:font-size="8.5pt" style:font-size-asian="8.5pt"/>
    </style:style>
    <style:style style:name="Cell1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7" style:family="paragraph" style:parent-style-name="p-table">
      <style:paragraph-properties fo:text-align="right"/>
    </style:style>
    <style:style style:name="T2027_1" style:family="text">
      <style:text-properties fo:font-size="8.5pt" style:font-size-asian="8.5pt"/>
    </style:style>
    <style:style style:name="Row380" style:family="table-row"/>
    <style:style style:name="Cell17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8" style:family="paragraph" style:parent-style-name="Standaard"/>
    <style:style style:name="Cell17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9" style:family="paragraph" style:parent-style-name="p-table"/>
    <style:style style:name="T2029_1" style:family="text" style:parent-style-name="Standaardalinea-lettertype">
      <style:text-properties fo:font-style="italic" style:font-style-asian="italic" fo:font-size="8.5pt" style:font-size-asian="8.5pt"/>
    </style:style>
    <style:style style:name="T2029_2" style:family="text" style:parent-style-name="Standaardalinea-lettertype">
      <style:text-properties fo:font-style="italic" style:font-style-asian="italic" fo:font-size="8.5pt" style:font-size-asian="8.5pt"/>
    </style:style>
    <style:style style:name="Cell17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0" style:family="paragraph" style:parent-style-name="p-table">
      <style:paragraph-properties fo:text-align="right"/>
    </style:style>
    <style:style style:name="T2030_1" style:family="text" style:parent-style-name="Standaardalinea-lettertype">
      <style:text-properties fo:font-style="italic" style:font-style-asian="italic" fo:font-size="8.5pt" style:font-size-asian="8.5pt"/>
    </style:style>
    <style:style style:name="Cell17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1" style:family="paragraph" style:parent-style-name="p-table">
      <style:paragraph-properties fo:text-align="right"/>
    </style:style>
    <style:style style:name="T2031_1" style:family="text" style:parent-style-name="Standaardalinea-lettertype">
      <style:text-properties fo:font-style="italic" style:font-style-asian="italic" fo:font-size="8.5pt" style:font-size-asian="8.5pt"/>
    </style:style>
    <style:style style:name="T2031_2" style:family="text" style:parent-style-name="Standaardalinea-lettertype">
      <style:text-properties fo:font-style="italic" style:font-style-asian="italic" fo:font-size="8.5pt" style:font-size-asian="8.5pt"/>
    </style:style>
    <style:style style:name="Cell1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2" style:family="paragraph" style:parent-style-name="p-table">
      <style:paragraph-properties fo:text-align="right"/>
    </style:style>
    <style:style style:name="T2032_1" style:family="text" style:parent-style-name="Standaardalinea-lettertype">
      <style:text-properties fo:font-style="italic" style:font-style-asian="italic" fo:font-size="8.5pt" style:font-size-asian="8.5pt"/>
    </style:style>
    <style:style style:name="Row381" style:family="table-row"/>
    <style:style style:name="Cell17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33" style:family="paragraph" style:parent-style-name="Standaard"/>
    <style:style style:name="Cell1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4" style:family="paragraph" style:parent-style-name="p-table"/>
    <style:style style:name="T2034_1" style:family="text">
      <style:text-properties fo:font-size="8.5pt" style:font-size-asian="8.5pt"/>
    </style:style>
    <style:style style:name="Cell17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5" style:family="paragraph" style:parent-style-name="p-table">
      <style:paragraph-properties fo:text-align="right"/>
    </style:style>
    <style:style style:name="T2035_1" style:family="text">
      <style:text-properties fo:font-size="8.5pt" style:font-size-asian="8.5pt"/>
    </style:style>
    <style:style style:name="Cell17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6" style:family="paragraph" style:parent-style-name="p-table">
      <style:paragraph-properties fo:text-align="right"/>
    </style:style>
    <style:style style:name="T2036_1" style:family="text">
      <style:text-properties fo:font-size="8.5pt" style:font-size-asian="8.5pt"/>
    </style:style>
    <style:style style:name="Cell1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7" style:family="paragraph" style:parent-style-name="p-table">
      <style:paragraph-properties fo:text-align="right"/>
    </style:style>
    <style:style style:name="T2037_1" style:family="text">
      <style:text-properties fo:font-size="8.5pt" style:font-size-asian="8.5pt"/>
    </style:style>
    <style:style style:name="Row382" style:family="table-row"/>
    <style:style style:name="Cell17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38" style:family="paragraph" style:parent-style-name="Standaard"/>
    <style:style style:name="Cell17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9" style:family="paragraph" style:parent-style-name="p-table"/>
    <style:style style:name="T2039_1" style:family="text">
      <style:text-properties fo:font-size="8.5pt" style:font-size-asian="8.5pt"/>
    </style:style>
    <style:style style:name="Cell1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0" style:family="paragraph" style:parent-style-name="p-table">
      <style:paragraph-properties fo:text-align="right"/>
    </style:style>
    <style:style style:name="T2040_1" style:family="text">
      <style:text-properties fo:font-size="8.5pt" style:font-size-asian="8.5pt"/>
    </style:style>
    <style:style style:name="Cell1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1" style:family="paragraph" style:parent-style-name="p-table">
      <style:paragraph-properties fo:text-align="right"/>
    </style:style>
    <style:style style:name="T2041_1" style:family="text">
      <style:text-properties fo:font-size="8.5pt" style:font-size-asian="8.5pt"/>
    </style:style>
    <style:style style:name="Cell1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2" style:family="paragraph" style:parent-style-name="p-table">
      <style:paragraph-properties fo:text-align="right"/>
    </style:style>
    <style:style style:name="T2042_1" style:family="text">
      <style:text-properties fo:font-size="8.5pt" style:font-size-asian="8.5pt"/>
    </style:style>
    <style:style style:name="Row383" style:family="table-row"/>
    <style:style style:name="Cell17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3" style:family="paragraph" style:parent-style-name="Standaard"/>
    <style:style style:name="Cell17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4" style:family="paragraph" style:parent-style-name="p-table"/>
    <style:style style:name="T2044_1" style:family="text" style:parent-style-name="Standaardalinea-lettertype">
      <style:text-properties fo:font-style="italic" style:font-style-asian="italic" fo:font-size="8.5pt" style:font-size-asian="8.5pt"/>
    </style:style>
    <style:style style:name="Cell1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5" style:family="paragraph" style:parent-style-name="p-table">
      <style:paragraph-properties fo:text-align="right"/>
    </style:style>
    <style:style style:name="T2045_1" style:family="text" style:parent-style-name="Standaardalinea-lettertype">
      <style:text-properties fo:font-style="italic" style:font-style-asian="italic" fo:font-size="8.5pt" style:font-size-asian="8.5pt"/>
    </style:style>
    <style:style style:name="Cell17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6" style:family="paragraph" style:parent-style-name="p-table">
      <style:paragraph-properties fo:text-align="right"/>
    </style:style>
    <style:style style:name="T2046_1" style:family="text" style:parent-style-name="Standaardalinea-lettertype">
      <style:text-properties fo:font-style="italic" style:font-style-asian="italic" fo:font-size="8.5pt" style:font-size-asian="8.5pt"/>
    </style:style>
    <style:style style:name="T2046_2" style:family="text" style:parent-style-name="Standaardalinea-lettertype">
      <style:text-properties fo:font-style="italic" style:font-style-asian="italic" fo:font-size="8.5pt" style:font-size-asian="8.5pt"/>
    </style:style>
    <style:style style:name="Cell17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7" style:family="paragraph" style:parent-style-name="p-table">
      <style:paragraph-properties fo:text-align="right"/>
    </style:style>
    <style:style style:name="T2047_1" style:family="text" style:parent-style-name="Standaardalinea-lettertype">
      <style:text-properties fo:font-style="italic" style:font-style-asian="italic" fo:font-size="8.5pt" style:font-size-asian="8.5pt"/>
    </style:style>
    <style:style style:name="Row384" style:family="table-row"/>
    <style:style style:name="Cell17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8" style:family="paragraph" style:parent-style-name="Standaard"/>
    <style:style style:name="Cell17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9" style:family="paragraph" style:parent-style-name="p-table"/>
    <style:style style:name="T2049_1" style:family="text">
      <style:text-properties fo:font-size="8.5pt" style:font-size-asian="8.5pt"/>
    </style:style>
    <style:style style:name="Cell1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0" style:family="paragraph" style:parent-style-name="p-table">
      <style:paragraph-properties fo:text-align="right"/>
    </style:style>
    <style:style style:name="T2050_1" style:family="text">
      <style:text-properties fo:font-size="8.5pt" style:font-size-asian="8.5pt"/>
    </style:style>
    <style:style style:name="Cell17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1" style:family="paragraph" style:parent-style-name="p-table">
      <style:paragraph-properties fo:text-align="right"/>
    </style:style>
    <style:style style:name="T2051_1" style:family="text">
      <style:text-properties fo:font-size="8.5pt" style:font-size-asian="8.5pt"/>
    </style:style>
    <style:style style:name="Cell1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2" style:family="paragraph" style:parent-style-name="p-table">
      <style:paragraph-properties fo:text-align="right"/>
    </style:style>
    <style:style style:name="T2052_1" style:family="text">
      <style:text-properties fo:font-size="8.5pt" style:font-size-asian="8.5pt"/>
    </style:style>
    <style:style style:name="Row385" style:family="table-row"/>
    <style:style style:name="Cell17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3" style:family="paragraph" style:parent-style-name="Standaard"/>
    <style:style style:name="Cell17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4" style:family="paragraph" style:parent-style-name="Standaard"/>
    <style:style style:name="Cell17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5" style:family="paragraph" style:parent-style-name="Standaard"/>
    <style:style style:name="Cell17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6" style:family="paragraph" style:parent-style-name="Standaard"/>
    <style:style style:name="Cell1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7" style:family="paragraph" style:parent-style-name="Standaard"/>
    <style:style style:name="Row386" style:family="table-row"/>
    <style:style style:name="Cell17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8" style:family="paragraph" style:parent-style-name="Standaard"/>
    <style:style style:name="Cell18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9" style:family="paragraph" style:parent-style-name="p-table"/>
    <style:style style:name="T2059_1" style:family="text" style:parent-style-name="Standaardalinea-lettertype">
      <style:text-properties fo:font-size="8.5pt" style:font-size-asian="8.5pt" fo:font-weight="bold" style:font-weight-asian="bold"/>
    </style:style>
    <style:style style:name="Cell1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0" style:family="paragraph" style:parent-style-name="p-table">
      <style:paragraph-properties fo:text-align="right"/>
    </style:style>
    <style:style style:name="T2060_1" style:family="text" style:parent-style-name="Standaardalinea-lettertype">
      <style:text-properties fo:font-size="8.5pt" style:font-size-asian="8.5pt" fo:font-weight="bold" style:font-weight-asian="bold"/>
    </style:style>
    <style:style style:name="Cell18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1" style:family="paragraph" style:parent-style-name="p-table">
      <style:paragraph-properties fo:text-align="right"/>
    </style:style>
    <style:style style:name="T2061_1" style:family="text" style:parent-style-name="Standaardalinea-lettertype">
      <style:text-properties fo:font-size="8.5pt" style:font-size-asian="8.5pt" fo:font-weight="bold" style:font-weight-asian="bold"/>
    </style:style>
    <style:style style:name="Cell1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2" style:family="paragraph" style:parent-style-name="p-table">
      <style:paragraph-properties fo:text-align="right"/>
    </style:style>
    <style:style style:name="T2062_1" style:family="text" style:parent-style-name="Standaardalinea-lettertype">
      <style:text-properties fo:font-size="8.5pt" style:font-size-asian="8.5pt" fo:font-weight="bold" style:font-weight-asian="bold"/>
    </style:style>
    <style:style style:name="Row387" style:family="table-row"/>
    <style:style style:name="Cell18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63" style:family="paragraph" style:parent-style-name="Standaard"/>
    <style:style style:name="Cell18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4" style:family="paragraph" style:parent-style-name="Standaard"/>
    <style:style style:name="Cell1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5" style:family="paragraph" style:parent-style-name="Standaard"/>
    <style:style style:name="Cell18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6" style:family="paragraph" style:parent-style-name="Standaard"/>
    <style:style style:name="Cell18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7" style:family="paragraph" style:parent-style-name="Standaard"/>
    <style:style style:name="P2068" style:family="paragraph" style:parent-style-name="p-marginbottom"/>
    <style:style style:name="P2069" style:family="paragraph" style:parent-style-name="section-title-4"/>
    <style:style style:name="T2069_1" style:family="text">
      <style:text-properties style:font-size-complex="9pt" fo:font-weight="bold" style:font-weight-asian="bold"/>
    </style:style>
    <style:style style:name="P2070" style:family="paragraph" style:parent-style-name="header-h1"/>
    <style:style style:name="T2070_1" style:family="text">
      <style:text-properties fo:font-weight="bold" style:font-weight-asian="bold"/>
    </style:style>
    <style:style style:name="P2071" style:family="paragraph" style:parent-style-name="p"/>
    <style:style style:name="T2071_1" style:family="text">
      <style:text-properties fo:font-size="8.5pt" style:font-size-asian="8.5pt"/>
    </style:style>
    <style:style style:name="P2072" style:family="paragraph" style:parent-style-name="header-h1"/>
    <style:style style:name="T2072_1" style:family="text">
      <style:text-properties fo:font-weight="bold" style:font-weight-asian="bold"/>
    </style:style>
    <style:style style:name="P2073" style:family="paragraph" style:parent-style-name="header-h1"/>
    <style:style style:name="T2073_1" style:family="text">
      <style:text-properties fo:font-weight="bold" style:font-weight-asian="bold"/>
    </style:style>
    <style:style style:name="P2074" style:family="paragraph" style:parent-style-name="header-h1"/>
    <style:style style:name="T2074_1" style:family="text">
      <style:text-properties fo:font-weight="bold" style:font-weight-asian="bold"/>
    </style:style>
    <style:style style:name="P2075" style:family="paragraph" style:parent-style-name="Standaard"/>
    <style:style style:name="T2075_1" style:family="text"/>
    <style:style style:name="P2076" style:family="paragraph" style:parent-style-name="ol-p-l1"/>
    <style:style style:name="T2076_1" style:family="text">
      <style:text-properties fo:font-size="9pt" style:font-size-asian="9pt" style:font-size-complex="9pt"/>
    </style:style>
    <style:style style:name="P2077" style:family="paragraph" style:parent-style-name="ol-p-l1"/>
    <style:style style:name="T2077_1" style:family="text">
      <style:text-properties fo:font-size="9pt" style:font-size-asian="9pt" style:font-size-complex="9pt"/>
    </style:style>
    <style:style style:name="P2078" style:family="paragraph" style:parent-style-name="Standaard"/>
    <style:style style:name="P2079" style:family="paragraph" style:parent-style-name="ol-p-l1"/>
    <style:style style:name="T2079_1" style:family="text">
      <style:text-properties fo:font-size="9pt" style:font-size-asian="9pt" style:font-size-complex="9pt"/>
    </style:style>
    <style:style style:name="T2079_2" style:family="text">
      <style:text-properties fo:font-size="9pt" style:font-size-asian="9pt" style:font-size-complex="9pt"/>
    </style:style>
    <style:style style:name="P2080" style:family="paragraph" style:parent-style-name="ol-p-l1"/>
    <style:style style:name="T2080_1" style:family="text">
      <style:text-properties fo:font-size="9pt" style:font-size-asian="9pt" style:font-size-complex="9pt"/>
    </style:style>
    <style:style style:name="P2081" style:family="paragraph" style:parent-style-name="Standaard"/>
    <style:style style:name="P2082" style:family="paragraph" style:parent-style-name="ol-p-l1"/>
    <style:style style:name="T2082_1" style:family="text">
      <style:text-properties fo:font-size="9pt" style:font-size-asian="9pt" style:font-size-complex="9pt"/>
    </style:style>
    <style:style style:name="P2083" style:family="paragraph" style:parent-style-name="ol-p-l1"/>
    <style:style style:name="T2083_1" style:family="text">
      <style:text-properties fo:font-size="9pt" style:font-size-asian="9pt" style:font-size-complex="9pt"/>
    </style:style>
    <style:style style:name="P2084" style:family="paragraph" style:parent-style-name="ol-p-l1"/>
    <style:style style:name="T2084_1" style:family="text">
      <style:text-properties fo:font-size="9pt" style:font-size-asian="9pt" style:font-size-complex="9pt"/>
    </style:style>
    <style:style style:name="P2085" style:family="paragraph" style:parent-style-name="ol-p-l1"/>
    <style:style style:name="T2085_1" style:family="text">
      <style:text-properties fo:font-size="9pt" style:font-size-asian="9pt" style:font-size-complex="9pt"/>
    </style:style>
    <style:style style:name="P2086" style:family="paragraph" style:parent-style-name="Standaard"/>
    <style:style style:name="P2087" style:family="paragraph" style:parent-style-name="Standaard"/>
    <style:style style:name="P2088" style:family="paragraph" style:parent-style-name="header-h1"/>
    <style:style style:name="T2088_1" style:family="text">
      <style:text-properties fo:font-weight="bold" style:font-weight-asian="bold"/>
    </style:style>
    <style:style style:name="P2089" style:family="paragraph" style:parent-style-name="p"/>
    <style:style style:name="T2089_1" style:family="text">
      <style:text-properties fo:font-size="8.5pt" style:font-size-asian="8.5pt"/>
    </style:style>
    <style:style style:name="P2090" style:family="paragraph" style:parent-style-name="section-title-3"/>
    <style:style style:name="T2090_1" style:family="text">
      <style:text-properties fo:color="#009ee0" style:font-size-complex="9pt" fo:font-weight="bold" style:font-weight-asian="bold"/>
    </style:style>
    <style:style style:name="P2091" style:family="paragraph" style:parent-style-name="header-h1"/>
    <style:style style:name="T2091_1" style:family="text">
      <style:text-properties fo:font-weight="bold" style:font-weight-asian="bold"/>
    </style:style>
    <style:style style:name="Table20" style:family="table">
      <style:table-properties table:align="left" style:width="17.099cm" fo:margin-left="-5.851cm"/>
    </style:style>
    <style:style style:name="Column79" style:family="table-column">
      <style:table-column-properties style:column-width="0.864cm"/>
    </style:style>
    <style:style style:name="Column80" style:family="table-column">
      <style:table-column-properties style:column-width="8.546cm"/>
    </style:style>
    <style:style style:name="Column81" style:family="table-column">
      <style:table-column-properties style:column-width="2.563cm"/>
    </style:style>
    <style:style style:name="Column82" style:family="table-column">
      <style:table-column-properties style:column-width="2.563cm"/>
    </style:style>
    <style:style style:name="Column83" style:family="table-column">
      <style:table-column-properties style:column-width="2.563cm"/>
    </style:style>
    <style:style style:name="Row388" style:family="table-row"/>
    <style:style style:name="Cell1809" style:family="table-cell">
      <style:table-cell-properties style:vertical-align="top" fo:padding-top="0.039cm" fo:padding-bottom="0.039cm" fo:padding-left="0.199cm" fo:padding-right="0.018cm" fo:wrap-option="wrap"/>
    </style:style>
    <style:style style:name="P2092" style:family="paragraph" style:parent-style-name="kio2-table-title"/>
    <style:style style:name="T2092_1" style:family="text">
      <style:text-properties fo:color="#ffffff" fo:font-size="9pt" style:font-size-asian="9pt"/>
    </style:style>
    <style:style style:name="Row389" style:family="table-row"/>
    <style:style style:name="Cell181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093" style:family="paragraph" style:parent-style-name="Standaard"/>
    <style:style style:name="Cell18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94" style:family="paragraph" style:parent-style-name="Standaard"/>
    <style:style style:name="Cell181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95" style:family="paragraph" style:parent-style-name="p-table">
      <style:paragraph-properties fo:text-align="center"/>
    </style:style>
    <style:style style:name="T2095_1" style:family="text">
      <style:text-properties fo:color="#000000" fo:font-size="8.5pt" style:font-size-asian="8.5pt"/>
    </style:style>
    <style:style style:name="Cell181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96" style:family="paragraph" style:parent-style-name="p-table">
      <style:paragraph-properties fo:text-align="center"/>
    </style:style>
    <style:style style:name="T2096_1" style:family="text">
      <style:text-properties fo:color="#000000" fo:font-size="8.5pt" style:font-size-asian="8.5pt"/>
    </style:style>
    <style:style style:name="Cell181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97" style:family="paragraph" style:parent-style-name="p-table">
      <style:paragraph-properties fo:text-align="center"/>
    </style:style>
    <style:style style:name="T2097_1" style:family="text">
      <style:text-properties fo:color="#000000" fo:font-size="8.5pt" style:font-size-asian="8.5pt"/>
    </style:style>
    <style:style style:name="Row390" style:family="table-row"/>
    <style:style style:name="Cell18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98" style:family="paragraph" style:parent-style-name="p-table"/>
    <style:style style:name="T2098_1" style:family="text" style:parent-style-name="Standaardalinea-lettertype">
      <style:text-properties fo:font-size="8.5pt" style:font-size-asian="8.5pt" fo:font-weight="bold" style:font-weight-asian="bold"/>
    </style:style>
    <style:style style:name="Cell18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9" style:family="paragraph" style:parent-style-name="p-table"/>
    <style:style style:name="T2099_1" style:family="text" style:parent-style-name="Standaardalinea-lettertype">
      <style:text-properties fo:font-size="8.5pt" style:font-size-asian="8.5pt" fo:font-weight="bold" style:font-weight-asian="bold"/>
    </style:style>
    <style:style style:name="Cell18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0" style:family="paragraph" style:parent-style-name="p-table">
      <style:paragraph-properties fo:text-align="right"/>
    </style:style>
    <style:style style:name="T2100_1" style:family="text" style:parent-style-name="Standaardalinea-lettertype">
      <style:text-properties fo:font-size="8.5pt" style:font-size-asian="8.5pt" fo:font-weight="bold" style:font-weight-asian="bold"/>
    </style:style>
    <style:style style:name="Cell18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1" style:family="paragraph" style:parent-style-name="p-table">
      <style:paragraph-properties fo:text-align="right"/>
    </style:style>
    <style:style style:name="T2101_1" style:family="text" style:parent-style-name="Standaardalinea-lettertype">
      <style:text-properties fo:font-size="8.5pt" style:font-size-asian="8.5pt" fo:font-weight="bold" style:font-weight-asian="bold"/>
    </style:style>
    <style:style style:name="T2101_2" style:family="text" style:parent-style-name="Standaardalinea-lettertype">
      <style:text-properties fo:font-size="8.5pt" style:font-size-asian="8.5pt" fo:font-weight="bold" style:font-weight-asian="bold"/>
    </style:style>
    <style:style style:name="T2101_3" style:family="text" style:parent-style-name="Standaardalinea-lettertype">
      <style:text-properties fo:font-size="8.5pt" style:font-size-asian="8.5pt" fo:font-weight="bold" style:font-weight-asian="bold"/>
    </style:style>
    <style:style style:name="Cell18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2" style:family="paragraph" style:parent-style-name="p-table">
      <style:paragraph-properties fo:text-align="right"/>
    </style:style>
    <style:style style:name="T2102_1" style:family="text" style:parent-style-name="Standaardalinea-lettertype">
      <style:text-properties fo:font-size="8.5pt" style:font-size-asian="8.5pt" fo:font-weight="bold" style:font-weight-asian="bold"/>
    </style:style>
    <style:style style:name="Row391" style:family="table-row"/>
    <style:style style:name="Cell18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03" style:family="paragraph" style:parent-style-name="Standaard"/>
    <style:style style:name="Cell18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4" style:family="paragraph" style:parent-style-name="Standaard"/>
    <style:style style:name="Cell18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5" style:family="paragraph" style:parent-style-name="Standaard"/>
    <style:style style:name="Cell1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6" style:family="paragraph" style:parent-style-name="Standaard"/>
    <style:style style:name="Cell18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7" style:family="paragraph" style:parent-style-name="Standaard"/>
    <style:style style:name="Row392" style:family="table-row"/>
    <style:style style:name="Cell18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08" style:family="paragraph" style:parent-style-name="Standaard"/>
    <style:style style:name="Cell18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9" style:family="paragraph" style:parent-style-name="p-table"/>
    <style:style style:name="T2109_1" style:family="text" style:parent-style-name="Standaardalinea-lettertype">
      <style:text-properties fo:font-size="8.5pt" style:font-size-asian="8.5pt" fo:font-weight="bold" style:font-weight-asian="bold"/>
    </style:style>
    <style:style style:name="Cell18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0" style:family="paragraph" style:parent-style-name="p-table">
      <style:paragraph-properties fo:text-align="right"/>
    </style:style>
    <style:style style:name="T2110_1" style:family="text" style:parent-style-name="Standaardalinea-lettertype">
      <style:text-properties fo:font-size="8.5pt" style:font-size-asian="8.5pt" fo:font-weight="bold" style:font-weight-asian="bold"/>
    </style:style>
    <style:style style:name="Cell18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1" style:family="paragraph" style:parent-style-name="p-table">
      <style:paragraph-properties fo:text-align="right"/>
    </style:style>
    <style:style style:name="T2111_1" style:family="text" style:parent-style-name="Standaardalinea-lettertype">
      <style:text-properties fo:font-size="8.5pt" style:font-size-asian="8.5pt" fo:font-weight="bold" style:font-weight-asian="bold"/>
    </style:style>
    <style:style style:name="T2111_2" style:family="text" style:parent-style-name="Standaardalinea-lettertype">
      <style:text-properties fo:font-size="8.5pt" style:font-size-asian="8.5pt" fo:font-weight="bold" style:font-weight-asian="bold"/>
    </style:style>
    <style:style style:name="Cell18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2" style:family="paragraph" style:parent-style-name="p-table">
      <style:paragraph-properties fo:text-align="right"/>
    </style:style>
    <style:style style:name="T2112_1" style:family="text" style:parent-style-name="Standaardalinea-lettertype">
      <style:text-properties fo:font-size="8.5pt" style:font-size-asian="8.5pt" fo:font-weight="bold" style:font-weight-asian="bold"/>
    </style:style>
    <style:style style:name="Row393" style:family="table-row"/>
    <style:style style:name="Cell18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13" style:family="paragraph" style:parent-style-name="Standaard"/>
    <style:style style:name="Cell18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4" style:family="paragraph" style:parent-style-name="Standaard"/>
    <style:style style:name="Cell18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5" style:family="paragraph" style:parent-style-name="Standaard"/>
    <style:style style:name="Cell18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6" style:family="paragraph" style:parent-style-name="Standaard"/>
    <style:style style:name="Cell1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7" style:family="paragraph" style:parent-style-name="Standaard"/>
    <style:style style:name="Row394" style:family="table-row"/>
    <style:style style:name="Cell18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18" style:family="paragraph" style:parent-style-name="p-table"/>
    <style:style style:name="T2118_1" style:family="text" style:parent-style-name="Standaardalinea-lettertype">
      <style:text-properties fo:font-size="8.5pt" style:font-size-asian="8.5pt" fo:font-weight="bold" style:font-weight-asian="bold"/>
    </style:style>
    <style:style style:name="Cell1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9" style:family="paragraph" style:parent-style-name="p-table"/>
    <style:style style:name="T2119_1" style:family="text" style:parent-style-name="Standaardalinea-lettertype">
      <style:text-properties fo:font-size="8.5pt" style:font-size-asian="8.5pt" fo:font-weight="bold" style:font-weight-asian="bold"/>
    </style:style>
    <style:style style:name="Cell18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0" style:family="paragraph" style:parent-style-name="p-table">
      <style:paragraph-properties fo:text-align="right"/>
    </style:style>
    <style:style style:name="T2120_1" style:family="text" style:parent-style-name="Standaardalinea-lettertype">
      <style:text-properties fo:font-size="8.5pt" style:font-size-asian="8.5pt" fo:font-weight="bold" style:font-weight-asian="bold"/>
    </style:style>
    <style:style style:name="Cell1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1" style:family="paragraph" style:parent-style-name="p-table">
      <style:paragraph-properties fo:text-align="right"/>
    </style:style>
    <style:style style:name="T2121_1" style:family="text" style:parent-style-name="Standaardalinea-lettertype">
      <style:text-properties fo:font-size="8.5pt" style:font-size-asian="8.5pt" fo:font-weight="bold" style:font-weight-asian="bold"/>
    </style:style>
    <style:style style:name="T2121_2" style:family="text" style:parent-style-name="Standaardalinea-lettertype">
      <style:text-properties fo:font-size="8.5pt" style:font-size-asian="8.5pt" fo:font-weight="bold" style:font-weight-asian="bold"/>
    </style:style>
    <style:style style:name="Cell1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2" style:family="paragraph" style:parent-style-name="p-table">
      <style:paragraph-properties fo:text-align="right"/>
    </style:style>
    <style:style style:name="T2122_1" style:family="text" style:parent-style-name="Standaardalinea-lettertype">
      <style:text-properties fo:font-size="8.5pt" style:font-size-asian="8.5pt" fo:font-weight="bold" style:font-weight-asian="bold"/>
    </style:style>
    <style:style style:name="Row395" style:family="table-row"/>
    <style:style style:name="Cell18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23" style:family="paragraph" style:parent-style-name="Standaard"/>
    <style:style style:name="Cell18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4" style:family="paragraph" style:parent-style-name="p-table"/>
    <style:style style:name="T2124_1" style:family="text" style:parent-style-name="Standaardalinea-lettertype">
      <style:text-properties fo:font-style="italic" style:font-style-asian="italic" fo:font-size="8.5pt" style:font-size-asian="8.5pt"/>
    </style:style>
    <style:style style:name="Cell18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5" style:family="paragraph" style:parent-style-name="p-table">
      <style:paragraph-properties fo:text-align="right"/>
    </style:style>
    <style:style style:name="T2125_1" style:family="text" style:parent-style-name="Standaardalinea-lettertype">
      <style:text-properties fo:font-style="italic" style:font-style-asian="italic" fo:font-size="8.5pt" style:font-size-asian="8.5pt"/>
    </style:style>
    <style:style style:name="Cell18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6" style:family="paragraph" style:parent-style-name="p-table">
      <style:paragraph-properties fo:text-align="right"/>
    </style:style>
    <style:style style:name="T2126_1" style:family="text" style:parent-style-name="Standaardalinea-lettertype">
      <style:text-properties fo:font-style="italic" style:font-style-asian="italic" fo:font-size="8.5pt" style:font-size-asian="8.5pt"/>
    </style:style>
    <style:style style:name="T2126_2" style:family="text" style:parent-style-name="Standaardalinea-lettertype">
      <style:text-properties fo:font-style="italic" style:font-style-asian="italic" fo:font-size="8.5pt" style:font-size-asian="8.5pt"/>
    </style:style>
    <style:style style:name="Cell18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7" style:family="paragraph" style:parent-style-name="p-table">
      <style:paragraph-properties fo:text-align="right"/>
    </style:style>
    <style:style style:name="T2127_1" style:family="text" style:parent-style-name="Standaardalinea-lettertype">
      <style:text-properties fo:font-style="italic" style:font-style-asian="italic" fo:font-size="8.5pt" style:font-size-asian="8.5pt"/>
    </style:style>
    <style:style style:name="Row396" style:family="table-row"/>
    <style:style style:name="Cell18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28" style:family="paragraph" style:parent-style-name="Standaard"/>
    <style:style style:name="Cell18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9" style:family="paragraph" style:parent-style-name="p-table"/>
    <style:style style:name="T2129_1" style:family="text">
      <style:text-properties fo:font-size="8.5pt" style:font-size-asian="8.5pt"/>
    </style:style>
    <style:style style:name="Cell18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0" style:family="paragraph" style:parent-style-name="p-table">
      <style:paragraph-properties fo:text-align="right"/>
    </style:style>
    <style:style style:name="T2130_1" style:family="text">
      <style:text-properties fo:font-size="8.5pt" style:font-size-asian="8.5pt"/>
    </style:style>
    <style:style style:name="Cell1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1" style:family="paragraph" style:parent-style-name="p-table">
      <style:paragraph-properties fo:text-align="right"/>
    </style:style>
    <style:style style:name="T2131_1" style:family="text">
      <style:text-properties fo:font-size="8.5pt" style:font-size-asian="8.5pt"/>
    </style:style>
    <style:style style:name="Cell1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2" style:family="paragraph" style:parent-style-name="p-table">
      <style:paragraph-properties fo:text-align="right"/>
    </style:style>
    <style:style style:name="T2132_1" style:family="text">
      <style:text-properties fo:font-size="8.5pt" style:font-size-asian="8.5pt"/>
    </style:style>
    <style:style style:name="Row397" style:family="table-row"/>
    <style:style style:name="Cell18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33" style:family="paragraph" style:parent-style-name="Standaard"/>
    <style:style style:name="Cell18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4" style:family="paragraph" style:parent-style-name="p-table"/>
    <style:style style:name="T2134_1" style:family="text">
      <style:text-properties fo:font-size="8.5pt" style:font-size-asian="8.5pt"/>
    </style:style>
    <style:style style:name="Cell18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5" style:family="paragraph" style:parent-style-name="p-table">
      <style:paragraph-properties fo:text-align="right"/>
    </style:style>
    <style:style style:name="T2135_1" style:family="text">
      <style:text-properties fo:font-size="8.5pt" style:font-size-asian="8.5pt"/>
    </style:style>
    <style:style style:name="Cell18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6" style:family="paragraph" style:parent-style-name="p-table">
      <style:paragraph-properties fo:text-align="right"/>
    </style:style>
    <style:style style:name="T2136_1" style:family="text">
      <style:text-properties fo:font-size="8.5pt" style:font-size-asian="8.5pt"/>
    </style:style>
    <style:style style:name="Cell18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7" style:family="paragraph" style:parent-style-name="p-table">
      <style:paragraph-properties fo:text-align="right"/>
    </style:style>
    <style:style style:name="T2137_1" style:family="text">
      <style:text-properties fo:font-size="8.5pt" style:font-size-asian="8.5pt"/>
    </style:style>
    <style:style style:name="Row398" style:family="table-row"/>
    <style:style style:name="Cell18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38" style:family="paragraph" style:parent-style-name="Standaard"/>
    <style:style style:name="Cell18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9" style:family="paragraph" style:parent-style-name="p-table"/>
    <style:style style:name="T2139_1" style:family="text">
      <style:text-properties fo:font-size="8.5pt" style:font-size-asian="8.5pt"/>
    </style:style>
    <style:style style:name="Cell18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0" style:family="paragraph" style:parent-style-name="p-table">
      <style:paragraph-properties fo:text-align="right"/>
    </style:style>
    <style:style style:name="T2140_1" style:family="text">
      <style:text-properties fo:font-size="8.5pt" style:font-size-asian="8.5pt"/>
    </style:style>
    <style:style style:name="Cell18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1" style:family="paragraph" style:parent-style-name="p-table">
      <style:paragraph-properties fo:text-align="right"/>
    </style:style>
    <style:style style:name="T2141_1" style:family="text">
      <style:text-properties fo:font-size="8.5pt" style:font-size-asian="8.5pt"/>
    </style:style>
    <style:style style:name="Cell1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2" style:family="paragraph" style:parent-style-name="p-table">
      <style:paragraph-properties fo:text-align="right"/>
    </style:style>
    <style:style style:name="T2142_1" style:family="text">
      <style:text-properties fo:font-size="8.5pt" style:font-size-asian="8.5pt"/>
    </style:style>
    <style:style style:name="Row399" style:family="table-row"/>
    <style:style style:name="Cell18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43" style:family="paragraph" style:parent-style-name="Standaard"/>
    <style:style style:name="Cell18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4" style:family="paragraph" style:parent-style-name="p-table"/>
    <style:style style:name="T2144_1" style:family="text">
      <style:text-properties fo:font-size="8.5pt" style:font-size-asian="8.5pt"/>
    </style:style>
    <style:style style:name="Cell18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5" style:family="paragraph" style:parent-style-name="p-table">
      <style:paragraph-properties fo:text-align="right"/>
    </style:style>
    <style:style style:name="T2145_1" style:family="text">
      <style:text-properties fo:font-size="8.5pt" style:font-size-asian="8.5pt"/>
    </style:style>
    <style:style style:name="Cell18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6" style:family="paragraph" style:parent-style-name="p-table">
      <style:paragraph-properties fo:text-align="right"/>
    </style:style>
    <style:style style:name="T2146_1" style:family="text">
      <style:text-properties fo:font-size="8.5pt" style:font-size-asian="8.5pt"/>
    </style:style>
    <style:style style:name="Cell18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7" style:family="paragraph" style:parent-style-name="p-table">
      <style:paragraph-properties fo:text-align="right"/>
    </style:style>
    <style:style style:name="T2147_1" style:family="text">
      <style:text-properties fo:font-size="8.5pt" style:font-size-asian="8.5pt"/>
    </style:style>
    <style:style style:name="Row400" style:family="table-row"/>
    <style:style style:name="Cell18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48" style:family="paragraph" style:parent-style-name="Standaard"/>
    <style:style style:name="Cell18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9" style:family="paragraph" style:parent-style-name="p-table"/>
    <style:style style:name="T2149_1" style:family="text" style:parent-style-name="Standaardalinea-lettertype">
      <style:text-properties fo:font-style="italic" style:font-style-asian="italic" fo:font-size="8.5pt" style:font-size-asian="8.5pt"/>
    </style:style>
    <style:style style:name="Cell18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0" style:family="paragraph" style:parent-style-name="p-table">
      <style:paragraph-properties fo:text-align="right"/>
    </style:style>
    <style:style style:name="T2150_1" style:family="text" style:parent-style-name="Standaardalinea-lettertype">
      <style:text-properties fo:font-style="italic" style:font-style-asian="italic" fo:font-size="8.5pt" style:font-size-asian="8.5pt"/>
    </style:style>
    <style:style style:name="Cell18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1" style:family="paragraph" style:parent-style-name="p-table">
      <style:paragraph-properties fo:text-align="right"/>
    </style:style>
    <style:style style:name="T2151_1" style:family="text" style:parent-style-name="Standaardalinea-lettertype">
      <style:text-properties fo:font-style="italic" style:font-style-asian="italic" fo:font-size="8.5pt" style:font-size-asian="8.5pt"/>
    </style:style>
    <style:style style:name="T2151_2" style:family="text" style:parent-style-name="Standaardalinea-lettertype">
      <style:text-properties fo:font-style="italic" style:font-style-asian="italic" fo:font-size="8.5pt" style:font-size-asian="8.5pt"/>
    </style:style>
    <style:style style:name="Cell18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2" style:family="paragraph" style:parent-style-name="p-table">
      <style:paragraph-properties fo:text-align="right"/>
    </style:style>
    <style:style style:name="T2152_1" style:family="text" style:parent-style-name="Standaardalinea-lettertype">
      <style:text-properties fo:font-style="italic" style:font-style-asian="italic" fo:font-size="8.5pt" style:font-size-asian="8.5pt"/>
    </style:style>
    <style:style style:name="Row401" style:family="table-row"/>
    <style:style style:name="Cell18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3" style:family="paragraph" style:parent-style-name="Standaard"/>
    <style:style style:name="Cell18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4" style:family="paragraph" style:parent-style-name="p-table"/>
    <style:style style:name="T2154_1" style:family="text">
      <style:text-properties fo:font-size="8.5pt" style:font-size-asian="8.5pt"/>
    </style:style>
    <style:style style:name="Cell18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5" style:family="paragraph" style:parent-style-name="p-table">
      <style:paragraph-properties fo:text-align="right"/>
    </style:style>
    <style:style style:name="T2155_1" style:family="text">
      <style:text-properties fo:font-size="8.5pt" style:font-size-asian="8.5pt"/>
    </style:style>
    <style:style style:name="Cell18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6" style:family="paragraph" style:parent-style-name="p-table">
      <style:paragraph-properties fo:text-align="right"/>
    </style:style>
    <style:style style:name="T2156_1" style:family="text">
      <style:text-properties fo:font-size="8.5pt" style:font-size-asian="8.5pt"/>
    </style:style>
    <style:style style:name="Cell18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7" style:family="paragraph" style:parent-style-name="p-table">
      <style:paragraph-properties fo:text-align="right"/>
    </style:style>
    <style:style style:name="T2157_1" style:family="text">
      <style:text-properties fo:font-size="8.5pt" style:font-size-asian="8.5pt"/>
    </style:style>
    <style:style style:name="Row402" style:family="table-row"/>
    <style:style style:name="Cell18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8" style:family="paragraph" style:parent-style-name="Standaard"/>
    <style:style style:name="Cell18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9" style:family="paragraph" style:parent-style-name="p-table"/>
    <style:style style:name="T2159_1" style:family="text">
      <style:text-properties fo:font-size="8.5pt" style:font-size-asian="8.5pt"/>
    </style:style>
    <style:style style:name="Cell18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0" style:family="paragraph" style:parent-style-name="p-table">
      <style:paragraph-properties fo:text-align="right"/>
    </style:style>
    <style:style style:name="T2160_1" style:family="text">
      <style:text-properties fo:font-size="8.5pt" style:font-size-asian="8.5pt"/>
    </style:style>
    <style:style style:name="Cell18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1" style:family="paragraph" style:parent-style-name="p-table">
      <style:paragraph-properties fo:text-align="right"/>
    </style:style>
    <style:style style:name="T2161_1" style:family="text">
      <style:text-properties fo:font-size="8.5pt" style:font-size-asian="8.5pt"/>
    </style:style>
    <style:style style:name="Cell18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2" style:family="paragraph" style:parent-style-name="p-table">
      <style:paragraph-properties fo:text-align="right"/>
    </style:style>
    <style:style style:name="T2162_1" style:family="text">
      <style:text-properties fo:font-size="8.5pt" style:font-size-asian="8.5pt"/>
    </style:style>
    <style:style style:name="Row403" style:family="table-row"/>
    <style:style style:name="Cell18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63" style:family="paragraph" style:parent-style-name="Standaard"/>
    <style:style style:name="Cell18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4" style:family="paragraph" style:parent-style-name="p-table"/>
    <style:style style:name="T2164_1" style:family="text">
      <style:text-properties fo:font-size="8.5pt" style:font-size-asian="8.5pt"/>
    </style:style>
    <style:style style:name="Cell18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5" style:family="paragraph" style:parent-style-name="p-table">
      <style:paragraph-properties fo:text-align="right"/>
    </style:style>
    <style:style style:name="T2165_1" style:family="text">
      <style:text-properties fo:font-size="8.5pt" style:font-size-asian="8.5pt"/>
    </style:style>
    <style:style style:name="Cell18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6" style:family="paragraph" style:parent-style-name="p-table">
      <style:paragraph-properties fo:text-align="right"/>
    </style:style>
    <style:style style:name="T2166_1" style:family="text">
      <style:text-properties fo:font-size="8.5pt" style:font-size-asian="8.5pt"/>
    </style:style>
    <style:style style:name="Cell18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7" style:family="paragraph" style:parent-style-name="p-table">
      <style:paragraph-properties fo:text-align="right"/>
    </style:style>
    <style:style style:name="T2167_1" style:family="text">
      <style:text-properties fo:font-size="8.5pt" style:font-size-asian="8.5pt"/>
    </style:style>
    <style:style style:name="Row404" style:family="table-row"/>
    <style:style style:name="Cell18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68" style:family="paragraph" style:parent-style-name="Standaard"/>
    <style:style style:name="Cell18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9" style:family="paragraph" style:parent-style-name="p-table"/>
    <style:style style:name="T2169_1" style:family="text">
      <style:text-properties fo:font-size="8.5pt" style:font-size-asian="8.5pt"/>
    </style:style>
    <style:style style:name="Cell18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0" style:family="paragraph" style:parent-style-name="p-table">
      <style:paragraph-properties fo:text-align="right"/>
    </style:style>
    <style:style style:name="T2170_1" style:family="text">
      <style:text-properties fo:font-size="8.5pt" style:font-size-asian="8.5pt"/>
    </style:style>
    <style:style style:name="Cell18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1" style:family="paragraph" style:parent-style-name="p-table">
      <style:paragraph-properties fo:text-align="right"/>
    </style:style>
    <style:style style:name="T2171_1" style:family="text">
      <style:text-properties fo:font-size="8.5pt" style:font-size-asian="8.5pt"/>
    </style:style>
    <style:style style:name="Cell18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2" style:family="paragraph" style:parent-style-name="p-table">
      <style:paragraph-properties fo:text-align="right"/>
    </style:style>
    <style:style style:name="T2172_1" style:family="text">
      <style:text-properties fo:font-size="8.5pt" style:font-size-asian="8.5pt"/>
    </style:style>
    <style:style style:name="Row405" style:family="table-row"/>
    <style:style style:name="Cell18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73" style:family="paragraph" style:parent-style-name="Standaard"/>
    <style:style style:name="Cell18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4" style:family="paragraph" style:parent-style-name="p-table"/>
    <style:style style:name="T2174_1" style:family="text">
      <style:text-properties fo:font-size="8.5pt" style:font-size-asian="8.5pt"/>
    </style:style>
    <style:style style:name="Cell18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5" style:family="paragraph" style:parent-style-name="p-table">
      <style:paragraph-properties fo:text-align="right"/>
    </style:style>
    <style:style style:name="T2175_1" style:family="text">
      <style:text-properties fo:font-size="8.5pt" style:font-size-asian="8.5pt"/>
    </style:style>
    <style:style style:name="Cell18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6" style:family="paragraph" style:parent-style-name="p-table">
      <style:paragraph-properties fo:text-align="right"/>
    </style:style>
    <style:style style:name="T2176_1" style:family="text">
      <style:text-properties fo:font-size="8.5pt" style:font-size-asian="8.5pt"/>
    </style:style>
    <style:style style:name="Cell18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7" style:family="paragraph" style:parent-style-name="p-table">
      <style:paragraph-properties fo:text-align="right"/>
    </style:style>
    <style:style style:name="T2177_1" style:family="text">
      <style:text-properties fo:font-size="8.5pt" style:font-size-asian="8.5pt"/>
    </style:style>
    <style:style style:name="Row406" style:family="table-row"/>
    <style:style style:name="Cell18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78" style:family="paragraph" style:parent-style-name="Standaard"/>
    <style:style style:name="Cell18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9" style:family="paragraph" style:parent-style-name="p-table"/>
    <style:style style:name="T2179_1" style:family="text" style:parent-style-name="Standaardalinea-lettertype">
      <style:text-properties fo:font-style="italic" style:font-style-asian="italic" fo:font-size="8.5pt" style:font-size-asian="8.5pt"/>
    </style:style>
    <style:style style:name="Cell18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0" style:family="paragraph" style:parent-style-name="p-table">
      <style:paragraph-properties fo:text-align="right"/>
    </style:style>
    <style:style style:name="T2180_1" style:family="text" style:parent-style-name="Standaardalinea-lettertype">
      <style:text-properties fo:font-style="italic" style:font-style-asian="italic" fo:font-size="8.5pt" style:font-size-asian="8.5pt"/>
    </style:style>
    <style:style style:name="Cell18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1" style:family="paragraph" style:parent-style-name="p-table">
      <style:paragraph-properties fo:text-align="right"/>
    </style:style>
    <style:style style:name="T2181_1" style:family="text" style:parent-style-name="Standaardalinea-lettertype">
      <style:text-properties fo:font-style="italic" style:font-style-asian="italic" fo:font-size="8.5pt" style:font-size-asian="8.5pt"/>
    </style:style>
    <style:style style:name="Cell18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2" style:family="paragraph" style:parent-style-name="p-table">
      <style:paragraph-properties fo:text-align="right"/>
    </style:style>
    <style:style style:name="T2182_1" style:family="text" style:parent-style-name="Standaardalinea-lettertype">
      <style:text-properties fo:font-style="italic" style:font-style-asian="italic" fo:font-size="8.5pt" style:font-size-asian="8.5pt"/>
    </style:style>
    <style:style style:name="Row407" style:family="table-row"/>
    <style:style style:name="Cell19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83" style:family="paragraph" style:parent-style-name="Standaard"/>
    <style:style style:name="Cell19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4" style:family="paragraph" style:parent-style-name="p-table"/>
    <style:style style:name="T2184_1" style:family="text">
      <style:text-properties fo:font-size="8.5pt" style:font-size-asian="8.5pt"/>
    </style:style>
    <style:style style:name="Cell19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5" style:family="paragraph" style:parent-style-name="p-table">
      <style:paragraph-properties fo:text-align="right"/>
    </style:style>
    <style:style style:name="T2185_1" style:family="text">
      <style:text-properties fo:font-size="8.5pt" style:font-size-asian="8.5pt"/>
    </style:style>
    <style:style style:name="Cell19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6" style:family="paragraph" style:parent-style-name="p-table">
      <style:paragraph-properties fo:text-align="right"/>
    </style:style>
    <style:style style:name="T2186_1" style:family="text">
      <style:text-properties fo:font-size="8.5pt" style:font-size-asian="8.5pt"/>
    </style:style>
    <style:style style:name="Cell19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7" style:family="paragraph" style:parent-style-name="p-table">
      <style:paragraph-properties fo:text-align="right"/>
    </style:style>
    <style:style style:name="T2187_1" style:family="text">
      <style:text-properties fo:font-size="8.5pt" style:font-size-asian="8.5pt"/>
    </style:style>
    <style:style style:name="Row408" style:family="table-row"/>
    <style:style style:name="Cell19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88" style:family="paragraph" style:parent-style-name="Standaard"/>
    <style:style style:name="Cell19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9" style:family="paragraph" style:parent-style-name="p-table"/>
    <style:style style:name="T2189_1" style:family="text">
      <style:text-properties fo:font-size="8.5pt" style:font-size-asian="8.5pt"/>
    </style:style>
    <style:style style:name="Cell19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0" style:family="paragraph" style:parent-style-name="p-table">
      <style:paragraph-properties fo:text-align="right"/>
    </style:style>
    <style:style style:name="T2190_1" style:family="text">
      <style:text-properties fo:font-size="8.5pt" style:font-size-asian="8.5pt"/>
    </style:style>
    <style:style style:name="Cell19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1" style:family="paragraph" style:parent-style-name="p-table">
      <style:paragraph-properties fo:text-align="right"/>
    </style:style>
    <style:style style:name="T2191_1" style:family="text">
      <style:text-properties fo:font-size="8.5pt" style:font-size-asian="8.5pt"/>
    </style:style>
    <style:style style:name="Cell19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2" style:family="paragraph" style:parent-style-name="p-table">
      <style:paragraph-properties fo:text-align="right"/>
    </style:style>
    <style:style style:name="T2192_1" style:family="text">
      <style:text-properties fo:font-size="8.5pt" style:font-size-asian="8.5pt"/>
    </style:style>
    <style:style style:name="Row409" style:family="table-row"/>
    <style:style style:name="Cell19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93" style:family="paragraph" style:parent-style-name="Standaard"/>
    <style:style style:name="Cell19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4" style:family="paragraph" style:parent-style-name="p-table"/>
    <style:style style:name="T2194_1" style:family="text">
      <style:text-properties fo:font-size="8.5pt" style:font-size-asian="8.5pt"/>
    </style:style>
    <style:style style:name="Cell19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5" style:family="paragraph" style:parent-style-name="p-table">
      <style:paragraph-properties fo:text-align="right"/>
    </style:style>
    <style:style style:name="T2195_1" style:family="text">
      <style:text-properties fo:font-size="8.5pt" style:font-size-asian="8.5pt"/>
    </style:style>
    <style:style style:name="Cell19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6" style:family="paragraph" style:parent-style-name="p-table">
      <style:paragraph-properties fo:text-align="right"/>
    </style:style>
    <style:style style:name="T2196_1" style:family="text">
      <style:text-properties fo:font-size="8.5pt" style:font-size-asian="8.5pt"/>
    </style:style>
    <style:style style:name="Cell19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7" style:family="paragraph" style:parent-style-name="p-table">
      <style:paragraph-properties fo:text-align="right"/>
    </style:style>
    <style:style style:name="T2197_1" style:family="text">
      <style:text-properties fo:font-size="8.5pt" style:font-size-asian="8.5pt"/>
    </style:style>
    <style:style style:name="Row410" style:family="table-row"/>
    <style:style style:name="Cell19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98" style:family="paragraph" style:parent-style-name="Standaard"/>
    <style:style style:name="Cell19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9" style:family="paragraph" style:parent-style-name="p-table"/>
    <style:style style:name="T2199_1" style:family="text" style:parent-style-name="Standaardalinea-lettertype">
      <style:text-properties fo:font-style="italic" style:font-style-asian="italic" fo:font-size="8.5pt" style:font-size-asian="8.5pt"/>
    </style:style>
    <style:style style:name="T2199_2" style:family="text" style:parent-style-name="Standaardalinea-lettertype">
      <style:text-properties fo:font-style="italic" style:font-style-asian="italic" fo:font-size="8.5pt" style:font-size-asian="8.5pt"/>
    </style:style>
    <style:style style:name="Cell19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0" style:family="paragraph" style:parent-style-name="p-table">
      <style:paragraph-properties fo:text-align="right"/>
    </style:style>
    <style:style style:name="T2200_1" style:family="text" style:parent-style-name="Standaardalinea-lettertype">
      <style:text-properties fo:font-style="italic" style:font-style-asian="italic" fo:font-size="8.5pt" style:font-size-asian="8.5pt"/>
    </style:style>
    <style:style style:name="Cell19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1" style:family="paragraph" style:parent-style-name="p-table">
      <style:paragraph-properties fo:text-align="right"/>
    </style:style>
    <style:style style:name="T2201_1" style:family="text" style:parent-style-name="Standaardalinea-lettertype">
      <style:text-properties fo:font-style="italic" style:font-style-asian="italic" fo:font-size="8.5pt" style:font-size-asian="8.5pt"/>
    </style:style>
    <style:style style:name="Cell19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2" style:family="paragraph" style:parent-style-name="p-table">
      <style:paragraph-properties fo:text-align="right"/>
    </style:style>
    <style:style style:name="T2202_1" style:family="text" style:parent-style-name="Standaardalinea-lettertype">
      <style:text-properties fo:font-style="italic" style:font-style-asian="italic" fo:font-size="8.5pt" style:font-size-asian="8.5pt"/>
    </style:style>
    <style:style style:name="Row411" style:family="table-row"/>
    <style:style style:name="Cell19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03" style:family="paragraph" style:parent-style-name="Standaard"/>
    <style:style style:name="Cell19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4" style:family="paragraph" style:parent-style-name="p-table"/>
    <style:style style:name="T2204_1" style:family="text">
      <style:text-properties fo:font-size="8.5pt" style:font-size-asian="8.5pt"/>
    </style:style>
    <style:style style:name="Cell19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5" style:family="paragraph" style:parent-style-name="p-table">
      <style:paragraph-properties fo:text-align="right"/>
    </style:style>
    <style:style style:name="T2205_1" style:family="text">
      <style:text-properties fo:font-size="8.5pt" style:font-size-asian="8.5pt"/>
    </style:style>
    <style:style style:name="Cell19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6" style:family="paragraph" style:parent-style-name="p-table">
      <style:paragraph-properties fo:text-align="right"/>
    </style:style>
    <style:style style:name="T2206_1" style:family="text">
      <style:text-properties fo:font-size="8.5pt" style:font-size-asian="8.5pt"/>
    </style:style>
    <style:style style:name="Cell19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7" style:family="paragraph" style:parent-style-name="p-table">
      <style:paragraph-properties fo:text-align="right"/>
    </style:style>
    <style:style style:name="T2207_1" style:family="text">
      <style:text-properties fo:font-size="8.5pt" style:font-size-asian="8.5pt"/>
    </style:style>
    <style:style style:name="Row412" style:family="table-row"/>
    <style:style style:name="Cell19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08" style:family="paragraph" style:parent-style-name="Standaard"/>
    <style:style style:name="Cell19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9" style:family="paragraph" style:parent-style-name="p-table"/>
    <style:style style:name="T2209_1" style:family="text">
      <style:text-properties fo:font-size="8.5pt" style:font-size-asian="8.5pt"/>
    </style:style>
    <style:style style:name="Cell19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0" style:family="paragraph" style:parent-style-name="p-table">
      <style:paragraph-properties fo:text-align="right"/>
    </style:style>
    <style:style style:name="T2210_1" style:family="text">
      <style:text-properties fo:font-size="8.5pt" style:font-size-asian="8.5pt"/>
    </style:style>
    <style:style style:name="Cell19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1" style:family="paragraph" style:parent-style-name="p-table">
      <style:paragraph-properties fo:text-align="right"/>
    </style:style>
    <style:style style:name="T2211_1" style:family="text">
      <style:text-properties fo:font-size="8.5pt" style:font-size-asian="8.5pt"/>
    </style:style>
    <style:style style:name="Cell19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2" style:family="paragraph" style:parent-style-name="p-table">
      <style:paragraph-properties fo:text-align="right"/>
    </style:style>
    <style:style style:name="T2212_1" style:family="text">
      <style:text-properties fo:font-size="8.5pt" style:font-size-asian="8.5pt"/>
    </style:style>
    <style:style style:name="Row413" style:family="table-row"/>
    <style:style style:name="Cell19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13" style:family="paragraph" style:parent-style-name="Standaard"/>
    <style:style style:name="Cell19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4" style:family="paragraph" style:parent-style-name="p-table"/>
    <style:style style:name="T2214_1" style:family="text" style:parent-style-name="Standaardalinea-lettertype">
      <style:text-properties fo:font-style="italic" style:font-style-asian="italic" fo:font-size="8.5pt" style:font-size-asian="8.5pt"/>
    </style:style>
    <style:style style:name="Cell19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5" style:family="paragraph" style:parent-style-name="p-table">
      <style:paragraph-properties fo:text-align="right"/>
    </style:style>
    <style:style style:name="T2215_1" style:family="text" style:parent-style-name="Standaardalinea-lettertype">
      <style:text-properties fo:font-style="italic" style:font-style-asian="italic" fo:font-size="8.5pt" style:font-size-asian="8.5pt"/>
    </style:style>
    <style:style style:name="Cell19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6" style:family="paragraph" style:parent-style-name="p-table">
      <style:paragraph-properties fo:text-align="right"/>
    </style:style>
    <style:style style:name="T2216_1" style:family="text" style:parent-style-name="Standaardalinea-lettertype">
      <style:text-properties fo:font-style="italic" style:font-style-asian="italic" fo:font-size="8.5pt" style:font-size-asian="8.5pt"/>
    </style:style>
    <style:style style:name="Cell19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7" style:family="paragraph" style:parent-style-name="p-table">
      <style:paragraph-properties fo:text-align="right"/>
    </style:style>
    <style:style style:name="T2217_1" style:family="text" style:parent-style-name="Standaardalinea-lettertype">
      <style:text-properties fo:font-style="italic" style:font-style-asian="italic" fo:font-size="8.5pt" style:font-size-asian="8.5pt"/>
    </style:style>
    <style:style style:name="Row414" style:family="table-row"/>
    <style:style style:name="Cell19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18" style:family="paragraph" style:parent-style-name="Standaard"/>
    <style:style style:name="Cell19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9" style:family="paragraph" style:parent-style-name="p-table"/>
    <style:style style:name="T2219_1" style:family="text">
      <style:text-properties fo:font-size="8.5pt" style:font-size-asian="8.5pt"/>
    </style:style>
    <style:style style:name="Cell19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0" style:family="paragraph" style:parent-style-name="p-table">
      <style:paragraph-properties fo:text-align="right"/>
    </style:style>
    <style:style style:name="T2220_1" style:family="text">
      <style:text-properties fo:font-size="8.5pt" style:font-size-asian="8.5pt"/>
    </style:style>
    <style:style style:name="Cell19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1" style:family="paragraph" style:parent-style-name="p-table">
      <style:paragraph-properties fo:text-align="right"/>
    </style:style>
    <style:style style:name="T2221_1" style:family="text">
      <style:text-properties fo:font-size="8.5pt" style:font-size-asian="8.5pt"/>
    </style:style>
    <style:style style:name="Cell19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2" style:family="paragraph" style:parent-style-name="p-table">
      <style:paragraph-properties fo:text-align="right"/>
    </style:style>
    <style:style style:name="T2222_1" style:family="text">
      <style:text-properties fo:font-size="8.5pt" style:font-size-asian="8.5pt"/>
    </style:style>
    <style:style style:name="Row415" style:family="table-row"/>
    <style:style style:name="Cell19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23" style:family="paragraph" style:parent-style-name="Standaard"/>
    <style:style style:name="Cell19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4" style:family="paragraph" style:parent-style-name="p-table"/>
    <style:style style:name="T2224_1" style:family="text" style:parent-style-name="Standaardalinea-lettertype">
      <style:text-properties fo:font-style="italic" style:font-style-asian="italic" fo:font-size="8.5pt" style:font-size-asian="8.5pt"/>
    </style:style>
    <style:style style:name="Cell19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5" style:family="paragraph" style:parent-style-name="p-table">
      <style:paragraph-properties fo:text-align="right"/>
    </style:style>
    <style:style style:name="T2225_1" style:family="text" style:parent-style-name="Standaardalinea-lettertype">
      <style:text-properties fo:font-style="italic" style:font-style-asian="italic" fo:font-size="8.5pt" style:font-size-asian="8.5pt"/>
    </style:style>
    <style:style style:name="Cell19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6" style:family="paragraph" style:parent-style-name="p-table">
      <style:paragraph-properties fo:text-align="right"/>
    </style:style>
    <style:style style:name="T2226_1" style:family="text" style:parent-style-name="Standaardalinea-lettertype">
      <style:text-properties fo:font-style="italic" style:font-style-asian="italic" fo:font-size="8.5pt" style:font-size-asian="8.5pt"/>
    </style:style>
    <style:style style:name="T2226_2" style:family="text" style:parent-style-name="Standaardalinea-lettertype">
      <style:text-properties fo:font-style="italic" style:font-style-asian="italic" fo:font-size="8.5pt" style:font-size-asian="8.5pt"/>
    </style:style>
    <style:style style:name="Cell19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7" style:family="paragraph" style:parent-style-name="p-table">
      <style:paragraph-properties fo:text-align="right"/>
    </style:style>
    <style:style style:name="T2227_1" style:family="text" style:parent-style-name="Standaardalinea-lettertype">
      <style:text-properties fo:font-style="italic" style:font-style-asian="italic" fo:font-size="8.5pt" style:font-size-asian="8.5pt"/>
    </style:style>
    <style:style style:name="Row416" style:family="table-row"/>
    <style:style style:name="Cell19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28" style:family="paragraph" style:parent-style-name="Standaard"/>
    <style:style style:name="Cell19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9" style:family="paragraph" style:parent-style-name="p-table"/>
    <style:style style:name="T2229_1" style:family="text">
      <style:text-properties fo:font-size="8.5pt" style:font-size-asian="8.5pt"/>
    </style:style>
    <style:style style:name="Cell19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0" style:family="paragraph" style:parent-style-name="p-table">
      <style:paragraph-properties fo:text-align="right"/>
    </style:style>
    <style:style style:name="T2230_1" style:family="text">
      <style:text-properties fo:font-size="8.5pt" style:font-size-asian="8.5pt"/>
    </style:style>
    <style:style style:name="Cell19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1" style:family="paragraph" style:parent-style-name="p-table">
      <style:paragraph-properties fo:text-align="right"/>
    </style:style>
    <style:style style:name="T2231_1" style:family="text">
      <style:text-properties fo:font-size="8.5pt" style:font-size-asian="8.5pt"/>
    </style:style>
    <style:style style:name="Cell19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2" style:family="paragraph" style:parent-style-name="p-table">
      <style:paragraph-properties fo:text-align="right"/>
    </style:style>
    <style:style style:name="T2232_1" style:family="text">
      <style:text-properties fo:font-size="8.5pt" style:font-size-asian="8.5pt"/>
    </style:style>
    <style:style style:name="Row417" style:family="table-row"/>
    <style:style style:name="Cell19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33" style:family="paragraph" style:parent-style-name="Standaard"/>
    <style:style style:name="Cell19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4" style:family="paragraph" style:parent-style-name="Standaard"/>
    <style:style style:name="Cell19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5" style:family="paragraph" style:parent-style-name="Standaard"/>
    <style:style style:name="Cell19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6" style:family="paragraph" style:parent-style-name="Standaard"/>
    <style:style style:name="Cell19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7" style:family="paragraph" style:parent-style-name="Standaard"/>
    <style:style style:name="Row418" style:family="table-row"/>
    <style:style style:name="Cell19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38" style:family="paragraph" style:parent-style-name="Standaard"/>
    <style:style style:name="Cell19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9" style:family="paragraph" style:parent-style-name="p-table"/>
    <style:style style:name="T2239_1" style:family="text" style:parent-style-name="Standaardalinea-lettertype">
      <style:text-properties fo:font-size="8.5pt" style:font-size-asian="8.5pt" fo:font-weight="bold" style:font-weight-asian="bold"/>
    </style:style>
    <style:style style:name="Cell19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0" style:family="paragraph" style:parent-style-name="p-table">
      <style:paragraph-properties fo:text-align="right"/>
    </style:style>
    <style:style style:name="T2240_1" style:family="text" style:parent-style-name="Standaardalinea-lettertype">
      <style:text-properties fo:font-size="8.5pt" style:font-size-asian="8.5pt" fo:font-weight="bold" style:font-weight-asian="bold"/>
    </style:style>
    <style:style style:name="Cell19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1" style:family="paragraph" style:parent-style-name="p-table">
      <style:paragraph-properties fo:text-align="right"/>
    </style:style>
    <style:style style:name="T2241_1" style:family="text" style:parent-style-name="Standaardalinea-lettertype">
      <style:text-properties fo:font-size="8.5pt" style:font-size-asian="8.5pt" fo:font-weight="bold" style:font-weight-asian="bold"/>
    </style:style>
    <style:style style:name="Cell19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2" style:family="paragraph" style:parent-style-name="p-table">
      <style:paragraph-properties fo:text-align="right"/>
    </style:style>
    <style:style style:name="T2242_1" style:family="text" style:parent-style-name="Standaardalinea-lettertype">
      <style:text-properties fo:font-size="8.5pt" style:font-size-asian="8.5pt" fo:font-weight="bold" style:font-weight-asian="bold"/>
    </style:style>
    <style:style style:name="Row419" style:family="table-row"/>
    <style:style style:name="Cell19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43" style:family="paragraph" style:parent-style-name="Standaard"/>
    <style:style style:name="Cell19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4" style:family="paragraph" style:parent-style-name="Standaard"/>
    <style:style style:name="Cell19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5" style:family="paragraph" style:parent-style-name="Standaard"/>
    <style:style style:name="Cell19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6" style:family="paragraph" style:parent-style-name="Standaard"/>
    <style:style style:name="Cell19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7" style:family="paragraph" style:parent-style-name="Standaard"/>
    <style:style style:name="P2248" style:family="paragraph" style:parent-style-name="p-marginbottom"/>
    <style:style style:name="P2249" style:family="paragraph" style:parent-style-name="section-title-4"/>
    <style:style style:name="T2249_1" style:family="text">
      <style:text-properties style:font-size-complex="9pt" fo:font-weight="bold" style:font-weight-asian="bold"/>
    </style:style>
    <style:style style:name="P2250" style:family="paragraph" style:parent-style-name="header-h1"/>
    <style:style style:name="T2250_1" style:family="text">
      <style:text-properties fo:font-weight="bold" style:font-weight-asian="bold"/>
    </style:style>
    <style:style style:name="P2251" style:family="paragraph" style:parent-style-name="p"/>
    <style:style style:name="T2251_1" style:family="text">
      <style:text-properties fo:font-size="8.5pt" style:font-size-asian="8.5pt"/>
    </style:style>
    <style:style style:name="P2252" style:family="paragraph" style:parent-style-name="header-h1"/>
    <style:style style:name="T2252_1" style:family="text">
      <style:text-properties fo:font-weight="bold" style:font-weight-asian="bold"/>
    </style:style>
    <style:style style:name="P2253" style:family="paragraph" style:parent-style-name="header-h1"/>
    <style:style style:name="T2253_1" style:family="text">
      <style:text-properties fo:font-weight="bold" style:font-weight-asian="bold"/>
    </style:style>
    <style:style style:name="P2254" style:family="paragraph" style:parent-style-name="header-h1"/>
    <style:style style:name="T2254_1" style:family="text">
      <style:text-properties fo:font-weight="bold" style:font-weight-asian="bold"/>
    </style:style>
    <style:style style:name="P2255" style:family="paragraph" style:parent-style-name="Standaard"/>
    <style:style style:name="T2255_1" style:family="text"/>
    <style:style style:name="P2256" style:family="paragraph" style:parent-style-name="ol-p-l1"/>
    <style:style style:name="T2256_1" style:family="text">
      <style:text-properties fo:font-size="9pt" style:font-size-asian="9pt" style:font-size-complex="9pt"/>
    </style:style>
    <style:style style:name="P2257" style:family="paragraph" style:parent-style-name="Standaard"/>
    <style:style style:name="P2258" style:family="paragraph" style:parent-style-name="header-h1"/>
    <style:style style:name="T2258_1" style:family="text">
      <style:text-properties fo:font-weight="bold" style:font-weight-asian="bold"/>
    </style:style>
    <style:style style:name="P2259" style:family="paragraph" style:parent-style-name="Standaard"/>
    <style:style style:name="T2259_1" style:family="text"/>
    <style:style style:name="P2260" style:family="paragraph" style:parent-style-name="ol-p-l1"/>
    <style:style style:name="T2260_1" style:family="text" style:parent-style-name="Standaardalinea-lettertype">
      <style:text-properties fo:font-style="italic" style:font-style-asian="italic"/>
    </style:style>
    <style:style style:name="T2260_2" style:family="text">
      <style:text-properties fo:font-size="9pt" style:font-size-asian="9pt" style:font-size-complex="9pt"/>
    </style:style>
    <style:style style:name="P2261" style:family="paragraph" style:parent-style-name="ol-p-l1"/>
    <style:style style:name="T2261_1" style:family="text">
      <style:text-properties fo:font-size="9pt" style:font-size-asian="9pt" style:font-size-complex="9pt"/>
    </style:style>
    <style:style style:name="P2262" style:family="paragraph" style:parent-style-name="ol-p-l1"/>
    <style:style style:name="T2262_1" style:family="text">
      <style:text-properties fo:font-size="9pt" style:font-size-asian="9pt" style:font-size-complex="9pt"/>
    </style:style>
    <style:style style:name="P2263" style:family="paragraph" style:parent-style-name="Standaard"/>
    <style:style style:name="P2264" style:family="paragraph" style:parent-style-name="ol-p-l1"/>
    <style:style style:name="T2264_1" style:family="text" style:parent-style-name="Standaardalinea-lettertype">
      <style:text-properties fo:font-style="italic" style:font-style-asian="italic"/>
    </style:style>
    <style:style style:name="T2264_2" style:family="text">
      <style:text-properties fo:font-size="9pt" style:font-size-asian="9pt" style:font-size-complex="9pt"/>
    </style:style>
    <style:style style:name="P2265" style:family="paragraph" style:parent-style-name="Standaard"/>
    <style:style style:name="P2266" style:family="paragraph" style:parent-style-name="header-h1"/>
    <style:style style:name="T2266_1" style:family="text">
      <style:text-properties fo:font-weight="bold" style:font-weight-asian="bold"/>
    </style:style>
    <style:style style:name="P2267" style:family="paragraph" style:parent-style-name="p"/>
    <style:style style:name="T2267_1" style:family="text">
      <style:text-properties fo:font-size="8.5pt" style:font-size-asian="8.5pt"/>
    </style:style>
    <style:style style:name="Table21" style:family="table">
      <style:table-properties table:align="left" style:width="17.099cm" fo:margin-left="-5.851cm"/>
    </style:style>
    <style:style style:name="Column84" style:family="table-column">
      <style:table-column-properties style:column-width="1.711cm"/>
    </style:style>
    <style:style style:name="Column85" style:family="table-column">
      <style:table-column-properties style:column-width="5.129cm"/>
    </style:style>
    <style:style style:name="Column86" style:family="table-column">
      <style:table-column-properties style:column-width="5.129cm"/>
    </style:style>
    <style:style style:name="Column87" style:family="table-column">
      <style:table-column-properties style:column-width="5.129cm"/>
    </style:style>
    <style:style style:name="Row420" style:family="table-row"/>
    <style:style style:name="Cell1965" style:family="table-cell">
      <style:table-cell-properties style:vertical-align="top" fo:padding-top="0.039cm" fo:padding-bottom="0.039cm" fo:padding-left="0.199cm" fo:padding-right="0.018cm" fo:wrap-option="wrap"/>
    </style:style>
    <style:style style:name="P2268" style:family="paragraph" style:parent-style-name="kio2-table-title"/>
    <style:style style:name="T2268_1" style:family="text">
      <style:text-properties fo:color="#ffffff" fo:font-size="9pt" style:font-size-asian="9pt"/>
    </style:style>
    <style:style style:name="Row421" style:family="table-row"/>
    <style:style style:name="Cell1966" style:family="table-cell">
      <style:table-cell-properties style:vertical-align="middle" fo:padding-top="0.049cm" fo:border-top="#000000 0.009cm solid" fo:padding-bottom="0.049cm" fo:border-bottom="#009ee0 0.009cm solid" fo:padding-left="0.018cm" fo:padding-right="0.049cm" fo:wrap-option="wrap"/>
    </style:style>
    <style:style style:name="P2269" style:family="paragraph" style:parent-style-name="p-table"/>
    <style:style style:name="T2269_1" style:family="text">
      <style:text-properties fo:color="#000000" fo:font-size="8.5pt" style:font-size-asian="8.5pt"/>
    </style:style>
    <style:style style:name="Cell1967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2270" style:family="paragraph" style:parent-style-name="p-table"/>
    <style:style style:name="T2270_1" style:family="text">
      <style:text-properties fo:color="#000000" fo:font-size="8.5pt" style:font-size-asian="8.5pt"/>
    </style:style>
    <style:style style:name="Cell1968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2271" style:family="paragraph" style:parent-style-name="p-table"/>
    <style:style style:name="T2271_1" style:family="text">
      <style:text-properties fo:color="#000000" fo:font-size="8.5pt" style:font-size-asian="8.5pt"/>
    </style:style>
    <style:style style:name="Cell1969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2272" style:family="paragraph" style:parent-style-name="p-table"/>
    <style:style style:name="T2272_1" style:family="text">
      <style:text-properties fo:color="#000000" fo:font-size="8.5pt" style:font-size-asian="8.5pt"/>
    </style:style>
    <style:style style:name="Row422" style:family="table-row"/>
    <style:style style:name="Cell1970" style:family="table-cell">
      <style:table-cell-properties style:vertical-align="middle" fo:padding-top="0.039cm" fo:padding-bottom="0.039cm" fo:padding-left="0.018cm" fo:padding-right="0.049cm" fo:wrap-option="wrap"/>
    </style:style>
    <style:style style:name="P2273" style:family="paragraph" style:parent-style-name="p-table">
      <style:paragraph-properties fo:text-align="right"/>
    </style:style>
    <style:style style:name="T2273_1" style:family="text">
      <style:text-properties fo:font-size="8.5pt" style:font-size-asian="8.5pt"/>
    </style:style>
    <style:style style:name="Cell1971" style:family="table-cell">
      <style:table-cell-properties style:vertical-align="middle" fo:padding-top="0.039cm" fo:padding-bottom="0.039cm" fo:padding-left="0.049cm" fo:padding-right="0.049cm" fo:wrap-option="wrap"/>
    </style:style>
    <style:style style:name="P2274" style:family="paragraph" style:parent-style-name="p-table"/>
    <style:style style:name="T2274_1" style:family="text">
      <style:text-properties fo:font-size="8.5pt" style:font-size-asian="8.5pt"/>
    </style:style>
    <style:style style:name="Cell1972" style:family="table-cell">
      <style:table-cell-properties style:vertical-align="middle" fo:padding-top="0.039cm" fo:padding-bottom="0.039cm" fo:padding-left="0.049cm" fo:padding-right="0.049cm" fo:wrap-option="wrap"/>
    </style:style>
    <style:style style:name="P2275" style:family="paragraph" style:parent-style-name="p-table"/>
    <style:style style:name="T2275_1" style:family="text">
      <style:text-properties fo:font-size="8.5pt" style:font-size-asian="8.5pt"/>
    </style:style>
    <style:style style:name="Cell1973" style:family="table-cell">
      <style:table-cell-properties style:vertical-align="middle" fo:padding-top="0.039cm" fo:padding-bottom="0.039cm" fo:padding-left="0.049cm" fo:padding-right="0.049cm" fo:wrap-option="wrap"/>
    </style:style>
    <style:style style:name="P2276" style:family="paragraph" style:parent-style-name="p-table"/>
    <style:style style:name="T2276_1" style:family="text">
      <style:text-properties fo:font-size="8.5pt" style:font-size-asian="8.5pt"/>
    </style:style>
    <style:style style:name="Row423" style:family="table-row"/>
    <style:style style:name="Cell197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277" style:family="paragraph" style:parent-style-name="p-table">
      <style:paragraph-properties fo:text-align="right"/>
    </style:style>
    <style:style style:name="T2277_1" style:family="text">
      <style:text-properties fo:font-size="8.5pt" style:font-size-asian="8.5pt"/>
    </style:style>
    <style:style style:name="Cell19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78" style:family="paragraph" style:parent-style-name="p-table"/>
    <style:style style:name="T2278_1" style:family="text">
      <style:text-properties fo:font-size="8.5pt" style:font-size-asian="8.5pt"/>
    </style:style>
    <style:style style:name="Cell19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79" style:family="paragraph" style:parent-style-name="p-table"/>
    <style:style style:name="T2279_1" style:family="text">
      <style:text-properties fo:font-size="8.5pt" style:font-size-asian="8.5pt"/>
    </style:style>
    <style:style style:name="Cell197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80" style:family="paragraph" style:parent-style-name="p-table"/>
    <style:style style:name="T2280_1" style:family="text">
      <style:text-properties fo:font-size="8.5pt" style:font-size-asian="8.5pt"/>
    </style:style>
    <style:style style:name="P2281" style:family="paragraph" style:parent-style-name="p-marginbottom"/>
    <style:style style:name="P2282" style:family="paragraph" style:parent-style-name="header-h1"/>
    <style:style style:name="T2282_1" style:family="text">
      <style:text-properties fo:font-weight="bold" style:font-weight-asian="bold"/>
    </style:style>
    <style:style style:name="P2283" style:family="paragraph" style:parent-style-name="p"/>
    <style:style style:name="T2283_1" style:family="text">
      <style:text-properties fo:font-size="8.5pt" style:font-size-asian="8.5pt"/>
    </style:style>
    <style:style style:name="P2284" style:family="paragraph" style:parent-style-name="section-title-3"/>
    <style:style style:name="T2284_1" style:family="text">
      <style:text-properties fo:color="#009ee0" style:font-size-complex="9pt" fo:font-weight="bold" style:font-weight-asian="bold"/>
    </style:style>
    <style:style style:name="P2285" style:family="paragraph" style:parent-style-name="header-h1"/>
    <style:style style:name="T2285_1" style:family="text">
      <style:text-properties fo:font-weight="bold" style:font-weight-asian="bold"/>
    </style:style>
    <style:style style:name="Table22" style:family="table">
      <style:table-properties table:align="left" style:width="17.099cm" fo:margin-left="-5.851cm"/>
    </style:style>
    <style:style style:name="Column88" style:family="table-column">
      <style:table-column-properties style:column-width="0.864cm"/>
    </style:style>
    <style:style style:name="Column89" style:family="table-column">
      <style:table-column-properties style:column-width="8.546cm"/>
    </style:style>
    <style:style style:name="Column90" style:family="table-column">
      <style:table-column-properties style:column-width="2.563cm"/>
    </style:style>
    <style:style style:name="Column91" style:family="table-column">
      <style:table-column-properties style:column-width="2.563cm"/>
    </style:style>
    <style:style style:name="Column92" style:family="table-column">
      <style:table-column-properties style:column-width="2.563cm"/>
    </style:style>
    <style:style style:name="Row424" style:family="table-row"/>
    <style:style style:name="Cell1978" style:family="table-cell">
      <style:table-cell-properties style:vertical-align="top" fo:padding-top="0.039cm" fo:padding-bottom="0.039cm" fo:padding-left="0.199cm" fo:padding-right="0.018cm" fo:wrap-option="wrap"/>
    </style:style>
    <style:style style:name="P2286" style:family="paragraph" style:parent-style-name="kio2-table-title"/>
    <style:style style:name="T2286_1" style:family="text">
      <style:text-properties fo:color="#ffffff" fo:font-size="9pt" style:font-size-asian="9pt"/>
    </style:style>
    <style:style style:name="Row425" style:family="table-row"/>
    <style:style style:name="Cell197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287" style:family="paragraph" style:parent-style-name="Standaard"/>
    <style:style style:name="Cell198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88" style:family="paragraph" style:parent-style-name="Standaard"/>
    <style:style style:name="Cell198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89" style:family="paragraph" style:parent-style-name="p-table">
      <style:paragraph-properties fo:text-align="center"/>
    </style:style>
    <style:style style:name="T2289_1" style:family="text">
      <style:text-properties fo:color="#000000" fo:font-size="8.5pt" style:font-size-asian="8.5pt"/>
    </style:style>
    <style:style style:name="Cell198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90" style:family="paragraph" style:parent-style-name="p-table">
      <style:paragraph-properties fo:text-align="center"/>
    </style:style>
    <style:style style:name="T2290_1" style:family="text">
      <style:text-properties fo:color="#000000" fo:font-size="8.5pt" style:font-size-asian="8.5pt"/>
    </style:style>
    <style:style style:name="Cell198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91" style:family="paragraph" style:parent-style-name="p-table">
      <style:paragraph-properties fo:text-align="center"/>
    </style:style>
    <style:style style:name="T2291_1" style:family="text">
      <style:text-properties fo:color="#000000" fo:font-size="8.5pt" style:font-size-asian="8.5pt"/>
    </style:style>
    <style:style style:name="Row426" style:family="table-row"/>
    <style:style style:name="Cell19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92" style:family="paragraph" style:parent-style-name="p-table"/>
    <style:style style:name="T2292_1" style:family="text" style:parent-style-name="Standaardalinea-lettertype">
      <style:text-properties fo:font-size="8.5pt" style:font-size-asian="8.5pt" fo:font-weight="bold" style:font-weight-asian="bold"/>
    </style:style>
    <style:style style:name="Cell19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3" style:family="paragraph" style:parent-style-name="p-table"/>
    <style:style style:name="T2293_1" style:family="text" style:parent-style-name="Standaardalinea-lettertype">
      <style:text-properties fo:font-size="8.5pt" style:font-size-asian="8.5pt" fo:font-weight="bold" style:font-weight-asian="bold"/>
    </style:style>
    <style:style style:name="Cell19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4" style:family="paragraph" style:parent-style-name="p-table">
      <style:paragraph-properties fo:text-align="right"/>
    </style:style>
    <style:style style:name="T2294_1" style:family="text" style:parent-style-name="Standaardalinea-lettertype">
      <style:text-properties fo:font-size="8.5pt" style:font-size-asian="8.5pt" fo:font-weight="bold" style:font-weight-asian="bold"/>
    </style:style>
    <style:style style:name="Cell19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5" style:family="paragraph" style:parent-style-name="p-table">
      <style:paragraph-properties fo:text-align="right"/>
    </style:style>
    <style:style style:name="T2295_1" style:family="text" style:parent-style-name="Standaardalinea-lettertype">
      <style:text-properties fo:font-size="8.5pt" style:font-size-asian="8.5pt" fo:font-weight="bold" style:font-weight-asian="bold"/>
    </style:style>
    <style:style style:name="Cell19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6" style:family="paragraph" style:parent-style-name="p-table">
      <style:paragraph-properties fo:text-align="right"/>
    </style:style>
    <style:style style:name="T2296_1" style:family="text" style:parent-style-name="Standaardalinea-lettertype">
      <style:text-properties fo:font-size="8.5pt" style:font-size-asian="8.5pt" fo:font-weight="bold" style:font-weight-asian="bold"/>
    </style:style>
    <style:style style:name="Row427" style:family="table-row"/>
    <style:style style:name="Cell19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97" style:family="paragraph" style:parent-style-name="Standaard"/>
    <style:style style:name="Cell19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8" style:family="paragraph" style:parent-style-name="Standaard"/>
    <style:style style:name="Cell19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9" style:family="paragraph" style:parent-style-name="Standaard"/>
    <style:style style:name="Cell19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0" style:family="paragraph" style:parent-style-name="Standaard"/>
    <style:style style:name="Cell19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1" style:family="paragraph" style:parent-style-name="Standaard"/>
    <style:style style:name="Row428" style:family="table-row"/>
    <style:style style:name="Cell19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02" style:family="paragraph" style:parent-style-name="Standaard"/>
    <style:style style:name="Cell19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3" style:family="paragraph" style:parent-style-name="p-table"/>
    <style:style style:name="T2303_1" style:family="text" style:parent-style-name="Standaardalinea-lettertype">
      <style:text-properties fo:font-size="8.5pt" style:font-size-asian="8.5pt" fo:font-weight="bold" style:font-weight-asian="bold"/>
    </style:style>
    <style:style style:name="Cell19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4" style:family="paragraph" style:parent-style-name="p-table">
      <style:paragraph-properties fo:text-align="right"/>
    </style:style>
    <style:style style:name="T2304_1" style:family="text" style:parent-style-name="Standaardalinea-lettertype">
      <style:text-properties fo:font-size="8.5pt" style:font-size-asian="8.5pt" fo:font-weight="bold" style:font-weight-asian="bold"/>
    </style:style>
    <style:style style:name="Cell19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5" style:family="paragraph" style:parent-style-name="p-table">
      <style:paragraph-properties fo:text-align="right"/>
    </style:style>
    <style:style style:name="T2305_1" style:family="text" style:parent-style-name="Standaardalinea-lettertype">
      <style:text-properties fo:font-size="8.5pt" style:font-size-asian="8.5pt" fo:font-weight="bold" style:font-weight-asian="bold"/>
    </style:style>
    <style:style style:name="T2305_2" style:family="text" style:parent-style-name="Standaardalinea-lettertype">
      <style:text-properties fo:font-size="8.5pt" style:font-size-asian="8.5pt" fo:font-weight="bold" style:font-weight-asian="bold"/>
    </style:style>
    <style:style style:name="Cell19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6" style:family="paragraph" style:parent-style-name="p-table">
      <style:paragraph-properties fo:text-align="right"/>
    </style:style>
    <style:style style:name="T2306_1" style:family="text" style:parent-style-name="Standaardalinea-lettertype">
      <style:text-properties fo:font-size="8.5pt" style:font-size-asian="8.5pt" fo:font-weight="bold" style:font-weight-asian="bold"/>
    </style:style>
    <style:style style:name="Row429" style:family="table-row"/>
    <style:style style:name="Cell19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07" style:family="paragraph" style:parent-style-name="Standaard"/>
    <style:style style:name="Cell20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8" style:family="paragraph" style:parent-style-name="Standaard"/>
    <style:style style:name="Cell20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9" style:family="paragraph" style:parent-style-name="Standaard"/>
    <style:style style:name="Cell20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0" style:family="paragraph" style:parent-style-name="Standaard"/>
    <style:style style:name="Cell20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1" style:family="paragraph" style:parent-style-name="Standaard"/>
    <style:style style:name="Row430" style:family="table-row"/>
    <style:style style:name="Cell20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12" style:family="paragraph" style:parent-style-name="p-table"/>
    <style:style style:name="T2312_1" style:family="text" style:parent-style-name="Standaardalinea-lettertype">
      <style:text-properties fo:font-size="8.5pt" style:font-size-asian="8.5pt" fo:font-weight="bold" style:font-weight-asian="bold"/>
    </style:style>
    <style:style style:name="Cell20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3" style:family="paragraph" style:parent-style-name="p-table"/>
    <style:style style:name="T2313_1" style:family="text" style:parent-style-name="Standaardalinea-lettertype">
      <style:text-properties fo:font-size="8.5pt" style:font-size-asian="8.5pt" fo:font-weight="bold" style:font-weight-asian="bold"/>
    </style:style>
    <style:style style:name="Cell20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4" style:family="paragraph" style:parent-style-name="p-table">
      <style:paragraph-properties fo:text-align="right"/>
    </style:style>
    <style:style style:name="T2314_1" style:family="text" style:parent-style-name="Standaardalinea-lettertype">
      <style:text-properties fo:font-size="8.5pt" style:font-size-asian="8.5pt" fo:font-weight="bold" style:font-weight-asian="bold"/>
    </style:style>
    <style:style style:name="Cell20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5" style:family="paragraph" style:parent-style-name="p-table">
      <style:paragraph-properties fo:text-align="right"/>
    </style:style>
    <style:style style:name="T2315_1" style:family="text" style:parent-style-name="Standaardalinea-lettertype">
      <style:text-properties fo:font-size="8.5pt" style:font-size-asian="8.5pt" fo:font-weight="bold" style:font-weight-asian="bold"/>
    </style:style>
    <style:style style:name="T2315_2" style:family="text" style:parent-style-name="Standaardalinea-lettertype">
      <style:text-properties fo:font-size="8.5pt" style:font-size-asian="8.5pt" fo:font-weight="bold" style:font-weight-asian="bold"/>
    </style:style>
    <style:style style:name="Cell20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6" style:family="paragraph" style:parent-style-name="p-table">
      <style:paragraph-properties fo:text-align="right"/>
    </style:style>
    <style:style style:name="T2316_1" style:family="text" style:parent-style-name="Standaardalinea-lettertype">
      <style:text-properties fo:font-size="8.5pt" style:font-size-asian="8.5pt" fo:font-weight="bold" style:font-weight-asian="bold"/>
    </style:style>
    <style:style style:name="Row431" style:family="table-row"/>
    <style:style style:name="Cell20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17" style:family="paragraph" style:parent-style-name="Standaard"/>
    <style:style style:name="Cell20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8" style:family="paragraph" style:parent-style-name="p-table"/>
    <style:style style:name="T2318_1" style:family="text" style:parent-style-name="Standaardalinea-lettertype">
      <style:text-properties fo:font-style="italic" style:font-style-asian="italic" fo:font-size="8.5pt" style:font-size-asian="8.5pt"/>
    </style:style>
    <style:style style:name="Cell20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9" style:family="paragraph" style:parent-style-name="p-table">
      <style:paragraph-properties fo:text-align="right"/>
    </style:style>
    <style:style style:name="T2319_1" style:family="text" style:parent-style-name="Standaardalinea-lettertype">
      <style:text-properties fo:font-style="italic" style:font-style-asian="italic" fo:font-size="8.5pt" style:font-size-asian="8.5pt"/>
    </style:style>
    <style:style style:name="Cell20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0" style:family="paragraph" style:parent-style-name="p-table">
      <style:paragraph-properties fo:text-align="right"/>
    </style:style>
    <style:style style:name="T2320_1" style:family="text" style:parent-style-name="Standaardalinea-lettertype">
      <style:text-properties fo:font-style="italic" style:font-style-asian="italic" fo:font-size="8.5pt" style:font-size-asian="8.5pt"/>
    </style:style>
    <style:style style:name="T2320_2" style:family="text" style:parent-style-name="Standaardalinea-lettertype">
      <style:text-properties fo:font-style="italic" style:font-style-asian="italic" fo:font-size="8.5pt" style:font-size-asian="8.5pt"/>
    </style:style>
    <style:style style:name="Cell20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1" style:family="paragraph" style:parent-style-name="p-table">
      <style:paragraph-properties fo:text-align="right"/>
    </style:style>
    <style:style style:name="T2321_1" style:family="text" style:parent-style-name="Standaardalinea-lettertype">
      <style:text-properties fo:font-style="italic" style:font-style-asian="italic" fo:font-size="8.5pt" style:font-size-asian="8.5pt"/>
    </style:style>
    <style:style style:name="Row432" style:family="table-row"/>
    <style:style style:name="Cell20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22" style:family="paragraph" style:parent-style-name="Standaard"/>
    <style:style style:name="Cell20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3" style:family="paragraph" style:parent-style-name="p-table"/>
    <style:style style:name="T2323_1" style:family="text">
      <style:text-properties fo:font-size="8.5pt" style:font-size-asian="8.5pt"/>
    </style:style>
    <style:style style:name="Cell20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4" style:family="paragraph" style:parent-style-name="p-table">
      <style:paragraph-properties fo:text-align="right"/>
    </style:style>
    <style:style style:name="T2324_1" style:family="text">
      <style:text-properties fo:font-size="8.5pt" style:font-size-asian="8.5pt"/>
    </style:style>
    <style:style style:name="Cell20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5" style:family="paragraph" style:parent-style-name="p-table">
      <style:paragraph-properties fo:text-align="right"/>
    </style:style>
    <style:style style:name="T2325_1" style:family="text">
      <style:text-properties fo:font-size="8.5pt" style:font-size-asian="8.5pt"/>
    </style:style>
    <style:style style:name="Cell20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6" style:family="paragraph" style:parent-style-name="p-table">
      <style:paragraph-properties fo:text-align="right"/>
    </style:style>
    <style:style style:name="T2326_1" style:family="text">
      <style:text-properties fo:font-size="8.5pt" style:font-size-asian="8.5pt"/>
    </style:style>
    <style:style style:name="Row433" style:family="table-row"/>
    <style:style style:name="Cell20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27" style:family="paragraph" style:parent-style-name="Standaard"/>
    <style:style style:name="Cell20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8" style:family="paragraph" style:parent-style-name="p-table"/>
    <style:style style:name="T2328_1" style:family="text">
      <style:text-properties fo:font-size="8.5pt" style:font-size-asian="8.5pt"/>
    </style:style>
    <style:style style:name="Cell20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9" style:family="paragraph" style:parent-style-name="p-table">
      <style:paragraph-properties fo:text-align="right"/>
    </style:style>
    <style:style style:name="T2329_1" style:family="text">
      <style:text-properties fo:font-size="8.5pt" style:font-size-asian="8.5pt"/>
    </style:style>
    <style:style style:name="Cell20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0" style:family="paragraph" style:parent-style-name="p-table">
      <style:paragraph-properties fo:text-align="right"/>
    </style:style>
    <style:style style:name="T2330_1" style:family="text">
      <style:text-properties fo:font-size="8.5pt" style:font-size-asian="8.5pt"/>
    </style:style>
    <style:style style:name="Cell20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1" style:family="paragraph" style:parent-style-name="p-table">
      <style:paragraph-properties fo:text-align="right"/>
    </style:style>
    <style:style style:name="T2331_1" style:family="text">
      <style:text-properties fo:font-size="8.5pt" style:font-size-asian="8.5pt"/>
    </style:style>
    <style:style style:name="Row434" style:family="table-row"/>
    <style:style style:name="Cell20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32" style:family="paragraph" style:parent-style-name="Standaard"/>
    <style:style style:name="Cell20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3" style:family="paragraph" style:parent-style-name="p-table"/>
    <style:style style:name="T2333_1" style:family="text">
      <style:text-properties fo:font-size="8.5pt" style:font-size-asian="8.5pt"/>
    </style:style>
    <style:style style:name="Cell20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4" style:family="paragraph" style:parent-style-name="p-table">
      <style:paragraph-properties fo:text-align="right"/>
    </style:style>
    <style:style style:name="T2334_1" style:family="text">
      <style:text-properties fo:font-size="8.5pt" style:font-size-asian="8.5pt"/>
    </style:style>
    <style:style style:name="Cell20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5" style:family="paragraph" style:parent-style-name="p-table">
      <style:paragraph-properties fo:text-align="right"/>
    </style:style>
    <style:style style:name="T2335_1" style:family="text">
      <style:text-properties fo:font-size="8.5pt" style:font-size-asian="8.5pt"/>
    </style:style>
    <style:style style:name="Cell20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6" style:family="paragraph" style:parent-style-name="p-table">
      <style:paragraph-properties fo:text-align="right"/>
    </style:style>
    <style:style style:name="T2336_1" style:family="text">
      <style:text-properties fo:font-size="8.5pt" style:font-size-asian="8.5pt"/>
    </style:style>
    <style:style style:name="Row435" style:family="table-row"/>
    <style:style style:name="Cell20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37" style:family="paragraph" style:parent-style-name="Standaard"/>
    <style:style style:name="Cell20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8" style:family="paragraph" style:parent-style-name="p-table"/>
    <style:style style:name="T2338_1" style:family="text">
      <style:text-properties fo:font-size="8.5pt" style:font-size-asian="8.5pt"/>
    </style:style>
    <style:style style:name="Cell20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9" style:family="paragraph" style:parent-style-name="p-table">
      <style:paragraph-properties fo:text-align="right"/>
    </style:style>
    <style:style style:name="T2339_1" style:family="text">
      <style:text-properties fo:font-size="8.5pt" style:font-size-asian="8.5pt"/>
    </style:style>
    <style:style style:name="Cell20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0" style:family="paragraph" style:parent-style-name="p-table">
      <style:paragraph-properties fo:text-align="right"/>
    </style:style>
    <style:style style:name="T2340_1" style:family="text">
      <style:text-properties fo:font-size="8.5pt" style:font-size-asian="8.5pt"/>
    </style:style>
    <style:style style:name="Cell20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1" style:family="paragraph" style:parent-style-name="p-table">
      <style:paragraph-properties fo:text-align="right"/>
    </style:style>
    <style:style style:name="T2341_1" style:family="text">
      <style:text-properties fo:font-size="8.5pt" style:font-size-asian="8.5pt"/>
    </style:style>
    <style:style style:name="Row436" style:family="table-row"/>
    <style:style style:name="Cell20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42" style:family="paragraph" style:parent-style-name="Standaard"/>
    <style:style style:name="Cell20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3" style:family="paragraph" style:parent-style-name="p-table"/>
    <style:style style:name="T2343_1" style:family="text">
      <style:text-properties fo:font-size="8.5pt" style:font-size-asian="8.5pt"/>
    </style:style>
    <style:style style:name="Cell20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4" style:family="paragraph" style:parent-style-name="p-table">
      <style:paragraph-properties fo:text-align="right"/>
    </style:style>
    <style:style style:name="T2344_1" style:family="text">
      <style:text-properties fo:font-size="8.5pt" style:font-size-asian="8.5pt"/>
    </style:style>
    <style:style style:name="Cell20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5" style:family="paragraph" style:parent-style-name="p-table">
      <style:paragraph-properties fo:text-align="right"/>
    </style:style>
    <style:style style:name="T2345_1" style:family="text">
      <style:text-properties fo:font-size="8.5pt" style:font-size-asian="8.5pt"/>
    </style:style>
    <style:style style:name="Cell20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6" style:family="paragraph" style:parent-style-name="p-table">
      <style:paragraph-properties fo:text-align="right"/>
    </style:style>
    <style:style style:name="T2346_1" style:family="text">
      <style:text-properties fo:font-size="8.5pt" style:font-size-asian="8.5pt"/>
    </style:style>
    <style:style style:name="Row437" style:family="table-row"/>
    <style:style style:name="Cell20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47" style:family="paragraph" style:parent-style-name="Standaard"/>
    <style:style style:name="Cell20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8" style:family="paragraph" style:parent-style-name="p-table"/>
    <style:style style:name="T2348_1" style:family="text">
      <style:text-properties fo:font-size="8.5pt" style:font-size-asian="8.5pt"/>
    </style:style>
    <style:style style:name="Cell20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9" style:family="paragraph" style:parent-style-name="p-table">
      <style:paragraph-properties fo:text-align="right"/>
    </style:style>
    <style:style style:name="T2349_1" style:family="text">
      <style:text-properties fo:font-size="8.5pt" style:font-size-asian="8.5pt"/>
    </style:style>
    <style:style style:name="Cell20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0" style:family="paragraph" style:parent-style-name="p-table">
      <style:paragraph-properties fo:text-align="right"/>
    </style:style>
    <style:style style:name="T2350_1" style:family="text">
      <style:text-properties fo:font-size="8.5pt" style:font-size-asian="8.5pt"/>
    </style:style>
    <style:style style:name="Cell20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1" style:family="paragraph" style:parent-style-name="p-table">
      <style:paragraph-properties fo:text-align="right"/>
    </style:style>
    <style:style style:name="T2351_1" style:family="text">
      <style:text-properties fo:font-size="8.5pt" style:font-size-asian="8.5pt"/>
    </style:style>
    <style:style style:name="Row438" style:family="table-row"/>
    <style:style style:name="Cell20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52" style:family="paragraph" style:parent-style-name="Standaard"/>
    <style:style style:name="Cell20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3" style:family="paragraph" style:parent-style-name="p-table"/>
    <style:style style:name="T2353_1" style:family="text" style:parent-style-name="Standaardalinea-lettertype">
      <style:text-properties fo:font-style="italic" style:font-style-asian="italic" fo:font-size="8.5pt" style:font-size-asian="8.5pt"/>
    </style:style>
    <style:style style:name="Cell20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4" style:family="paragraph" style:parent-style-name="p-table">
      <style:paragraph-properties fo:text-align="right"/>
    </style:style>
    <style:style style:name="T2354_1" style:family="text" style:parent-style-name="Standaardalinea-lettertype">
      <style:text-properties fo:font-style="italic" style:font-style-asian="italic" fo:font-size="8.5pt" style:font-size-asian="8.5pt"/>
    </style:style>
    <style:style style:name="Cell20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5" style:family="paragraph" style:parent-style-name="p-table">
      <style:paragraph-properties fo:text-align="right"/>
    </style:style>
    <style:style style:name="T2355_1" style:family="text" style:parent-style-name="Standaardalinea-lettertype">
      <style:text-properties fo:font-style="italic" style:font-style-asian="italic" fo:font-size="8.5pt" style:font-size-asian="8.5pt"/>
    </style:style>
    <style:style style:name="Cell20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6" style:family="paragraph" style:parent-style-name="p-table">
      <style:paragraph-properties fo:text-align="right"/>
    </style:style>
    <style:style style:name="T2356_1" style:family="text" style:parent-style-name="Standaardalinea-lettertype">
      <style:text-properties fo:font-style="italic" style:font-style-asian="italic" fo:font-size="8.5pt" style:font-size-asian="8.5pt"/>
    </style:style>
    <style:style style:name="Row439" style:family="table-row"/>
    <style:style style:name="Cell20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57" style:family="paragraph" style:parent-style-name="Standaard"/>
    <style:style style:name="Cell20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8" style:family="paragraph" style:parent-style-name="p-table"/>
    <style:style style:name="T2358_1" style:family="text">
      <style:text-properties fo:font-size="8.5pt" style:font-size-asian="8.5pt"/>
    </style:style>
    <style:style style:name="Cell20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9" style:family="paragraph" style:parent-style-name="p-table">
      <style:paragraph-properties fo:text-align="right"/>
    </style:style>
    <style:style style:name="T2359_1" style:family="text">
      <style:text-properties fo:font-size="8.5pt" style:font-size-asian="8.5pt"/>
    </style:style>
    <style:style style:name="Cell20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0" style:family="paragraph" style:parent-style-name="p-table">
      <style:paragraph-properties fo:text-align="right"/>
    </style:style>
    <style:style style:name="T2360_1" style:family="text">
      <style:text-properties fo:font-size="8.5pt" style:font-size-asian="8.5pt"/>
    </style:style>
    <style:style style:name="Cell20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1" style:family="paragraph" style:parent-style-name="p-table">
      <style:paragraph-properties fo:text-align="right"/>
    </style:style>
    <style:style style:name="T2361_1" style:family="text">
      <style:text-properties fo:font-size="8.5pt" style:font-size-asian="8.5pt"/>
    </style:style>
    <style:style style:name="Row440" style:family="table-row"/>
    <style:style style:name="Cell20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62" style:family="paragraph" style:parent-style-name="Standaard"/>
    <style:style style:name="Cell20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3" style:family="paragraph" style:parent-style-name="p-table"/>
    <style:style style:name="T2363_1" style:family="text">
      <style:text-properties fo:font-size="8.5pt" style:font-size-asian="8.5pt"/>
    </style:style>
    <style:style style:name="Cell20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4" style:family="paragraph" style:parent-style-name="p-table">
      <style:paragraph-properties fo:text-align="right"/>
    </style:style>
    <style:style style:name="T2364_1" style:family="text">
      <style:text-properties fo:font-size="8.5pt" style:font-size-asian="8.5pt"/>
    </style:style>
    <style:style style:name="Cell20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5" style:family="paragraph" style:parent-style-name="p-table">
      <style:paragraph-properties fo:text-align="right"/>
    </style:style>
    <style:style style:name="T2365_1" style:family="text">
      <style:text-properties fo:font-size="8.5pt" style:font-size-asian="8.5pt"/>
    </style:style>
    <style:style style:name="Cell20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6" style:family="paragraph" style:parent-style-name="p-table">
      <style:paragraph-properties fo:text-align="right"/>
    </style:style>
    <style:style style:name="T2366_1" style:family="text">
      <style:text-properties fo:font-size="8.5pt" style:font-size-asian="8.5pt"/>
    </style:style>
    <style:style style:name="Row441" style:family="table-row"/>
    <style:style style:name="Cell20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67" style:family="paragraph" style:parent-style-name="Standaard"/>
    <style:style style:name="Cell20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8" style:family="paragraph" style:parent-style-name="p-table"/>
    <style:style style:name="T2368_1" style:family="text">
      <style:text-properties fo:font-size="8.5pt" style:font-size-asian="8.5pt"/>
    </style:style>
    <style:style style:name="Cell20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9" style:family="paragraph" style:parent-style-name="p-table">
      <style:paragraph-properties fo:text-align="right"/>
    </style:style>
    <style:style style:name="T2369_1" style:family="text">
      <style:text-properties fo:font-size="8.5pt" style:font-size-asian="8.5pt"/>
    </style:style>
    <style:style style:name="Cell20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0" style:family="paragraph" style:parent-style-name="p-table">
      <style:paragraph-properties fo:text-align="right"/>
    </style:style>
    <style:style style:name="T2370_1" style:family="text">
      <style:text-properties fo:font-size="8.5pt" style:font-size-asian="8.5pt"/>
    </style:style>
    <style:style style:name="Cell20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1" style:family="paragraph" style:parent-style-name="p-table">
      <style:paragraph-properties fo:text-align="right"/>
    </style:style>
    <style:style style:name="T2371_1" style:family="text">
      <style:text-properties fo:font-size="8.5pt" style:font-size-asian="8.5pt"/>
    </style:style>
    <style:style style:name="Row442" style:family="table-row"/>
    <style:style style:name="Cell20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72" style:family="paragraph" style:parent-style-name="Standaard"/>
    <style:style style:name="Cell20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3" style:family="paragraph" style:parent-style-name="p-table"/>
    <style:style style:name="T2373_1" style:family="text" style:parent-style-name="Standaardalinea-lettertype">
      <style:text-properties fo:font-style="italic" style:font-style-asian="italic" fo:font-size="8.5pt" style:font-size-asian="8.5pt"/>
    </style:style>
    <style:style style:name="Cell20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4" style:family="paragraph" style:parent-style-name="p-table">
      <style:paragraph-properties fo:text-align="right"/>
    </style:style>
    <style:style style:name="T2374_1" style:family="text" style:parent-style-name="Standaardalinea-lettertype">
      <style:text-properties fo:font-style="italic" style:font-style-asian="italic" fo:font-size="8.5pt" style:font-size-asian="8.5pt"/>
    </style:style>
    <style:style style:name="Cell20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5" style:family="paragraph" style:parent-style-name="p-table">
      <style:paragraph-properties fo:text-align="right"/>
    </style:style>
    <style:style style:name="T2375_1" style:family="text" style:parent-style-name="Standaardalinea-lettertype">
      <style:text-properties fo:font-style="italic" style:font-style-asian="italic" fo:font-size="8.5pt" style:font-size-asian="8.5pt"/>
    </style:style>
    <style:style style:name="Cell20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6" style:family="paragraph" style:parent-style-name="p-table">
      <style:paragraph-properties fo:text-align="right"/>
    </style:style>
    <style:style style:name="T2376_1" style:family="text" style:parent-style-name="Standaardalinea-lettertype">
      <style:text-properties fo:font-style="italic" style:font-style-asian="italic" fo:font-size="8.5pt" style:font-size-asian="8.5pt"/>
    </style:style>
    <style:style style:name="Row443" style:family="table-row"/>
    <style:style style:name="Cell20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77" style:family="paragraph" style:parent-style-name="Standaard"/>
    <style:style style:name="Cell20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8" style:family="paragraph" style:parent-style-name="p-table"/>
    <style:style style:name="T2378_1" style:family="text">
      <style:text-properties fo:font-size="8.5pt" style:font-size-asian="8.5pt"/>
    </style:style>
    <style:style style:name="Cell20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9" style:family="paragraph" style:parent-style-name="p-table">
      <style:paragraph-properties fo:text-align="right"/>
    </style:style>
    <style:style style:name="T2379_1" style:family="text">
      <style:text-properties fo:font-size="8.5pt" style:font-size-asian="8.5pt"/>
    </style:style>
    <style:style style:name="Cell20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0" style:family="paragraph" style:parent-style-name="p-table">
      <style:paragraph-properties fo:text-align="right"/>
    </style:style>
    <style:style style:name="T2380_1" style:family="text">
      <style:text-properties fo:font-size="8.5pt" style:font-size-asian="8.5pt"/>
    </style:style>
    <style:style style:name="Cell20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1" style:family="paragraph" style:parent-style-name="p-table">
      <style:paragraph-properties fo:text-align="right"/>
    </style:style>
    <style:style style:name="T2381_1" style:family="text">
      <style:text-properties fo:font-size="8.5pt" style:font-size-asian="8.5pt"/>
    </style:style>
    <style:style style:name="Row444" style:family="table-row"/>
    <style:style style:name="Cell20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82" style:family="paragraph" style:parent-style-name="Standaard"/>
    <style:style style:name="Cell20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3" style:family="paragraph" style:parent-style-name="p-table"/>
    <style:style style:name="T2383_1" style:family="text" style:parent-style-name="Standaardalinea-lettertype">
      <style:text-properties fo:font-style="italic" style:font-style-asian="italic" fo:font-size="8.5pt" style:font-size-asian="8.5pt"/>
    </style:style>
    <style:style style:name="Cell20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4" style:family="paragraph" style:parent-style-name="p-table">
      <style:paragraph-properties fo:text-align="right"/>
    </style:style>
    <style:style style:name="T2384_1" style:family="text" style:parent-style-name="Standaardalinea-lettertype">
      <style:text-properties fo:font-style="italic" style:font-style-asian="italic" fo:font-size="8.5pt" style:font-size-asian="8.5pt"/>
    </style:style>
    <style:style style:name="Cell20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5" style:family="paragraph" style:parent-style-name="p-table">
      <style:paragraph-properties fo:text-align="right"/>
    </style:style>
    <style:style style:name="T2385_1" style:family="text" style:parent-style-name="Standaardalinea-lettertype">
      <style:text-properties fo:font-style="italic" style:font-style-asian="italic" fo:font-size="8.5pt" style:font-size-asian="8.5pt"/>
    </style:style>
    <style:style style:name="Cell20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6" style:family="paragraph" style:parent-style-name="p-table">
      <style:paragraph-properties fo:text-align="right"/>
    </style:style>
    <style:style style:name="T2386_1" style:family="text" style:parent-style-name="Standaardalinea-lettertype">
      <style:text-properties fo:font-style="italic" style:font-style-asian="italic" fo:font-size="8.5pt" style:font-size-asian="8.5pt"/>
    </style:style>
    <style:style style:name="Row445" style:family="table-row"/>
    <style:style style:name="Cell20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87" style:family="paragraph" style:parent-style-name="Standaard"/>
    <style:style style:name="Cell20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8" style:family="paragraph" style:parent-style-name="p-table"/>
    <style:style style:name="T2388_1" style:family="text">
      <style:text-properties fo:font-size="8.5pt" style:font-size-asian="8.5pt"/>
    </style:style>
    <style:style style:name="Cell20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9" style:family="paragraph" style:parent-style-name="p-table">
      <style:paragraph-properties fo:text-align="right"/>
    </style:style>
    <style:style style:name="T2389_1" style:family="text">
      <style:text-properties fo:font-size="8.5pt" style:font-size-asian="8.5pt"/>
    </style:style>
    <style:style style:name="Cell20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0" style:family="paragraph" style:parent-style-name="p-table">
      <style:paragraph-properties fo:text-align="right"/>
    </style:style>
    <style:style style:name="T2390_1" style:family="text">
      <style:text-properties fo:font-size="8.5pt" style:font-size-asian="8.5pt"/>
    </style:style>
    <style:style style:name="Cell20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1" style:family="paragraph" style:parent-style-name="p-table">
      <style:paragraph-properties fo:text-align="right"/>
    </style:style>
    <style:style style:name="T2391_1" style:family="text">
      <style:text-properties fo:font-size="8.5pt" style:font-size-asian="8.5pt"/>
    </style:style>
    <style:style style:name="Row446" style:family="table-row"/>
    <style:style style:name="Cell20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92" style:family="paragraph" style:parent-style-name="Standaard"/>
    <style:style style:name="Cell20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3" style:family="paragraph" style:parent-style-name="p-table"/>
    <style:style style:name="T2393_1" style:family="text">
      <style:text-properties fo:font-size="8.5pt" style:font-size-asian="8.5pt"/>
    </style:style>
    <style:style style:name="Cell20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4" style:family="paragraph" style:parent-style-name="p-table">
      <style:paragraph-properties fo:text-align="right"/>
    </style:style>
    <style:style style:name="T2394_1" style:family="text">
      <style:text-properties fo:font-size="8.5pt" style:font-size-asian="8.5pt"/>
    </style:style>
    <style:style style:name="Cell20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5" style:family="paragraph" style:parent-style-name="p-table">
      <style:paragraph-properties fo:text-align="right"/>
    </style:style>
    <style:style style:name="T2395_1" style:family="text">
      <style:text-properties fo:font-size="8.5pt" style:font-size-asian="8.5pt"/>
    </style:style>
    <style:style style:name="Cell20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6" style:family="paragraph" style:parent-style-name="p-table">
      <style:paragraph-properties fo:text-align="right"/>
    </style:style>
    <style:style style:name="T2396_1" style:family="text">
      <style:text-properties fo:font-size="8.5pt" style:font-size-asian="8.5pt"/>
    </style:style>
    <style:style style:name="Row447" style:family="table-row"/>
    <style:style style:name="Cell20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97" style:family="paragraph" style:parent-style-name="p-table"/>
    <style:style style:name="T2397_1" style:family="text" style:parent-style-name="Standaardalinea-lettertype">
      <style:text-properties fo:font-size="8.5pt" style:font-size-asian="8.5pt" fo:font-weight="bold" style:font-weight-asian="bold"/>
    </style:style>
    <style:style style:name="Cell20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8" style:family="paragraph" style:parent-style-name="p-table"/>
    <style:style style:name="T2398_1" style:family="text" style:parent-style-name="Standaardalinea-lettertype">
      <style:text-properties fo:font-size="8.5pt" style:font-size-asian="8.5pt" fo:font-weight="bold" style:font-weight-asian="bold"/>
    </style:style>
    <style:style style:name="Cell20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9" style:family="paragraph" style:parent-style-name="p-table">
      <style:paragraph-properties fo:text-align="right"/>
    </style:style>
    <style:style style:name="T2399_1" style:family="text" style:parent-style-name="Standaardalinea-lettertype">
      <style:text-properties fo:font-size="8.5pt" style:font-size-asian="8.5pt" fo:font-weight="bold" style:font-weight-asian="bold"/>
    </style:style>
    <style:style style:name="Cell20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0" style:family="paragraph" style:parent-style-name="p-table">
      <style:paragraph-properties fo:text-align="right"/>
    </style:style>
    <style:style style:name="T2400_1" style:family="text" style:parent-style-name="Standaardalinea-lettertype">
      <style:text-properties fo:font-size="8.5pt" style:font-size-asian="8.5pt" fo:font-weight="bold" style:font-weight-asian="bold"/>
    </style:style>
    <style:style style:name="Cell20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1" style:family="paragraph" style:parent-style-name="p-table">
      <style:paragraph-properties fo:text-align="right"/>
    </style:style>
    <style:style style:name="T2401_1" style:family="text" style:parent-style-name="Standaardalinea-lettertype">
      <style:text-properties fo:font-size="8.5pt" style:font-size-asian="8.5pt" fo:font-weight="bold" style:font-weight-asian="bold"/>
    </style:style>
    <style:style style:name="Row448" style:family="table-row"/>
    <style:style style:name="Cell20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02" style:family="paragraph" style:parent-style-name="Standaard"/>
    <style:style style:name="Cell20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3" style:family="paragraph" style:parent-style-name="p-table"/>
    <style:style style:name="T2403_1" style:family="text" style:parent-style-name="Standaardalinea-lettertype">
      <style:text-properties fo:font-style="italic" style:font-style-asian="italic" fo:font-size="8.5pt" style:font-size-asian="8.5pt"/>
    </style:style>
    <style:style style:name="Cell20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4" style:family="paragraph" style:parent-style-name="p-table">
      <style:paragraph-properties fo:text-align="right"/>
    </style:style>
    <style:style style:name="T2404_1" style:family="text" style:parent-style-name="Standaardalinea-lettertype">
      <style:text-properties fo:font-style="italic" style:font-style-asian="italic" fo:font-size="8.5pt" style:font-size-asian="8.5pt"/>
    </style:style>
    <style:style style:name="Cell20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5" style:family="paragraph" style:parent-style-name="p-table">
      <style:paragraph-properties fo:text-align="right"/>
    </style:style>
    <style:style style:name="T2405_1" style:family="text" style:parent-style-name="Standaardalinea-lettertype">
      <style:text-properties fo:font-style="italic" style:font-style-asian="italic" fo:font-size="8.5pt" style:font-size-asian="8.5pt"/>
    </style:style>
    <style:style style:name="Cell20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6" style:family="paragraph" style:parent-style-name="p-table">
      <style:paragraph-properties fo:text-align="right"/>
    </style:style>
    <style:style style:name="T2406_1" style:family="text" style:parent-style-name="Standaardalinea-lettertype">
      <style:text-properties fo:font-style="italic" style:font-style-asian="italic" fo:font-size="8.5pt" style:font-size-asian="8.5pt"/>
    </style:style>
    <style:style style:name="Row449" style:family="table-row"/>
    <style:style style:name="Cell20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07" style:family="paragraph" style:parent-style-name="Standaard"/>
    <style:style style:name="Cell2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8" style:family="paragraph" style:parent-style-name="p-table"/>
    <style:style style:name="T2408_1" style:family="text">
      <style:text-properties fo:font-size="8.5pt" style:font-size-asian="8.5pt"/>
    </style:style>
    <style:style style:name="Cell2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9" style:family="paragraph" style:parent-style-name="p-table">
      <style:paragraph-properties fo:text-align="right"/>
    </style:style>
    <style:style style:name="T2409_1" style:family="text">
      <style:text-properties fo:font-size="8.5pt" style:font-size-asian="8.5pt"/>
    </style:style>
    <style:style style:name="Cell2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0" style:family="paragraph" style:parent-style-name="p-table">
      <style:paragraph-properties fo:text-align="right"/>
    </style:style>
    <style:style style:name="T2410_1" style:family="text">
      <style:text-properties fo:font-size="8.5pt" style:font-size-asian="8.5pt"/>
    </style:style>
    <style:style style:name="Cell2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1" style:family="paragraph" style:parent-style-name="p-table">
      <style:paragraph-properties fo:text-align="right"/>
    </style:style>
    <style:style style:name="T2411_1" style:family="text">
      <style:text-properties fo:font-size="8.5pt" style:font-size-asian="8.5pt"/>
    </style:style>
    <style:style style:name="Row450" style:family="table-row"/>
    <style:style style:name="Cell21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12" style:family="paragraph" style:parent-style-name="Standaard"/>
    <style:style style:name="Cell2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3" style:family="paragraph" style:parent-style-name="p-table"/>
    <style:style style:name="T2413_1" style:family="text">
      <style:text-properties fo:font-size="8.5pt" style:font-size-asian="8.5pt"/>
    </style:style>
    <style:style style:name="Cell2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4" style:family="paragraph" style:parent-style-name="p-table">
      <style:paragraph-properties fo:text-align="right"/>
    </style:style>
    <style:style style:name="T2414_1" style:family="text">
      <style:text-properties fo:font-size="8.5pt" style:font-size-asian="8.5pt"/>
    </style:style>
    <style:style style:name="Cell2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5" style:family="paragraph" style:parent-style-name="p-table">
      <style:paragraph-properties fo:text-align="right"/>
    </style:style>
    <style:style style:name="T2415_1" style:family="text">
      <style:text-properties fo:font-size="8.5pt" style:font-size-asian="8.5pt"/>
    </style:style>
    <style:style style:name="Cell2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6" style:family="paragraph" style:parent-style-name="p-table">
      <style:paragraph-properties fo:text-align="right"/>
    </style:style>
    <style:style style:name="T2416_1" style:family="text">
      <style:text-properties fo:font-size="8.5pt" style:font-size-asian="8.5pt"/>
    </style:style>
    <style:style style:name="Row451" style:family="table-row"/>
    <style:style style:name="Cell21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17" style:family="paragraph" style:parent-style-name="Standaard"/>
    <style:style style:name="Cell2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8" style:family="paragraph" style:parent-style-name="p-table"/>
    <style:style style:name="T2418_1" style:family="text" style:parent-style-name="Standaardalinea-lettertype">
      <style:text-properties fo:font-style="italic" style:font-style-asian="italic" fo:font-size="8.5pt" style:font-size-asian="8.5pt"/>
    </style:style>
    <style:style style:name="T2418_2" style:family="text" style:parent-style-name="Standaardalinea-lettertype">
      <style:text-properties fo:font-style="italic" style:font-style-asian="italic" fo:font-size="8.5pt" style:font-size-asian="8.5pt"/>
    </style:style>
    <style:style style:name="Cell2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9" style:family="paragraph" style:parent-style-name="p-table">
      <style:paragraph-properties fo:text-align="right"/>
    </style:style>
    <style:style style:name="T2419_1" style:family="text" style:parent-style-name="Standaardalinea-lettertype">
      <style:text-properties fo:font-style="italic" style:font-style-asian="italic" fo:font-size="8.5pt" style:font-size-asian="8.5pt"/>
    </style:style>
    <style:style style:name="Cell2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0" style:family="paragraph" style:parent-style-name="p-table">
      <style:paragraph-properties fo:text-align="right"/>
    </style:style>
    <style:style style:name="T2420_1" style:family="text" style:parent-style-name="Standaardalinea-lettertype">
      <style:text-properties fo:font-style="italic" style:font-style-asian="italic" fo:font-size="8.5pt" style:font-size-asian="8.5pt"/>
    </style:style>
    <style:style style:name="Cell2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1" style:family="paragraph" style:parent-style-name="p-table">
      <style:paragraph-properties fo:text-align="right"/>
    </style:style>
    <style:style style:name="T2421_1" style:family="text" style:parent-style-name="Standaardalinea-lettertype">
      <style:text-properties fo:font-style="italic" style:font-style-asian="italic" fo:font-size="8.5pt" style:font-size-asian="8.5pt"/>
    </style:style>
    <style:style style:name="Row452" style:family="table-row"/>
    <style:style style:name="Cell21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22" style:family="paragraph" style:parent-style-name="Standaard"/>
    <style:style style:name="Cell2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3" style:family="paragraph" style:parent-style-name="p-table"/>
    <style:style style:name="T2423_1" style:family="text">
      <style:text-properties fo:font-size="8.5pt" style:font-size-asian="8.5pt"/>
    </style:style>
    <style:style style:name="Cell2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4" style:family="paragraph" style:parent-style-name="p-table">
      <style:paragraph-properties fo:text-align="right"/>
    </style:style>
    <style:style style:name="T2424_1" style:family="text">
      <style:text-properties fo:font-size="8.5pt" style:font-size-asian="8.5pt"/>
    </style:style>
    <style:style style:name="Cell2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5" style:family="paragraph" style:parent-style-name="p-table">
      <style:paragraph-properties fo:text-align="right"/>
    </style:style>
    <style:style style:name="T2425_1" style:family="text">
      <style:text-properties fo:font-size="8.5pt" style:font-size-asian="8.5pt"/>
    </style:style>
    <style:style style:name="Cell2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6" style:family="paragraph" style:parent-style-name="p-table">
      <style:paragraph-properties fo:text-align="right"/>
    </style:style>
    <style:style style:name="T2426_1" style:family="text">
      <style:text-properties fo:font-size="8.5pt" style:font-size-asian="8.5pt"/>
    </style:style>
    <style:style style:name="Row453" style:family="table-row"/>
    <style:style style:name="Cell21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27" style:family="paragraph" style:parent-style-name="Standaard"/>
    <style:style style:name="Cell2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8" style:family="paragraph" style:parent-style-name="p-table"/>
    <style:style style:name="T2428_1" style:family="text">
      <style:text-properties fo:font-size="8.5pt" style:font-size-asian="8.5pt"/>
    </style:style>
    <style:style style:name="Cell2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9" style:family="paragraph" style:parent-style-name="p-table">
      <style:paragraph-properties fo:text-align="right"/>
    </style:style>
    <style:style style:name="T2429_1" style:family="text">
      <style:text-properties fo:font-size="8.5pt" style:font-size-asian="8.5pt"/>
    </style:style>
    <style:style style:name="Cell2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0" style:family="paragraph" style:parent-style-name="p-table">
      <style:paragraph-properties fo:text-align="right"/>
    </style:style>
    <style:style style:name="T2430_1" style:family="text">
      <style:text-properties fo:font-size="8.5pt" style:font-size-asian="8.5pt"/>
    </style:style>
    <style:style style:name="Cell2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1" style:family="paragraph" style:parent-style-name="p-table">
      <style:paragraph-properties fo:text-align="right"/>
    </style:style>
    <style:style style:name="T2431_1" style:family="text">
      <style:text-properties fo:font-size="8.5pt" style:font-size-asian="8.5pt"/>
    </style:style>
    <style:style style:name="Row454" style:family="table-row"/>
    <style:style style:name="Cell21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32" style:family="paragraph" style:parent-style-name="p-table"/>
    <style:style style:name="T2432_1" style:family="text" style:parent-style-name="Standaardalinea-lettertype">
      <style:text-properties fo:font-size="8.5pt" style:font-size-asian="8.5pt" fo:font-weight="bold" style:font-weight-asian="bold"/>
    </style:style>
    <style:style style:name="Cell2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3" style:family="paragraph" style:parent-style-name="p-table"/>
    <style:style style:name="T2433_1" style:family="text" style:parent-style-name="Standaardalinea-lettertype">
      <style:text-properties fo:font-size="8.5pt" style:font-size-asian="8.5pt" fo:font-weight="bold" style:font-weight-asian="bold"/>
    </style:style>
    <style:style style:name="Cell2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4" style:family="paragraph" style:parent-style-name="p-table">
      <style:paragraph-properties fo:text-align="right"/>
    </style:style>
    <style:style style:name="T2434_1" style:family="text" style:parent-style-name="Standaardalinea-lettertype">
      <style:text-properties fo:font-size="8.5pt" style:font-size-asian="8.5pt" fo:font-weight="bold" style:font-weight-asian="bold"/>
    </style:style>
    <style:style style:name="Cell2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5" style:family="paragraph" style:parent-style-name="p-table">
      <style:paragraph-properties fo:text-align="right"/>
    </style:style>
    <style:style style:name="T2435_1" style:family="text" style:parent-style-name="Standaardalinea-lettertype">
      <style:text-properties fo:font-size="8.5pt" style:font-size-asian="8.5pt" fo:font-weight="bold" style:font-weight-asian="bold"/>
    </style:style>
    <style:style style:name="T2435_2" style:family="text" style:parent-style-name="Standaardalinea-lettertype">
      <style:text-properties fo:font-size="8.5pt" style:font-size-asian="8.5pt" fo:font-weight="bold" style:font-weight-asian="bold"/>
    </style:style>
    <style:style style:name="Cell2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6" style:family="paragraph" style:parent-style-name="p-table">
      <style:paragraph-properties fo:text-align="right"/>
    </style:style>
    <style:style style:name="T2436_1" style:family="text" style:parent-style-name="Standaardalinea-lettertype">
      <style:text-properties fo:font-size="8.5pt" style:font-size-asian="8.5pt" fo:font-weight="bold" style:font-weight-asian="bold"/>
    </style:style>
    <style:style style:name="Row455" style:family="table-row"/>
    <style:style style:name="Cell21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37" style:family="paragraph" style:parent-style-name="Standaard"/>
    <style:style style:name="Cell2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8" style:family="paragraph" style:parent-style-name="p-table"/>
    <style:style style:name="T2438_1" style:family="text" style:parent-style-name="Standaardalinea-lettertype">
      <style:text-properties fo:font-style="italic" style:font-style-asian="italic" fo:font-size="8.5pt" style:font-size-asian="8.5pt"/>
    </style:style>
    <style:style style:name="Cell2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9" style:family="paragraph" style:parent-style-name="p-table">
      <style:paragraph-properties fo:text-align="right"/>
    </style:style>
    <style:style style:name="T2439_1" style:family="text" style:parent-style-name="Standaardalinea-lettertype">
      <style:text-properties fo:font-style="italic" style:font-style-asian="italic" fo:font-size="8.5pt" style:font-size-asian="8.5pt"/>
    </style:style>
    <style:style style:name="Cell2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0" style:family="paragraph" style:parent-style-name="p-table">
      <style:paragraph-properties fo:text-align="right"/>
    </style:style>
    <style:style style:name="T2440_1" style:family="text" style:parent-style-name="Standaardalinea-lettertype">
      <style:text-properties fo:font-style="italic" style:font-style-asian="italic" fo:font-size="8.5pt" style:font-size-asian="8.5pt"/>
    </style:style>
    <style:style style:name="T2440_2" style:family="text" style:parent-style-name="Standaardalinea-lettertype">
      <style:text-properties fo:font-style="italic" style:font-style-asian="italic" fo:font-size="8.5pt" style:font-size-asian="8.5pt"/>
    </style:style>
    <style:style style:name="Cell2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1" style:family="paragraph" style:parent-style-name="p-table">
      <style:paragraph-properties fo:text-align="right"/>
    </style:style>
    <style:style style:name="T2441_1" style:family="text" style:parent-style-name="Standaardalinea-lettertype">
      <style:text-properties fo:font-style="italic" style:font-style-asian="italic" fo:font-size="8.5pt" style:font-size-asian="8.5pt"/>
    </style:style>
    <style:style style:name="Row456" style:family="table-row"/>
    <style:style style:name="Cell21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42" style:family="paragraph" style:parent-style-name="Standaard"/>
    <style:style style:name="Cell2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3" style:family="paragraph" style:parent-style-name="p-table"/>
    <style:style style:name="T2443_1" style:family="text">
      <style:text-properties fo:font-size="8.5pt" style:font-size-asian="8.5pt"/>
    </style:style>
    <style:style style:name="Cell2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4" style:family="paragraph" style:parent-style-name="p-table">
      <style:paragraph-properties fo:text-align="right"/>
    </style:style>
    <style:style style:name="T2444_1" style:family="text">
      <style:text-properties fo:font-size="8.5pt" style:font-size-asian="8.5pt"/>
    </style:style>
    <style:style style:name="Cell2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5" style:family="paragraph" style:parent-style-name="p-table">
      <style:paragraph-properties fo:text-align="right"/>
    </style:style>
    <style:style style:name="T2445_1" style:family="text">
      <style:text-properties fo:font-size="8.5pt" style:font-size-asian="8.5pt"/>
    </style:style>
    <style:style style:name="Cell2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6" style:family="paragraph" style:parent-style-name="p-table">
      <style:paragraph-properties fo:text-align="right"/>
    </style:style>
    <style:style style:name="T2446_1" style:family="text">
      <style:text-properties fo:font-size="8.5pt" style:font-size-asian="8.5pt"/>
    </style:style>
    <style:style style:name="Row457" style:family="table-row"/>
    <style:style style:name="Cell21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47" style:family="paragraph" style:parent-style-name="Standaard"/>
    <style:style style:name="Cell2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8" style:family="paragraph" style:parent-style-name="p-table"/>
    <style:style style:name="T2448_1" style:family="text">
      <style:text-properties fo:font-size="8.5pt" style:font-size-asian="8.5pt"/>
    </style:style>
    <style:style style:name="Cell2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9" style:family="paragraph" style:parent-style-name="p-table">
      <style:paragraph-properties fo:text-align="right"/>
    </style:style>
    <style:style style:name="T2449_1" style:family="text">
      <style:text-properties fo:font-size="8.5pt" style:font-size-asian="8.5pt"/>
    </style:style>
    <style:style style:name="Cell2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0" style:family="paragraph" style:parent-style-name="p-table">
      <style:paragraph-properties fo:text-align="right"/>
    </style:style>
    <style:style style:name="T2450_1" style:family="text">
      <style:text-properties fo:font-size="8.5pt" style:font-size-asian="8.5pt"/>
    </style:style>
    <style:style style:name="Cell2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1" style:family="paragraph" style:parent-style-name="p-table">
      <style:paragraph-properties fo:text-align="right"/>
    </style:style>
    <style:style style:name="T2451_1" style:family="text">
      <style:text-properties fo:font-size="8.5pt" style:font-size-asian="8.5pt"/>
    </style:style>
    <style:style style:name="Row458" style:family="table-row"/>
    <style:style style:name="Cell21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52" style:family="paragraph" style:parent-style-name="Standaard"/>
    <style:style style:name="Cell2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3" style:family="paragraph" style:parent-style-name="p-table"/>
    <style:style style:name="T2453_1" style:family="text">
      <style:text-properties fo:font-size="8.5pt" style:font-size-asian="8.5pt"/>
    </style:style>
    <style:style style:name="Cell2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4" style:family="paragraph" style:parent-style-name="p-table">
      <style:paragraph-properties fo:text-align="right"/>
    </style:style>
    <style:style style:name="T2454_1" style:family="text">
      <style:text-properties fo:font-size="8.5pt" style:font-size-asian="8.5pt"/>
    </style:style>
    <style:style style:name="Cell2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5" style:family="paragraph" style:parent-style-name="p-table">
      <style:paragraph-properties fo:text-align="right"/>
    </style:style>
    <style:style style:name="T2455_1" style:family="text">
      <style:text-properties fo:font-size="8.5pt" style:font-size-asian="8.5pt"/>
    </style:style>
    <style:style style:name="Cell2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6" style:family="paragraph" style:parent-style-name="p-table">
      <style:paragraph-properties fo:text-align="right"/>
    </style:style>
    <style:style style:name="T2456_1" style:family="text">
      <style:text-properties fo:font-size="8.5pt" style:font-size-asian="8.5pt"/>
    </style:style>
    <style:style style:name="Row459" style:family="table-row"/>
    <style:style style:name="Cell21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57" style:family="paragraph" style:parent-style-name="Standaard"/>
    <style:style style:name="Cell2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8" style:family="paragraph" style:parent-style-name="p-table"/>
    <style:style style:name="T2458_1" style:family="text">
      <style:text-properties fo:font-size="8.5pt" style:font-size-asian="8.5pt"/>
    </style:style>
    <style:style style:name="Cell2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9" style:family="paragraph" style:parent-style-name="p-table">
      <style:paragraph-properties fo:text-align="right"/>
    </style:style>
    <style:style style:name="T2459_1" style:family="text">
      <style:text-properties fo:font-size="8.5pt" style:font-size-asian="8.5pt"/>
    </style:style>
    <style:style style:name="Cell2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0" style:family="paragraph" style:parent-style-name="p-table">
      <style:paragraph-properties fo:text-align="right"/>
    </style:style>
    <style:style style:name="T2460_1" style:family="text">
      <style:text-properties fo:font-size="8.5pt" style:font-size-asian="8.5pt"/>
    </style:style>
    <style:style style:name="Cell2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1" style:family="paragraph" style:parent-style-name="p-table">
      <style:paragraph-properties fo:text-align="right"/>
    </style:style>
    <style:style style:name="T2461_1" style:family="text">
      <style:text-properties fo:font-size="8.5pt" style:font-size-asian="8.5pt"/>
    </style:style>
    <style:style style:name="Row460" style:family="table-row"/>
    <style:style style:name="Cell21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62" style:family="paragraph" style:parent-style-name="Standaard"/>
    <style:style style:name="Cell2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3" style:family="paragraph" style:parent-style-name="p-table"/>
    <style:style style:name="T2463_1" style:family="text">
      <style:text-properties fo:font-size="8.5pt" style:font-size-asian="8.5pt"/>
    </style:style>
    <style:style style:name="Cell2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4" style:family="paragraph" style:parent-style-name="p-table">
      <style:paragraph-properties fo:text-align="right"/>
    </style:style>
    <style:style style:name="T2464_1" style:family="text">
      <style:text-properties fo:font-size="8.5pt" style:font-size-asian="8.5pt"/>
    </style:style>
    <style:style style:name="Cell2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5" style:family="paragraph" style:parent-style-name="p-table">
      <style:paragraph-properties fo:text-align="right"/>
    </style:style>
    <style:style style:name="T2465_1" style:family="text">
      <style:text-properties fo:font-size="8.5pt" style:font-size-asian="8.5pt"/>
    </style:style>
    <style:style style:name="Cell2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6" style:family="paragraph" style:parent-style-name="p-table">
      <style:paragraph-properties fo:text-align="right"/>
    </style:style>
    <style:style style:name="T2466_1" style:family="text">
      <style:text-properties fo:font-size="8.5pt" style:font-size-asian="8.5pt"/>
    </style:style>
    <style:style style:name="Row461" style:family="table-row"/>
    <style:style style:name="Cell21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67" style:family="paragraph" style:parent-style-name="Standaard"/>
    <style:style style:name="Cell2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8" style:family="paragraph" style:parent-style-name="p-table"/>
    <style:style style:name="T2468_1" style:family="text">
      <style:text-properties fo:font-size="8.5pt" style:font-size-asian="8.5pt"/>
    </style:style>
    <style:style style:name="Cell2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9" style:family="paragraph" style:parent-style-name="p-table">
      <style:paragraph-properties fo:text-align="right"/>
    </style:style>
    <style:style style:name="T2469_1" style:family="text">
      <style:text-properties fo:font-size="8.5pt" style:font-size-asian="8.5pt"/>
    </style:style>
    <style:style style:name="Cell2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0" style:family="paragraph" style:parent-style-name="p-table">
      <style:paragraph-properties fo:text-align="right"/>
    </style:style>
    <style:style style:name="T2470_1" style:family="text">
      <style:text-properties fo:font-size="8.5pt" style:font-size-asian="8.5pt"/>
    </style:style>
    <style:style style:name="Cell2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1" style:family="paragraph" style:parent-style-name="p-table">
      <style:paragraph-properties fo:text-align="right"/>
    </style:style>
    <style:style style:name="T2471_1" style:family="text">
      <style:text-properties fo:font-size="8.5pt" style:font-size-asian="8.5pt"/>
    </style:style>
    <style:style style:name="Row462" style:family="table-row"/>
    <style:style style:name="Cell21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72" style:family="paragraph" style:parent-style-name="Standaard"/>
    <style:style style:name="Cell2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3" style:family="paragraph" style:parent-style-name="p-table"/>
    <style:style style:name="T2473_1" style:family="text" style:parent-style-name="Standaardalinea-lettertype">
      <style:text-properties fo:font-style="italic" style:font-style-asian="italic" fo:font-size="8.5pt" style:font-size-asian="8.5pt"/>
    </style:style>
    <style:style style:name="Cell2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4" style:family="paragraph" style:parent-style-name="p-table">
      <style:paragraph-properties fo:text-align="right"/>
    </style:style>
    <style:style style:name="T2474_1" style:family="text" style:parent-style-name="Standaardalinea-lettertype">
      <style:text-properties fo:font-style="italic" style:font-style-asian="italic" fo:font-size="8.5pt" style:font-size-asian="8.5pt"/>
    </style:style>
    <style:style style:name="Cell2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5" style:family="paragraph" style:parent-style-name="p-table">
      <style:paragraph-properties fo:text-align="right"/>
    </style:style>
    <style:style style:name="T2475_1" style:family="text" style:parent-style-name="Standaardalinea-lettertype">
      <style:text-properties fo:font-style="italic" style:font-style-asian="italic" fo:font-size="8.5pt" style:font-size-asian="8.5pt"/>
    </style:style>
    <style:style style:name="Cell2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6" style:family="paragraph" style:parent-style-name="p-table">
      <style:paragraph-properties fo:text-align="right"/>
    </style:style>
    <style:style style:name="T2476_1" style:family="text" style:parent-style-name="Standaardalinea-lettertype">
      <style:text-properties fo:font-style="italic" style:font-style-asian="italic" fo:font-size="8.5pt" style:font-size-asian="8.5pt"/>
    </style:style>
    <style:style style:name="Row463" style:family="table-row"/>
    <style:style style:name="Cell21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77" style:family="paragraph" style:parent-style-name="Standaard"/>
    <style:style style:name="Cell2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8" style:family="paragraph" style:parent-style-name="p-table"/>
    <style:style style:name="T2478_1" style:family="text">
      <style:text-properties fo:font-size="8.5pt" style:font-size-asian="8.5pt"/>
    </style:style>
    <style:style style:name="Cell2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9" style:family="paragraph" style:parent-style-name="p-table">
      <style:paragraph-properties fo:text-align="right"/>
    </style:style>
    <style:style style:name="T2479_1" style:family="text">
      <style:text-properties fo:font-size="8.5pt" style:font-size-asian="8.5pt"/>
    </style:style>
    <style:style style:name="Cell2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0" style:family="paragraph" style:parent-style-name="p-table">
      <style:paragraph-properties fo:text-align="right"/>
    </style:style>
    <style:style style:name="T2480_1" style:family="text">
      <style:text-properties fo:font-size="8.5pt" style:font-size-asian="8.5pt"/>
    </style:style>
    <style:style style:name="Cell2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1" style:family="paragraph" style:parent-style-name="p-table">
      <style:paragraph-properties fo:text-align="right"/>
    </style:style>
    <style:style style:name="T2481_1" style:family="text">
      <style:text-properties fo:font-size="8.5pt" style:font-size-asian="8.5pt"/>
    </style:style>
    <style:style style:name="Row464" style:family="table-row"/>
    <style:style style:name="Cell21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82" style:family="paragraph" style:parent-style-name="Standaard"/>
    <style:style style:name="Cell2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3" style:family="paragraph" style:parent-style-name="p-table"/>
    <style:style style:name="T2483_1" style:family="text">
      <style:text-properties fo:font-size="8.5pt" style:font-size-asian="8.5pt"/>
    </style:style>
    <style:style style:name="Cell2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4" style:family="paragraph" style:parent-style-name="p-table">
      <style:paragraph-properties fo:text-align="right"/>
    </style:style>
    <style:style style:name="T2484_1" style:family="text">
      <style:text-properties fo:font-size="8.5pt" style:font-size-asian="8.5pt"/>
    </style:style>
    <style:style style:name="Cell2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5" style:family="paragraph" style:parent-style-name="p-table">
      <style:paragraph-properties fo:text-align="right"/>
    </style:style>
    <style:style style:name="T2485_1" style:family="text">
      <style:text-properties fo:font-size="8.5pt" style:font-size-asian="8.5pt"/>
    </style:style>
    <style:style style:name="Cell2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6" style:family="paragraph" style:parent-style-name="p-table">
      <style:paragraph-properties fo:text-align="right"/>
    </style:style>
    <style:style style:name="T2486_1" style:family="text">
      <style:text-properties fo:font-size="8.5pt" style:font-size-asian="8.5pt"/>
    </style:style>
    <style:style style:name="Row465" style:family="table-row"/>
    <style:style style:name="Cell21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87" style:family="paragraph" style:parent-style-name="Standaard"/>
    <style:style style:name="Cell2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8" style:family="paragraph" style:parent-style-name="p-table"/>
    <style:style style:name="T2488_1" style:family="text" style:parent-style-name="Standaardalinea-lettertype">
      <style:text-properties fo:font-style="italic" style:font-style-asian="italic" fo:font-size="8.5pt" style:font-size-asian="8.5pt"/>
    </style:style>
    <style:style style:name="Cell2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9" style:family="paragraph" style:parent-style-name="p-table">
      <style:paragraph-properties fo:text-align="right"/>
    </style:style>
    <style:style style:name="T2489_1" style:family="text" style:parent-style-name="Standaardalinea-lettertype">
      <style:text-properties fo:font-style="italic" style:font-style-asian="italic" fo:font-size="8.5pt" style:font-size-asian="8.5pt"/>
    </style:style>
    <style:style style:name="Cell2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0" style:family="paragraph" style:parent-style-name="p-table">
      <style:paragraph-properties fo:text-align="right"/>
    </style:style>
    <style:style style:name="T2490_1" style:family="text" style:parent-style-name="Standaardalinea-lettertype">
      <style:text-properties fo:font-style="italic" style:font-style-asian="italic" fo:font-size="8.5pt" style:font-size-asian="8.5pt"/>
    </style:style>
    <style:style style:name="Cell2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1" style:family="paragraph" style:parent-style-name="p-table">
      <style:paragraph-properties fo:text-align="right"/>
    </style:style>
    <style:style style:name="T2491_1" style:family="text" style:parent-style-name="Standaardalinea-lettertype">
      <style:text-properties fo:font-style="italic" style:font-style-asian="italic" fo:font-size="8.5pt" style:font-size-asian="8.5pt"/>
    </style:style>
    <style:style style:name="Row466" style:family="table-row"/>
    <style:style style:name="Cell21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92" style:family="paragraph" style:parent-style-name="Standaard"/>
    <style:style style:name="Cell2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3" style:family="paragraph" style:parent-style-name="p-table"/>
    <style:style style:name="T2493_1" style:family="text">
      <style:text-properties fo:font-size="8.5pt" style:font-size-asian="8.5pt"/>
    </style:style>
    <style:style style:name="Cell2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4" style:family="paragraph" style:parent-style-name="p-table">
      <style:paragraph-properties fo:text-align="right"/>
    </style:style>
    <style:style style:name="T2494_1" style:family="text">
      <style:text-properties fo:font-size="8.5pt" style:font-size-asian="8.5pt"/>
    </style:style>
    <style:style style:name="Cell2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5" style:family="paragraph" style:parent-style-name="p-table">
      <style:paragraph-properties fo:text-align="right"/>
    </style:style>
    <style:style style:name="T2495_1" style:family="text">
      <style:text-properties fo:font-size="8.5pt" style:font-size-asian="8.5pt"/>
    </style:style>
    <style:style style:name="Cell2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6" style:family="paragraph" style:parent-style-name="p-table">
      <style:paragraph-properties fo:text-align="right"/>
    </style:style>
    <style:style style:name="T2496_1" style:family="text">
      <style:text-properties fo:font-size="8.5pt" style:font-size-asian="8.5pt"/>
    </style:style>
    <style:style style:name="Row467" style:family="table-row"/>
    <style:style style:name="Cell21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97" style:family="paragraph" style:parent-style-name="Standaard"/>
    <style:style style:name="Cell2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8" style:family="paragraph" style:parent-style-name="p-table"/>
    <style:style style:name="T2498_1" style:family="text">
      <style:text-properties fo:font-size="8.5pt" style:font-size-asian="8.5pt"/>
    </style:style>
    <style:style style:name="Cell2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9" style:family="paragraph" style:parent-style-name="p-table">
      <style:paragraph-properties fo:text-align="right"/>
    </style:style>
    <style:style style:name="T2499_1" style:family="text">
      <style:text-properties fo:font-size="8.5pt" style:font-size-asian="8.5pt"/>
    </style:style>
    <style:style style:name="Cell2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0" style:family="paragraph" style:parent-style-name="p-table">
      <style:paragraph-properties fo:text-align="right"/>
    </style:style>
    <style:style style:name="T2500_1" style:family="text">
      <style:text-properties fo:font-size="8.5pt" style:font-size-asian="8.5pt"/>
    </style:style>
    <style:style style:name="Cell2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1" style:family="paragraph" style:parent-style-name="p-table">
      <style:paragraph-properties fo:text-align="right"/>
    </style:style>
    <style:style style:name="T2501_1" style:family="text">
      <style:text-properties fo:font-size="8.5pt" style:font-size-asian="8.5pt"/>
    </style:style>
    <style:style style:name="Row468" style:family="table-row"/>
    <style:style style:name="Cell21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02" style:family="paragraph" style:parent-style-name="Standaard"/>
    <style:style style:name="Cell2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3" style:family="paragraph" style:parent-style-name="p-table"/>
    <style:style style:name="T2503_1" style:family="text">
      <style:text-properties fo:font-size="8.5pt" style:font-size-asian="8.5pt"/>
    </style:style>
    <style:style style:name="Cell2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4" style:family="paragraph" style:parent-style-name="p-table">
      <style:paragraph-properties fo:text-align="right"/>
    </style:style>
    <style:style style:name="T2504_1" style:family="text">
      <style:text-properties fo:font-size="8.5pt" style:font-size-asian="8.5pt"/>
    </style:style>
    <style:style style:name="Cell2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5" style:family="paragraph" style:parent-style-name="p-table">
      <style:paragraph-properties fo:text-align="right"/>
    </style:style>
    <style:style style:name="T2505_1" style:family="text">
      <style:text-properties fo:font-size="8.5pt" style:font-size-asian="8.5pt"/>
    </style:style>
    <style:style style:name="Cell2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6" style:family="paragraph" style:parent-style-name="p-table">
      <style:paragraph-properties fo:text-align="right"/>
    </style:style>
    <style:style style:name="T2506_1" style:family="text">
      <style:text-properties fo:font-size="8.5pt" style:font-size-asian="8.5pt"/>
    </style:style>
    <style:style style:name="Row469" style:family="table-row"/>
    <style:style style:name="Cell21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07" style:family="paragraph" style:parent-style-name="Standaard"/>
    <style:style style:name="Cell2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8" style:family="paragraph" style:parent-style-name="p-table"/>
    <style:style style:name="T2508_1" style:family="text">
      <style:text-properties fo:font-size="8.5pt" style:font-size-asian="8.5pt"/>
    </style:style>
    <style:style style:name="Cell2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9" style:family="paragraph" style:parent-style-name="p-table">
      <style:paragraph-properties fo:text-align="right"/>
    </style:style>
    <style:style style:name="T2509_1" style:family="text">
      <style:text-properties fo:font-size="8.5pt" style:font-size-asian="8.5pt"/>
    </style:style>
    <style:style style:name="Cell2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0" style:family="paragraph" style:parent-style-name="p-table">
      <style:paragraph-properties fo:text-align="right"/>
    </style:style>
    <style:style style:name="T2510_1" style:family="text">
      <style:text-properties fo:font-size="8.5pt" style:font-size-asian="8.5pt"/>
    </style:style>
    <style:style style:name="Cell2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1" style:family="paragraph" style:parent-style-name="p-table">
      <style:paragraph-properties fo:text-align="right"/>
    </style:style>
    <style:style style:name="T2511_1" style:family="text">
      <style:text-properties fo:font-size="8.5pt" style:font-size-asian="8.5pt"/>
    </style:style>
    <style:style style:name="Row470" style:family="table-row"/>
    <style:style style:name="Cell22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12" style:family="paragraph" style:parent-style-name="Standaard"/>
    <style:style style:name="Cell2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3" style:family="paragraph" style:parent-style-name="p-table"/>
    <style:style style:name="T2513_1" style:family="text" style:parent-style-name="Standaardalinea-lettertype">
      <style:text-properties fo:font-style="italic" style:font-style-asian="italic" fo:font-size="8.5pt" style:font-size-asian="8.5pt"/>
    </style:style>
    <style:style style:name="Cell2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4" style:family="paragraph" style:parent-style-name="p-table">
      <style:paragraph-properties fo:text-align="right"/>
    </style:style>
    <style:style style:name="T2514_1" style:family="text" style:parent-style-name="Standaardalinea-lettertype">
      <style:text-properties fo:font-style="italic" style:font-style-asian="italic" fo:font-size="8.5pt" style:font-size-asian="8.5pt"/>
    </style:style>
    <style:style style:name="Cell2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5" style:family="paragraph" style:parent-style-name="p-table">
      <style:paragraph-properties fo:text-align="right"/>
    </style:style>
    <style:style style:name="T2515_1" style:family="text" style:parent-style-name="Standaardalinea-lettertype">
      <style:text-properties fo:font-style="italic" style:font-style-asian="italic" fo:font-size="8.5pt" style:font-size-asian="8.5pt"/>
    </style:style>
    <style:style style:name="Cell2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6" style:family="paragraph" style:parent-style-name="p-table">
      <style:paragraph-properties fo:text-align="right"/>
    </style:style>
    <style:style style:name="T2516_1" style:family="text" style:parent-style-name="Standaardalinea-lettertype">
      <style:text-properties fo:font-style="italic" style:font-style-asian="italic" fo:font-size="8.5pt" style:font-size-asian="8.5pt"/>
    </style:style>
    <style:style style:name="Row471" style:family="table-row"/>
    <style:style style:name="Cell22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17" style:family="paragraph" style:parent-style-name="Standaard"/>
    <style:style style:name="Cell2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8" style:family="paragraph" style:parent-style-name="p-table"/>
    <style:style style:name="T2518_1" style:family="text">
      <style:text-properties fo:font-size="8.5pt" style:font-size-asian="8.5pt"/>
    </style:style>
    <style:style style:name="Cell2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9" style:family="paragraph" style:parent-style-name="p-table">
      <style:paragraph-properties fo:text-align="right"/>
    </style:style>
    <style:style style:name="T2519_1" style:family="text">
      <style:text-properties fo:font-size="8.5pt" style:font-size-asian="8.5pt"/>
    </style:style>
    <style:style style:name="Cell2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0" style:family="paragraph" style:parent-style-name="p-table">
      <style:paragraph-properties fo:text-align="right"/>
    </style:style>
    <style:style style:name="T2520_1" style:family="text">
      <style:text-properties fo:font-size="8.5pt" style:font-size-asian="8.5pt"/>
    </style:style>
    <style:style style:name="Cell2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1" style:family="paragraph" style:parent-style-name="p-table">
      <style:paragraph-properties fo:text-align="right"/>
    </style:style>
    <style:style style:name="T2521_1" style:family="text">
      <style:text-properties fo:font-size="8.5pt" style:font-size-asian="8.5pt"/>
    </style:style>
    <style:style style:name="Row472" style:family="table-row"/>
    <style:style style:name="Cell22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22" style:family="paragraph" style:parent-style-name="Standaard"/>
    <style:style style:name="Cell2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3" style:family="paragraph" style:parent-style-name="p-table"/>
    <style:style style:name="T2523_1" style:family="text" style:parent-style-name="Standaardalinea-lettertype">
      <style:text-properties fo:font-style="italic" style:font-style-asian="italic" fo:font-size="8.5pt" style:font-size-asian="8.5pt"/>
    </style:style>
    <style:style style:name="Cell2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4" style:family="paragraph" style:parent-style-name="p-table">
      <style:paragraph-properties fo:text-align="right"/>
    </style:style>
    <style:style style:name="T2524_1" style:family="text" style:parent-style-name="Standaardalinea-lettertype">
      <style:text-properties fo:font-style="italic" style:font-style-asian="italic" fo:font-size="8.5pt" style:font-size-asian="8.5pt"/>
    </style:style>
    <style:style style:name="Cell2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5" style:family="paragraph" style:parent-style-name="p-table">
      <style:paragraph-properties fo:text-align="right"/>
    </style:style>
    <style:style style:name="T2525_1" style:family="text" style:parent-style-name="Standaardalinea-lettertype">
      <style:text-properties fo:font-style="italic" style:font-style-asian="italic" fo:font-size="8.5pt" style:font-size-asian="8.5pt"/>
    </style:style>
    <style:style style:name="Cell2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6" style:family="paragraph" style:parent-style-name="p-table">
      <style:paragraph-properties fo:text-align="right"/>
    </style:style>
    <style:style style:name="T2526_1" style:family="text" style:parent-style-name="Standaardalinea-lettertype">
      <style:text-properties fo:font-style="italic" style:font-style-asian="italic" fo:font-size="8.5pt" style:font-size-asian="8.5pt"/>
    </style:style>
    <style:style style:name="Row473" style:family="table-row"/>
    <style:style style:name="Cell22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27" style:family="paragraph" style:parent-style-name="Standaard"/>
    <style:style style:name="Cell2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8" style:family="paragraph" style:parent-style-name="p-table"/>
    <style:style style:name="T2528_1" style:family="text">
      <style:text-properties fo:font-size="8.5pt" style:font-size-asian="8.5pt"/>
    </style:style>
    <style:style style:name="Cell2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9" style:family="paragraph" style:parent-style-name="p-table">
      <style:paragraph-properties fo:text-align="right"/>
    </style:style>
    <style:style style:name="T2529_1" style:family="text">
      <style:text-properties fo:font-size="8.5pt" style:font-size-asian="8.5pt"/>
    </style:style>
    <style:style style:name="Cell2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0" style:family="paragraph" style:parent-style-name="p-table">
      <style:paragraph-properties fo:text-align="right"/>
    </style:style>
    <style:style style:name="T2530_1" style:family="text">
      <style:text-properties fo:font-size="8.5pt" style:font-size-asian="8.5pt"/>
    </style:style>
    <style:style style:name="Cell2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1" style:family="paragraph" style:parent-style-name="p-table">
      <style:paragraph-properties fo:text-align="right"/>
    </style:style>
    <style:style style:name="T2531_1" style:family="text">
      <style:text-properties fo:font-size="8.5pt" style:font-size-asian="8.5pt"/>
    </style:style>
    <style:style style:name="Row474" style:family="table-row"/>
    <style:style style:name="Cell22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32" style:family="paragraph" style:parent-style-name="Standaard"/>
    <style:style style:name="Cell2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3" style:family="paragraph" style:parent-style-name="Standaard"/>
    <style:style style:name="Cell2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4" style:family="paragraph" style:parent-style-name="Standaard"/>
    <style:style style:name="Cell2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5" style:family="paragraph" style:parent-style-name="Standaard"/>
    <style:style style:name="Cell2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6" style:family="paragraph" style:parent-style-name="Standaard"/>
    <style:style style:name="Row475" style:family="table-row"/>
    <style:style style:name="Cell22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37" style:family="paragraph" style:parent-style-name="Standaard"/>
    <style:style style:name="Cell2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8" style:family="paragraph" style:parent-style-name="p-table"/>
    <style:style style:name="T2538_1" style:family="text" style:parent-style-name="Standaardalinea-lettertype">
      <style:text-properties fo:font-size="8.5pt" style:font-size-asian="8.5pt" fo:font-weight="bold" style:font-weight-asian="bold"/>
    </style:style>
    <style:style style:name="Cell2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9" style:family="paragraph" style:parent-style-name="p-table">
      <style:paragraph-properties fo:text-align="right"/>
    </style:style>
    <style:style style:name="T2539_1" style:family="text" style:parent-style-name="Standaardalinea-lettertype">
      <style:text-properties fo:font-size="8.5pt" style:font-size-asian="8.5pt" fo:font-weight="bold" style:font-weight-asian="bold"/>
    </style:style>
    <style:style style:name="Cell2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0" style:family="paragraph" style:parent-style-name="p-table">
      <style:paragraph-properties fo:text-align="right"/>
    </style:style>
    <style:style style:name="T2540_1" style:family="text" style:parent-style-name="Standaardalinea-lettertype">
      <style:text-properties fo:font-size="8.5pt" style:font-size-asian="8.5pt" fo:font-weight="bold" style:font-weight-asian="bold"/>
    </style:style>
    <style:style style:name="Cell2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1" style:family="paragraph" style:parent-style-name="p-table">
      <style:paragraph-properties fo:text-align="right"/>
    </style:style>
    <style:style style:name="T2541_1" style:family="text" style:parent-style-name="Standaardalinea-lettertype">
      <style:text-properties fo:font-size="8.5pt" style:font-size-asian="8.5pt" fo:font-weight="bold" style:font-weight-asian="bold"/>
    </style:style>
    <style:style style:name="Row476" style:family="table-row"/>
    <style:style style:name="Cell22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42" style:family="paragraph" style:parent-style-name="Standaard"/>
    <style:style style:name="Cell2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3" style:family="paragraph" style:parent-style-name="Standaard"/>
    <style:style style:name="Cell2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4" style:family="paragraph" style:parent-style-name="Standaard"/>
    <style:style style:name="Cell2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5" style:family="paragraph" style:parent-style-name="Standaard"/>
    <style:style style:name="Cell2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6" style:family="paragraph" style:parent-style-name="Standaard"/>
    <style:style style:name="P2547" style:family="paragraph" style:parent-style-name="p-marginbottom"/>
    <style:style style:name="P2548" style:family="paragraph" style:parent-style-name="section-title-4"/>
    <style:style style:name="T2548_1" style:family="text">
      <style:text-properties style:font-size-complex="9pt" fo:font-weight="bold" style:font-weight-asian="bold"/>
    </style:style>
    <style:style style:name="P2549" style:family="paragraph" style:parent-style-name="header-h1"/>
    <style:style style:name="T2549_1" style:family="text">
      <style:text-properties fo:font-weight="bold" style:font-weight-asian="bold"/>
    </style:style>
    <style:style style:name="P2550" style:family="paragraph" style:parent-style-name="p"/>
    <style:style style:name="T2550_1" style:family="text">
      <style:text-properties fo:font-size="8.5pt" style:font-size-asian="8.5pt"/>
    </style:style>
    <style:style style:name="P2551" style:family="paragraph" style:parent-style-name="header-h1"/>
    <style:style style:name="T2551_1" style:family="text">
      <style:text-properties fo:font-weight="bold" style:font-weight-asian="bold"/>
    </style:style>
    <style:style style:name="P2552" style:family="paragraph" style:parent-style-name="header-h1"/>
    <style:style style:name="T2552_1" style:family="text">
      <style:text-properties fo:font-weight="bold" style:font-weight-asian="bold"/>
    </style:style>
    <style:style style:name="P2553" style:family="paragraph" style:parent-style-name="header-h1"/>
    <style:style style:name="T2553_1" style:family="text">
      <style:text-properties fo:font-weight="bold" style:font-weight-asian="bold"/>
    </style:style>
    <style:style style:name="P2554" style:family="paragraph" style:parent-style-name="Standaard"/>
    <style:style style:name="T2554_1" style:family="text"/>
    <style:style style:name="P2555" style:family="paragraph" style:parent-style-name="ol-p-l1"/>
    <style:style style:name="T2555_1" style:family="text">
      <style:text-properties fo:font-size="9pt" style:font-size-asian="9pt" style:font-size-complex="9pt"/>
    </style:style>
    <style:style style:name="P2556" style:family="paragraph" style:parent-style-name="ol-p-l1"/>
    <style:style style:name="T2556_1" style:family="text">
      <style:text-properties fo:font-size="9pt" style:font-size-asian="9pt" style:font-size-complex="9pt"/>
    </style:style>
    <style:style style:name="P2557" style:family="paragraph" style:parent-style-name="ol-p-l1"/>
    <style:style style:name="T2557_1" style:family="text">
      <style:text-properties fo:font-size="9pt" style:font-size-asian="9pt" style:font-size-complex="9pt"/>
    </style:style>
    <style:style style:name="P2558" style:family="paragraph" style:parent-style-name="Standaard"/>
    <style:style style:name="P2559" style:family="paragraph" style:parent-style-name="ol-p-l1"/>
    <style:style style:name="T2559_1" style:family="text">
      <style:text-properties fo:font-size="9pt" style:font-size-asian="9pt" style:font-size-complex="9pt"/>
    </style:style>
    <style:style style:name="P2560" style:family="paragraph" style:parent-style-name="Standaard"/>
    <style:style style:name="P2561" style:family="paragraph" style:parent-style-name="p"/>
    <style:style style:name="T2561_1" style:family="text">
      <style:text-properties fo:font-size="8.5pt" style:font-size-asian="8.5pt"/>
    </style:style>
    <style:style style:name="P2562" style:family="paragraph" style:parent-style-name="header-h1"/>
    <style:style style:name="T2562_1" style:family="text">
      <style:text-properties fo:font-weight="bold" style:font-weight-asian="bold"/>
    </style:style>
    <style:style style:name="P2563" style:family="paragraph" style:parent-style-name="p"/>
    <style:style style:name="T2563_1" style:family="text">
      <style:text-properties fo:font-size="8.5pt" style:font-size-asian="8.5pt"/>
    </style:style>
    <style:style style:name="P2564" style:family="paragraph" style:parent-style-name="section-title-3"/>
    <style:style style:name="T2564_1" style:family="text">
      <style:text-properties fo:color="#009ee0" style:font-size-complex="9pt" fo:font-weight="bold" style:font-weight-asian="bold"/>
    </style:style>
    <style:style style:name="P2565" style:family="paragraph" style:parent-style-name="header-h1"/>
    <style:style style:name="T2565_1" style:family="text">
      <style:text-properties fo:font-weight="bold" style:font-weight-asian="bold"/>
    </style:style>
    <style:style style:name="Table23" style:family="table">
      <style:table-properties table:align="left" style:width="17.099cm" fo:margin-left="-5.851cm"/>
    </style:style>
    <style:style style:name="Column93" style:family="table-column">
      <style:table-column-properties style:column-width="0.864cm"/>
    </style:style>
    <style:style style:name="Column94" style:family="table-column">
      <style:table-column-properties style:column-width="8.546cm"/>
    </style:style>
    <style:style style:name="Column95" style:family="table-column">
      <style:table-column-properties style:column-width="2.563cm"/>
    </style:style>
    <style:style style:name="Column96" style:family="table-column">
      <style:table-column-properties style:column-width="2.563cm"/>
    </style:style>
    <style:style style:name="Column97" style:family="table-column">
      <style:table-column-properties style:column-width="2.563cm"/>
    </style:style>
    <style:style style:name="Row477" style:family="table-row"/>
    <style:style style:name="Cell2239" style:family="table-cell">
      <style:table-cell-properties style:vertical-align="top" fo:padding-top="0.039cm" fo:padding-bottom="0.039cm" fo:padding-left="0.199cm" fo:padding-right="0.018cm" fo:wrap-option="wrap"/>
    </style:style>
    <style:style style:name="P2566" style:family="paragraph" style:parent-style-name="kio2-table-title"/>
    <style:style style:name="T2566_1" style:family="text">
      <style:text-properties fo:color="#ffffff" fo:font-size="9pt" style:font-size-asian="9pt"/>
    </style:style>
    <style:style style:name="Row478" style:family="table-row"/>
    <style:style style:name="Cell224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567" style:family="paragraph" style:parent-style-name="Standaard"/>
    <style:style style:name="Cell224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68" style:family="paragraph" style:parent-style-name="Standaard"/>
    <style:style style:name="Cell224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69" style:family="paragraph" style:parent-style-name="p-table">
      <style:paragraph-properties fo:text-align="center"/>
    </style:style>
    <style:style style:name="T2569_1" style:family="text">
      <style:text-properties fo:color="#000000" fo:font-size="8.5pt" style:font-size-asian="8.5pt"/>
    </style:style>
    <style:style style:name="Cell224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70" style:family="paragraph" style:parent-style-name="p-table">
      <style:paragraph-properties fo:text-align="center"/>
    </style:style>
    <style:style style:name="T2570_1" style:family="text">
      <style:text-properties fo:color="#000000" fo:font-size="8.5pt" style:font-size-asian="8.5pt"/>
    </style:style>
    <style:style style:name="Cell224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71" style:family="paragraph" style:parent-style-name="p-table">
      <style:paragraph-properties fo:text-align="center"/>
    </style:style>
    <style:style style:name="T2571_1" style:family="text">
      <style:text-properties fo:color="#000000" fo:font-size="8.5pt" style:font-size-asian="8.5pt"/>
    </style:style>
    <style:style style:name="Row479" style:family="table-row"/>
    <style:style style:name="Cell22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72" style:family="paragraph" style:parent-style-name="p-table"/>
    <style:style style:name="T2572_1" style:family="text" style:parent-style-name="Standaardalinea-lettertype">
      <style:text-properties fo:font-size="8.5pt" style:font-size-asian="8.5pt" fo:font-weight="bold" style:font-weight-asian="bold"/>
    </style:style>
    <style:style style:name="Cell2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3" style:family="paragraph" style:parent-style-name="p-table"/>
    <style:style style:name="T2573_1" style:family="text" style:parent-style-name="Standaardalinea-lettertype">
      <style:text-properties fo:font-size="8.5pt" style:font-size-asian="8.5pt" fo:font-weight="bold" style:font-weight-asian="bold"/>
    </style:style>
    <style:style style:name="Cell2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4" style:family="paragraph" style:parent-style-name="p-table">
      <style:paragraph-properties fo:text-align="right"/>
    </style:style>
    <style:style style:name="T2574_1" style:family="text" style:parent-style-name="Standaardalinea-lettertype">
      <style:text-properties fo:font-size="8.5pt" style:font-size-asian="8.5pt" fo:font-weight="bold" style:font-weight-asian="bold"/>
    </style:style>
    <style:style style:name="Cell2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5" style:family="paragraph" style:parent-style-name="p-table">
      <style:paragraph-properties fo:text-align="right"/>
    </style:style>
    <style:style style:name="T2575_1" style:family="text" style:parent-style-name="Standaardalinea-lettertype">
      <style:text-properties fo:font-size="8.5pt" style:font-size-asian="8.5pt" fo:font-weight="bold" style:font-weight-asian="bold"/>
    </style:style>
    <style:style style:name="Cell2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6" style:family="paragraph" style:parent-style-name="p-table">
      <style:paragraph-properties fo:text-align="right"/>
    </style:style>
    <style:style style:name="T2576_1" style:family="text" style:parent-style-name="Standaardalinea-lettertype">
      <style:text-properties fo:font-size="8.5pt" style:font-size-asian="8.5pt" fo:font-weight="bold" style:font-weight-asian="bold"/>
    </style:style>
    <style:style style:name="Row480" style:family="table-row"/>
    <style:style style:name="Cell22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77" style:family="paragraph" style:parent-style-name="Standaard"/>
    <style:style style:name="Cell2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8" style:family="paragraph" style:parent-style-name="Standaard"/>
    <style:style style:name="Cell2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9" style:family="paragraph" style:parent-style-name="Standaard"/>
    <style:style style:name="Cell2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0" style:family="paragraph" style:parent-style-name="Standaard"/>
    <style:style style:name="Cell2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1" style:family="paragraph" style:parent-style-name="Standaard"/>
    <style:style style:name="Row481" style:family="table-row"/>
    <style:style style:name="Cell22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82" style:family="paragraph" style:parent-style-name="Standaard"/>
    <style:style style:name="Cell2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3" style:family="paragraph" style:parent-style-name="p-table"/>
    <style:style style:name="T2583_1" style:family="text" style:parent-style-name="Standaardalinea-lettertype">
      <style:text-properties fo:font-size="8.5pt" style:font-size-asian="8.5pt" fo:font-weight="bold" style:font-weight-asian="bold"/>
    </style:style>
    <style:style style:name="Cell2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4" style:family="paragraph" style:parent-style-name="p-table">
      <style:paragraph-properties fo:text-align="right"/>
    </style:style>
    <style:style style:name="T2584_1" style:family="text" style:parent-style-name="Standaardalinea-lettertype">
      <style:text-properties fo:font-size="8.5pt" style:font-size-asian="8.5pt" fo:font-weight="bold" style:font-weight-asian="bold"/>
    </style:style>
    <style:style style:name="Cell2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5" style:family="paragraph" style:parent-style-name="p-table">
      <style:paragraph-properties fo:text-align="right"/>
    </style:style>
    <style:style style:name="T2585_1" style:family="text" style:parent-style-name="Standaardalinea-lettertype">
      <style:text-properties fo:font-size="8.5pt" style:font-size-asian="8.5pt" fo:font-weight="bold" style:font-weight-asian="bold"/>
    </style:style>
    <style:style style:name="Cell2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6" style:family="paragraph" style:parent-style-name="p-table">
      <style:paragraph-properties fo:text-align="right"/>
    </style:style>
    <style:style style:name="T2586_1" style:family="text" style:parent-style-name="Standaardalinea-lettertype">
      <style:text-properties fo:font-size="8.5pt" style:font-size-asian="8.5pt" fo:font-weight="bold" style:font-weight-asian="bold"/>
    </style:style>
    <style:style style:name="Row482" style:family="table-row"/>
    <style:style style:name="Cell22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87" style:family="paragraph" style:parent-style-name="Standaard"/>
    <style:style style:name="Cell2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8" style:family="paragraph" style:parent-style-name="Standaard"/>
    <style:style style:name="Cell2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9" style:family="paragraph" style:parent-style-name="Standaard"/>
    <style:style style:name="Cell2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0" style:family="paragraph" style:parent-style-name="Standaard"/>
    <style:style style:name="Cell2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1" style:family="paragraph" style:parent-style-name="Standaard"/>
    <style:style style:name="Row483" style:family="table-row"/>
    <style:style style:name="Cell22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92" style:family="paragraph" style:parent-style-name="p-table"/>
    <style:style style:name="T2592_1" style:family="text" style:parent-style-name="Standaardalinea-lettertype">
      <style:text-properties fo:font-size="8.5pt" style:font-size-asian="8.5pt" fo:font-weight="bold" style:font-weight-asian="bold"/>
    </style:style>
    <style:style style:name="Cell2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3" style:family="paragraph" style:parent-style-name="p-table"/>
    <style:style style:name="T2593_1" style:family="text" style:parent-style-name="Standaardalinea-lettertype">
      <style:text-properties fo:font-size="8.5pt" style:font-size-asian="8.5pt" fo:font-weight="bold" style:font-weight-asian="bold"/>
    </style:style>
    <style:style style:name="Cell2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4" style:family="paragraph" style:parent-style-name="p-table">
      <style:paragraph-properties fo:text-align="right"/>
    </style:style>
    <style:style style:name="T2594_1" style:family="text" style:parent-style-name="Standaardalinea-lettertype">
      <style:text-properties fo:font-size="8.5pt" style:font-size-asian="8.5pt" fo:font-weight="bold" style:font-weight-asian="bold"/>
    </style:style>
    <style:style style:name="Cell2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5" style:family="paragraph" style:parent-style-name="p-table">
      <style:paragraph-properties fo:text-align="right"/>
    </style:style>
    <style:style style:name="T2595_1" style:family="text" style:parent-style-name="Standaardalinea-lettertype">
      <style:text-properties fo:font-size="8.5pt" style:font-size-asian="8.5pt" fo:font-weight="bold" style:font-weight-asian="bold"/>
    </style:style>
    <style:style style:name="Cell2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6" style:family="paragraph" style:parent-style-name="p-table">
      <style:paragraph-properties fo:text-align="right"/>
    </style:style>
    <style:style style:name="T2596_1" style:family="text" style:parent-style-name="Standaardalinea-lettertype">
      <style:text-properties fo:font-size="8.5pt" style:font-size-asian="8.5pt" fo:font-weight="bold" style:font-weight-asian="bold"/>
    </style:style>
    <style:style style:name="Row484" style:family="table-row"/>
    <style:style style:name="Cell22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97" style:family="paragraph" style:parent-style-name="Standaard"/>
    <style:style style:name="Cell2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8" style:family="paragraph" style:parent-style-name="p-table"/>
    <style:style style:name="T2598_1" style:family="text" style:parent-style-name="Standaardalinea-lettertype">
      <style:text-properties fo:font-style="italic" style:font-style-asian="italic" fo:font-size="8.5pt" style:font-size-asian="8.5pt"/>
    </style:style>
    <style:style style:name="T2598_2" style:family="text" style:parent-style-name="Standaardalinea-lettertype">
      <style:text-properties fo:font-style="italic" style:font-style-asian="italic" fo:font-size="8.5pt" style:font-size-asian="8.5pt"/>
    </style:style>
    <style:style style:name="Cell2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9" style:family="paragraph" style:parent-style-name="p-table">
      <style:paragraph-properties fo:text-align="right"/>
    </style:style>
    <style:style style:name="T2599_1" style:family="text" style:parent-style-name="Standaardalinea-lettertype">
      <style:text-properties fo:font-style="italic" style:font-style-asian="italic" fo:font-size="8.5pt" style:font-size-asian="8.5pt"/>
    </style:style>
    <style:style style:name="Cell2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0" style:family="paragraph" style:parent-style-name="p-table">
      <style:paragraph-properties fo:text-align="right"/>
    </style:style>
    <style:style style:name="T2600_1" style:family="text" style:parent-style-name="Standaardalinea-lettertype">
      <style:text-properties fo:font-style="italic" style:font-style-asian="italic" fo:font-size="8.5pt" style:font-size-asian="8.5pt"/>
    </style:style>
    <style:style style:name="Cell2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1" style:family="paragraph" style:parent-style-name="p-table">
      <style:paragraph-properties fo:text-align="right"/>
    </style:style>
    <style:style style:name="T2601_1" style:family="text" style:parent-style-name="Standaardalinea-lettertype">
      <style:text-properties fo:font-style="italic" style:font-style-asian="italic" fo:font-size="8.5pt" style:font-size-asian="8.5pt"/>
    </style:style>
    <style:style style:name="Row485" style:family="table-row"/>
    <style:style style:name="Cell22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02" style:family="paragraph" style:parent-style-name="Standaard"/>
    <style:style style:name="Cell2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3" style:family="paragraph" style:parent-style-name="p-table"/>
    <style:style style:name="T2603_1" style:family="text">
      <style:text-properties fo:font-size="8.5pt" style:font-size-asian="8.5pt"/>
    </style:style>
    <style:style style:name="Cell2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4" style:family="paragraph" style:parent-style-name="p-table">
      <style:paragraph-properties fo:text-align="right"/>
    </style:style>
    <style:style style:name="T2604_1" style:family="text">
      <style:text-properties fo:font-size="8.5pt" style:font-size-asian="8.5pt"/>
    </style:style>
    <style:style style:name="Cell2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5" style:family="paragraph" style:parent-style-name="p-table">
      <style:paragraph-properties fo:text-align="right"/>
    </style:style>
    <style:style style:name="T2605_1" style:family="text">
      <style:text-properties fo:font-size="8.5pt" style:font-size-asian="8.5pt"/>
    </style:style>
    <style:style style:name="Cell2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6" style:family="paragraph" style:parent-style-name="p-table">
      <style:paragraph-properties fo:text-align="right"/>
    </style:style>
    <style:style style:name="T2606_1" style:family="text">
      <style:text-properties fo:font-size="8.5pt" style:font-size-asian="8.5pt"/>
    </style:style>
    <style:style style:name="Row486" style:family="table-row"/>
    <style:style style:name="Cell22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07" style:family="paragraph" style:parent-style-name="Standaard"/>
    <style:style style:name="Cell2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8" style:family="paragraph" style:parent-style-name="p-table"/>
    <style:style style:name="T2608_1" style:family="text" style:parent-style-name="Standaardalinea-lettertype">
      <style:text-properties fo:font-style="italic" style:font-style-asian="italic" fo:font-size="8.5pt" style:font-size-asian="8.5pt"/>
    </style:style>
    <style:style style:name="Cell2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9" style:family="paragraph" style:parent-style-name="p-table">
      <style:paragraph-properties fo:text-align="right"/>
    </style:style>
    <style:style style:name="T2609_1" style:family="text" style:parent-style-name="Standaardalinea-lettertype">
      <style:text-properties fo:font-style="italic" style:font-style-asian="italic" fo:font-size="8.5pt" style:font-size-asian="8.5pt"/>
    </style:style>
    <style:style style:name="Cell2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0" style:family="paragraph" style:parent-style-name="p-table">
      <style:paragraph-properties fo:text-align="right"/>
    </style:style>
    <style:style style:name="T2610_1" style:family="text" style:parent-style-name="Standaardalinea-lettertype">
      <style:text-properties fo:font-style="italic" style:font-style-asian="italic" fo:font-size="8.5pt" style:font-size-asian="8.5pt"/>
    </style:style>
    <style:style style:name="Cell2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1" style:family="paragraph" style:parent-style-name="p-table">
      <style:paragraph-properties fo:text-align="right"/>
    </style:style>
    <style:style style:name="T2611_1" style:family="text" style:parent-style-name="Standaardalinea-lettertype">
      <style:text-properties fo:font-style="italic" style:font-style-asian="italic" fo:font-size="8.5pt" style:font-size-asian="8.5pt"/>
    </style:style>
    <style:style style:name="Row487" style:family="table-row"/>
    <style:style style:name="Cell22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12" style:family="paragraph" style:parent-style-name="Standaard"/>
    <style:style style:name="Cell2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3" style:family="paragraph" style:parent-style-name="p-table"/>
    <style:style style:name="T2613_1" style:family="text">
      <style:text-properties fo:font-size="8.5pt" style:font-size-asian="8.5pt"/>
    </style:style>
    <style:style style:name="Cell2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4" style:family="paragraph" style:parent-style-name="p-table">
      <style:paragraph-properties fo:text-align="right"/>
    </style:style>
    <style:style style:name="T2614_1" style:family="text">
      <style:text-properties fo:font-size="8.5pt" style:font-size-asian="8.5pt"/>
    </style:style>
    <style:style style:name="Cell2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5" style:family="paragraph" style:parent-style-name="p-table">
      <style:paragraph-properties fo:text-align="right"/>
    </style:style>
    <style:style style:name="T2615_1" style:family="text">
      <style:text-properties fo:font-size="8.5pt" style:font-size-asian="8.5pt"/>
    </style:style>
    <style:style style:name="Cell2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6" style:family="paragraph" style:parent-style-name="p-table">
      <style:paragraph-properties fo:text-align="right"/>
    </style:style>
    <style:style style:name="T2616_1" style:family="text">
      <style:text-properties fo:font-size="8.5pt" style:font-size-asian="8.5pt"/>
    </style:style>
    <style:style style:name="Row488" style:family="table-row"/>
    <style:style style:name="Cell22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17" style:family="paragraph" style:parent-style-name="Standaard"/>
    <style:style style:name="Cell2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8" style:family="paragraph" style:parent-style-name="p-table"/>
    <style:style style:name="T2618_1" style:family="text">
      <style:text-properties fo:font-size="8.5pt" style:font-size-asian="8.5pt"/>
    </style:style>
    <style:style style:name="Cell2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9" style:family="paragraph" style:parent-style-name="p-table">
      <style:paragraph-properties fo:text-align="right"/>
    </style:style>
    <style:style style:name="T2619_1" style:family="text">
      <style:text-properties fo:font-size="8.5pt" style:font-size-asian="8.5pt"/>
    </style:style>
    <style:style style:name="Cell2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0" style:family="paragraph" style:parent-style-name="p-table">
      <style:paragraph-properties fo:text-align="right"/>
    </style:style>
    <style:style style:name="T2620_1" style:family="text">
      <style:text-properties fo:font-size="8.5pt" style:font-size-asian="8.5pt"/>
    </style:style>
    <style:style style:name="Cell2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1" style:family="paragraph" style:parent-style-name="p-table">
      <style:paragraph-properties fo:text-align="right"/>
    </style:style>
    <style:style style:name="T2621_1" style:family="text">
      <style:text-properties fo:font-size="8.5pt" style:font-size-asian="8.5pt"/>
    </style:style>
    <style:style style:name="Row489" style:family="table-row"/>
    <style:style style:name="Cell22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22" style:family="paragraph" style:parent-style-name="Standaard"/>
    <style:style style:name="Cell2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3" style:family="paragraph" style:parent-style-name="p-table"/>
    <style:style style:name="T2623_1" style:family="text">
      <style:text-properties fo:font-size="8.5pt" style:font-size-asian="8.5pt"/>
    </style:style>
    <style:style style:name="Cell2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4" style:family="paragraph" style:parent-style-name="p-table">
      <style:paragraph-properties fo:text-align="right"/>
    </style:style>
    <style:style style:name="T2624_1" style:family="text">
      <style:text-properties fo:font-size="8.5pt" style:font-size-asian="8.5pt"/>
    </style:style>
    <style:style style:name="Cell2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5" style:family="paragraph" style:parent-style-name="p-table">
      <style:paragraph-properties fo:text-align="right"/>
    </style:style>
    <style:style style:name="T2625_1" style:family="text">
      <style:text-properties fo:font-size="8.5pt" style:font-size-asian="8.5pt"/>
    </style:style>
    <style:style style:name="Cell2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6" style:family="paragraph" style:parent-style-name="p-table">
      <style:paragraph-properties fo:text-align="right"/>
    </style:style>
    <style:style style:name="T2626_1" style:family="text">
      <style:text-properties fo:font-size="8.5pt" style:font-size-asian="8.5pt"/>
    </style:style>
    <style:style style:name="Row490" style:family="table-row"/>
    <style:style style:name="Cell23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27" style:family="paragraph" style:parent-style-name="p-table"/>
    <style:style style:name="T2627_1" style:family="text" style:parent-style-name="Standaardalinea-lettertype">
      <style:text-properties fo:font-size="8.5pt" style:font-size-asian="8.5pt" fo:font-weight="bold" style:font-weight-asian="bold"/>
    </style:style>
    <style:style style:name="Cell2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8" style:family="paragraph" style:parent-style-name="p-table"/>
    <style:style style:name="T2628_1" style:family="text" style:parent-style-name="Standaardalinea-lettertype">
      <style:text-properties fo:font-size="8.5pt" style:font-size-asian="8.5pt" fo:font-weight="bold" style:font-weight-asian="bold"/>
    </style:style>
    <style:style style:name="Cell2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9" style:family="paragraph" style:parent-style-name="p-table">
      <style:paragraph-properties fo:text-align="right"/>
    </style:style>
    <style:style style:name="T2629_1" style:family="text" style:parent-style-name="Standaardalinea-lettertype">
      <style:text-properties fo:font-size="8.5pt" style:font-size-asian="8.5pt" fo:font-weight="bold" style:font-weight-asian="bold"/>
    </style:style>
    <style:style style:name="Cell2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0" style:family="paragraph" style:parent-style-name="p-table">
      <style:paragraph-properties fo:text-align="right"/>
    </style:style>
    <style:style style:name="T2630_1" style:family="text" style:parent-style-name="Standaardalinea-lettertype">
      <style:text-properties fo:font-size="8.5pt" style:font-size-asian="8.5pt" fo:font-weight="bold" style:font-weight-asian="bold"/>
    </style:style>
    <style:style style:name="Cell2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1" style:family="paragraph" style:parent-style-name="p-table">
      <style:paragraph-properties fo:text-align="right"/>
    </style:style>
    <style:style style:name="T2631_1" style:family="text" style:parent-style-name="Standaardalinea-lettertype">
      <style:text-properties fo:font-size="8.5pt" style:font-size-asian="8.5pt" fo:font-weight="bold" style:font-weight-asian="bold"/>
    </style:style>
    <style:style style:name="Row491" style:family="table-row"/>
    <style:style style:name="Cell23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32" style:family="paragraph" style:parent-style-name="Standaard"/>
    <style:style style:name="Cell2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3" style:family="paragraph" style:parent-style-name="p-table"/>
    <style:style style:name="T2633_1" style:family="text" style:parent-style-name="Standaardalinea-lettertype">
      <style:text-properties fo:font-style="italic" style:font-style-asian="italic" fo:font-size="8.5pt" style:font-size-asian="8.5pt"/>
    </style:style>
    <style:style style:name="Cell2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4" style:family="paragraph" style:parent-style-name="p-table">
      <style:paragraph-properties fo:text-align="right"/>
    </style:style>
    <style:style style:name="T2634_1" style:family="text" style:parent-style-name="Standaardalinea-lettertype">
      <style:text-properties fo:font-style="italic" style:font-style-asian="italic" fo:font-size="8.5pt" style:font-size-asian="8.5pt"/>
    </style:style>
    <style:style style:name="Cell2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5" style:family="paragraph" style:parent-style-name="p-table">
      <style:paragraph-properties fo:text-align="right"/>
    </style:style>
    <style:style style:name="T2635_1" style:family="text" style:parent-style-name="Standaardalinea-lettertype">
      <style:text-properties fo:font-style="italic" style:font-style-asian="italic" fo:font-size="8.5pt" style:font-size-asian="8.5pt"/>
    </style:style>
    <style:style style:name="Cell2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6" style:family="paragraph" style:parent-style-name="p-table">
      <style:paragraph-properties fo:text-align="right"/>
    </style:style>
    <style:style style:name="T2636_1" style:family="text" style:parent-style-name="Standaardalinea-lettertype">
      <style:text-properties fo:font-style="italic" style:font-style-asian="italic" fo:font-size="8.5pt" style:font-size-asian="8.5pt"/>
    </style:style>
    <style:style style:name="Row492" style:family="table-row"/>
    <style:style style:name="Cell23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37" style:family="paragraph" style:parent-style-name="Standaard"/>
    <style:style style:name="Cell2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8" style:family="paragraph" style:parent-style-name="p-table"/>
    <style:style style:name="T2638_1" style:family="text">
      <style:text-properties fo:font-size="8.5pt" style:font-size-asian="8.5pt"/>
    </style:style>
    <style:style style:name="Cell2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9" style:family="paragraph" style:parent-style-name="p-table">
      <style:paragraph-properties fo:text-align="right"/>
    </style:style>
    <style:style style:name="T2639_1" style:family="text">
      <style:text-properties fo:font-size="8.5pt" style:font-size-asian="8.5pt"/>
    </style:style>
    <style:style style:name="Cell2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0" style:family="paragraph" style:parent-style-name="p-table">
      <style:paragraph-properties fo:text-align="right"/>
    </style:style>
    <style:style style:name="T2640_1" style:family="text">
      <style:text-properties fo:font-size="8.5pt" style:font-size-asian="8.5pt"/>
    </style:style>
    <style:style style:name="Cell2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1" style:family="paragraph" style:parent-style-name="p-table">
      <style:paragraph-properties fo:text-align="right"/>
    </style:style>
    <style:style style:name="T2641_1" style:family="text">
      <style:text-properties fo:font-size="8.5pt" style:font-size-asian="8.5pt"/>
    </style:style>
    <style:style style:name="Row493" style:family="table-row"/>
    <style:style style:name="Cell23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42" style:family="paragraph" style:parent-style-name="Standaard"/>
    <style:style style:name="Cell2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3" style:family="paragraph" style:parent-style-name="Standaard"/>
    <style:style style:name="Cell2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4" style:family="paragraph" style:parent-style-name="Standaard"/>
    <style:style style:name="Cell2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5" style:family="paragraph" style:parent-style-name="Standaard"/>
    <style:style style:name="Cell2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6" style:family="paragraph" style:parent-style-name="Standaard"/>
    <style:style style:name="Row494" style:family="table-row"/>
    <style:style style:name="Cell23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47" style:family="paragraph" style:parent-style-name="Standaard"/>
    <style:style style:name="Cell2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8" style:family="paragraph" style:parent-style-name="p-table"/>
    <style:style style:name="T2648_1" style:family="text" style:parent-style-name="Standaardalinea-lettertype">
      <style:text-properties fo:font-size="8.5pt" style:font-size-asian="8.5pt" fo:font-weight="bold" style:font-weight-asian="bold"/>
    </style:style>
    <style:style style:name="Cell2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9" style:family="paragraph" style:parent-style-name="p-table">
      <style:paragraph-properties fo:text-align="right"/>
    </style:style>
    <style:style style:name="T2649_1" style:family="text" style:parent-style-name="Standaardalinea-lettertype">
      <style:text-properties fo:font-size="8.5pt" style:font-size-asian="8.5pt" fo:font-weight="bold" style:font-weight-asian="bold"/>
    </style:style>
    <style:style style:name="Cell2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0" style:family="paragraph" style:parent-style-name="p-table">
      <style:paragraph-properties fo:text-align="right"/>
    </style:style>
    <style:style style:name="T2650_1" style:family="text" style:parent-style-name="Standaardalinea-lettertype">
      <style:text-properties fo:font-size="8.5pt" style:font-size-asian="8.5pt" fo:font-weight="bold" style:font-weight-asian="bold"/>
    </style:style>
    <style:style style:name="Cell2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1" style:family="paragraph" style:parent-style-name="p-table">
      <style:paragraph-properties fo:text-align="right"/>
    </style:style>
    <style:style style:name="T2651_1" style:family="text" style:parent-style-name="Standaardalinea-lettertype">
      <style:text-properties fo:font-size="8.5pt" style:font-size-asian="8.5pt" fo:font-weight="bold" style:font-weight-asian="bold"/>
    </style:style>
    <style:style style:name="Row495" style:family="table-row"/>
    <style:style style:name="Cell23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52" style:family="paragraph" style:parent-style-name="Standaard"/>
    <style:style style:name="Cell2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3" style:family="paragraph" style:parent-style-name="Standaard"/>
    <style:style style:name="Cell2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4" style:family="paragraph" style:parent-style-name="Standaard"/>
    <style:style style:name="Cell2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5" style:family="paragraph" style:parent-style-name="Standaard"/>
    <style:style style:name="Cell2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6" style:family="paragraph" style:parent-style-name="Standaard"/>
    <style:style style:name="P2657" style:family="paragraph" style:parent-style-name="p-marginbottom"/>
    <style:style style:name="P2658" style:family="paragraph" style:parent-style-name="section-title-4"/>
    <style:style style:name="T2658_1" style:family="text">
      <style:text-properties style:font-size-complex="9pt" fo:font-weight="bold" style:font-weight-asian="bold"/>
    </style:style>
    <style:style style:name="P2659" style:family="paragraph" style:parent-style-name="p"/>
    <style:style style:name="T2659_1" style:family="text">
      <style:text-properties fo:font-size="8.5pt" style:font-size-asian="8.5pt"/>
    </style:style>
    <style:style style:name="P2660" style:family="paragraph" style:parent-style-name="section-title-3"/>
    <style:style style:name="T2660_1" style:family="text">
      <style:text-properties fo:color="#009ee0" style:font-size-complex="9pt" fo:font-weight="bold" style:font-weight-asian="bold"/>
    </style:style>
    <style:style style:name="P2661" style:family="paragraph" style:parent-style-name="header-h1"/>
    <style:style style:name="T2661_1" style:family="text">
      <style:text-properties fo:font-weight="bold" style:font-weight-asian="bold"/>
    </style:style>
    <style:style style:name="Table24" style:family="table">
      <style:table-properties table:align="left" style:width="17.099cm" fo:margin-left="-5.851cm"/>
    </style:style>
    <style:style style:name="Column98" style:family="table-column">
      <style:table-column-properties style:column-width="0.864cm"/>
    </style:style>
    <style:style style:name="Column99" style:family="table-column">
      <style:table-column-properties style:column-width="8.546cm"/>
    </style:style>
    <style:style style:name="Column100" style:family="table-column">
      <style:table-column-properties style:column-width="2.563cm"/>
    </style:style>
    <style:style style:name="Column101" style:family="table-column">
      <style:table-column-properties style:column-width="2.563cm"/>
    </style:style>
    <style:style style:name="Column102" style:family="table-column">
      <style:table-column-properties style:column-width="2.563cm"/>
    </style:style>
    <style:style style:name="Row496" style:family="table-row"/>
    <style:style style:name="Cell2330" style:family="table-cell">
      <style:table-cell-properties style:vertical-align="top" fo:padding-top="0.039cm" fo:padding-bottom="0.039cm" fo:padding-left="0.199cm" fo:padding-right="0.018cm" fo:wrap-option="wrap"/>
    </style:style>
    <style:style style:name="P2662" style:family="paragraph" style:parent-style-name="kio2-table-title"/>
    <style:style style:name="T2662_1" style:family="text">
      <style:text-properties fo:color="#ffffff" fo:font-size="9pt" style:font-size-asian="9pt"/>
    </style:style>
    <style:style style:name="Row497" style:family="table-row"/>
    <style:style style:name="Cell233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663" style:family="paragraph" style:parent-style-name="Standaard"/>
    <style:style style:name="Cell233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664" style:family="paragraph" style:parent-style-name="Standaard"/>
    <style:style style:name="Cell233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665" style:family="paragraph" style:parent-style-name="p-table">
      <style:paragraph-properties fo:text-align="center"/>
    </style:style>
    <style:style style:name="T2665_1" style:family="text">
      <style:text-properties fo:color="#000000" fo:font-size="8.5pt" style:font-size-asian="8.5pt"/>
    </style:style>
    <style:style style:name="Cell233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666" style:family="paragraph" style:parent-style-name="p-table">
      <style:paragraph-properties fo:text-align="center"/>
    </style:style>
    <style:style style:name="T2666_1" style:family="text">
      <style:text-properties fo:color="#000000" fo:font-size="8.5pt" style:font-size-asian="8.5pt"/>
    </style:style>
    <style:style style:name="Cell233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667" style:family="paragraph" style:parent-style-name="p-table">
      <style:paragraph-properties fo:text-align="center"/>
    </style:style>
    <style:style style:name="T2667_1" style:family="text">
      <style:text-properties fo:color="#000000" fo:font-size="8.5pt" style:font-size-asian="8.5pt"/>
    </style:style>
    <style:style style:name="Row498" style:family="table-row"/>
    <style:style style:name="Cell23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68" style:family="paragraph" style:parent-style-name="p-table"/>
    <style:style style:name="T2668_1" style:family="text" style:parent-style-name="Standaardalinea-lettertype">
      <style:text-properties fo:font-size="8.5pt" style:font-size-asian="8.5pt" fo:font-weight="bold" style:font-weight-asian="bold"/>
    </style:style>
    <style:style style:name="Cell2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9" style:family="paragraph" style:parent-style-name="p-table"/>
    <style:style style:name="T2669_1" style:family="text" style:parent-style-name="Standaardalinea-lettertype">
      <style:text-properties fo:font-size="8.5pt" style:font-size-asian="8.5pt" fo:font-weight="bold" style:font-weight-asian="bold"/>
    </style:style>
    <style:style style:name="Cell2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0" style:family="paragraph" style:parent-style-name="p-table">
      <style:paragraph-properties fo:text-align="right"/>
    </style:style>
    <style:style style:name="T2670_1" style:family="text" style:parent-style-name="Standaardalinea-lettertype">
      <style:text-properties fo:font-size="8.5pt" style:font-size-asian="8.5pt" fo:font-weight="bold" style:font-weight-asian="bold"/>
    </style:style>
    <style:style style:name="Cell2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1" style:family="paragraph" style:parent-style-name="p-table">
      <style:paragraph-properties fo:text-align="right"/>
    </style:style>
    <style:style style:name="T2671_1" style:family="text" style:parent-style-name="Standaardalinea-lettertype">
      <style:text-properties fo:font-size="8.5pt" style:font-size-asian="8.5pt" fo:font-weight="bold" style:font-weight-asian="bold"/>
    </style:style>
    <style:style style:name="Cell2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2" style:family="paragraph" style:parent-style-name="p-table">
      <style:paragraph-properties fo:text-align="right"/>
    </style:style>
    <style:style style:name="T2672_1" style:family="text" style:parent-style-name="Standaardalinea-lettertype">
      <style:text-properties fo:font-size="8.5pt" style:font-size-asian="8.5pt" fo:font-weight="bold" style:font-weight-asian="bold"/>
    </style:style>
    <style:style style:name="Row499" style:family="table-row"/>
    <style:style style:name="Cell23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73" style:family="paragraph" style:parent-style-name="Standaard"/>
    <style:style style:name="Cell2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4" style:family="paragraph" style:parent-style-name="Standaard"/>
    <style:style style:name="Cell2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5" style:family="paragraph" style:parent-style-name="Standaard"/>
    <style:style style:name="Cell2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6" style:family="paragraph" style:parent-style-name="Standaard"/>
    <style:style style:name="Cell2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7" style:family="paragraph" style:parent-style-name="Standaard"/>
    <style:style style:name="Row500" style:family="table-row"/>
    <style:style style:name="Cell23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78" style:family="paragraph" style:parent-style-name="Standaard"/>
    <style:style style:name="Cell2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9" style:family="paragraph" style:parent-style-name="p-table"/>
    <style:style style:name="T2679_1" style:family="text" style:parent-style-name="Standaardalinea-lettertype">
      <style:text-properties fo:font-size="8.5pt" style:font-size-asian="8.5pt" fo:font-weight="bold" style:font-weight-asian="bold"/>
    </style:style>
    <style:style style:name="Cell2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0" style:family="paragraph" style:parent-style-name="p-table">
      <style:paragraph-properties fo:text-align="right"/>
    </style:style>
    <style:style style:name="T2680_1" style:family="text" style:parent-style-name="Standaardalinea-lettertype">
      <style:text-properties fo:font-size="8.5pt" style:font-size-asian="8.5pt" fo:font-weight="bold" style:font-weight-asian="bold"/>
    </style:style>
    <style:style style:name="Cell2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1" style:family="paragraph" style:parent-style-name="p-table">
      <style:paragraph-properties fo:text-align="right"/>
    </style:style>
    <style:style style:name="T2681_1" style:family="text" style:parent-style-name="Standaardalinea-lettertype">
      <style:text-properties fo:font-size="8.5pt" style:font-size-asian="8.5pt" fo:font-weight="bold" style:font-weight-asian="bold"/>
    </style:style>
    <style:style style:name="Cell2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2" style:family="paragraph" style:parent-style-name="p-table">
      <style:paragraph-properties fo:text-align="right"/>
    </style:style>
    <style:style style:name="T2682_1" style:family="text" style:parent-style-name="Standaardalinea-lettertype">
      <style:text-properties fo:font-size="8.5pt" style:font-size-asian="8.5pt" fo:font-weight="bold" style:font-weight-asian="bold"/>
    </style:style>
    <style:style style:name="Row501" style:family="table-row"/>
    <style:style style:name="Cell23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83" style:family="paragraph" style:parent-style-name="Standaard"/>
    <style:style style:name="Cell2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4" style:family="paragraph" style:parent-style-name="Standaard"/>
    <style:style style:name="Cell2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5" style:family="paragraph" style:parent-style-name="Standaard"/>
    <style:style style:name="Cell2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6" style:family="paragraph" style:parent-style-name="Standaard"/>
    <style:style style:name="Cell2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7" style:family="paragraph" style:parent-style-name="Standaard"/>
    <style:style style:name="Row502" style:family="table-row"/>
    <style:style style:name="Cell23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88" style:family="paragraph" style:parent-style-name="p-table"/>
    <style:style style:name="T2688_1" style:family="text" style:parent-style-name="Standaardalinea-lettertype">
      <style:text-properties fo:font-size="8.5pt" style:font-size-asian="8.5pt" fo:font-weight="bold" style:font-weight-asian="bold"/>
    </style:style>
    <style:style style:name="Cell2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9" style:family="paragraph" style:parent-style-name="p-table"/>
    <style:style style:name="T2689_1" style:family="text" style:parent-style-name="Standaardalinea-lettertype">
      <style:text-properties fo:font-size="8.5pt" style:font-size-asian="8.5pt" fo:font-weight="bold" style:font-weight-asian="bold"/>
    </style:style>
    <style:style style:name="Cell2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0" style:family="paragraph" style:parent-style-name="p-table">
      <style:paragraph-properties fo:text-align="right"/>
    </style:style>
    <style:style style:name="T2690_1" style:family="text" style:parent-style-name="Standaardalinea-lettertype">
      <style:text-properties fo:font-size="8.5pt" style:font-size-asian="8.5pt" fo:font-weight="bold" style:font-weight-asian="bold"/>
    </style:style>
    <style:style style:name="Cell2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1" style:family="paragraph" style:parent-style-name="p-table">
      <style:paragraph-properties fo:text-align="right"/>
    </style:style>
    <style:style style:name="T2691_1" style:family="text" style:parent-style-name="Standaardalinea-lettertype">
      <style:text-properties fo:font-size="8.5pt" style:font-size-asian="8.5pt" fo:font-weight="bold" style:font-weight-asian="bold"/>
    </style:style>
    <style:style style:name="Cell2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2" style:family="paragraph" style:parent-style-name="p-table">
      <style:paragraph-properties fo:text-align="right"/>
    </style:style>
    <style:style style:name="T2692_1" style:family="text" style:parent-style-name="Standaardalinea-lettertype">
      <style:text-properties fo:font-size="8.5pt" style:font-size-asian="8.5pt" fo:font-weight="bold" style:font-weight-asian="bold"/>
    </style:style>
    <style:style style:name="Row503" style:family="table-row"/>
    <style:style style:name="Cell23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93" style:family="paragraph" style:parent-style-name="Standaard"/>
    <style:style style:name="Cell2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4" style:family="paragraph" style:parent-style-name="p-table"/>
    <style:style style:name="T2694_1" style:family="text" style:parent-style-name="Standaardalinea-lettertype">
      <style:text-properties fo:font-style="italic" style:font-style-asian="italic" fo:font-size="8.5pt" style:font-size-asian="8.5pt"/>
    </style:style>
    <style:style style:name="Cell2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5" style:family="paragraph" style:parent-style-name="p-table">
      <style:paragraph-properties fo:text-align="right"/>
    </style:style>
    <style:style style:name="T2695_1" style:family="text" style:parent-style-name="Standaardalinea-lettertype">
      <style:text-properties fo:font-style="italic" style:font-style-asian="italic" fo:font-size="8.5pt" style:font-size-asian="8.5pt"/>
    </style:style>
    <style:style style:name="Cell2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6" style:family="paragraph" style:parent-style-name="p-table">
      <style:paragraph-properties fo:text-align="right"/>
    </style:style>
    <style:style style:name="T2696_1" style:family="text" style:parent-style-name="Standaardalinea-lettertype">
      <style:text-properties fo:font-style="italic" style:font-style-asian="italic" fo:font-size="8.5pt" style:font-size-asian="8.5pt"/>
    </style:style>
    <style:style style:name="Cell2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7" style:family="paragraph" style:parent-style-name="p-table">
      <style:paragraph-properties fo:text-align="right"/>
    </style:style>
    <style:style style:name="T2697_1" style:family="text" style:parent-style-name="Standaardalinea-lettertype">
      <style:text-properties fo:font-style="italic" style:font-style-asian="italic" fo:font-size="8.5pt" style:font-size-asian="8.5pt"/>
    </style:style>
    <style:style style:name="Row504" style:family="table-row"/>
    <style:style style:name="Cell23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98" style:family="paragraph" style:parent-style-name="Standaard"/>
    <style:style style:name="Cell2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9" style:family="paragraph" style:parent-style-name="p-table"/>
    <style:style style:name="T2699_1" style:family="text">
      <style:text-properties fo:font-size="8.5pt" style:font-size-asian="8.5pt"/>
    </style:style>
    <style:style style:name="Cell2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0" style:family="paragraph" style:parent-style-name="p-table">
      <style:paragraph-properties fo:text-align="right"/>
    </style:style>
    <style:style style:name="T2700_1" style:family="text">
      <style:text-properties fo:font-size="8.5pt" style:font-size-asian="8.5pt"/>
    </style:style>
    <style:style style:name="Cell2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1" style:family="paragraph" style:parent-style-name="p-table">
      <style:paragraph-properties fo:text-align="right"/>
    </style:style>
    <style:style style:name="T2701_1" style:family="text">
      <style:text-properties fo:font-size="8.5pt" style:font-size-asian="8.5pt"/>
    </style:style>
    <style:style style:name="Cell2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2" style:family="paragraph" style:parent-style-name="p-table">
      <style:paragraph-properties fo:text-align="right"/>
    </style:style>
    <style:style style:name="T2702_1" style:family="text">
      <style:text-properties fo:font-size="8.5pt" style:font-size-asian="8.5pt"/>
    </style:style>
    <style:style style:name="Row505" style:family="table-row"/>
    <style:style style:name="Cell23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03" style:family="paragraph" style:parent-style-name="Standaard"/>
    <style:style style:name="Cell2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4" style:family="paragraph" style:parent-style-name="p-table"/>
    <style:style style:name="T2704_1" style:family="text">
      <style:text-properties fo:font-size="8.5pt" style:font-size-asian="8.5pt"/>
    </style:style>
    <style:style style:name="Cell2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5" style:family="paragraph" style:parent-style-name="p-table">
      <style:paragraph-properties fo:text-align="right"/>
    </style:style>
    <style:style style:name="T2705_1" style:family="text">
      <style:text-properties fo:font-size="8.5pt" style:font-size-asian="8.5pt"/>
    </style:style>
    <style:style style:name="Cell2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6" style:family="paragraph" style:parent-style-name="p-table">
      <style:paragraph-properties fo:text-align="right"/>
    </style:style>
    <style:style style:name="T2706_1" style:family="text">
      <style:text-properties fo:font-size="8.5pt" style:font-size-asian="8.5pt"/>
    </style:style>
    <style:style style:name="Cell2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7" style:family="paragraph" style:parent-style-name="p-table">
      <style:paragraph-properties fo:text-align="right"/>
    </style:style>
    <style:style style:name="T2707_1" style:family="text">
      <style:text-properties fo:font-size="8.5pt" style:font-size-asian="8.5pt"/>
    </style:style>
    <style:style style:name="Row506" style:family="table-row"/>
    <style:style style:name="Cell23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08" style:family="paragraph" style:parent-style-name="p-table"/>
    <style:style style:name="T2708_1" style:family="text" style:parent-style-name="Standaardalinea-lettertype">
      <style:text-properties fo:font-size="8.5pt" style:font-size-asian="8.5pt" fo:font-weight="bold" style:font-weight-asian="bold"/>
    </style:style>
    <style:style style:name="Cell2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9" style:family="paragraph" style:parent-style-name="p-table"/>
    <style:style style:name="T2709_1" style:family="text" style:parent-style-name="Standaardalinea-lettertype">
      <style:text-properties fo:font-size="8.5pt" style:font-size-asian="8.5pt" fo:font-weight="bold" style:font-weight-asian="bold"/>
    </style:style>
    <style:style style:name="Cell2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0" style:family="paragraph" style:parent-style-name="p-table">
      <style:paragraph-properties fo:text-align="right"/>
    </style:style>
    <style:style style:name="T2710_1" style:family="text" style:parent-style-name="Standaardalinea-lettertype">
      <style:text-properties fo:font-size="8.5pt" style:font-size-asian="8.5pt" fo:font-weight="bold" style:font-weight-asian="bold"/>
    </style:style>
    <style:style style:name="Cell2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1" style:family="paragraph" style:parent-style-name="p-table">
      <style:paragraph-properties fo:text-align="right"/>
    </style:style>
    <style:style style:name="T2711_1" style:family="text" style:parent-style-name="Standaardalinea-lettertype">
      <style:text-properties fo:font-size="8.5pt" style:font-size-asian="8.5pt" fo:font-weight="bold" style:font-weight-asian="bold"/>
    </style:style>
    <style:style style:name="Cell2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2" style:family="paragraph" style:parent-style-name="p-table">
      <style:paragraph-properties fo:text-align="right"/>
    </style:style>
    <style:style style:name="T2712_1" style:family="text" style:parent-style-name="Standaardalinea-lettertype">
      <style:text-properties fo:font-size="8.5pt" style:font-size-asian="8.5pt" fo:font-weight="bold" style:font-weight-asian="bold"/>
    </style:style>
    <style:style style:name="Row507" style:family="table-row"/>
    <style:style style:name="Cell23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13" style:family="paragraph" style:parent-style-name="Standaard"/>
    <style:style style:name="Cell2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4" style:family="paragraph" style:parent-style-name="p-table"/>
    <style:style style:name="T2714_1" style:family="text" style:parent-style-name="Standaardalinea-lettertype">
      <style:text-properties fo:font-style="italic" style:font-style-asian="italic" fo:font-size="8.5pt" style:font-size-asian="8.5pt"/>
    </style:style>
    <style:style style:name="Cell2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5" style:family="paragraph" style:parent-style-name="p-table">
      <style:paragraph-properties fo:text-align="right"/>
    </style:style>
    <style:style style:name="T2715_1" style:family="text" style:parent-style-name="Standaardalinea-lettertype">
      <style:text-properties fo:font-style="italic" style:font-style-asian="italic" fo:font-size="8.5pt" style:font-size-asian="8.5pt"/>
    </style:style>
    <style:style style:name="Cell2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6" style:family="paragraph" style:parent-style-name="p-table">
      <style:paragraph-properties fo:text-align="right"/>
    </style:style>
    <style:style style:name="T2716_1" style:family="text" style:parent-style-name="Standaardalinea-lettertype">
      <style:text-properties fo:font-style="italic" style:font-style-asian="italic" fo:font-size="8.5pt" style:font-size-asian="8.5pt"/>
    </style:style>
    <style:style style:name="Cell2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7" style:family="paragraph" style:parent-style-name="p-table">
      <style:paragraph-properties fo:text-align="right"/>
    </style:style>
    <style:style style:name="T2717_1" style:family="text" style:parent-style-name="Standaardalinea-lettertype">
      <style:text-properties fo:font-style="italic" style:font-style-asian="italic" fo:font-size="8.5pt" style:font-size-asian="8.5pt"/>
    </style:style>
    <style:style style:name="Row508" style:family="table-row"/>
    <style:style style:name="Cell23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18" style:family="paragraph" style:parent-style-name="Standaard"/>
    <style:style style:name="Cell2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9" style:family="paragraph" style:parent-style-name="p-table"/>
    <style:style style:name="T2719_1" style:family="text">
      <style:text-properties fo:font-size="8.5pt" style:font-size-asian="8.5pt"/>
    </style:style>
    <style:style style:name="Cell2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0" style:family="paragraph" style:parent-style-name="p-table">
      <style:paragraph-properties fo:text-align="right"/>
    </style:style>
    <style:style style:name="T2720_1" style:family="text">
      <style:text-properties fo:font-size="8.5pt" style:font-size-asian="8.5pt"/>
    </style:style>
    <style:style style:name="Cell2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1" style:family="paragraph" style:parent-style-name="p-table">
      <style:paragraph-properties fo:text-align="right"/>
    </style:style>
    <style:style style:name="T2721_1" style:family="text">
      <style:text-properties fo:font-size="8.5pt" style:font-size-asian="8.5pt"/>
    </style:style>
    <style:style style:name="Cell2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2" style:family="paragraph" style:parent-style-name="p-table">
      <style:paragraph-properties fo:text-align="right"/>
    </style:style>
    <style:style style:name="T2722_1" style:family="text">
      <style:text-properties fo:font-size="8.5pt" style:font-size-asian="8.5pt"/>
    </style:style>
    <style:style style:name="Row509" style:family="table-row"/>
    <style:style style:name="Cell23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23" style:family="paragraph" style:parent-style-name="Standaard"/>
    <style:style style:name="Cell2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4" style:family="paragraph" style:parent-style-name="p-table"/>
    <style:style style:name="T2724_1" style:family="text">
      <style:text-properties fo:font-size="8.5pt" style:font-size-asian="8.5pt"/>
    </style:style>
    <style:style style:name="Cell2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5" style:family="paragraph" style:parent-style-name="p-table">
      <style:paragraph-properties fo:text-align="right"/>
    </style:style>
    <style:style style:name="T2725_1" style:family="text">
      <style:text-properties fo:font-size="8.5pt" style:font-size-asian="8.5pt"/>
    </style:style>
    <style:style style:name="Cell2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6" style:family="paragraph" style:parent-style-name="p-table">
      <style:paragraph-properties fo:text-align="right"/>
    </style:style>
    <style:style style:name="T2726_1" style:family="text">
      <style:text-properties fo:font-size="8.5pt" style:font-size-asian="8.5pt"/>
    </style:style>
    <style:style style:name="Cell2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7" style:family="paragraph" style:parent-style-name="p-table">
      <style:paragraph-properties fo:text-align="right"/>
    </style:style>
    <style:style style:name="T2727_1" style:family="text">
      <style:text-properties fo:font-size="8.5pt" style:font-size-asian="8.5pt"/>
    </style:style>
    <style:style style:name="Row510" style:family="table-row"/>
    <style:style style:name="Cell23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28" style:family="paragraph" style:parent-style-name="Standaard"/>
    <style:style style:name="Cell2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9" style:family="paragraph" style:parent-style-name="p-table"/>
    <style:style style:name="T2729_1" style:family="text">
      <style:text-properties fo:font-size="8.5pt" style:font-size-asian="8.5pt"/>
    </style:style>
    <style:style style:name="Cell2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0" style:family="paragraph" style:parent-style-name="p-table">
      <style:paragraph-properties fo:text-align="right"/>
    </style:style>
    <style:style style:name="T2730_1" style:family="text">
      <style:text-properties fo:font-size="8.5pt" style:font-size-asian="8.5pt"/>
    </style:style>
    <style:style style:name="Cell2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1" style:family="paragraph" style:parent-style-name="p-table">
      <style:paragraph-properties fo:text-align="right"/>
    </style:style>
    <style:style style:name="T2731_1" style:family="text">
      <style:text-properties fo:font-size="8.5pt" style:font-size-asian="8.5pt"/>
    </style:style>
    <style:style style:name="Cell2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2" style:family="paragraph" style:parent-style-name="p-table">
      <style:paragraph-properties fo:text-align="right"/>
    </style:style>
    <style:style style:name="T2732_1" style:family="text">
      <style:text-properties fo:font-size="8.5pt" style:font-size-asian="8.5pt"/>
    </style:style>
    <style:style style:name="Row511" style:family="table-row"/>
    <style:style style:name="Cell24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33" style:family="paragraph" style:parent-style-name="Standaard"/>
    <style:style style:name="Cell2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4" style:family="paragraph" style:parent-style-name="Standaard"/>
    <style:style style:name="Cell2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5" style:family="paragraph" style:parent-style-name="Standaard"/>
    <style:style style:name="Cell2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6" style:family="paragraph" style:parent-style-name="Standaard"/>
    <style:style style:name="Cell2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7" style:family="paragraph" style:parent-style-name="Standaard"/>
    <style:style style:name="Row512" style:family="table-row"/>
    <style:style style:name="Cell24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38" style:family="paragraph" style:parent-style-name="Standaard"/>
    <style:style style:name="Cell2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9" style:family="paragraph" style:parent-style-name="p-table"/>
    <style:style style:name="T2739_1" style:family="text" style:parent-style-name="Standaardalinea-lettertype">
      <style:text-properties fo:font-size="8.5pt" style:font-size-asian="8.5pt" fo:font-weight="bold" style:font-weight-asian="bold"/>
    </style:style>
    <style:style style:name="Cell2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0" style:family="paragraph" style:parent-style-name="p-table">
      <style:paragraph-properties fo:text-align="right"/>
    </style:style>
    <style:style style:name="T2740_1" style:family="text" style:parent-style-name="Standaardalinea-lettertype">
      <style:text-properties fo:font-size="8.5pt" style:font-size-asian="8.5pt" fo:font-weight="bold" style:font-weight-asian="bold"/>
    </style:style>
    <style:style style:name="Cell2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1" style:family="paragraph" style:parent-style-name="p-table">
      <style:paragraph-properties fo:text-align="right"/>
    </style:style>
    <style:style style:name="T2741_1" style:family="text" style:parent-style-name="Standaardalinea-lettertype">
      <style:text-properties fo:font-size="8.5pt" style:font-size-asian="8.5pt" fo:font-weight="bold" style:font-weight-asian="bold"/>
    </style:style>
    <style:style style:name="Cell2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2" style:family="paragraph" style:parent-style-name="p-table">
      <style:paragraph-properties fo:text-align="right"/>
    </style:style>
    <style:style style:name="T2742_1" style:family="text" style:parent-style-name="Standaardalinea-lettertype">
      <style:text-properties fo:font-size="8.5pt" style:font-size-asian="8.5pt" fo:font-weight="bold" style:font-weight-asian="bold"/>
    </style:style>
    <style:style style:name="Row513" style:family="table-row"/>
    <style:style style:name="Cell24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43" style:family="paragraph" style:parent-style-name="Standaard"/>
    <style:style style:name="Cell2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4" style:family="paragraph" style:parent-style-name="Standaard"/>
    <style:style style:name="Cell2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5" style:family="paragraph" style:parent-style-name="Standaard"/>
    <style:style style:name="Cell2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6" style:family="paragraph" style:parent-style-name="Standaard"/>
    <style:style style:name="Cell2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7" style:family="paragraph" style:parent-style-name="Standaard"/>
    <style:style style:name="P2748" style:family="paragraph" style:parent-style-name="p-marginbottom"/>
    <style:style style:name="P2749" style:family="paragraph" style:parent-style-name="section-title-4"/>
    <style:style style:name="T2749_1" style:family="text">
      <style:text-properties style:font-size-complex="9pt" fo:font-weight="bold" style:font-weight-asian="bold"/>
    </style:style>
    <style:style style:name="P2750" style:family="paragraph" style:parent-style-name="header-h1"/>
    <style:style style:name="T2750_1" style:family="text">
      <style:text-properties fo:font-weight="bold" style:font-weight-asian="bold"/>
    </style:style>
    <style:style style:name="P2751" style:family="paragraph" style:parent-style-name="p"/>
    <style:style style:name="T2751_1" style:family="text">
      <style:text-properties fo:font-size="8.5pt" style:font-size-asian="8.5pt"/>
    </style:style>
    <style:style style:name="P2752" style:family="paragraph" style:parent-style-name="header-h1"/>
    <style:style style:name="T2752_1" style:family="text">
      <style:text-properties fo:font-weight="bold" style:font-weight-asian="bold"/>
    </style:style>
    <style:style style:name="P2753" style:family="paragraph" style:parent-style-name="header-h1"/>
    <style:style style:name="T2753_1" style:family="text">
      <style:text-properties fo:font-weight="bold" style:font-weight-asian="bold"/>
    </style:style>
    <style:style style:name="P2754" style:family="paragraph" style:parent-style-name="header-h1"/>
    <style:style style:name="T2754_1" style:family="text">
      <style:text-properties fo:font-weight="bold" style:font-weight-asian="bold"/>
    </style:style>
    <style:style style:name="P2755" style:family="paragraph" style:parent-style-name="Standaard"/>
    <style:style style:name="T2755_1" style:family="text"/>
    <style:style style:name="P2756" style:family="paragraph" style:parent-style-name="ol-p-l1"/>
    <style:style style:name="T2756_1" style:family="text">
      <style:text-properties fo:font-size="9pt" style:font-size-asian="9pt" style:font-size-complex="9pt"/>
    </style:style>
    <style:style style:name="T2756_2" style:family="text">
      <style:text-properties fo:font-size="9pt" style:font-size-asian="9pt" style:font-size-complex="9pt"/>
    </style:style>
    <style:style style:name="P2757" style:family="paragraph" style:parent-style-name="ol-p-l1"/>
    <style:style style:name="T2757_1" style:family="text">
      <style:text-properties fo:font-size="9pt" style:font-size-asian="9pt" style:font-size-complex="9pt"/>
    </style:style>
    <style:style style:name="P2758" style:family="paragraph" style:parent-style-name="ol-p-l1"/>
    <style:style style:name="T2758_1" style:family="text">
      <style:text-properties fo:font-size="9pt" style:font-size-asian="9pt" style:font-size-complex="9pt"/>
    </style:style>
    <style:style style:name="P2759" style:family="paragraph" style:parent-style-name="ol-p-l1"/>
    <style:style style:name="T2759_1" style:family="text">
      <style:text-properties fo:font-size="9pt" style:font-size-asian="9pt" style:font-size-complex="9pt"/>
    </style:style>
    <style:style style:name="P2760" style:family="paragraph" style:parent-style-name="ol-p-l1"/>
    <style:style style:name="T2760_1" style:family="text">
      <style:text-properties fo:font-size="9pt" style:font-size-asian="9pt" style:font-size-complex="9pt"/>
    </style:style>
    <style:style style:name="P2761" style:family="paragraph" style:parent-style-name="Standaard"/>
    <style:style style:name="P2762" style:family="paragraph" style:parent-style-name="ol-p-l1"/>
    <style:style style:name="T2762_1" style:family="text">
      <style:text-properties fo:font-size="9pt" style:font-size-asian="9pt" style:font-size-complex="9pt"/>
    </style:style>
    <style:style style:name="P2763" style:family="paragraph" style:parent-style-name="Standaard"/>
    <style:style style:name="P2764" style:family="paragraph" style:parent-style-name="header-h1"/>
    <style:style style:name="T2764_1" style:family="text">
      <style:text-properties fo:font-weight="bold" style:font-weight-asian="bold"/>
    </style:style>
    <style:style style:name="P2765" style:family="paragraph" style:parent-style-name="p"/>
    <style:style style:name="T2765_1" style:family="text">
      <style:text-properties fo:font-size="8.5pt" style:font-size-asian="8.5pt"/>
    </style:style>
    <style:style style:name="P2766" style:family="paragraph" style:parent-style-name="header-h1"/>
    <style:style style:name="T2766_1" style:family="text">
      <style:text-properties fo:font-weight="bold" style:font-weight-asian="bold"/>
    </style:style>
    <style:style style:name="P2767" style:family="paragraph" style:parent-style-name="p"/>
    <style:style style:name="T2767_1" style:family="text">
      <style:text-properties fo:font-size="8.5pt" style:font-size-asian="8.5pt"/>
    </style:style>
    <style:style style:name="P2768" style:family="paragraph" style:parent-style-name="section-title-3"/>
    <style:style style:name="T2768_1" style:family="text">
      <style:text-properties fo:color="#009ee0" style:font-size-complex="9pt" fo:font-weight="bold" style:font-weight-asian="bold"/>
    </style:style>
    <style:style style:name="P2769" style:family="paragraph" style:parent-style-name="header-h1"/>
    <style:style style:name="T2769_1" style:family="text">
      <style:text-properties fo:font-weight="bold" style:font-weight-asian="bold"/>
    </style:style>
    <style:style style:name="Table25" style:family="table">
      <style:table-properties table:align="left" style:width="17.099cm" fo:margin-left="-5.851cm"/>
    </style:style>
    <style:style style:name="Column103" style:family="table-column">
      <style:table-column-properties style:column-width="0.864cm"/>
    </style:style>
    <style:style style:name="Column104" style:family="table-column">
      <style:table-column-properties style:column-width="8.546cm"/>
    </style:style>
    <style:style style:name="Column105" style:family="table-column">
      <style:table-column-properties style:column-width="2.563cm"/>
    </style:style>
    <style:style style:name="Column106" style:family="table-column">
      <style:table-column-properties style:column-width="2.563cm"/>
    </style:style>
    <style:style style:name="Column107" style:family="table-column">
      <style:table-column-properties style:column-width="2.563cm"/>
    </style:style>
    <style:style style:name="Row514" style:family="table-row"/>
    <style:style style:name="Cell2416" style:family="table-cell">
      <style:table-cell-properties style:vertical-align="top" fo:padding-top="0.039cm" fo:padding-bottom="0.039cm" fo:padding-left="0.199cm" fo:padding-right="0.018cm" fo:wrap-option="wrap"/>
    </style:style>
    <style:style style:name="P2770" style:family="paragraph" style:parent-style-name="kio2-table-title"/>
    <style:style style:name="T2770_1" style:family="text">
      <style:text-properties fo:color="#ffffff" fo:font-size="9pt" style:font-size-asian="9pt"/>
    </style:style>
    <style:style style:name="Row515" style:family="table-row"/>
    <style:style style:name="Cell241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771" style:family="paragraph" style:parent-style-name="Standaard"/>
    <style:style style:name="Cell241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772" style:family="paragraph" style:parent-style-name="Standaard"/>
    <style:style style:name="Cell241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773" style:family="paragraph" style:parent-style-name="p-table">
      <style:paragraph-properties fo:text-align="center"/>
    </style:style>
    <style:style style:name="T2773_1" style:family="text">
      <style:text-properties fo:color="#000000" fo:font-size="8.5pt" style:font-size-asian="8.5pt"/>
    </style:style>
    <style:style style:name="Cell242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774" style:family="paragraph" style:parent-style-name="p-table">
      <style:paragraph-properties fo:text-align="center"/>
    </style:style>
    <style:style style:name="T2774_1" style:family="text">
      <style:text-properties fo:color="#000000" fo:font-size="8.5pt" style:font-size-asian="8.5pt"/>
    </style:style>
    <style:style style:name="Cell242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775" style:family="paragraph" style:parent-style-name="p-table">
      <style:paragraph-properties fo:text-align="center"/>
    </style:style>
    <style:style style:name="T2775_1" style:family="text">
      <style:text-properties fo:color="#000000" fo:font-size="8.5pt" style:font-size-asian="8.5pt"/>
    </style:style>
    <style:style style:name="Row516" style:family="table-row"/>
    <style:style style:name="Cell24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76" style:family="paragraph" style:parent-style-name="p-table"/>
    <style:style style:name="T2776_1" style:family="text" style:parent-style-name="Standaardalinea-lettertype">
      <style:text-properties fo:font-size="8.5pt" style:font-size-asian="8.5pt" fo:font-weight="bold" style:font-weight-asian="bold"/>
    </style:style>
    <style:style style:name="Cell2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7" style:family="paragraph" style:parent-style-name="p-table"/>
    <style:style style:name="T2777_1" style:family="text" style:parent-style-name="Standaardalinea-lettertype">
      <style:text-properties fo:font-size="8.5pt" style:font-size-asian="8.5pt" fo:font-weight="bold" style:font-weight-asian="bold"/>
    </style:style>
    <style:style style:name="Cell2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8" style:family="paragraph" style:parent-style-name="p-table">
      <style:paragraph-properties fo:text-align="right"/>
    </style:style>
    <style:style style:name="T2778_1" style:family="text" style:parent-style-name="Standaardalinea-lettertype">
      <style:text-properties fo:font-size="8.5pt" style:font-size-asian="8.5pt" fo:font-weight="bold" style:font-weight-asian="bold"/>
    </style:style>
    <style:style style:name="Cell2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9" style:family="paragraph" style:parent-style-name="p-table">
      <style:paragraph-properties fo:text-align="right"/>
    </style:style>
    <style:style style:name="T2779_1" style:family="text" style:parent-style-name="Standaardalinea-lettertype">
      <style:text-properties fo:font-size="8.5pt" style:font-size-asian="8.5pt" fo:font-weight="bold" style:font-weight-asian="bold"/>
    </style:style>
    <style:style style:name="Cell2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0" style:family="paragraph" style:parent-style-name="p-table">
      <style:paragraph-properties fo:text-align="right"/>
    </style:style>
    <style:style style:name="T2780_1" style:family="text" style:parent-style-name="Standaardalinea-lettertype">
      <style:text-properties fo:font-size="8.5pt" style:font-size-asian="8.5pt" fo:font-weight="bold" style:font-weight-asian="bold"/>
    </style:style>
    <style:style style:name="Row517" style:family="table-row"/>
    <style:style style:name="Cell24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81" style:family="paragraph" style:parent-style-name="Standaard"/>
    <style:style style:name="Cell2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2" style:family="paragraph" style:parent-style-name="Standaard"/>
    <style:style style:name="Cell2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3" style:family="paragraph" style:parent-style-name="Standaard"/>
    <style:style style:name="Cell2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4" style:family="paragraph" style:parent-style-name="Standaard"/>
    <style:style style:name="Cell2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5" style:family="paragraph" style:parent-style-name="Standaard"/>
    <style:style style:name="Row518" style:family="table-row"/>
    <style:style style:name="Cell24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86" style:family="paragraph" style:parent-style-name="Standaard"/>
    <style:style style:name="Cell2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7" style:family="paragraph" style:parent-style-name="p-table"/>
    <style:style style:name="T2787_1" style:family="text" style:parent-style-name="Standaardalinea-lettertype">
      <style:text-properties fo:font-size="8.5pt" style:font-size-asian="8.5pt" fo:font-weight="bold" style:font-weight-asian="bold"/>
    </style:style>
    <style:style style:name="Cell2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8" style:family="paragraph" style:parent-style-name="p-table">
      <style:paragraph-properties fo:text-align="right"/>
    </style:style>
    <style:style style:name="T2788_1" style:family="text" style:parent-style-name="Standaardalinea-lettertype">
      <style:text-properties fo:font-size="8.5pt" style:font-size-asian="8.5pt" fo:font-weight="bold" style:font-weight-asian="bold"/>
    </style:style>
    <style:style style:name="Cell2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9" style:family="paragraph" style:parent-style-name="p-table">
      <style:paragraph-properties fo:text-align="right"/>
    </style:style>
    <style:style style:name="T2789_1" style:family="text" style:parent-style-name="Standaardalinea-lettertype">
      <style:text-properties fo:font-size="8.5pt" style:font-size-asian="8.5pt" fo:font-weight="bold" style:font-weight-asian="bold"/>
    </style:style>
    <style:style style:name="Cell2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0" style:family="paragraph" style:parent-style-name="p-table">
      <style:paragraph-properties fo:text-align="right"/>
    </style:style>
    <style:style style:name="T2790_1" style:family="text" style:parent-style-name="Standaardalinea-lettertype">
      <style:text-properties fo:font-size="8.5pt" style:font-size-asian="8.5pt" fo:font-weight="bold" style:font-weight-asian="bold"/>
    </style:style>
    <style:style style:name="Row519" style:family="table-row"/>
    <style:style style:name="Cell24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91" style:family="paragraph" style:parent-style-name="Standaard"/>
    <style:style style:name="Cell2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2" style:family="paragraph" style:parent-style-name="Standaard"/>
    <style:style style:name="Cell2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3" style:family="paragraph" style:parent-style-name="Standaard"/>
    <style:style style:name="Cell2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4" style:family="paragraph" style:parent-style-name="Standaard"/>
    <style:style style:name="Cell2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5" style:family="paragraph" style:parent-style-name="Standaard"/>
    <style:style style:name="Row520" style:family="table-row"/>
    <style:style style:name="Cell24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96" style:family="paragraph" style:parent-style-name="p-table"/>
    <style:style style:name="T2796_1" style:family="text" style:parent-style-name="Standaardalinea-lettertype">
      <style:text-properties fo:font-size="8.5pt" style:font-size-asian="8.5pt" fo:font-weight="bold" style:font-weight-asian="bold"/>
    </style:style>
    <style:style style:name="Cell2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7" style:family="paragraph" style:parent-style-name="p-table"/>
    <style:style style:name="T2797_1" style:family="text" style:parent-style-name="Standaardalinea-lettertype">
      <style:text-properties fo:font-size="8.5pt" style:font-size-asian="8.5pt" fo:font-weight="bold" style:font-weight-asian="bold"/>
    </style:style>
    <style:style style:name="T2797_2" style:family="text" style:parent-style-name="Standaardalinea-lettertype">
      <style:text-properties fo:font-size="8.5pt" style:font-size-asian="8.5pt" fo:font-weight="bold" style:font-weight-asian="bold"/>
    </style:style>
    <style:style style:name="Cell2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8" style:family="paragraph" style:parent-style-name="p-table">
      <style:paragraph-properties fo:text-align="right"/>
    </style:style>
    <style:style style:name="T2798_1" style:family="text" style:parent-style-name="Standaardalinea-lettertype">
      <style:text-properties fo:font-size="8.5pt" style:font-size-asian="8.5pt" fo:font-weight="bold" style:font-weight-asian="bold"/>
    </style:style>
    <style:style style:name="Cell2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9" style:family="paragraph" style:parent-style-name="p-table">
      <style:paragraph-properties fo:text-align="right"/>
    </style:style>
    <style:style style:name="T2799_1" style:family="text" style:parent-style-name="Standaardalinea-lettertype">
      <style:text-properties fo:font-size="8.5pt" style:font-size-asian="8.5pt" fo:font-weight="bold" style:font-weight-asian="bold"/>
    </style:style>
    <style:style style:name="Cell2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0" style:family="paragraph" style:parent-style-name="p-table">
      <style:paragraph-properties fo:text-align="right"/>
    </style:style>
    <style:style style:name="T2800_1" style:family="text" style:parent-style-name="Standaardalinea-lettertype">
      <style:text-properties fo:font-size="8.5pt" style:font-size-asian="8.5pt" fo:font-weight="bold" style:font-weight-asian="bold"/>
    </style:style>
    <style:style style:name="Row521" style:family="table-row"/>
    <style:style style:name="Cell24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01" style:family="paragraph" style:parent-style-name="Standaard"/>
    <style:style style:name="Cell2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2" style:family="paragraph" style:parent-style-name="p-table"/>
    <style:style style:name="T2802_1" style:family="text" style:parent-style-name="Standaardalinea-lettertype">
      <style:text-properties fo:font-style="italic" style:font-style-asian="italic" fo:font-size="8.5pt" style:font-size-asian="8.5pt"/>
    </style:style>
    <style:style style:name="Cell2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3" style:family="paragraph" style:parent-style-name="p-table">
      <style:paragraph-properties fo:text-align="right"/>
    </style:style>
    <style:style style:name="T2803_1" style:family="text" style:parent-style-name="Standaardalinea-lettertype">
      <style:text-properties fo:font-style="italic" style:font-style-asian="italic" fo:font-size="8.5pt" style:font-size-asian="8.5pt"/>
    </style:style>
    <style:style style:name="Cell2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4" style:family="paragraph" style:parent-style-name="p-table">
      <style:paragraph-properties fo:text-align="right"/>
    </style:style>
    <style:style style:name="T2804_1" style:family="text" style:parent-style-name="Standaardalinea-lettertype">
      <style:text-properties fo:font-style="italic" style:font-style-asian="italic" fo:font-size="8.5pt" style:font-size-asian="8.5pt"/>
    </style:style>
    <style:style style:name="Cell2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5" style:family="paragraph" style:parent-style-name="p-table">
      <style:paragraph-properties fo:text-align="right"/>
    </style:style>
    <style:style style:name="T2805_1" style:family="text" style:parent-style-name="Standaardalinea-lettertype">
      <style:text-properties fo:font-style="italic" style:font-style-asian="italic" fo:font-size="8.5pt" style:font-size-asian="8.5pt"/>
    </style:style>
    <style:style style:name="Row522" style:family="table-row"/>
    <style:style style:name="Cell24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06" style:family="paragraph" style:parent-style-name="Standaard"/>
    <style:style style:name="Cell2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7" style:family="paragraph" style:parent-style-name="p-table"/>
    <style:style style:name="T2807_1" style:family="text">
      <style:text-properties fo:font-size="8.5pt" style:font-size-asian="8.5pt"/>
    </style:style>
    <style:style style:name="Cell2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8" style:family="paragraph" style:parent-style-name="p-table">
      <style:paragraph-properties fo:text-align="right"/>
    </style:style>
    <style:style style:name="T2808_1" style:family="text">
      <style:text-properties fo:font-size="8.5pt" style:font-size-asian="8.5pt"/>
    </style:style>
    <style:style style:name="Cell2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9" style:family="paragraph" style:parent-style-name="p-table">
      <style:paragraph-properties fo:text-align="right"/>
    </style:style>
    <style:style style:name="T2809_1" style:family="text">
      <style:text-properties fo:font-size="8.5pt" style:font-size-asian="8.5pt"/>
    </style:style>
    <style:style style:name="Cell2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0" style:family="paragraph" style:parent-style-name="p-table">
      <style:paragraph-properties fo:text-align="right"/>
    </style:style>
    <style:style style:name="T2810_1" style:family="text">
      <style:text-properties fo:font-size="8.5pt" style:font-size-asian="8.5pt"/>
    </style:style>
    <style:style style:name="Row523" style:family="table-row"/>
    <style:style style:name="Cell24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11" style:family="paragraph" style:parent-style-name="Standaard"/>
    <style:style style:name="Cell2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2" style:family="paragraph" style:parent-style-name="Standaard"/>
    <style:style style:name="Cell2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3" style:family="paragraph" style:parent-style-name="Standaard"/>
    <style:style style:name="Cell2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4" style:family="paragraph" style:parent-style-name="Standaard"/>
    <style:style style:name="Cell2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5" style:family="paragraph" style:parent-style-name="Standaard"/>
    <style:style style:name="Row524" style:family="table-row"/>
    <style:style style:name="Cell24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16" style:family="paragraph" style:parent-style-name="Standaard"/>
    <style:style style:name="Cell2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7" style:family="paragraph" style:parent-style-name="p-table"/>
    <style:style style:name="T2817_1" style:family="text" style:parent-style-name="Standaardalinea-lettertype">
      <style:text-properties fo:font-size="8.5pt" style:font-size-asian="8.5pt" fo:font-weight="bold" style:font-weight-asian="bold"/>
    </style:style>
    <style:style style:name="Cell2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8" style:family="paragraph" style:parent-style-name="p-table">
      <style:paragraph-properties fo:text-align="right"/>
    </style:style>
    <style:style style:name="T2818_1" style:family="text" style:parent-style-name="Standaardalinea-lettertype">
      <style:text-properties fo:font-size="8.5pt" style:font-size-asian="8.5pt" fo:font-weight="bold" style:font-weight-asian="bold"/>
    </style:style>
    <style:style style:name="Cell2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9" style:family="paragraph" style:parent-style-name="p-table">
      <style:paragraph-properties fo:text-align="right"/>
    </style:style>
    <style:style style:name="T2819_1" style:family="text" style:parent-style-name="Standaardalinea-lettertype">
      <style:text-properties fo:font-size="8.5pt" style:font-size-asian="8.5pt" fo:font-weight="bold" style:font-weight-asian="bold"/>
    </style:style>
    <style:style style:name="Cell2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0" style:family="paragraph" style:parent-style-name="p-table">
      <style:paragraph-properties fo:text-align="right"/>
    </style:style>
    <style:style style:name="T2820_1" style:family="text" style:parent-style-name="Standaardalinea-lettertype">
      <style:text-properties fo:font-size="8.5pt" style:font-size-asian="8.5pt" fo:font-weight="bold" style:font-weight-asian="bold"/>
    </style:style>
    <style:style style:name="Row525" style:family="table-row"/>
    <style:style style:name="Cell24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21" style:family="paragraph" style:parent-style-name="Standaard"/>
    <style:style style:name="Cell2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2" style:family="paragraph" style:parent-style-name="Standaard"/>
    <style:style style:name="Cell2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3" style:family="paragraph" style:parent-style-name="Standaard"/>
    <style:style style:name="Cell2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4" style:family="paragraph" style:parent-style-name="Standaard"/>
    <style:style style:name="Cell2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5" style:family="paragraph" style:parent-style-name="Standaard"/>
    <style:style style:name="P2826" style:family="paragraph" style:parent-style-name="p-marginbottom"/>
    <style:style style:name="P2827" style:family="paragraph" style:parent-style-name="section-title-4"/>
    <style:style style:name="T2827_1" style:family="text">
      <style:text-properties style:font-size-complex="9pt" fo:font-weight="bold" style:font-weight-asian="bold"/>
    </style:style>
    <style:style style:name="P2828" style:family="paragraph" style:parent-style-name="header-h1"/>
    <style:style style:name="T2828_1" style:family="text">
      <style:text-properties fo:font-weight="bold" style:font-weight-asian="bold"/>
    </style:style>
    <style:style style:name="P2829" style:family="paragraph" style:parent-style-name="p"/>
    <style:style style:name="T2829_1" style:family="text">
      <style:text-properties fo:font-size="8.5pt" style:font-size-asian="8.5pt"/>
    </style:style>
    <style:style style:name="P2830" style:family="paragraph" style:parent-style-name="header-h1"/>
    <style:style style:name="T2830_1" style:family="text">
      <style:text-properties fo:font-weight="bold" style:font-weight-asian="bold"/>
    </style:style>
    <style:style style:name="P2831" style:family="paragraph" style:parent-style-name="header-h1"/>
    <style:style style:name="T2831_1" style:family="text">
      <style:text-properties fo:font-weight="bold" style:font-weight-asian="bold"/>
    </style:style>
    <style:style style:name="P2832" style:family="paragraph" style:parent-style-name="header-h1"/>
    <style:style style:name="T2832_1" style:family="text">
      <style:text-properties fo:font-weight="bold" style:font-weight-asian="bold"/>
    </style:style>
    <style:style style:name="P2833" style:family="paragraph" style:parent-style-name="Standaard"/>
    <style:style style:name="T2833_1" style:family="text"/>
    <style:style style:name="P2834" style:family="paragraph" style:parent-style-name="ol-p-l1"/>
    <style:style style:name="T2834_1" style:family="text">
      <style:text-properties fo:font-size="9pt" style:font-size-asian="9pt" style:font-size-complex="9pt"/>
    </style:style>
    <style:style style:name="P2835" style:family="paragraph" style:parent-style-name="Standaard"/>
    <style:style style:name="P2836" style:family="paragraph" style:parent-style-name="header-h1"/>
    <style:style style:name="T2836_1" style:family="text">
      <style:text-properties fo:font-weight="bold" style:font-weight-asian="bold"/>
    </style:style>
    <style:style style:name="P2837" style:family="paragraph" style:parent-style-name="p"/>
    <style:style style:name="T2837_1" style:family="text">
      <style:text-properties fo:font-size="8.5pt" style:font-size-asian="8.5pt"/>
    </style:style>
    <style:style style:name="P2838" style:family="paragraph" style:parent-style-name="page-break"/>
    <style:style style:name="P2839" style:family="paragraph" style:parent-style-name="section-title-2"/>
    <style:style style:name="T2839_1" style:family="text">
      <style:text-properties fo:color="#009ee0" fo:font-size="9pt" style:font-size-asian="9pt" style:font-size-complex="9pt" fo:font-weight="bold" style:font-weight-asian="bold"/>
    </style:style>
    <style:style style:name="P2840" style:family="paragraph" style:parent-style-name="section-title-3"/>
    <style:style style:name="T2840_1" style:family="text">
      <style:text-properties fo:color="#009ee0" style:font-size-complex="9pt" fo:font-weight="bold" style:font-weight-asian="bold"/>
    </style:style>
    <style:style style:name="Table26" style:family="table">
      <style:table-properties table:align="left" style:width="17.099cm" fo:margin-left="-5.851cm"/>
    </style:style>
    <style:style style:name="Column108" style:family="table-column">
      <style:table-column-properties style:column-width="0.864cm"/>
    </style:style>
    <style:style style:name="Column109" style:family="table-column">
      <style:table-column-properties style:column-width="8.546cm"/>
    </style:style>
    <style:style style:name="Column110" style:family="table-column">
      <style:table-column-properties style:column-width="2.563cm"/>
    </style:style>
    <style:style style:name="Column111" style:family="table-column">
      <style:table-column-properties style:column-width="2.563cm"/>
    </style:style>
    <style:style style:name="Column112" style:family="table-column">
      <style:table-column-properties style:column-width="2.563cm"/>
    </style:style>
    <style:style style:name="Row526" style:family="table-row"/>
    <style:style style:name="Cell2472" style:family="table-cell">
      <style:table-cell-properties style:vertical-align="top" fo:padding-top="0.039cm" fo:padding-bottom="0.039cm" fo:padding-left="0.199cm" fo:padding-right="0.018cm" fo:wrap-option="wrap"/>
    </style:style>
    <style:style style:name="P2841" style:family="paragraph" style:parent-style-name="kio2-table-title"/>
    <style:style style:name="T2841_1" style:family="text">
      <style:text-properties fo:color="#ffffff" fo:font-size="9pt" style:font-size-asian="9pt"/>
    </style:style>
    <style:style style:name="Row527" style:family="table-row"/>
    <style:style style:name="Cell247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842" style:family="paragraph" style:parent-style-name="Standaard"/>
    <style:style style:name="Cell247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843" style:family="paragraph" style:parent-style-name="Standaard"/>
    <style:style style:name="Cell247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844" style:family="paragraph" style:parent-style-name="p-table">
      <style:paragraph-properties fo:text-align="center"/>
    </style:style>
    <style:style style:name="T2844_1" style:family="text">
      <style:text-properties fo:color="#000000" fo:font-size="8.5pt" style:font-size-asian="8.5pt"/>
    </style:style>
    <style:style style:name="Cell247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845" style:family="paragraph" style:parent-style-name="p-table">
      <style:paragraph-properties fo:text-align="center"/>
    </style:style>
    <style:style style:name="T2845_1" style:family="text">
      <style:text-properties fo:color="#000000" fo:font-size="8.5pt" style:font-size-asian="8.5pt"/>
    </style:style>
    <style:style style:name="Cell247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846" style:family="paragraph" style:parent-style-name="p-table">
      <style:paragraph-properties fo:text-align="center"/>
    </style:style>
    <style:style style:name="T2846_1" style:family="text">
      <style:text-properties fo:color="#000000" fo:font-size="8.5pt" style:font-size-asian="8.5pt"/>
    </style:style>
    <style:style style:name="Row528" style:family="table-row"/>
    <style:style style:name="Cell24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47" style:family="paragraph" style:parent-style-name="p-table"/>
    <style:style style:name="T2847_1" style:family="text" style:parent-style-name="Standaardalinea-lettertype">
      <style:text-properties fo:font-size="8.5pt" style:font-size-asian="8.5pt" fo:font-weight="bold" style:font-weight-asian="bold"/>
    </style:style>
    <style:style style:name="Cell2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8" style:family="paragraph" style:parent-style-name="p-table"/>
    <style:style style:name="T2848_1" style:family="text" style:parent-style-name="Standaardalinea-lettertype">
      <style:text-properties fo:font-size="8.5pt" style:font-size-asian="8.5pt" fo:font-weight="bold" style:font-weight-asian="bold"/>
    </style:style>
    <style:style style:name="Cell2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9" style:family="paragraph" style:parent-style-name="p-table">
      <style:paragraph-properties fo:text-align="right"/>
    </style:style>
    <style:style style:name="T2849_1" style:family="text" style:parent-style-name="Standaardalinea-lettertype">
      <style:text-properties fo:font-size="8.5pt" style:font-size-asian="8.5pt" fo:font-weight="bold" style:font-weight-asian="bold"/>
    </style:style>
    <style:style style:name="Cell2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0" style:family="paragraph" style:parent-style-name="p-table">
      <style:paragraph-properties fo:text-align="right"/>
    </style:style>
    <style:style style:name="T2850_1" style:family="text" style:parent-style-name="Standaardalinea-lettertype">
      <style:text-properties fo:font-size="8.5pt" style:font-size-asian="8.5pt" fo:font-weight="bold" style:font-weight-asian="bold"/>
    </style:style>
    <style:style style:name="Cell2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1" style:family="paragraph" style:parent-style-name="p-table">
      <style:paragraph-properties fo:text-align="right"/>
    </style:style>
    <style:style style:name="T2851_1" style:family="text" style:parent-style-name="Standaardalinea-lettertype">
      <style:text-properties fo:font-size="8.5pt" style:font-size-asian="8.5pt" fo:font-weight="bold" style:font-weight-asian="bold"/>
    </style:style>
    <style:style style:name="Row529" style:family="table-row"/>
    <style:style style:name="Cell24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52" style:family="paragraph" style:parent-style-name="Standaard"/>
    <style:style style:name="Cell2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3" style:family="paragraph" style:parent-style-name="Standaard"/>
    <style:style style:name="Cell2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4" style:family="paragraph" style:parent-style-name="Standaard"/>
    <style:style style:name="Cell2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5" style:family="paragraph" style:parent-style-name="Standaard"/>
    <style:style style:name="Cell2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6" style:family="paragraph" style:parent-style-name="Standaard"/>
    <style:style style:name="Row530" style:family="table-row"/>
    <style:style style:name="Cell24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57" style:family="paragraph" style:parent-style-name="Standaard"/>
    <style:style style:name="Cell2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8" style:family="paragraph" style:parent-style-name="p-table"/>
    <style:style style:name="T2858_1" style:family="text" style:parent-style-name="Standaardalinea-lettertype">
      <style:text-properties fo:font-size="8.5pt" style:font-size-asian="8.5pt" fo:font-weight="bold" style:font-weight-asian="bold"/>
    </style:style>
    <style:style style:name="Cell2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9" style:family="paragraph" style:parent-style-name="p-table">
      <style:paragraph-properties fo:text-align="right"/>
    </style:style>
    <style:style style:name="T2859_1" style:family="text" style:parent-style-name="Standaardalinea-lettertype">
      <style:text-properties fo:font-size="8.5pt" style:font-size-asian="8.5pt" fo:font-weight="bold" style:font-weight-asian="bold"/>
    </style:style>
    <style:style style:name="Cell2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0" style:family="paragraph" style:parent-style-name="p-table">
      <style:paragraph-properties fo:text-align="right"/>
    </style:style>
    <style:style style:name="T2860_1" style:family="text" style:parent-style-name="Standaardalinea-lettertype">
      <style:text-properties fo:font-size="8.5pt" style:font-size-asian="8.5pt" fo:font-weight="bold" style:font-weight-asian="bold"/>
    </style:style>
    <style:style style:name="Cell2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1" style:family="paragraph" style:parent-style-name="p-table">
      <style:paragraph-properties fo:text-align="right"/>
    </style:style>
    <style:style style:name="T2861_1" style:family="text" style:parent-style-name="Standaardalinea-lettertype">
      <style:text-properties fo:font-size="8.5pt" style:font-size-asian="8.5pt" fo:font-weight="bold" style:font-weight-asian="bold"/>
    </style:style>
    <style:style style:name="Row531" style:family="table-row"/>
    <style:style style:name="Cell24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62" style:family="paragraph" style:parent-style-name="Standaard"/>
    <style:style style:name="Cell2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3" style:family="paragraph" style:parent-style-name="Standaard"/>
    <style:style style:name="Cell2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4" style:family="paragraph" style:parent-style-name="Standaard"/>
    <style:style style:name="Cell2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5" style:family="paragraph" style:parent-style-name="Standaard"/>
    <style:style style:name="Cell2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6" style:family="paragraph" style:parent-style-name="Standaard"/>
    <style:style style:name="Row532" style:family="table-row"/>
    <style:style style:name="Cell24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67" style:family="paragraph" style:parent-style-name="p-table"/>
    <style:style style:name="T2867_1" style:family="text" style:parent-style-name="Standaardalinea-lettertype">
      <style:text-properties fo:font-size="8.5pt" style:font-size-asian="8.5pt" fo:font-weight="bold" style:font-weight-asian="bold"/>
    </style:style>
    <style:style style:name="Cell2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8" style:family="paragraph" style:parent-style-name="p-table"/>
    <style:style style:name="T2868_1" style:family="text" style:parent-style-name="Standaardalinea-lettertype">
      <style:text-properties fo:font-size="8.5pt" style:font-size-asian="8.5pt" fo:font-weight="bold" style:font-weight-asian="bold"/>
    </style:style>
    <style:style style:name="Cell2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9" style:family="paragraph" style:parent-style-name="p-table">
      <style:paragraph-properties fo:text-align="right"/>
    </style:style>
    <style:style style:name="T2869_1" style:family="text" style:parent-style-name="Standaardalinea-lettertype">
      <style:text-properties fo:font-size="8.5pt" style:font-size-asian="8.5pt" fo:font-weight="bold" style:font-weight-asian="bold"/>
    </style:style>
    <style:style style:name="Cell2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0" style:family="paragraph" style:parent-style-name="p-table">
      <style:paragraph-properties fo:text-align="right"/>
    </style:style>
    <style:style style:name="T2870_1" style:family="text" style:parent-style-name="Standaardalinea-lettertype">
      <style:text-properties fo:font-size="8.5pt" style:font-size-asian="8.5pt" fo:font-weight="bold" style:font-weight-asian="bold"/>
    </style:style>
    <style:style style:name="Cell2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1" style:family="paragraph" style:parent-style-name="p-table">
      <style:paragraph-properties fo:text-align="right"/>
    </style:style>
    <style:style style:name="T2871_1" style:family="text" style:parent-style-name="Standaardalinea-lettertype">
      <style:text-properties fo:font-size="8.5pt" style:font-size-asian="8.5pt" fo:font-weight="bold" style:font-weight-asian="bold"/>
    </style:style>
    <style:style style:name="Row533" style:family="table-row"/>
    <style:style style:name="Cell25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72" style:family="paragraph" style:parent-style-name="Standaard"/>
    <style:style style:name="Cell2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3" style:family="paragraph" style:parent-style-name="p-table"/>
    <style:style style:name="T2873_1" style:family="text" style:parent-style-name="Standaardalinea-lettertype">
      <style:text-properties fo:font-style="italic" style:font-style-asian="italic" fo:font-size="8.5pt" style:font-size-asian="8.5pt"/>
    </style:style>
    <style:style style:name="Cell2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4" style:family="paragraph" style:parent-style-name="p-table">
      <style:paragraph-properties fo:text-align="right"/>
    </style:style>
    <style:style style:name="T2874_1" style:family="text" style:parent-style-name="Standaardalinea-lettertype">
      <style:text-properties fo:font-style="italic" style:font-style-asian="italic" fo:font-size="8.5pt" style:font-size-asian="8.5pt"/>
    </style:style>
    <style:style style:name="Cell2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5" style:family="paragraph" style:parent-style-name="p-table">
      <style:paragraph-properties fo:text-align="right"/>
    </style:style>
    <style:style style:name="T2875_1" style:family="text" style:parent-style-name="Standaardalinea-lettertype">
      <style:text-properties fo:font-style="italic" style:font-style-asian="italic" fo:font-size="8.5pt" style:font-size-asian="8.5pt"/>
    </style:style>
    <style:style style:name="Cell2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6" style:family="paragraph" style:parent-style-name="p-table">
      <style:paragraph-properties fo:text-align="right"/>
    </style:style>
    <style:style style:name="T2876_1" style:family="text" style:parent-style-name="Standaardalinea-lettertype">
      <style:text-properties fo:font-style="italic" style:font-style-asian="italic" fo:font-size="8.5pt" style:font-size-asian="8.5pt"/>
    </style:style>
    <style:style style:name="Row534" style:family="table-row"/>
    <style:style style:name="Cell25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77" style:family="paragraph" style:parent-style-name="Standaard"/>
    <style:style style:name="Cell2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8" style:family="paragraph" style:parent-style-name="p-table"/>
    <style:style style:name="T2878_1" style:family="text">
      <style:text-properties fo:font-size="8.5pt" style:font-size-asian="8.5pt"/>
    </style:style>
    <style:style style:name="Cell2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9" style:family="paragraph" style:parent-style-name="p-table">
      <style:paragraph-properties fo:text-align="right"/>
    </style:style>
    <style:style style:name="T2879_1" style:family="text">
      <style:text-properties fo:font-size="8.5pt" style:font-size-asian="8.5pt"/>
    </style:style>
    <style:style style:name="Cell2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0" style:family="paragraph" style:parent-style-name="p-table">
      <style:paragraph-properties fo:text-align="right"/>
    </style:style>
    <style:style style:name="T2880_1" style:family="text">
      <style:text-properties fo:font-size="8.5pt" style:font-size-asian="8.5pt"/>
    </style:style>
    <style:style style:name="Cell2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1" style:family="paragraph" style:parent-style-name="p-table">
      <style:paragraph-properties fo:text-align="right"/>
    </style:style>
    <style:style style:name="T2881_1" style:family="text">
      <style:text-properties fo:font-size="8.5pt" style:font-size-asian="8.5pt"/>
    </style:style>
    <style:style style:name="Row535" style:family="table-row"/>
    <style:style style:name="Cell25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82" style:family="paragraph" style:parent-style-name="Standaard"/>
    <style:style style:name="Cell2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3" style:family="paragraph" style:parent-style-name="p-table"/>
    <style:style style:name="T2883_1" style:family="text">
      <style:text-properties fo:font-size="8.5pt" style:font-size-asian="8.5pt"/>
    </style:style>
    <style:style style:name="Cell2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4" style:family="paragraph" style:parent-style-name="p-table">
      <style:paragraph-properties fo:text-align="right"/>
    </style:style>
    <style:style style:name="T2884_1" style:family="text">
      <style:text-properties fo:font-size="8.5pt" style:font-size-asian="8.5pt"/>
    </style:style>
    <style:style style:name="Cell2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5" style:family="paragraph" style:parent-style-name="p-table">
      <style:paragraph-properties fo:text-align="right"/>
    </style:style>
    <style:style style:name="T2885_1" style:family="text">
      <style:text-properties fo:font-size="8.5pt" style:font-size-asian="8.5pt"/>
    </style:style>
    <style:style style:name="Cell2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6" style:family="paragraph" style:parent-style-name="p-table">
      <style:paragraph-properties fo:text-align="right"/>
    </style:style>
    <style:style style:name="T2886_1" style:family="text">
      <style:text-properties fo:font-size="8.5pt" style:font-size-asian="8.5pt"/>
    </style:style>
    <style:style style:name="Row536" style:family="table-row"/>
    <style:style style:name="Cell25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87" style:family="paragraph" style:parent-style-name="Standaard"/>
    <style:style style:name="Cell2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8" style:family="paragraph" style:parent-style-name="p-table"/>
    <style:style style:name="T2888_1" style:family="text">
      <style:text-properties fo:font-size="8.5pt" style:font-size-asian="8.5pt"/>
    </style:style>
    <style:style style:name="Cell2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9" style:family="paragraph" style:parent-style-name="p-table">
      <style:paragraph-properties fo:text-align="right"/>
    </style:style>
    <style:style style:name="T2889_1" style:family="text">
      <style:text-properties fo:font-size="8.5pt" style:font-size-asian="8.5pt"/>
    </style:style>
    <style:style style:name="Cell2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0" style:family="paragraph" style:parent-style-name="p-table">
      <style:paragraph-properties fo:text-align="right"/>
    </style:style>
    <style:style style:name="T2890_1" style:family="text">
      <style:text-properties fo:font-size="8.5pt" style:font-size-asian="8.5pt"/>
    </style:style>
    <style:style style:name="Cell2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1" style:family="paragraph" style:parent-style-name="p-table">
      <style:paragraph-properties fo:text-align="right"/>
    </style:style>
    <style:style style:name="T2891_1" style:family="text">
      <style:text-properties fo:font-size="8.5pt" style:font-size-asian="8.5pt"/>
    </style:style>
    <style:style style:name="Row537" style:family="table-row"/>
    <style:style style:name="Cell25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92" style:family="paragraph" style:parent-style-name="Standaard"/>
    <style:style style:name="Cell2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3" style:family="paragraph" style:parent-style-name="p-table"/>
    <style:style style:name="T2893_1" style:family="text">
      <style:text-properties fo:font-size="8.5pt" style:font-size-asian="8.5pt"/>
    </style:style>
    <style:style style:name="Cell2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4" style:family="paragraph" style:parent-style-name="p-table">
      <style:paragraph-properties fo:text-align="right"/>
    </style:style>
    <style:style style:name="T2894_1" style:family="text">
      <style:text-properties fo:font-size="8.5pt" style:font-size-asian="8.5pt"/>
    </style:style>
    <style:style style:name="Cell2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5" style:family="paragraph" style:parent-style-name="p-table">
      <style:paragraph-properties fo:text-align="right"/>
    </style:style>
    <style:style style:name="T2895_1" style:family="text">
      <style:text-properties fo:font-size="8.5pt" style:font-size-asian="8.5pt"/>
    </style:style>
    <style:style style:name="Cell2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6" style:family="paragraph" style:parent-style-name="p-table">
      <style:paragraph-properties fo:text-align="right"/>
    </style:style>
    <style:style style:name="T2896_1" style:family="text">
      <style:text-properties fo:font-size="8.5pt" style:font-size-asian="8.5pt"/>
    </style:style>
    <style:style style:name="Row538" style:family="table-row"/>
    <style:style style:name="Cell25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97" style:family="paragraph" style:parent-style-name="Standaard"/>
    <style:style style:name="Cell2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8" style:family="paragraph" style:parent-style-name="p-table"/>
    <style:style style:name="T2898_1" style:family="text">
      <style:text-properties fo:font-size="8.5pt" style:font-size-asian="8.5pt"/>
    </style:style>
    <style:style style:name="Cell2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9" style:family="paragraph" style:parent-style-name="p-table">
      <style:paragraph-properties fo:text-align="right"/>
    </style:style>
    <style:style style:name="T2899_1" style:family="text">
      <style:text-properties fo:font-size="8.5pt" style:font-size-asian="8.5pt"/>
    </style:style>
    <style:style style:name="Cell2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0" style:family="paragraph" style:parent-style-name="p-table">
      <style:paragraph-properties fo:text-align="right"/>
    </style:style>
    <style:style style:name="T2900_1" style:family="text">
      <style:text-properties fo:font-size="8.5pt" style:font-size-asian="8.5pt"/>
    </style:style>
    <style:style style:name="Cell2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1" style:family="paragraph" style:parent-style-name="p-table">
      <style:paragraph-properties fo:text-align="right"/>
    </style:style>
    <style:style style:name="T2901_1" style:family="text">
      <style:text-properties fo:font-size="8.5pt" style:font-size-asian="8.5pt"/>
    </style:style>
    <style:style style:name="Row539" style:family="table-row"/>
    <style:style style:name="Cell25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02" style:family="paragraph" style:parent-style-name="Standaard"/>
    <style:style style:name="Cell2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3" style:family="paragraph" style:parent-style-name="p-table"/>
    <style:style style:name="T2903_1" style:family="text">
      <style:text-properties fo:font-size="8.5pt" style:font-size-asian="8.5pt"/>
    </style:style>
    <style:style style:name="Cell2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4" style:family="paragraph" style:parent-style-name="p-table">
      <style:paragraph-properties fo:text-align="right"/>
    </style:style>
    <style:style style:name="T2904_1" style:family="text">
      <style:text-properties fo:font-size="8.5pt" style:font-size-asian="8.5pt"/>
    </style:style>
    <style:style style:name="Cell2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5" style:family="paragraph" style:parent-style-name="p-table">
      <style:paragraph-properties fo:text-align="right"/>
    </style:style>
    <style:style style:name="T2905_1" style:family="text">
      <style:text-properties fo:font-size="8.5pt" style:font-size-asian="8.5pt"/>
    </style:style>
    <style:style style:name="Cell2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6" style:family="paragraph" style:parent-style-name="p-table">
      <style:paragraph-properties fo:text-align="right"/>
    </style:style>
    <style:style style:name="T2906_1" style:family="text">
      <style:text-properties fo:font-size="8.5pt" style:font-size-asian="8.5pt"/>
    </style:style>
    <style:style style:name="Row540" style:family="table-row"/>
    <style:style style:name="Cell25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07" style:family="paragraph" style:parent-style-name="Standaard"/>
    <style:style style:name="Cell2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8" style:family="paragraph" style:parent-style-name="p-table"/>
    <style:style style:name="T2908_1" style:family="text">
      <style:text-properties fo:font-size="8.5pt" style:font-size-asian="8.5pt"/>
    </style:style>
    <style:style style:name="Cell2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9" style:family="paragraph" style:parent-style-name="p-table">
      <style:paragraph-properties fo:text-align="right"/>
    </style:style>
    <style:style style:name="T2909_1" style:family="text">
      <style:text-properties fo:font-size="8.5pt" style:font-size-asian="8.5pt"/>
    </style:style>
    <style:style style:name="Cell2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0" style:family="paragraph" style:parent-style-name="p-table">
      <style:paragraph-properties fo:text-align="right"/>
    </style:style>
    <style:style style:name="T2910_1" style:family="text">
      <style:text-properties fo:font-size="8.5pt" style:font-size-asian="8.5pt"/>
    </style:style>
    <style:style style:name="Cell2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1" style:family="paragraph" style:parent-style-name="p-table">
      <style:paragraph-properties fo:text-align="right"/>
    </style:style>
    <style:style style:name="T2911_1" style:family="text">
      <style:text-properties fo:font-size="8.5pt" style:font-size-asian="8.5pt"/>
    </style:style>
    <style:style style:name="Row541" style:family="table-row"/>
    <style:style style:name="Cell25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12" style:family="paragraph" style:parent-style-name="Standaard"/>
    <style:style style:name="Cell2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3" style:family="paragraph" style:parent-style-name="p-table"/>
    <style:style style:name="T2913_1" style:family="text" style:parent-style-name="Standaardalinea-lettertype">
      <style:text-properties fo:font-style="italic" style:font-style-asian="italic" fo:font-size="8.5pt" style:font-size-asian="8.5pt"/>
    </style:style>
    <style:style style:name="Cell2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4" style:family="paragraph" style:parent-style-name="p-table">
      <style:paragraph-properties fo:text-align="right"/>
    </style:style>
    <style:style style:name="T2914_1" style:family="text" style:parent-style-name="Standaardalinea-lettertype">
      <style:text-properties fo:font-style="italic" style:font-style-asian="italic" fo:font-size="8.5pt" style:font-size-asian="8.5pt"/>
    </style:style>
    <style:style style:name="Cell2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5" style:family="paragraph" style:parent-style-name="p-table">
      <style:paragraph-properties fo:text-align="right"/>
    </style:style>
    <style:style style:name="T2915_1" style:family="text" style:parent-style-name="Standaardalinea-lettertype">
      <style:text-properties fo:font-style="italic" style:font-style-asian="italic" fo:font-size="8.5pt" style:font-size-asian="8.5pt"/>
    </style:style>
    <style:style style:name="Cell2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6" style:family="paragraph" style:parent-style-name="p-table">
      <style:paragraph-properties fo:text-align="right"/>
    </style:style>
    <style:style style:name="T2916_1" style:family="text" style:parent-style-name="Standaardalinea-lettertype">
      <style:text-properties fo:font-style="italic" style:font-style-asian="italic" fo:font-size="8.5pt" style:font-size-asian="8.5pt"/>
    </style:style>
    <style:style style:name="Row542" style:family="table-row"/>
    <style:style style:name="Cell25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17" style:family="paragraph" style:parent-style-name="Standaard"/>
    <style:style style:name="Cell2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8" style:family="paragraph" style:parent-style-name="p-table"/>
    <style:style style:name="T2918_1" style:family="text">
      <style:text-properties fo:font-size="8.5pt" style:font-size-asian="8.5pt"/>
    </style:style>
    <style:style style:name="Cell2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9" style:family="paragraph" style:parent-style-name="p-table">
      <style:paragraph-properties fo:text-align="right"/>
    </style:style>
    <style:style style:name="T2919_1" style:family="text">
      <style:text-properties fo:font-size="8.5pt" style:font-size-asian="8.5pt"/>
    </style:style>
    <style:style style:name="Cell2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0" style:family="paragraph" style:parent-style-name="p-table">
      <style:paragraph-properties fo:text-align="right"/>
    </style:style>
    <style:style style:name="T2920_1" style:family="text">
      <style:text-properties fo:font-size="8.5pt" style:font-size-asian="8.5pt"/>
    </style:style>
    <style:style style:name="Cell2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1" style:family="paragraph" style:parent-style-name="p-table">
      <style:paragraph-properties fo:text-align="right"/>
    </style:style>
    <style:style style:name="T2921_1" style:family="text">
      <style:text-properties fo:font-size="8.5pt" style:font-size-asian="8.5pt"/>
    </style:style>
    <style:style style:name="Row543" style:family="table-row"/>
    <style:style style:name="Cell25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22" style:family="paragraph" style:parent-style-name="Standaard"/>
    <style:style style:name="Cell2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3" style:family="paragraph" style:parent-style-name="p-table"/>
    <style:style style:name="T2923_1" style:family="text" style:parent-style-name="Standaardalinea-lettertype">
      <style:text-properties fo:font-style="italic" style:font-style-asian="italic" fo:font-size="8.5pt" style:font-size-asian="8.5pt"/>
    </style:style>
    <style:style style:name="Cell2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4" style:family="paragraph" style:parent-style-name="p-table">
      <style:paragraph-properties fo:text-align="right"/>
    </style:style>
    <style:style style:name="T2924_1" style:family="text" style:parent-style-name="Standaardalinea-lettertype">
      <style:text-properties fo:font-style="italic" style:font-style-asian="italic" fo:font-size="8.5pt" style:font-size-asian="8.5pt"/>
    </style:style>
    <style:style style:name="Cell2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5" style:family="paragraph" style:parent-style-name="p-table">
      <style:paragraph-properties fo:text-align="right"/>
    </style:style>
    <style:style style:name="T2925_1" style:family="text" style:parent-style-name="Standaardalinea-lettertype">
      <style:text-properties fo:font-style="italic" style:font-style-asian="italic" fo:font-size="8.5pt" style:font-size-asian="8.5pt"/>
    </style:style>
    <style:style style:name="Cell2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6" style:family="paragraph" style:parent-style-name="p-table">
      <style:paragraph-properties fo:text-align="right"/>
    </style:style>
    <style:style style:name="T2926_1" style:family="text" style:parent-style-name="Standaardalinea-lettertype">
      <style:text-properties fo:font-style="italic" style:font-style-asian="italic" fo:font-size="8.5pt" style:font-size-asian="8.5pt"/>
    </style:style>
    <style:style style:name="Row544" style:family="table-row"/>
    <style:style style:name="Cell25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27" style:family="paragraph" style:parent-style-name="Standaard"/>
    <style:style style:name="Cell2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8" style:family="paragraph" style:parent-style-name="p-table"/>
    <style:style style:name="T2928_1" style:family="text">
      <style:text-properties fo:font-size="8.5pt" style:font-size-asian="8.5pt"/>
    </style:style>
    <style:style style:name="Cell2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9" style:family="paragraph" style:parent-style-name="p-table">
      <style:paragraph-properties fo:text-align="right"/>
    </style:style>
    <style:style style:name="T2929_1" style:family="text">
      <style:text-properties fo:font-size="8.5pt" style:font-size-asian="8.5pt"/>
    </style:style>
    <style:style style:name="Cell2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0" style:family="paragraph" style:parent-style-name="p-table">
      <style:paragraph-properties fo:text-align="right"/>
    </style:style>
    <style:style style:name="T2930_1" style:family="text">
      <style:text-properties fo:font-size="8.5pt" style:font-size-asian="8.5pt"/>
    </style:style>
    <style:style style:name="Cell2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1" style:family="paragraph" style:parent-style-name="p-table">
      <style:paragraph-properties fo:text-align="right"/>
    </style:style>
    <style:style style:name="T2931_1" style:family="text">
      <style:text-properties fo:font-size="8.5pt" style:font-size-asian="8.5pt"/>
    </style:style>
    <style:style style:name="Row545" style:family="table-row"/>
    <style:style style:name="Cell25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32" style:family="paragraph" style:parent-style-name="Standaard"/>
    <style:style style:name="Cell2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3" style:family="paragraph" style:parent-style-name="p-table"/>
    <style:style style:name="T2933_1" style:family="text">
      <style:text-properties fo:font-size="8.5pt" style:font-size-asian="8.5pt"/>
    </style:style>
    <style:style style:name="Cell2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4" style:family="paragraph" style:parent-style-name="p-table">
      <style:paragraph-properties fo:text-align="right"/>
    </style:style>
    <style:style style:name="T2934_1" style:family="text">
      <style:text-properties fo:font-size="8.5pt" style:font-size-asian="8.5pt"/>
    </style:style>
    <style:style style:name="Cell2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5" style:family="paragraph" style:parent-style-name="p-table">
      <style:paragraph-properties fo:text-align="right"/>
    </style:style>
    <style:style style:name="T2935_1" style:family="text">
      <style:text-properties fo:font-size="8.5pt" style:font-size-asian="8.5pt"/>
    </style:style>
    <style:style style:name="Cell2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6" style:family="paragraph" style:parent-style-name="p-table">
      <style:paragraph-properties fo:text-align="right"/>
    </style:style>
    <style:style style:name="T2936_1" style:family="text">
      <style:text-properties fo:font-size="8.5pt" style:font-size-asian="8.5pt"/>
    </style:style>
    <style:style style:name="Row546" style:family="table-row"/>
    <style:style style:name="Cell25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37" style:family="paragraph" style:parent-style-name="Standaard"/>
    <style:style style:name="Cell2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8" style:family="paragraph" style:parent-style-name="p-table"/>
    <style:style style:name="T2938_1" style:family="text">
      <style:text-properties fo:font-size="8.5pt" style:font-size-asian="8.5pt"/>
    </style:style>
    <style:style style:name="Cell2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9" style:family="paragraph" style:parent-style-name="p-table">
      <style:paragraph-properties fo:text-align="right"/>
    </style:style>
    <style:style style:name="T2939_1" style:family="text">
      <style:text-properties fo:font-size="8.5pt" style:font-size-asian="8.5pt"/>
    </style:style>
    <style:style style:name="Cell2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0" style:family="paragraph" style:parent-style-name="p-table">
      <style:paragraph-properties fo:text-align="right"/>
    </style:style>
    <style:style style:name="T2940_1" style:family="text">
      <style:text-properties fo:font-size="8.5pt" style:font-size-asian="8.5pt"/>
    </style:style>
    <style:style style:name="Cell2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1" style:family="paragraph" style:parent-style-name="p-table">
      <style:paragraph-properties fo:text-align="right"/>
    </style:style>
    <style:style style:name="T2941_1" style:family="text">
      <style:text-properties fo:font-size="8.5pt" style:font-size-asian="8.5pt"/>
    </style:style>
    <style:style style:name="Row547" style:family="table-row"/>
    <style:style style:name="Cell25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42" style:family="paragraph" style:parent-style-name="p-table"/>
    <style:style style:name="T2942_1" style:family="text" style:parent-style-name="Standaardalinea-lettertype">
      <style:text-properties fo:font-size="8.5pt" style:font-size-asian="8.5pt" fo:font-weight="bold" style:font-weight-asian="bold"/>
    </style:style>
    <style:style style:name="Cell2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3" style:family="paragraph" style:parent-style-name="p-table"/>
    <style:style style:name="T2943_1" style:family="text" style:parent-style-name="Standaardalinea-lettertype">
      <style:text-properties fo:font-size="8.5pt" style:font-size-asian="8.5pt" fo:font-weight="bold" style:font-weight-asian="bold"/>
    </style:style>
    <style:style style:name="T2943_2" style:family="text" style:parent-style-name="Standaardalinea-lettertype">
      <style:text-properties fo:font-size="8.5pt" style:font-size-asian="8.5pt" fo:font-weight="bold" style:font-weight-asian="bold"/>
    </style:style>
    <style:style style:name="Cell2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4" style:family="paragraph" style:parent-style-name="p-table">
      <style:paragraph-properties fo:text-align="right"/>
    </style:style>
    <style:style style:name="T2944_1" style:family="text" style:parent-style-name="Standaardalinea-lettertype">
      <style:text-properties fo:font-size="8.5pt" style:font-size-asian="8.5pt" fo:font-weight="bold" style:font-weight-asian="bold"/>
    </style:style>
    <style:style style:name="Cell2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5" style:family="paragraph" style:parent-style-name="p-table">
      <style:paragraph-properties fo:text-align="right"/>
    </style:style>
    <style:style style:name="T2945_1" style:family="text" style:parent-style-name="Standaardalinea-lettertype">
      <style:text-properties fo:font-size="8.5pt" style:font-size-asian="8.5pt" fo:font-weight="bold" style:font-weight-asian="bold"/>
    </style:style>
    <style:style style:name="Cell2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6" style:family="paragraph" style:parent-style-name="p-table">
      <style:paragraph-properties fo:text-align="right"/>
    </style:style>
    <style:style style:name="T2946_1" style:family="text" style:parent-style-name="Standaardalinea-lettertype">
      <style:text-properties fo:font-size="8.5pt" style:font-size-asian="8.5pt" fo:font-weight="bold" style:font-weight-asian="bold"/>
    </style:style>
    <style:style style:name="Row548" style:family="table-row"/>
    <style:style style:name="Cell25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47" style:family="paragraph" style:parent-style-name="Standaard"/>
    <style:style style:name="Cell2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8" style:family="paragraph" style:parent-style-name="p-table"/>
    <style:style style:name="T2948_1" style:family="text" style:parent-style-name="Standaardalinea-lettertype">
      <style:text-properties fo:font-style="italic" style:font-style-asian="italic" fo:font-size="8.5pt" style:font-size-asian="8.5pt"/>
    </style:style>
    <style:style style:name="Cell2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9" style:family="paragraph" style:parent-style-name="p-table">
      <style:paragraph-properties fo:text-align="right"/>
    </style:style>
    <style:style style:name="T2949_1" style:family="text" style:parent-style-name="Standaardalinea-lettertype">
      <style:text-properties fo:font-style="italic" style:font-style-asian="italic" fo:font-size="8.5pt" style:font-size-asian="8.5pt"/>
    </style:style>
    <style:style style:name="Cell2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0" style:family="paragraph" style:parent-style-name="p-table">
      <style:paragraph-properties fo:text-align="right"/>
    </style:style>
    <style:style style:name="T2950_1" style:family="text" style:parent-style-name="Standaardalinea-lettertype">
      <style:text-properties fo:font-style="italic" style:font-style-asian="italic" fo:font-size="8.5pt" style:font-size-asian="8.5pt"/>
    </style:style>
    <style:style style:name="Cell2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1" style:family="paragraph" style:parent-style-name="p-table">
      <style:paragraph-properties fo:text-align="right"/>
    </style:style>
    <style:style style:name="T2951_1" style:family="text" style:parent-style-name="Standaardalinea-lettertype">
      <style:text-properties fo:font-style="italic" style:font-style-asian="italic" fo:font-size="8.5pt" style:font-size-asian="8.5pt"/>
    </style:style>
    <style:style style:name="Row549" style:family="table-row"/>
    <style:style style:name="Cell25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52" style:family="paragraph" style:parent-style-name="Standaard"/>
    <style:style style:name="Cell2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3" style:family="paragraph" style:parent-style-name="p-table"/>
    <style:style style:name="T2953_1" style:family="text">
      <style:text-properties fo:font-size="8.5pt" style:font-size-asian="8.5pt"/>
    </style:style>
    <style:style style:name="Cell2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4" style:family="paragraph" style:parent-style-name="p-table">
      <style:paragraph-properties fo:text-align="right"/>
    </style:style>
    <style:style style:name="T2954_1" style:family="text">
      <style:text-properties fo:font-size="8.5pt" style:font-size-asian="8.5pt"/>
    </style:style>
    <style:style style:name="Cell2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5" style:family="paragraph" style:parent-style-name="p-table">
      <style:paragraph-properties fo:text-align="right"/>
    </style:style>
    <style:style style:name="T2955_1" style:family="text">
      <style:text-properties fo:font-size="8.5pt" style:font-size-asian="8.5pt"/>
    </style:style>
    <style:style style:name="Cell2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6" style:family="paragraph" style:parent-style-name="p-table">
      <style:paragraph-properties fo:text-align="right"/>
    </style:style>
    <style:style style:name="T2956_1" style:family="text">
      <style:text-properties fo:font-size="8.5pt" style:font-size-asian="8.5pt"/>
    </style:style>
    <style:style style:name="Row550" style:family="table-row"/>
    <style:style style:name="Cell25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57" style:family="paragraph" style:parent-style-name="Standaard"/>
    <style:style style:name="Cell2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8" style:family="paragraph" style:parent-style-name="Standaard"/>
    <style:style style:name="Cell2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9" style:family="paragraph" style:parent-style-name="Standaard"/>
    <style:style style:name="Cell2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0" style:family="paragraph" style:parent-style-name="Standaard"/>
    <style:style style:name="Cell2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1" style:family="paragraph" style:parent-style-name="Standaard"/>
    <style:style style:name="Row551" style:family="table-row"/>
    <style:style style:name="Cell25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62" style:family="paragraph" style:parent-style-name="Standaard"/>
    <style:style style:name="Cell2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3" style:family="paragraph" style:parent-style-name="p-table"/>
    <style:style style:name="T2963_1" style:family="text" style:parent-style-name="Standaardalinea-lettertype">
      <style:text-properties fo:font-size="8.5pt" style:font-size-asian="8.5pt" fo:font-weight="bold" style:font-weight-asian="bold"/>
    </style:style>
    <style:style style:name="Cell2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4" style:family="paragraph" style:parent-style-name="p-table">
      <style:paragraph-properties fo:text-align="right"/>
    </style:style>
    <style:style style:name="T2964_1" style:family="text" style:parent-style-name="Standaardalinea-lettertype">
      <style:text-properties fo:font-size="8.5pt" style:font-size-asian="8.5pt" fo:font-weight="bold" style:font-weight-asian="bold"/>
    </style:style>
    <style:style style:name="Cell2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5" style:family="paragraph" style:parent-style-name="p-table">
      <style:paragraph-properties fo:text-align="right"/>
    </style:style>
    <style:style style:name="T2965_1" style:family="text" style:parent-style-name="Standaardalinea-lettertype">
      <style:text-properties fo:font-size="8.5pt" style:font-size-asian="8.5pt" fo:font-weight="bold" style:font-weight-asian="bold"/>
    </style:style>
    <style:style style:name="Cell2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6" style:family="paragraph" style:parent-style-name="p-table">
      <style:paragraph-properties fo:text-align="right"/>
    </style:style>
    <style:style style:name="T2966_1" style:family="text" style:parent-style-name="Standaardalinea-lettertype">
      <style:text-properties fo:font-size="8.5pt" style:font-size-asian="8.5pt" fo:font-weight="bold" style:font-weight-asian="bold"/>
    </style:style>
    <style:style style:name="Row552" style:family="table-row"/>
    <style:style style:name="Cell25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67" style:family="paragraph" style:parent-style-name="Standaard"/>
    <style:style style:name="Cell2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8" style:family="paragraph" style:parent-style-name="Standaard"/>
    <style:style style:name="Cell2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9" style:family="paragraph" style:parent-style-name="Standaard"/>
    <style:style style:name="Cell2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0" style:family="paragraph" style:parent-style-name="Standaard"/>
    <style:style style:name="Cell2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1" style:family="paragraph" style:parent-style-name="Standaard"/>
    <style:style style:name="P2972" style:family="paragraph" style:parent-style-name="p-marginbottom"/>
    <style:style style:name="P2973" style:family="paragraph" style:parent-style-name="section-title-4"/>
    <style:style style:name="T2973_1" style:family="text">
      <style:text-properties style:font-size-complex="9pt" fo:font-weight="bold" style:font-weight-asian="bold"/>
    </style:style>
    <style:style style:name="P2974" style:family="paragraph" style:parent-style-name="header-h1"/>
    <style:style style:name="T2974_1" style:family="text">
      <style:text-properties fo:font-weight="bold" style:font-weight-asian="bold"/>
    </style:style>
    <style:style style:name="P2975" style:family="paragraph" style:parent-style-name="p"/>
    <style:style style:name="T2975_1" style:family="text">
      <style:text-properties fo:font-size="8.5pt" style:font-size-asian="8.5pt"/>
    </style:style>
    <style:style style:name="P2976" style:family="paragraph" style:parent-style-name="p"/>
    <style:style style:name="T2976_1" style:family="text">
      <style:text-properties fo:font-size="8.5pt" style:font-size-asian="8.5pt"/>
    </style:style>
    <style:style style:name="P2977" style:family="paragraph" style:parent-style-name="header-h1"/>
    <style:style style:name="T2977_1" style:family="text">
      <style:text-properties fo:font-weight="bold" style:font-weight-asian="bold"/>
    </style:style>
    <style:style style:name="P2978" style:family="paragraph" style:parent-style-name="header-h1"/>
    <style:style style:name="T2978_1" style:family="text">
      <style:text-properties fo:font-weight="bold" style:font-weight-asian="bold"/>
    </style:style>
    <style:style style:name="P2979" style:family="paragraph" style:parent-style-name="header-h1"/>
    <style:style style:name="T2979_1" style:family="text">
      <style:text-properties fo:font-weight="bold" style:font-weight-asian="bold"/>
    </style:style>
    <style:style style:name="P2980" style:family="paragraph" style:parent-style-name="Standaard"/>
    <style:style style:name="T2980_1" style:family="text"/>
    <style:style style:name="P2981" style:family="paragraph" style:parent-style-name="ol-p-l1"/>
    <style:style style:name="T2981_1" style:family="text">
      <style:text-properties fo:font-size="9pt" style:font-size-asian="9pt" style:font-size-complex="9pt"/>
    </style:style>
    <style:style style:name="P2982" style:family="paragraph" style:parent-style-name="ol-p-l1"/>
    <style:style style:name="T2982_1" style:family="text">
      <style:text-properties fo:font-size="9pt" style:font-size-asian="9pt" style:font-size-complex="9pt"/>
    </style:style>
    <style:style style:name="P2983" style:family="paragraph" style:parent-style-name="ol-p-l1"/>
    <style:style style:name="T2983_1" style:family="text">
      <style:text-properties fo:font-size="9pt" style:font-size-asian="9pt" style:font-size-complex="9pt"/>
    </style:style>
    <style:style style:name="P2984" style:family="paragraph" style:parent-style-name="ol-p-l1"/>
    <style:style style:name="T2984_1" style:family="text">
      <style:text-properties fo:font-size="9pt" style:font-size-asian="9pt" style:font-size-complex="9pt"/>
    </style:style>
    <style:style style:name="P2985" style:family="paragraph" style:parent-style-name="ol-p-l1"/>
    <style:style style:name="T2985_1" style:family="text">
      <style:text-properties fo:font-size="9pt" style:font-size-asian="9pt" style:font-size-complex="9pt"/>
    </style:style>
    <style:style style:name="P2986" style:family="paragraph" style:parent-style-name="Standaard"/>
    <style:style style:name="P2987" style:family="paragraph" style:parent-style-name="header-h1"/>
    <style:style style:name="T2987_1" style:family="text">
      <style:text-properties fo:font-weight="bold" style:font-weight-asian="bold"/>
    </style:style>
    <style:style style:name="P2988" style:family="paragraph" style:parent-style-name="p"/>
    <style:style style:name="T2988_1" style:family="text">
      <style:text-properties fo:font-size="8.5pt" style:font-size-asian="8.5pt"/>
    </style:style>
    <style:style style:name="P2989" style:family="paragraph" style:parent-style-name="header-h1"/>
    <style:style style:name="T2989_1" style:family="text">
      <style:text-properties fo:font-weight="bold" style:font-weight-asian="bold"/>
    </style:style>
    <style:style style:name="P2990" style:family="paragraph" style:parent-style-name="p"/>
    <style:style style:name="T2990_1" style:family="text">
      <style:text-properties fo:font-size="8.5pt" style:font-size-asian="8.5pt"/>
    </style:style>
    <style:style style:name="P2991" style:family="paragraph" style:parent-style-name="page-break"/>
    <style:style style:name="P2992" style:family="paragraph" style:parent-style-name="section-title-3"/>
    <style:style style:name="T2992_1" style:family="text">
      <style:text-properties fo:color="#009ee0" style:font-size-complex="9pt" fo:font-weight="bold" style:font-weight-asian="bold"/>
    </style:style>
    <style:style style:name="Table27" style:family="table">
      <style:table-properties table:align="left" style:width="17.099cm" fo:margin-left="-5.851cm"/>
    </style:style>
    <style:style style:name="Column113" style:family="table-column">
      <style:table-column-properties style:column-width="0.864cm"/>
    </style:style>
    <style:style style:name="Column114" style:family="table-column">
      <style:table-column-properties style:column-width="8.546cm"/>
    </style:style>
    <style:style style:name="Column115" style:family="table-column">
      <style:table-column-properties style:column-width="2.563cm"/>
    </style:style>
    <style:style style:name="Column116" style:family="table-column">
      <style:table-column-properties style:column-width="2.563cm"/>
    </style:style>
    <style:style style:name="Column117" style:family="table-column">
      <style:table-column-properties style:column-width="2.563cm"/>
    </style:style>
    <style:style style:name="Row553" style:family="table-row"/>
    <style:style style:name="Cell2603" style:family="table-cell">
      <style:table-cell-properties style:vertical-align="top" fo:padding-top="0.039cm" fo:padding-bottom="0.039cm" fo:padding-left="0.199cm" fo:padding-right="0.018cm" fo:wrap-option="wrap"/>
    </style:style>
    <style:style style:name="P2993" style:family="paragraph" style:parent-style-name="kio2-table-title"/>
    <style:style style:name="T2993_1" style:family="text">
      <style:text-properties fo:color="#ffffff" fo:font-size="9pt" style:font-size-asian="9pt"/>
    </style:style>
    <style:style style:name="Row554" style:family="table-row"/>
    <style:style style:name="Cell260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994" style:family="paragraph" style:parent-style-name="Standaard"/>
    <style:style style:name="Cell260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95" style:family="paragraph" style:parent-style-name="Standaard"/>
    <style:style style:name="Cell260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96" style:family="paragraph" style:parent-style-name="p-table">
      <style:paragraph-properties fo:text-align="center"/>
    </style:style>
    <style:style style:name="T2996_1" style:family="text">
      <style:text-properties fo:color="#000000" fo:font-size="8.5pt" style:font-size-asian="8.5pt"/>
    </style:style>
    <style:style style:name="Cell260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97" style:family="paragraph" style:parent-style-name="p-table">
      <style:paragraph-properties fo:text-align="center"/>
    </style:style>
    <style:style style:name="T2997_1" style:family="text">
      <style:text-properties fo:color="#000000" fo:font-size="8.5pt" style:font-size-asian="8.5pt"/>
    </style:style>
    <style:style style:name="Cell260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98" style:family="paragraph" style:parent-style-name="p-table">
      <style:paragraph-properties fo:text-align="center"/>
    </style:style>
    <style:style style:name="T2998_1" style:family="text">
      <style:text-properties fo:color="#000000" fo:font-size="8.5pt" style:font-size-asian="8.5pt"/>
    </style:style>
    <style:style style:name="Row555" style:family="table-row"/>
    <style:style style:name="Cell26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99" style:family="paragraph" style:parent-style-name="p-table"/>
    <style:style style:name="T2999_1" style:family="text" style:parent-style-name="Standaardalinea-lettertype">
      <style:text-properties fo:font-size="8.5pt" style:font-size-asian="8.5pt" fo:font-weight="bold" style:font-weight-asian="bold"/>
    </style:style>
    <style:style style:name="Cell2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0" style:family="paragraph" style:parent-style-name="p-table"/>
    <style:style style:name="T3000_1" style:family="text" style:parent-style-name="Standaardalinea-lettertype">
      <style:text-properties fo:font-size="8.5pt" style:font-size-asian="8.5pt" fo:font-weight="bold" style:font-weight-asian="bold"/>
    </style:style>
    <style:style style:name="Cell2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1" style:family="paragraph" style:parent-style-name="p-table">
      <style:paragraph-properties fo:text-align="right"/>
    </style:style>
    <style:style style:name="T3001_1" style:family="text" style:parent-style-name="Standaardalinea-lettertype">
      <style:text-properties fo:font-size="8.5pt" style:font-size-asian="8.5pt" fo:font-weight="bold" style:font-weight-asian="bold"/>
    </style:style>
    <style:style style:name="Cell2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2" style:family="paragraph" style:parent-style-name="p-table">
      <style:paragraph-properties fo:text-align="right"/>
    </style:style>
    <style:style style:name="T3002_1" style:family="text" style:parent-style-name="Standaardalinea-lettertype">
      <style:text-properties fo:font-size="8.5pt" style:font-size-asian="8.5pt" fo:font-weight="bold" style:font-weight-asian="bold"/>
    </style:style>
    <style:style style:name="Cell2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3" style:family="paragraph" style:parent-style-name="p-table">
      <style:paragraph-properties fo:text-align="right"/>
    </style:style>
    <style:style style:name="T3003_1" style:family="text" style:parent-style-name="Standaardalinea-lettertype">
      <style:text-properties fo:font-size="8.5pt" style:font-size-asian="8.5pt" fo:font-weight="bold" style:font-weight-asian="bold"/>
    </style:style>
    <style:style style:name="Row556" style:family="table-row"/>
    <style:style style:name="Cell26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04" style:family="paragraph" style:parent-style-name="Standaard"/>
    <style:style style:name="Cell2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5" style:family="paragraph" style:parent-style-name="Standaard"/>
    <style:style style:name="Cell2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6" style:family="paragraph" style:parent-style-name="Standaard"/>
    <style:style style:name="Cell2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7" style:family="paragraph" style:parent-style-name="Standaard"/>
    <style:style style:name="Cell2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8" style:family="paragraph" style:parent-style-name="Standaard"/>
    <style:style style:name="Row557" style:family="table-row"/>
    <style:style style:name="Cell26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09" style:family="paragraph" style:parent-style-name="Standaard"/>
    <style:style style:name="Cell2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0" style:family="paragraph" style:parent-style-name="p-table"/>
    <style:style style:name="T3010_1" style:family="text" style:parent-style-name="Standaardalinea-lettertype">
      <style:text-properties fo:font-size="8.5pt" style:font-size-asian="8.5pt" fo:font-weight="bold" style:font-weight-asian="bold"/>
    </style:style>
    <style:style style:name="Cell2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1" style:family="paragraph" style:parent-style-name="p-table">
      <style:paragraph-properties fo:text-align="right"/>
    </style:style>
    <style:style style:name="T3011_1" style:family="text" style:parent-style-name="Standaardalinea-lettertype">
      <style:text-properties fo:font-size="8.5pt" style:font-size-asian="8.5pt" fo:font-weight="bold" style:font-weight-asian="bold"/>
    </style:style>
    <style:style style:name="Cell2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2" style:family="paragraph" style:parent-style-name="p-table">
      <style:paragraph-properties fo:text-align="right"/>
    </style:style>
    <style:style style:name="T3012_1" style:family="text" style:parent-style-name="Standaardalinea-lettertype">
      <style:text-properties fo:font-size="8.5pt" style:font-size-asian="8.5pt" fo:font-weight="bold" style:font-weight-asian="bold"/>
    </style:style>
    <style:style style:name="Cell2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3" style:family="paragraph" style:parent-style-name="p-table">
      <style:paragraph-properties fo:text-align="right"/>
    </style:style>
    <style:style style:name="T3013_1" style:family="text" style:parent-style-name="Standaardalinea-lettertype">
      <style:text-properties fo:font-size="8.5pt" style:font-size-asian="8.5pt" fo:font-weight="bold" style:font-weight-asian="bold"/>
    </style:style>
    <style:style style:name="Row558" style:family="table-row"/>
    <style:style style:name="Cell26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14" style:family="paragraph" style:parent-style-name="Standaard"/>
    <style:style style:name="Cell2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5" style:family="paragraph" style:parent-style-name="Standaard"/>
    <style:style style:name="Cell2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6" style:family="paragraph" style:parent-style-name="Standaard"/>
    <style:style style:name="Cell2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7" style:family="paragraph" style:parent-style-name="Standaard"/>
    <style:style style:name="Cell2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8" style:family="paragraph" style:parent-style-name="Standaard"/>
    <style:style style:name="Row559" style:family="table-row"/>
    <style:style style:name="Cell26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19" style:family="paragraph" style:parent-style-name="p-table"/>
    <style:style style:name="T3019_1" style:family="text" style:parent-style-name="Standaardalinea-lettertype">
      <style:text-properties fo:font-size="8.5pt" style:font-size-asian="8.5pt" fo:font-weight="bold" style:font-weight-asian="bold"/>
    </style:style>
    <style:style style:name="Cell2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0" style:family="paragraph" style:parent-style-name="p-table"/>
    <style:style style:name="T3020_1" style:family="text" style:parent-style-name="Standaardalinea-lettertype">
      <style:text-properties fo:font-size="8.5pt" style:font-size-asian="8.5pt" fo:font-weight="bold" style:font-weight-asian="bold"/>
    </style:style>
    <style:style style:name="Cell2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1" style:family="paragraph" style:parent-style-name="p-table">
      <style:paragraph-properties fo:text-align="right"/>
    </style:style>
    <style:style style:name="T3021_1" style:family="text" style:parent-style-name="Standaardalinea-lettertype">
      <style:text-properties fo:font-size="8.5pt" style:font-size-asian="8.5pt" fo:font-weight="bold" style:font-weight-asian="bold"/>
    </style:style>
    <style:style style:name="Cell2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2" style:family="paragraph" style:parent-style-name="p-table">
      <style:paragraph-properties fo:text-align="right"/>
    </style:style>
    <style:style style:name="T3022_1" style:family="text" style:parent-style-name="Standaardalinea-lettertype">
      <style:text-properties fo:font-size="8.5pt" style:font-size-asian="8.5pt" fo:font-weight="bold" style:font-weight-asian="bold"/>
    </style:style>
    <style:style style:name="T3022_2" style:family="text" style:parent-style-name="Standaardalinea-lettertype">
      <style:text-properties fo:font-size="8.5pt" style:font-size-asian="8.5pt" fo:font-weight="bold" style:font-weight-asian="bold"/>
    </style:style>
    <style:style style:name="Cell2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3" style:family="paragraph" style:parent-style-name="p-table">
      <style:paragraph-properties fo:text-align="right"/>
    </style:style>
    <style:style style:name="T3023_1" style:family="text" style:parent-style-name="Standaardalinea-lettertype">
      <style:text-properties fo:font-size="8.5pt" style:font-size-asian="8.5pt" fo:font-weight="bold" style:font-weight-asian="bold"/>
    </style:style>
    <style:style style:name="Row560" style:family="table-row"/>
    <style:style style:name="Cell26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24" style:family="paragraph" style:parent-style-name="Standaard"/>
    <style:style style:name="Cell2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5" style:family="paragraph" style:parent-style-name="p-table"/>
    <style:style style:name="T3025_1" style:family="text" style:parent-style-name="Standaardalinea-lettertype">
      <style:text-properties fo:font-style="italic" style:font-style-asian="italic" fo:font-size="8.5pt" style:font-size-asian="8.5pt"/>
    </style:style>
    <style:style style:name="Cell2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6" style:family="paragraph" style:parent-style-name="p-table">
      <style:paragraph-properties fo:text-align="right"/>
    </style:style>
    <style:style style:name="T3026_1" style:family="text" style:parent-style-name="Standaardalinea-lettertype">
      <style:text-properties fo:font-style="italic" style:font-style-asian="italic" fo:font-size="8.5pt" style:font-size-asian="8.5pt"/>
    </style:style>
    <style:style style:name="Cell2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7" style:family="paragraph" style:parent-style-name="p-table">
      <style:paragraph-properties fo:text-align="right"/>
    </style:style>
    <style:style style:name="T3027_1" style:family="text" style:parent-style-name="Standaardalinea-lettertype">
      <style:text-properties fo:font-style="italic" style:font-style-asian="italic" fo:font-size="8.5pt" style:font-size-asian="8.5pt"/>
    </style:style>
    <style:style style:name="T3027_2" style:family="text" style:parent-style-name="Standaardalinea-lettertype">
      <style:text-properties fo:font-style="italic" style:font-style-asian="italic" fo:font-size="8.5pt" style:font-size-asian="8.5pt"/>
    </style:style>
    <style:style style:name="Cell2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8" style:family="paragraph" style:parent-style-name="p-table">
      <style:paragraph-properties fo:text-align="right"/>
    </style:style>
    <style:style style:name="T3028_1" style:family="text" style:parent-style-name="Standaardalinea-lettertype">
      <style:text-properties fo:font-style="italic" style:font-style-asian="italic" fo:font-size="8.5pt" style:font-size-asian="8.5pt"/>
    </style:style>
    <style:style style:name="Row561" style:family="table-row"/>
    <style:style style:name="Cell26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29" style:family="paragraph" style:parent-style-name="Standaard"/>
    <style:style style:name="Cell2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0" style:family="paragraph" style:parent-style-name="p-table"/>
    <style:style style:name="T3030_1" style:family="text">
      <style:text-properties fo:font-size="8.5pt" style:font-size-asian="8.5pt"/>
    </style:style>
    <style:style style:name="Cell2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1" style:family="paragraph" style:parent-style-name="p-table">
      <style:paragraph-properties fo:text-align="right"/>
    </style:style>
    <style:style style:name="T3031_1" style:family="text">
      <style:text-properties fo:font-size="8.5pt" style:font-size-asian="8.5pt"/>
    </style:style>
    <style:style style:name="Cell2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2" style:family="paragraph" style:parent-style-name="p-table">
      <style:paragraph-properties fo:text-align="right"/>
    </style:style>
    <style:style style:name="T3032_1" style:family="text">
      <style:text-properties fo:font-size="8.5pt" style:font-size-asian="8.5pt"/>
    </style:style>
    <style:style style:name="Cell2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3" style:family="paragraph" style:parent-style-name="p-table">
      <style:paragraph-properties fo:text-align="right"/>
    </style:style>
    <style:style style:name="T3033_1" style:family="text">
      <style:text-properties fo:font-size="8.5pt" style:font-size-asian="8.5pt"/>
    </style:style>
    <style:style style:name="Row562" style:family="table-row"/>
    <style:style style:name="Cell26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34" style:family="paragraph" style:parent-style-name="Standaard"/>
    <style:style style:name="Cell2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5" style:family="paragraph" style:parent-style-name="p-table"/>
    <style:style style:name="T3035_1" style:family="text">
      <style:text-properties fo:font-size="8.5pt" style:font-size-asian="8.5pt"/>
    </style:style>
    <style:style style:name="Cell2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6" style:family="paragraph" style:parent-style-name="p-table">
      <style:paragraph-properties fo:text-align="right"/>
    </style:style>
    <style:style style:name="T3036_1" style:family="text">
      <style:text-properties fo:font-size="8.5pt" style:font-size-asian="8.5pt"/>
    </style:style>
    <style:style style:name="Cell2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7" style:family="paragraph" style:parent-style-name="p-table">
      <style:paragraph-properties fo:text-align="right"/>
    </style:style>
    <style:style style:name="T3037_1" style:family="text">
      <style:text-properties fo:font-size="8.5pt" style:font-size-asian="8.5pt"/>
    </style:style>
    <style:style style:name="Cell2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8" style:family="paragraph" style:parent-style-name="p-table">
      <style:paragraph-properties fo:text-align="right"/>
    </style:style>
    <style:style style:name="T3038_1" style:family="text">
      <style:text-properties fo:font-size="8.5pt" style:font-size-asian="8.5pt"/>
    </style:style>
    <style:style style:name="Row563" style:family="table-row"/>
    <style:style style:name="Cell26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39" style:family="paragraph" style:parent-style-name="Standaard"/>
    <style:style style:name="Cell2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0" style:family="paragraph" style:parent-style-name="p-table"/>
    <style:style style:name="T3040_1" style:family="text">
      <style:text-properties fo:font-size="8.5pt" style:font-size-asian="8.5pt"/>
    </style:style>
    <style:style style:name="Cell2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1" style:family="paragraph" style:parent-style-name="p-table">
      <style:paragraph-properties fo:text-align="right"/>
    </style:style>
    <style:style style:name="T3041_1" style:family="text">
      <style:text-properties fo:font-size="8.5pt" style:font-size-asian="8.5pt"/>
    </style:style>
    <style:style style:name="Cell2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2" style:family="paragraph" style:parent-style-name="p-table">
      <style:paragraph-properties fo:text-align="right"/>
    </style:style>
    <style:style style:name="T3042_1" style:family="text">
      <style:text-properties fo:font-size="8.5pt" style:font-size-asian="8.5pt"/>
    </style:style>
    <style:style style:name="Cell2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3" style:family="paragraph" style:parent-style-name="p-table">
      <style:paragraph-properties fo:text-align="right"/>
    </style:style>
    <style:style style:name="T3043_1" style:family="text">
      <style:text-properties fo:font-size="8.5pt" style:font-size-asian="8.5pt"/>
    </style:style>
    <style:style style:name="Row564" style:family="table-row"/>
    <style:style style:name="Cell26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44" style:family="paragraph" style:parent-style-name="p-table"/>
    <style:style style:name="T3044_1" style:family="text" style:parent-style-name="Standaardalinea-lettertype">
      <style:text-properties fo:font-size="8.5pt" style:font-size-asian="8.5pt" fo:font-weight="bold" style:font-weight-asian="bold"/>
    </style:style>
    <style:style style:name="Cell2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5" style:family="paragraph" style:parent-style-name="p-table"/>
    <style:style style:name="T3045_1" style:family="text" style:parent-style-name="Standaardalinea-lettertype">
      <style:text-properties fo:font-size="8.5pt" style:font-size-asian="8.5pt" fo:font-weight="bold" style:font-weight-asian="bold"/>
    </style:style>
    <style:style style:name="Cell2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6" style:family="paragraph" style:parent-style-name="p-table">
      <style:paragraph-properties fo:text-align="right"/>
    </style:style>
    <style:style style:name="T3046_1" style:family="text" style:parent-style-name="Standaardalinea-lettertype">
      <style:text-properties fo:font-size="8.5pt" style:font-size-asian="8.5pt" fo:font-weight="bold" style:font-weight-asian="bold"/>
    </style:style>
    <style:style style:name="Cell2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7" style:family="paragraph" style:parent-style-name="p-table">
      <style:paragraph-properties fo:text-align="right"/>
    </style:style>
    <style:style style:name="T3047_1" style:family="text" style:parent-style-name="Standaardalinea-lettertype">
      <style:text-properties fo:font-size="8.5pt" style:font-size-asian="8.5pt" fo:font-weight="bold" style:font-weight-asian="bold"/>
    </style:style>
    <style:style style:name="Cell2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8" style:family="paragraph" style:parent-style-name="p-table">
      <style:paragraph-properties fo:text-align="right"/>
    </style:style>
    <style:style style:name="T3048_1" style:family="text" style:parent-style-name="Standaardalinea-lettertype">
      <style:text-properties fo:font-size="8.5pt" style:font-size-asian="8.5pt" fo:font-weight="bold" style:font-weight-asian="bold"/>
    </style:style>
    <style:style style:name="Row565" style:family="table-row"/>
    <style:style style:name="Cell26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49" style:family="paragraph" style:parent-style-name="Standaard"/>
    <style:style style:name="Cell2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0" style:family="paragraph" style:parent-style-name="p-table"/>
    <style:style style:name="T3050_1" style:family="text" style:parent-style-name="Standaardalinea-lettertype">
      <style:text-properties fo:font-style="italic" style:font-style-asian="italic" fo:font-size="8.5pt" style:font-size-asian="8.5pt"/>
    </style:style>
    <style:style style:name="Cell2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1" style:family="paragraph" style:parent-style-name="p-table">
      <style:paragraph-properties fo:text-align="right"/>
    </style:style>
    <style:style style:name="T3051_1" style:family="text" style:parent-style-name="Standaardalinea-lettertype">
      <style:text-properties fo:font-style="italic" style:font-style-asian="italic" fo:font-size="8.5pt" style:font-size-asian="8.5pt"/>
    </style:style>
    <style:style style:name="Cell2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2" style:family="paragraph" style:parent-style-name="p-table">
      <style:paragraph-properties fo:text-align="right"/>
    </style:style>
    <style:style style:name="T3052_1" style:family="text" style:parent-style-name="Standaardalinea-lettertype">
      <style:text-properties fo:font-style="italic" style:font-style-asian="italic" fo:font-size="8.5pt" style:font-size-asian="8.5pt"/>
    </style:style>
    <style:style style:name="Cell2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3" style:family="paragraph" style:parent-style-name="p-table">
      <style:paragraph-properties fo:text-align="right"/>
    </style:style>
    <style:style style:name="T3053_1" style:family="text" style:parent-style-name="Standaardalinea-lettertype">
      <style:text-properties fo:font-style="italic" style:font-style-asian="italic" fo:font-size="8.5pt" style:font-size-asian="8.5pt"/>
    </style:style>
    <style:style style:name="Row566" style:family="table-row"/>
    <style:style style:name="Cell26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54" style:family="paragraph" style:parent-style-name="Standaard"/>
    <style:style style:name="Cell2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5" style:family="paragraph" style:parent-style-name="p-table"/>
    <style:style style:name="T3055_1" style:family="text">
      <style:text-properties fo:font-size="8.5pt" style:font-size-asian="8.5pt"/>
    </style:style>
    <style:style style:name="Cell2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6" style:family="paragraph" style:parent-style-name="p-table">
      <style:paragraph-properties fo:text-align="right"/>
    </style:style>
    <style:style style:name="T3056_1" style:family="text">
      <style:text-properties fo:font-size="8.5pt" style:font-size-asian="8.5pt"/>
    </style:style>
    <style:style style:name="Cell2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7" style:family="paragraph" style:parent-style-name="p-table">
      <style:paragraph-properties fo:text-align="right"/>
    </style:style>
    <style:style style:name="T3057_1" style:family="text">
      <style:text-properties fo:font-size="8.5pt" style:font-size-asian="8.5pt"/>
    </style:style>
    <style:style style:name="Cell2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8" style:family="paragraph" style:parent-style-name="p-table">
      <style:paragraph-properties fo:text-align="right"/>
    </style:style>
    <style:style style:name="T3058_1" style:family="text">
      <style:text-properties fo:font-size="8.5pt" style:font-size-asian="8.5pt"/>
    </style:style>
    <style:style style:name="Row567" style:family="table-row"/>
    <style:style style:name="Cell26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59" style:family="paragraph" style:parent-style-name="Standaard"/>
    <style:style style:name="Cell2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0" style:family="paragraph" style:parent-style-name="p-table"/>
    <style:style style:name="T3060_1" style:family="text">
      <style:text-properties fo:font-size="8.5pt" style:font-size-asian="8.5pt"/>
    </style:style>
    <style:style style:name="Cell2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1" style:family="paragraph" style:parent-style-name="p-table">
      <style:paragraph-properties fo:text-align="right"/>
    </style:style>
    <style:style style:name="T3061_1" style:family="text">
      <style:text-properties fo:font-size="8.5pt" style:font-size-asian="8.5pt"/>
    </style:style>
    <style:style style:name="Cell2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2" style:family="paragraph" style:parent-style-name="p-table">
      <style:paragraph-properties fo:text-align="right"/>
    </style:style>
    <style:style style:name="T3062_1" style:family="text">
      <style:text-properties fo:font-size="8.5pt" style:font-size-asian="8.5pt"/>
    </style:style>
    <style:style style:name="Cell2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3" style:family="paragraph" style:parent-style-name="p-table">
      <style:paragraph-properties fo:text-align="right"/>
    </style:style>
    <style:style style:name="T3063_1" style:family="text">
      <style:text-properties fo:font-size="8.5pt" style:font-size-asian="8.5pt"/>
    </style:style>
    <style:style style:name="Row568" style:family="table-row"/>
    <style:style style:name="Cell26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64" style:family="paragraph" style:parent-style-name="Standaard"/>
    <style:style style:name="Cell2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5" style:family="paragraph" style:parent-style-name="p-table"/>
    <style:style style:name="T3065_1" style:family="text">
      <style:text-properties fo:font-size="8.5pt" style:font-size-asian="8.5pt"/>
    </style:style>
    <style:style style:name="Cell2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6" style:family="paragraph" style:parent-style-name="p-table">
      <style:paragraph-properties fo:text-align="right"/>
    </style:style>
    <style:style style:name="T3066_1" style:family="text">
      <style:text-properties fo:font-size="8.5pt" style:font-size-asian="8.5pt"/>
    </style:style>
    <style:style style:name="Cell2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7" style:family="paragraph" style:parent-style-name="p-table">
      <style:paragraph-properties fo:text-align="right"/>
    </style:style>
    <style:style style:name="T3067_1" style:family="text">
      <style:text-properties fo:font-size="8.5pt" style:font-size-asian="8.5pt"/>
    </style:style>
    <style:style style:name="Cell2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8" style:family="paragraph" style:parent-style-name="p-table">
      <style:paragraph-properties fo:text-align="right"/>
    </style:style>
    <style:style style:name="T3068_1" style:family="text">
      <style:text-properties fo:font-size="8.5pt" style:font-size-asian="8.5pt"/>
    </style:style>
    <style:style style:name="Row569" style:family="table-row"/>
    <style:style style:name="Cell26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69" style:family="paragraph" style:parent-style-name="Standaard"/>
    <style:style style:name="Cell2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0" style:family="paragraph" style:parent-style-name="Standaard"/>
    <style:style style:name="Cell2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1" style:family="paragraph" style:parent-style-name="Standaard"/>
    <style:style style:name="Cell2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2" style:family="paragraph" style:parent-style-name="Standaard"/>
    <style:style style:name="Cell2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3" style:family="paragraph" style:parent-style-name="Standaard"/>
    <style:style style:name="Row570" style:family="table-row"/>
    <style:style style:name="Cell26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74" style:family="paragraph" style:parent-style-name="Standaard"/>
    <style:style style:name="Cell2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5" style:family="paragraph" style:parent-style-name="p-table"/>
    <style:style style:name="T3075_1" style:family="text" style:parent-style-name="Standaardalinea-lettertype">
      <style:text-properties fo:font-size="8.5pt" style:font-size-asian="8.5pt" fo:font-weight="bold" style:font-weight-asian="bold"/>
    </style:style>
    <style:style style:name="Cell2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6" style:family="paragraph" style:parent-style-name="p-table">
      <style:paragraph-properties fo:text-align="right"/>
    </style:style>
    <style:style style:name="T3076_1" style:family="text" style:parent-style-name="Standaardalinea-lettertype">
      <style:text-properties fo:font-size="8.5pt" style:font-size-asian="8.5pt" fo:font-weight="bold" style:font-weight-asian="bold"/>
    </style:style>
    <style:style style:name="Cell2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7" style:family="paragraph" style:parent-style-name="p-table">
      <style:paragraph-properties fo:text-align="right"/>
    </style:style>
    <style:style style:name="T3077_1" style:family="text" style:parent-style-name="Standaardalinea-lettertype">
      <style:text-properties fo:font-size="8.5pt" style:font-size-asian="8.5pt" fo:font-weight="bold" style:font-weight-asian="bold"/>
    </style:style>
    <style:style style:name="Cell2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8" style:family="paragraph" style:parent-style-name="p-table">
      <style:paragraph-properties fo:text-align="right"/>
    </style:style>
    <style:style style:name="T3078_1" style:family="text" style:parent-style-name="Standaardalinea-lettertype">
      <style:text-properties fo:font-size="8.5pt" style:font-size-asian="8.5pt" fo:font-weight="bold" style:font-weight-asian="bold"/>
    </style:style>
    <style:style style:name="Row571" style:family="table-row"/>
    <style:style style:name="Cell26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79" style:family="paragraph" style:parent-style-name="Standaard"/>
    <style:style style:name="Cell2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0" style:family="paragraph" style:parent-style-name="Standaard"/>
    <style:style style:name="Cell2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1" style:family="paragraph" style:parent-style-name="Standaard"/>
    <style:style style:name="Cell2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2" style:family="paragraph" style:parent-style-name="Standaard"/>
    <style:style style:name="Cell2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3" style:family="paragraph" style:parent-style-name="Standaard"/>
    <style:style style:name="P3084" style:family="paragraph" style:parent-style-name="p-marginbottom"/>
    <style:style style:name="P3085" style:family="paragraph" style:parent-style-name="section-title-4"/>
    <style:style style:name="T3085_1" style:family="text">
      <style:text-properties style:font-size-complex="9pt" fo:font-weight="bold" style:font-weight-asian="bold"/>
    </style:style>
    <style:style style:name="P3086" style:family="paragraph" style:parent-style-name="header-h1"/>
    <style:style style:name="T3086_1" style:family="text">
      <style:text-properties fo:font-weight="bold" style:font-weight-asian="bold"/>
    </style:style>
    <style:style style:name="P3087" style:family="paragraph" style:parent-style-name="p"/>
    <style:style style:name="T3087_1" style:family="text">
      <style:text-properties fo:font-size="8.5pt" style:font-size-asian="8.5pt"/>
    </style:style>
    <style:style style:name="P3088" style:family="paragraph" style:parent-style-name="p"/>
    <style:style style:name="T3088_1" style:family="text">
      <style:text-properties fo:font-size="8.5pt" style:font-size-asian="8.5pt"/>
    </style:style>
    <style:style style:name="P3089" style:family="paragraph" style:parent-style-name="header-h1"/>
    <style:style style:name="T3089_1" style:family="text">
      <style:text-properties fo:font-weight="bold" style:font-weight-asian="bold"/>
    </style:style>
    <style:style style:name="P3090" style:family="paragraph" style:parent-style-name="header-h1"/>
    <style:style style:name="T3090_1" style:family="text">
      <style:text-properties fo:font-weight="bold" style:font-weight-asian="bold"/>
    </style:style>
    <style:style style:name="P3091" style:family="paragraph" style:parent-style-name="p"/>
    <style:style style:name="T3091_1" style:family="text">
      <style:text-properties fo:font-size="8.5pt" style:font-size-asian="8.5pt"/>
    </style:style>
    <style:style style:name="P3092" style:family="paragraph" style:parent-style-name="header-h1"/>
    <style:style style:name="T3092_1" style:family="text">
      <style:text-properties fo:font-weight="bold" style:font-weight-asian="bold"/>
    </style:style>
    <style:style style:name="P3093" style:family="paragraph" style:parent-style-name="p"/>
    <style:style style:name="T3093_1" style:family="text">
      <style:text-properties fo:font-size="8.5pt" style:font-size-asian="8.5pt"/>
    </style:style>
    <style:style style:name="P3094" style:family="paragraph" style:parent-style-name="header-h1"/>
    <style:style style:name="T3094_1" style:family="text">
      <style:text-properties fo:font-weight="bold" style:font-weight-asian="bold"/>
    </style:style>
    <style:style style:name="P3095" style:family="paragraph" style:parent-style-name="p"/>
    <style:style style:name="T3095_1" style:family="text">
      <style:text-properties fo:font-size="8.5pt" style:font-size-asian="8.5pt"/>
    </style:style>
    <style:style style:name="P3096" style:family="paragraph" style:parent-style-name="page-break"/>
    <style:style style:name="P3097" style:family="paragraph" style:parent-style-name="section-title-3"/>
    <style:style style:name="T3097_1" style:family="text">
      <style:text-properties fo:color="#009ee0" style:font-size-complex="9pt" fo:font-weight="bold" style:font-weight-asian="bold"/>
    </style:style>
    <style:style style:name="Table28" style:family="table">
      <style:table-properties table:align="left" style:width="17.099cm" fo:margin-left="-5.851cm"/>
    </style:style>
    <style:style style:name="Column118" style:family="table-column">
      <style:table-column-properties style:column-width="0.864cm"/>
    </style:style>
    <style:style style:name="Column119" style:family="table-column">
      <style:table-column-properties style:column-width="8.546cm"/>
    </style:style>
    <style:style style:name="Column120" style:family="table-column">
      <style:table-column-properties style:column-width="2.563cm"/>
    </style:style>
    <style:style style:name="Column121" style:family="table-column">
      <style:table-column-properties style:column-width="2.563cm"/>
    </style:style>
    <style:style style:name="Column122" style:family="table-column">
      <style:table-column-properties style:column-width="2.563cm"/>
    </style:style>
    <style:style style:name="Row572" style:family="table-row"/>
    <style:style style:name="Cell2694" style:family="table-cell">
      <style:table-cell-properties style:vertical-align="top" fo:padding-top="0.039cm" fo:padding-bottom="0.039cm" fo:padding-left="0.199cm" fo:padding-right="0.018cm" fo:wrap-option="wrap"/>
    </style:style>
    <style:style style:name="P3098" style:family="paragraph" style:parent-style-name="kio2-table-title"/>
    <style:style style:name="T3098_1" style:family="text">
      <style:text-properties fo:color="#ffffff" fo:font-size="9pt" style:font-size-asian="9pt"/>
    </style:style>
    <style:style style:name="Row573" style:family="table-row"/>
    <style:style style:name="Cell269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099" style:family="paragraph" style:parent-style-name="Standaard"/>
    <style:style style:name="Cell269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100" style:family="paragraph" style:parent-style-name="Standaard"/>
    <style:style style:name="Cell269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101" style:family="paragraph" style:parent-style-name="p-table">
      <style:paragraph-properties fo:text-align="center"/>
    </style:style>
    <style:style style:name="T3101_1" style:family="text">
      <style:text-properties fo:color="#000000" fo:font-size="8.5pt" style:font-size-asian="8.5pt"/>
    </style:style>
    <style:style style:name="Cell269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102" style:family="paragraph" style:parent-style-name="p-table">
      <style:paragraph-properties fo:text-align="center"/>
    </style:style>
    <style:style style:name="T3102_1" style:family="text">
      <style:text-properties fo:color="#000000" fo:font-size="8.5pt" style:font-size-asian="8.5pt"/>
    </style:style>
    <style:style style:name="Cell269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103" style:family="paragraph" style:parent-style-name="p-table">
      <style:paragraph-properties fo:text-align="center"/>
    </style:style>
    <style:style style:name="T3103_1" style:family="text">
      <style:text-properties fo:color="#000000" fo:font-size="8.5pt" style:font-size-asian="8.5pt"/>
    </style:style>
    <style:style style:name="Row574" style:family="table-row"/>
    <style:style style:name="Cell27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04" style:family="paragraph" style:parent-style-name="p-table"/>
    <style:style style:name="T3104_1" style:family="text" style:parent-style-name="Standaardalinea-lettertype">
      <style:text-properties fo:font-size="8.5pt" style:font-size-asian="8.5pt" fo:font-weight="bold" style:font-weight-asian="bold"/>
    </style:style>
    <style:style style:name="Cell2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5" style:family="paragraph" style:parent-style-name="p-table"/>
    <style:style style:name="T3105_1" style:family="text" style:parent-style-name="Standaardalinea-lettertype">
      <style:text-properties fo:font-size="8.5pt" style:font-size-asian="8.5pt" fo:font-weight="bold" style:font-weight-asian="bold"/>
    </style:style>
    <style:style style:name="Cell2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6" style:family="paragraph" style:parent-style-name="p-table">
      <style:paragraph-properties fo:text-align="right"/>
    </style:style>
    <style:style style:name="T3106_1" style:family="text" style:parent-style-name="Standaardalinea-lettertype">
      <style:text-properties fo:font-size="8.5pt" style:font-size-asian="8.5pt" fo:font-weight="bold" style:font-weight-asian="bold"/>
    </style:style>
    <style:style style:name="Cell2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7" style:family="paragraph" style:parent-style-name="p-table">
      <style:paragraph-properties fo:text-align="right"/>
    </style:style>
    <style:style style:name="T3107_1" style:family="text" style:parent-style-name="Standaardalinea-lettertype">
      <style:text-properties fo:font-size="8.5pt" style:font-size-asian="8.5pt" fo:font-weight="bold" style:font-weight-asian="bold"/>
    </style:style>
    <style:style style:name="T3107_2" style:family="text" style:parent-style-name="Standaardalinea-lettertype">
      <style:text-properties fo:font-size="8.5pt" style:font-size-asian="8.5pt" fo:font-weight="bold" style:font-weight-asian="bold"/>
    </style:style>
    <style:style style:name="Cell2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8" style:family="paragraph" style:parent-style-name="p-table">
      <style:paragraph-properties fo:text-align="right"/>
    </style:style>
    <style:style style:name="T3108_1" style:family="text" style:parent-style-name="Standaardalinea-lettertype">
      <style:text-properties fo:font-size="8.5pt" style:font-size-asian="8.5pt" fo:font-weight="bold" style:font-weight-asian="bold"/>
    </style:style>
    <style:style style:name="Row575" style:family="table-row"/>
    <style:style style:name="Cell27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09" style:family="paragraph" style:parent-style-name="Standaard"/>
    <style:style style:name="Cell2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0" style:family="paragraph" style:parent-style-name="Standaard"/>
    <style:style style:name="Cell2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1" style:family="paragraph" style:parent-style-name="Standaard"/>
    <style:style style:name="Cell2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2" style:family="paragraph" style:parent-style-name="Standaard"/>
    <style:style style:name="Cell2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3" style:family="paragraph" style:parent-style-name="Standaard"/>
    <style:style style:name="Row576" style:family="table-row"/>
    <style:style style:name="Cell27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14" style:family="paragraph" style:parent-style-name="Standaard"/>
    <style:style style:name="Cell2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5" style:family="paragraph" style:parent-style-name="p-table"/>
    <style:style style:name="T3115_1" style:family="text" style:parent-style-name="Standaardalinea-lettertype">
      <style:text-properties fo:font-size="8.5pt" style:font-size-asian="8.5pt" fo:font-weight="bold" style:font-weight-asian="bold"/>
    </style:style>
    <style:style style:name="Cell2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6" style:family="paragraph" style:parent-style-name="p-table">
      <style:paragraph-properties fo:text-align="right"/>
    </style:style>
    <style:style style:name="T3116_1" style:family="text" style:parent-style-name="Standaardalinea-lettertype">
      <style:text-properties fo:font-size="8.5pt" style:font-size-asian="8.5pt" fo:font-weight="bold" style:font-weight-asian="bold"/>
    </style:style>
    <style:style style:name="Cell2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7" style:family="paragraph" style:parent-style-name="p-table">
      <style:paragraph-properties fo:text-align="right"/>
    </style:style>
    <style:style style:name="T3117_1" style:family="text" style:parent-style-name="Standaardalinea-lettertype">
      <style:text-properties fo:font-size="8.5pt" style:font-size-asian="8.5pt" fo:font-weight="bold" style:font-weight-asian="bold"/>
    </style:style>
    <style:style style:name="T3117_2" style:family="text" style:parent-style-name="Standaardalinea-lettertype">
      <style:text-properties fo:font-size="8.5pt" style:font-size-asian="8.5pt" fo:font-weight="bold" style:font-weight-asian="bold"/>
    </style:style>
    <style:style style:name="Cell2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8" style:family="paragraph" style:parent-style-name="p-table">
      <style:paragraph-properties fo:text-align="right"/>
    </style:style>
    <style:style style:name="T3118_1" style:family="text" style:parent-style-name="Standaardalinea-lettertype">
      <style:text-properties fo:font-size="8.5pt" style:font-size-asian="8.5pt" fo:font-weight="bold" style:font-weight-asian="bold"/>
    </style:style>
    <style:style style:name="Row577" style:family="table-row"/>
    <style:style style:name="Cell27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19" style:family="paragraph" style:parent-style-name="Standaard"/>
    <style:style style:name="Cell2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0" style:family="paragraph" style:parent-style-name="Standaard"/>
    <style:style style:name="Cell2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1" style:family="paragraph" style:parent-style-name="Standaard"/>
    <style:style style:name="Cell2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2" style:family="paragraph" style:parent-style-name="Standaard"/>
    <style:style style:name="Cell27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3" style:family="paragraph" style:parent-style-name="Standaard"/>
    <style:style style:name="Row578" style:family="table-row"/>
    <style:style style:name="Cell27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24" style:family="paragraph" style:parent-style-name="p-table"/>
    <style:style style:name="T3124_1" style:family="text" style:parent-style-name="Standaardalinea-lettertype">
      <style:text-properties fo:font-size="8.5pt" style:font-size-asian="8.5pt" fo:font-weight="bold" style:font-weight-asian="bold"/>
    </style:style>
    <style:style style:name="Cell2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5" style:family="paragraph" style:parent-style-name="p-table"/>
    <style:style style:name="T3125_1" style:family="text" style:parent-style-name="Standaardalinea-lettertype">
      <style:text-properties fo:font-size="8.5pt" style:font-size-asian="8.5pt" fo:font-weight="bold" style:font-weight-asian="bold"/>
    </style:style>
    <style:style style:name="Cell27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6" style:family="paragraph" style:parent-style-name="p-table">
      <style:paragraph-properties fo:text-align="right"/>
    </style:style>
    <style:style style:name="T3126_1" style:family="text" style:parent-style-name="Standaardalinea-lettertype">
      <style:text-properties fo:font-size="8.5pt" style:font-size-asian="8.5pt" fo:font-weight="bold" style:font-weight-asian="bold"/>
    </style:style>
    <style:style style:name="Cell2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7" style:family="paragraph" style:parent-style-name="p-table">
      <style:paragraph-properties fo:text-align="right"/>
    </style:style>
    <style:style style:name="T3127_1" style:family="text" style:parent-style-name="Standaardalinea-lettertype">
      <style:text-properties fo:font-size="8.5pt" style:font-size-asian="8.5pt" fo:font-weight="bold" style:font-weight-asian="bold"/>
    </style:style>
    <style:style style:name="T3127_2" style:family="text" style:parent-style-name="Standaardalinea-lettertype">
      <style:text-properties fo:font-size="8.5pt" style:font-size-asian="8.5pt" fo:font-weight="bold" style:font-weight-asian="bold"/>
    </style:style>
    <style:style style:name="Cell27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8" style:family="paragraph" style:parent-style-name="p-table">
      <style:paragraph-properties fo:text-align="right"/>
    </style:style>
    <style:style style:name="T3128_1" style:family="text" style:parent-style-name="Standaardalinea-lettertype">
      <style:text-properties fo:font-size="8.5pt" style:font-size-asian="8.5pt" fo:font-weight="bold" style:font-weight-asian="bold"/>
    </style:style>
    <style:style style:name="Row579" style:family="table-row"/>
    <style:style style:name="Cell27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29" style:family="paragraph" style:parent-style-name="Standaard"/>
    <style:style style:name="Cell27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0" style:family="paragraph" style:parent-style-name="p-table"/>
    <style:style style:name="T3130_1" style:family="text" style:parent-style-name="Standaardalinea-lettertype">
      <style:text-properties fo:font-style="italic" style:font-style-asian="italic" fo:font-size="8.5pt" style:font-size-asian="8.5pt"/>
    </style:style>
    <style:style style:name="Cell2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1" style:family="paragraph" style:parent-style-name="p-table">
      <style:paragraph-properties fo:text-align="right"/>
    </style:style>
    <style:style style:name="T3131_1" style:family="text" style:parent-style-name="Standaardalinea-lettertype">
      <style:text-properties fo:font-style="italic" style:font-style-asian="italic" fo:font-size="8.5pt" style:font-size-asian="8.5pt"/>
    </style:style>
    <style:style style:name="Cell2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2" style:family="paragraph" style:parent-style-name="p-table">
      <style:paragraph-properties fo:text-align="right"/>
    </style:style>
    <style:style style:name="T3132_1" style:family="text" style:parent-style-name="Standaardalinea-lettertype">
      <style:text-properties fo:font-style="italic" style:font-style-asian="italic" fo:font-size="8.5pt" style:font-size-asian="8.5pt"/>
    </style:style>
    <style:style style:name="T3132_2" style:family="text" style:parent-style-name="Standaardalinea-lettertype">
      <style:text-properties fo:font-style="italic" style:font-style-asian="italic" fo:font-size="8.5pt" style:font-size-asian="8.5pt"/>
    </style:style>
    <style:style style:name="Cell2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3" style:family="paragraph" style:parent-style-name="p-table">
      <style:paragraph-properties fo:text-align="right"/>
    </style:style>
    <style:style style:name="T3133_1" style:family="text" style:parent-style-name="Standaardalinea-lettertype">
      <style:text-properties fo:font-style="italic" style:font-style-asian="italic" fo:font-size="8.5pt" style:font-size-asian="8.5pt"/>
    </style:style>
    <style:style style:name="Row580" style:family="table-row"/>
    <style:style style:name="Cell27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34" style:family="paragraph" style:parent-style-name="Standaard"/>
    <style:style style:name="Cell2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5" style:family="paragraph" style:parent-style-name="p-table"/>
    <style:style style:name="T3135_1" style:family="text">
      <style:text-properties fo:font-size="8.5pt" style:font-size-asian="8.5pt"/>
    </style:style>
    <style:style style:name="Cell2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6" style:family="paragraph" style:parent-style-name="p-table">
      <style:paragraph-properties fo:text-align="right"/>
    </style:style>
    <style:style style:name="T3136_1" style:family="text">
      <style:text-properties fo:font-size="8.5pt" style:font-size-asian="8.5pt"/>
    </style:style>
    <style:style style:name="Cell2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7" style:family="paragraph" style:parent-style-name="p-table">
      <style:paragraph-properties fo:text-align="right"/>
    </style:style>
    <style:style style:name="T3137_1" style:family="text">
      <style:text-properties fo:font-size="8.5pt" style:font-size-asian="8.5pt"/>
    </style:style>
    <style:style style:name="Cell2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8" style:family="paragraph" style:parent-style-name="p-table">
      <style:paragraph-properties fo:text-align="right"/>
    </style:style>
    <style:style style:name="T3138_1" style:family="text">
      <style:text-properties fo:font-size="8.5pt" style:font-size-asian="8.5pt"/>
    </style:style>
    <style:style style:name="Row581" style:family="table-row"/>
    <style:style style:name="Cell27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39" style:family="paragraph" style:parent-style-name="Standaard"/>
    <style:style style:name="Cell2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0" style:family="paragraph" style:parent-style-name="Standaard"/>
    <style:style style:name="Cell2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1" style:family="paragraph" style:parent-style-name="Standaard"/>
    <style:style style:name="Cell2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2" style:family="paragraph" style:parent-style-name="Standaard"/>
    <style:style style:name="Cell27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3" style:family="paragraph" style:parent-style-name="Standaard"/>
    <style:style style:name="Row582" style:family="table-row"/>
    <style:style style:name="Cell27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44" style:family="paragraph" style:parent-style-name="Standaard"/>
    <style:style style:name="Cell2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5" style:family="paragraph" style:parent-style-name="p-table"/>
    <style:style style:name="T3145_1" style:family="text" style:parent-style-name="Standaardalinea-lettertype">
      <style:text-properties fo:font-size="8.5pt" style:font-size-asian="8.5pt" fo:font-weight="bold" style:font-weight-asian="bold"/>
    </style:style>
    <style:style style:name="Cell27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6" style:family="paragraph" style:parent-style-name="p-table">
      <style:paragraph-properties fo:text-align="right"/>
    </style:style>
    <style:style style:name="T3146_1" style:family="text" style:parent-style-name="Standaardalinea-lettertype">
      <style:text-properties fo:font-size="8.5pt" style:font-size-asian="8.5pt" fo:font-weight="bold" style:font-weight-asian="bold"/>
    </style:style>
    <style:style style:name="Cell2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7" style:family="paragraph" style:parent-style-name="p-table">
      <style:paragraph-properties fo:text-align="right"/>
    </style:style>
    <style:style style:name="T3147_1" style:family="text" style:parent-style-name="Standaardalinea-lettertype">
      <style:text-properties fo:font-size="8.5pt" style:font-size-asian="8.5pt" fo:font-weight="bold" style:font-weight-asian="bold"/>
    </style:style>
    <style:style style:name="Cell27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8" style:family="paragraph" style:parent-style-name="p-table">
      <style:paragraph-properties fo:text-align="right"/>
    </style:style>
    <style:style style:name="T3148_1" style:family="text" style:parent-style-name="Standaardalinea-lettertype">
      <style:text-properties fo:font-size="8.5pt" style:font-size-asian="8.5pt" fo:font-weight="bold" style:font-weight-asian="bold"/>
    </style:style>
    <style:style style:name="Row583" style:family="table-row"/>
    <style:style style:name="Cell27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49" style:family="paragraph" style:parent-style-name="Standaard"/>
    <style:style style:name="Cell2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0" style:family="paragraph" style:parent-style-name="Standaard"/>
    <style:style style:name="Cell27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1" style:family="paragraph" style:parent-style-name="Standaard"/>
    <style:style style:name="Cell2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2" style:family="paragraph" style:parent-style-name="Standaard"/>
    <style:style style:name="Cell2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3" style:family="paragraph" style:parent-style-name="Standaard"/>
    <style:style style:name="P3154" style:family="paragraph" style:parent-style-name="p-marginbottom"/>
    <style:style style:name="P3155" style:family="paragraph" style:parent-style-name="section-title-4"/>
    <style:style style:name="T3155_1" style:family="text">
      <style:text-properties style:font-size-complex="9pt" fo:font-weight="bold" style:font-weight-asian="bold"/>
    </style:style>
    <style:style style:name="P3156" style:family="paragraph" style:parent-style-name="header-h1"/>
    <style:style style:name="T3156_1" style:family="text">
      <style:text-properties fo:font-weight="bold" style:font-weight-asian="bold"/>
    </style:style>
    <style:style style:name="P3157" style:family="paragraph" style:parent-style-name="p"/>
    <style:style style:name="T3157_1" style:family="text">
      <style:text-properties fo:font-size="8.5pt" style:font-size-asian="8.5pt"/>
    </style:style>
    <style:style style:name="P3158" style:family="paragraph" style:parent-style-name="header-h1"/>
    <style:style style:name="T3158_1" style:family="text">
      <style:text-properties fo:font-weight="bold" style:font-weight-asian="bold"/>
    </style:style>
    <style:style style:name="P3159" style:family="paragraph" style:parent-style-name="header-h1"/>
    <style:style style:name="T3159_1" style:family="text">
      <style:text-properties fo:font-weight="bold" style:font-weight-asian="bold"/>
    </style:style>
    <style:style style:name="P3160" style:family="paragraph" style:parent-style-name="header-h1"/>
    <style:style style:name="T3160_1" style:family="text">
      <style:text-properties fo:font-weight="bold" style:font-weight-asian="bold"/>
    </style:style>
    <style:style style:name="P3161" style:family="paragraph" style:parent-style-name="p"/>
    <style:style style:name="T3161_1" style:family="text">
      <style:text-properties fo:font-size="8.5pt" style:font-size-asian="8.5pt"/>
    </style:style>
    <style:style style:name="P3162" style:family="paragraph" style:parent-style-name="page-break"/>
    <style:style style:name="P3163" style:family="paragraph" style:parent-style-name="section-title-2"/>
    <style:style style:name="T3163_1" style:family="text">
      <style:text-properties fo:color="#009ee0" fo:font-size="9pt" style:font-size-asian="9pt" style:font-size-complex="9pt" fo:font-weight="bold" style:font-weight-asian="bold"/>
    </style:style>
    <style:style style:name="P3164" style:family="paragraph" style:parent-style-name="section-title-3"/>
    <style:style style:name="T3164_1" style:family="text">
      <style:text-properties fo:color="#009ee0" style:font-size-complex="9pt" fo:font-weight="bold" style:font-weight-asian="bold"/>
    </style:style>
    <style:style style:name="Table29" style:family="table">
      <style:table-properties table:align="left" style:width="17.099cm" fo:margin-left="-5.851cm"/>
    </style:style>
    <style:style style:name="Column123" style:family="table-column">
      <style:table-column-properties style:column-width="6.839cm"/>
    </style:style>
    <style:style style:name="Column124" style:family="table-column">
      <style:table-column-properties style:column-width="3.42cm"/>
    </style:style>
    <style:style style:name="Column125" style:family="table-column">
      <style:table-column-properties style:column-width="3.42cm"/>
    </style:style>
    <style:style style:name="Column126" style:family="table-column">
      <style:table-column-properties style:column-width="3.42cm"/>
    </style:style>
    <style:style style:name="Row584" style:family="table-row"/>
    <style:style style:name="Cell2750" style:family="table-cell">
      <style:table-cell-properties style:vertical-align="top" fo:padding-top="0.039cm" fo:padding-bottom="0.039cm" fo:padding-left="0.199cm" fo:padding-right="0.018cm" fo:wrap-option="wrap"/>
    </style:style>
    <style:style style:name="P3165" style:family="paragraph" style:parent-style-name="kio2-table-title"/>
    <style:style style:name="T3165_1" style:family="text">
      <style:text-properties fo:color="#ffffff" fo:font-size="9pt" style:font-size-asian="9pt"/>
    </style:style>
    <style:style style:name="Row585" style:family="table-row"/>
    <style:style style:name="Cell275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166" style:family="paragraph" style:parent-style-name="p-table"/>
    <style:style style:name="T3166_1" style:family="text">
      <style:text-properties fo:color="#000000" fo:font-size="8.5pt" style:font-size-asian="8.5pt"/>
    </style:style>
    <style:style style:name="Cell275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167" style:family="paragraph" style:parent-style-name="p-table"/>
    <style:style style:name="T3167_1" style:family="text">
      <style:text-properties fo:color="#000000" fo:font-size="8.5pt" style:font-size-asian="8.5pt"/>
    </style:style>
    <style:style style:name="Cell275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168" style:family="paragraph" style:parent-style-name="p-table"/>
    <style:style style:name="T3168_1" style:family="text">
      <style:text-properties fo:color="#000000" fo:font-size="8.5pt" style:font-size-asian="8.5pt"/>
    </style:style>
    <style:style style:name="Cell275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169" style:family="paragraph" style:parent-style-name="p-table"/>
    <style:style style:name="T3169_1" style:family="text">
      <style:text-properties fo:color="#000000" fo:font-size="8.5pt" style:font-size-asian="8.5pt"/>
    </style:style>
    <style:style style:name="Row586" style:family="table-row"/>
    <style:style style:name="Cell275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170" style:family="paragraph" style:parent-style-name="p-table"/>
    <style:style style:name="T3170_1" style:family="text" style:parent-style-name="Standaardalinea-lettertype">
      <style:text-properties fo:font-size="8.5pt" style:font-size-asian="8.5pt" fo:font-weight="bold" style:font-weight-asian="bold"/>
    </style:style>
    <style:style style:name="Cell2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1" style:family="paragraph" style:parent-style-name="Standaard"/>
    <style:style style:name="Cell2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2" style:family="paragraph" style:parent-style-name="Standaard"/>
    <style:style style:name="Cell2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3" style:family="paragraph" style:parent-style-name="Standaard"/>
    <style:style style:name="Row587" style:family="table-row"/>
    <style:style style:name="Cell275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174" style:family="paragraph" style:parent-style-name="p-table"/>
    <style:style style:name="T3174_1" style:family="text">
      <style:text-properties fo:font-size="8.5pt" style:font-size-asian="8.5pt"/>
    </style:style>
    <style:style style:name="Cell27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75" style:family="paragraph" style:parent-style-name="p-table">
      <style:paragraph-properties fo:text-align="right"/>
    </style:style>
    <style:style style:name="T3175_1" style:family="text">
      <style:text-properties fo:font-size="8.5pt" style:font-size-asian="8.5pt"/>
    </style:style>
    <style:style style:name="Cell276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76" style:family="paragraph" style:parent-style-name="p-table">
      <style:paragraph-properties fo:text-align="right"/>
    </style:style>
    <style:style style:name="T3176_1" style:family="text">
      <style:text-properties fo:font-size="8.5pt" style:font-size-asian="8.5pt"/>
    </style:style>
    <style:style style:name="Cell276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77" style:family="paragraph" style:parent-style-name="p-table">
      <style:paragraph-properties fo:text-align="right"/>
    </style:style>
    <style:style style:name="T3177_1" style:family="text">
      <style:text-properties fo:font-size="8.5pt" style:font-size-asian="8.5pt"/>
    </style:style>
    <style:style style:name="Row588" style:family="table-row"/>
    <style:style style:name="Cell276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178" style:family="paragraph" style:parent-style-name="p-table"/>
    <style:style style:name="T3178_1" style:family="text" style:parent-style-name="Standaardalinea-lettertype">
      <style:text-properties fo:font-style="italic" style:font-style-asian="italic" fo:font-size="8.5pt" style:font-size-asian="8.5pt"/>
    </style:style>
    <style:style style:name="Cell27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79" style:family="paragraph" style:parent-style-name="p-table">
      <style:paragraph-properties fo:text-align="right"/>
    </style:style>
    <style:style style:name="T3179_1" style:family="text" style:parent-style-name="Standaardalinea-lettertype">
      <style:text-properties fo:font-style="italic" style:font-style-asian="italic" fo:font-size="8.5pt" style:font-size-asian="8.5pt"/>
    </style:style>
    <style:style style:name="Cell276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80" style:family="paragraph" style:parent-style-name="p-table">
      <style:paragraph-properties fo:text-align="right"/>
    </style:style>
    <style:style style:name="T3180_1" style:family="text" style:parent-style-name="Standaardalinea-lettertype">
      <style:text-properties fo:font-style="italic" style:font-style-asian="italic" fo:font-size="8.5pt" style:font-size-asian="8.5pt"/>
    </style:style>
    <style:style style:name="Cell27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81" style:family="paragraph" style:parent-style-name="p-table">
      <style:paragraph-properties fo:text-align="right"/>
    </style:style>
    <style:style style:name="T3181_1" style:family="text" style:parent-style-name="Standaardalinea-lettertype">
      <style:text-properties fo:font-style="italic" style:font-style-asian="italic" fo:font-size="8.5pt" style:font-size-asian="8.5pt"/>
    </style:style>
    <style:style style:name="Row589" style:family="table-row"/>
    <style:style style:name="Cell276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182" style:family="paragraph" style:parent-style-name="p-table"/>
    <style:style style:name="T3182_1" style:family="text" style:parent-style-name="Standaardalinea-lettertype">
      <style:text-properties fo:font-style="italic" style:font-style-asian="italic" fo:font-size="8.5pt" style:font-size-asian="8.5pt"/>
    </style:style>
    <style:style style:name="Cell27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83" style:family="paragraph" style:parent-style-name="p-table">
      <style:paragraph-properties fo:text-align="right"/>
    </style:style>
    <style:style style:name="T3183_1" style:family="text" style:parent-style-name="Standaardalinea-lettertype">
      <style:text-properties fo:font-style="italic" style:font-style-asian="italic" fo:font-size="8.5pt" style:font-size-asian="8.5pt"/>
    </style:style>
    <style:style style:name="Cell276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84" style:family="paragraph" style:parent-style-name="p-table">
      <style:paragraph-properties fo:text-align="right"/>
    </style:style>
    <style:style style:name="T3184_1" style:family="text" style:parent-style-name="Standaardalinea-lettertype">
      <style:text-properties fo:font-style="italic" style:font-style-asian="italic" fo:font-size="8.5pt" style:font-size-asian="8.5pt"/>
    </style:style>
    <style:style style:name="Cell277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85" style:family="paragraph" style:parent-style-name="p-table">
      <style:paragraph-properties fo:text-align="right"/>
    </style:style>
    <style:style style:name="T3185_1" style:family="text" style:parent-style-name="Standaardalinea-lettertype">
      <style:text-properties fo:font-style="italic" style:font-style-asian="italic" fo:font-size="8.5pt" style:font-size-asian="8.5pt"/>
    </style:style>
    <style:style style:name="Row590" style:family="table-row"/>
    <style:style style:name="Cell277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186" style:family="paragraph" style:parent-style-name="p-table"/>
    <style:style style:name="T3186_1" style:family="text" style:parent-style-name="Standaardalinea-lettertype">
      <style:text-properties fo:font-style="italic" style:font-style-asian="italic" fo:font-size="8.5pt" style:font-size-asian="8.5pt"/>
    </style:style>
    <style:style style:name="Cell277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87" style:family="paragraph" style:parent-style-name="p-table">
      <style:paragraph-properties fo:text-align="right"/>
    </style:style>
    <style:style style:name="T3187_1" style:family="text" style:parent-style-name="Standaardalinea-lettertype">
      <style:text-properties fo:font-style="italic" style:font-style-asian="italic" fo:font-size="8.5pt" style:font-size-asian="8.5pt"/>
    </style:style>
    <style:style style:name="Cell277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88" style:family="paragraph" style:parent-style-name="p-table">
      <style:paragraph-properties fo:text-align="right"/>
    </style:style>
    <style:style style:name="T3188_1" style:family="text" style:parent-style-name="Standaardalinea-lettertype">
      <style:text-properties fo:font-style="italic" style:font-style-asian="italic" fo:font-size="8.5pt" style:font-size-asian="8.5pt"/>
    </style:style>
    <style:style style:name="Cell277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89" style:family="paragraph" style:parent-style-name="p-table">
      <style:paragraph-properties fo:text-align="right"/>
    </style:style>
    <style:style style:name="T3189_1" style:family="text" style:parent-style-name="Standaardalinea-lettertype">
      <style:text-properties fo:font-style="italic" style:font-style-asian="italic" fo:font-size="8.5pt" style:font-size-asian="8.5pt"/>
    </style:style>
    <style:style style:name="Row591" style:family="table-row"/>
    <style:style style:name="Cell277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190" style:family="paragraph" style:parent-style-name="p-table"/>
    <style:style style:name="T3190_1" style:family="text">
      <style:text-properties fo:font-size="8.5pt" style:font-size-asian="8.5pt"/>
    </style:style>
    <style:style style:name="Cell27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91" style:family="paragraph" style:parent-style-name="p-table">
      <style:paragraph-properties fo:text-align="right"/>
    </style:style>
    <style:style style:name="T3191_1" style:family="text">
      <style:text-properties fo:font-size="8.5pt" style:font-size-asian="8.5pt"/>
    </style:style>
    <style:style style:name="Cell277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92" style:family="paragraph" style:parent-style-name="p-table">
      <style:paragraph-properties fo:text-align="right"/>
    </style:style>
    <style:style style:name="T3192_1" style:family="text">
      <style:text-properties fo:font-size="8.5pt" style:font-size-asian="8.5pt"/>
    </style:style>
    <style:style style:name="Cell27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93" style:family="paragraph" style:parent-style-name="p-table">
      <style:paragraph-properties fo:text-align="right"/>
    </style:style>
    <style:style style:name="T3193_1" style:family="text">
      <style:text-properties fo:font-size="8.5pt" style:font-size-asian="8.5pt"/>
    </style:style>
    <style:style style:name="Row592" style:family="table-row"/>
    <style:style style:name="Cell277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194" style:family="paragraph" style:parent-style-name="p-table"/>
    <style:style style:name="T3194_1" style:family="text" style:parent-style-name="Standaardalinea-lettertype">
      <style:text-properties fo:font-style="italic" style:font-style-asian="italic" fo:font-size="8.5pt" style:font-size-asian="8.5pt"/>
    </style:style>
    <style:style style:name="Cell278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95" style:family="paragraph" style:parent-style-name="p-table">
      <style:paragraph-properties fo:text-align="right"/>
    </style:style>
    <style:style style:name="T3195_1" style:family="text" style:parent-style-name="Standaardalinea-lettertype">
      <style:text-properties fo:font-style="italic" style:font-style-asian="italic" fo:font-size="8.5pt" style:font-size-asian="8.5pt"/>
    </style:style>
    <style:style style:name="Cell27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96" style:family="paragraph" style:parent-style-name="p-table">
      <style:paragraph-properties fo:text-align="right"/>
    </style:style>
    <style:style style:name="T3196_1" style:family="text" style:parent-style-name="Standaardalinea-lettertype">
      <style:text-properties fo:font-style="italic" style:font-style-asian="italic" fo:font-size="8.5pt" style:font-size-asian="8.5pt"/>
    </style:style>
    <style:style style:name="Cell278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97" style:family="paragraph" style:parent-style-name="p-table">
      <style:paragraph-properties fo:text-align="right"/>
    </style:style>
    <style:style style:name="T3197_1" style:family="text" style:parent-style-name="Standaardalinea-lettertype">
      <style:text-properties fo:font-style="italic" style:font-style-asian="italic" fo:font-size="8.5pt" style:font-size-asian="8.5pt"/>
    </style:style>
    <style:style style:name="Row593" style:family="table-row"/>
    <style:style style:name="Cell278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198" style:family="paragraph" style:parent-style-name="p-table"/>
    <style:style style:name="T3198_1" style:family="text" style:parent-style-name="Standaardalinea-lettertype">
      <style:text-properties fo:font-style="italic" style:font-style-asian="italic" fo:font-size="8.5pt" style:font-size-asian="8.5pt"/>
    </style:style>
    <style:style style:name="Cell278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99" style:family="paragraph" style:parent-style-name="p-table">
      <style:paragraph-properties fo:text-align="right"/>
    </style:style>
    <style:style style:name="T3199_1" style:family="text" style:parent-style-name="Standaardalinea-lettertype">
      <style:text-properties fo:font-style="italic" style:font-style-asian="italic" fo:font-size="8.5pt" style:font-size-asian="8.5pt"/>
    </style:style>
    <style:style style:name="Cell278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00" style:family="paragraph" style:parent-style-name="p-table">
      <style:paragraph-properties fo:text-align="right"/>
    </style:style>
    <style:style style:name="T3200_1" style:family="text" style:parent-style-name="Standaardalinea-lettertype">
      <style:text-properties fo:font-style="italic" style:font-style-asian="italic" fo:font-size="8.5pt" style:font-size-asian="8.5pt"/>
    </style:style>
    <style:style style:name="Cell278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01" style:family="paragraph" style:parent-style-name="p-table">
      <style:paragraph-properties fo:text-align="right"/>
    </style:style>
    <style:style style:name="T3201_1" style:family="text" style:parent-style-name="Standaardalinea-lettertype">
      <style:text-properties fo:font-style="italic" style:font-style-asian="italic" fo:font-size="8.5pt" style:font-size-asian="8.5pt"/>
    </style:style>
    <style:style style:name="Row594" style:family="table-row"/>
    <style:style style:name="Cell278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02" style:family="paragraph" style:parent-style-name="p-table"/>
    <style:style style:name="T3202_1" style:family="text">
      <style:text-properties fo:font-size="8.5pt" style:font-size-asian="8.5pt"/>
    </style:style>
    <style:style style:name="Cell278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03" style:family="paragraph" style:parent-style-name="p-table">
      <style:paragraph-properties fo:text-align="right"/>
    </style:style>
    <style:style style:name="T3203_1" style:family="text">
      <style:text-properties fo:font-size="8.5pt" style:font-size-asian="8.5pt"/>
    </style:style>
    <style:style style:name="Cell278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04" style:family="paragraph" style:parent-style-name="p-table">
      <style:paragraph-properties fo:text-align="right"/>
    </style:style>
    <style:style style:name="T3204_1" style:family="text">
      <style:text-properties fo:font-size="8.5pt" style:font-size-asian="8.5pt"/>
    </style:style>
    <style:style style:name="Cell279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05" style:family="paragraph" style:parent-style-name="p-table">
      <style:paragraph-properties fo:text-align="right"/>
    </style:style>
    <style:style style:name="T3205_1" style:family="text">
      <style:text-properties fo:font-size="8.5pt" style:font-size-asian="8.5pt"/>
    </style:style>
    <style:style style:name="Row595" style:family="table-row"/>
    <style:style style:name="Cell279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06" style:family="paragraph" style:parent-style-name="p-table"/>
    <style:style style:name="T3206_1" style:family="text">
      <style:text-properties fo:font-size="8.5pt" style:font-size-asian="8.5pt"/>
    </style:style>
    <style:style style:name="Cell279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07" style:family="paragraph" style:parent-style-name="p-table">
      <style:paragraph-properties fo:text-align="right"/>
    </style:style>
    <style:style style:name="T3207_1" style:family="text">
      <style:text-properties fo:font-size="8.5pt" style:font-size-asian="8.5pt"/>
    </style:style>
    <style:style style:name="Cell279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08" style:family="paragraph" style:parent-style-name="p-table">
      <style:paragraph-properties fo:text-align="right"/>
    </style:style>
    <style:style style:name="T3208_1" style:family="text">
      <style:text-properties fo:font-size="8.5pt" style:font-size-asian="8.5pt"/>
    </style:style>
    <style:style style:name="Cell279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09" style:family="paragraph" style:parent-style-name="p-table">
      <style:paragraph-properties fo:text-align="right"/>
    </style:style>
    <style:style style:name="T3209_1" style:family="text">
      <style:text-properties fo:font-size="8.5pt" style:font-size-asian="8.5pt"/>
    </style:style>
    <style:style style:name="Row596" style:family="table-row"/>
    <style:style style:name="Cell279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10" style:family="paragraph" style:parent-style-name="p-table"/>
    <style:style style:name="T3210_1" style:family="text">
      <style:text-properties fo:font-size="8.5pt" style:font-size-asian="8.5pt"/>
    </style:style>
    <style:style style:name="Cell27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11" style:family="paragraph" style:parent-style-name="p-table">
      <style:paragraph-properties fo:text-align="right"/>
    </style:style>
    <style:style style:name="T3211_1" style:family="text">
      <style:text-properties fo:font-size="8.5pt" style:font-size-asian="8.5pt"/>
    </style:style>
    <style:style style:name="Cell279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12" style:family="paragraph" style:parent-style-name="p-table">
      <style:paragraph-properties fo:text-align="right"/>
    </style:style>
    <style:style style:name="T3212_1" style:family="text">
      <style:text-properties fo:font-size="8.5pt" style:font-size-asian="8.5pt"/>
    </style:style>
    <style:style style:name="Cell279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13" style:family="paragraph" style:parent-style-name="p-table">
      <style:paragraph-properties fo:text-align="right"/>
    </style:style>
    <style:style style:name="T3213_1" style:family="text">
      <style:text-properties fo:font-size="8.5pt" style:font-size-asian="8.5pt"/>
    </style:style>
    <style:style style:name="Row597" style:family="table-row"/>
    <style:style style:name="Cell279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214" style:family="paragraph" style:parent-style-name="p-table"/>
    <style:style style:name="T3214_1" style:family="text" style:parent-style-name="Standaardalinea-lettertype">
      <style:text-properties fo:font-size="8.5pt" style:font-size-asian="8.5pt" fo:font-weight="bold" style:font-weight-asian="bold"/>
    </style:style>
    <style:style style:name="Cell280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15" style:family="paragraph" style:parent-style-name="p-table">
      <style:paragraph-properties fo:text-align="right"/>
    </style:style>
    <style:style style:name="T3215_1" style:family="text" style:parent-style-name="Standaardalinea-lettertype">
      <style:text-properties fo:font-size="8.5pt" style:font-size-asian="8.5pt" fo:font-weight="bold" style:font-weight-asian="bold"/>
    </style:style>
    <style:style style:name="Cell280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16" style:family="paragraph" style:parent-style-name="p-table">
      <style:paragraph-properties fo:text-align="right"/>
    </style:style>
    <style:style style:name="T3216_1" style:family="text" style:parent-style-name="Standaardalinea-lettertype">
      <style:text-properties fo:font-size="8.5pt" style:font-size-asian="8.5pt" fo:font-weight="bold" style:font-weight-asian="bold"/>
    </style:style>
    <style:style style:name="Cell280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17" style:family="paragraph" style:parent-style-name="p-table">
      <style:paragraph-properties fo:text-align="right"/>
    </style:style>
    <style:style style:name="T3217_1" style:family="text" style:parent-style-name="Standaardalinea-lettertype">
      <style:text-properties fo:font-size="8.5pt" style:font-size-asian="8.5pt" fo:font-weight="bold" style:font-weight-asian="bold"/>
    </style:style>
    <style:style style:name="Row598" style:family="table-row"/>
    <style:style style:name="Cell28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18" style:family="paragraph" style:parent-style-name="Standaard"/>
    <style:style style:name="Cell28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9" style:family="paragraph" style:parent-style-name="Standaard"/>
    <style:style style:name="Cell28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0" style:family="paragraph" style:parent-style-name="Standaard"/>
    <style:style style:name="Cell2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1" style:family="paragraph" style:parent-style-name="Standaard"/>
    <style:style style:name="Row599" style:family="table-row"/>
    <style:style style:name="Cell280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22" style:family="paragraph" style:parent-style-name="p-table"/>
    <style:style style:name="T3222_1" style:family="text" style:parent-style-name="Standaardalinea-lettertype">
      <style:text-properties fo:font-size="8.5pt" style:font-size-asian="8.5pt" fo:font-weight="bold" style:font-weight-asian="bold"/>
    </style:style>
    <style:style style:name="Cell28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3" style:family="paragraph" style:parent-style-name="Standaard"/>
    <style:style style:name="Cell28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4" style:family="paragraph" style:parent-style-name="Standaard"/>
    <style:style style:name="Cell28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5" style:family="paragraph" style:parent-style-name="Standaard"/>
    <style:style style:name="Row600" style:family="table-row"/>
    <style:style style:name="Cell281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26" style:family="paragraph" style:parent-style-name="p-table"/>
    <style:style style:name="T3226_1" style:family="text">
      <style:text-properties fo:font-size="8.5pt" style:font-size-asian="8.5pt"/>
    </style:style>
    <style:style style:name="Cell28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27" style:family="paragraph" style:parent-style-name="p-table">
      <style:paragraph-properties fo:text-align="right"/>
    </style:style>
    <style:style style:name="T3227_1" style:family="text">
      <style:text-properties fo:font-size="8.5pt" style:font-size-asian="8.5pt"/>
    </style:style>
    <style:style style:name="Cell28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28" style:family="paragraph" style:parent-style-name="p-table">
      <style:paragraph-properties fo:text-align="right"/>
    </style:style>
    <style:style style:name="T3228_1" style:family="text">
      <style:text-properties fo:font-size="8.5pt" style:font-size-asian="8.5pt"/>
    </style:style>
    <style:style style:name="Cell28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29" style:family="paragraph" style:parent-style-name="p-table">
      <style:paragraph-properties fo:text-align="right"/>
    </style:style>
    <style:style style:name="T3229_1" style:family="text">
      <style:text-properties fo:font-size="8.5pt" style:font-size-asian="8.5pt"/>
    </style:style>
    <style:style style:name="Row601" style:family="table-row"/>
    <style:style style:name="Cell281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30" style:family="paragraph" style:parent-style-name="p-table"/>
    <style:style style:name="T3230_1" style:family="text">
      <style:text-properties fo:font-size="8.5pt" style:font-size-asian="8.5pt"/>
    </style:style>
    <style:style style:name="Cell28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31" style:family="paragraph" style:parent-style-name="p-table">
      <style:paragraph-properties fo:text-align="right"/>
    </style:style>
    <style:style style:name="T3231_1" style:family="text">
      <style:text-properties fo:font-size="8.5pt" style:font-size-asian="8.5pt"/>
    </style:style>
    <style:style style:name="Cell28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32" style:family="paragraph" style:parent-style-name="p-table">
      <style:paragraph-properties fo:text-align="right"/>
    </style:style>
    <style:style style:name="T3232_1" style:family="text">
      <style:text-properties fo:font-size="8.5pt" style:font-size-asian="8.5pt"/>
    </style:style>
    <style:style style:name="Cell281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33" style:family="paragraph" style:parent-style-name="p-table">
      <style:paragraph-properties fo:text-align="right"/>
    </style:style>
    <style:style style:name="T3233_1" style:family="text">
      <style:text-properties fo:font-size="8.5pt" style:font-size-asian="8.5pt"/>
    </style:style>
    <style:style style:name="Row602" style:family="table-row"/>
    <style:style style:name="Cell281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34" style:family="paragraph" style:parent-style-name="p-table"/>
    <style:style style:name="T3234_1" style:family="text" style:parent-style-name="Standaardalinea-lettertype">
      <style:text-properties fo:font-style="italic" style:font-style-asian="italic" fo:font-size="8.5pt" style:font-size-asian="8.5pt"/>
    </style:style>
    <style:style style:name="Cell28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35" style:family="paragraph" style:parent-style-name="p-table">
      <style:paragraph-properties fo:text-align="right"/>
    </style:style>
    <style:style style:name="T3235_1" style:family="text" style:parent-style-name="Standaardalinea-lettertype">
      <style:text-properties fo:font-style="italic" style:font-style-asian="italic" fo:font-size="8.5pt" style:font-size-asian="8.5pt"/>
    </style:style>
    <style:style style:name="Cell282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36" style:family="paragraph" style:parent-style-name="p-table">
      <style:paragraph-properties fo:text-align="right"/>
    </style:style>
    <style:style style:name="T3236_1" style:family="text" style:parent-style-name="Standaardalinea-lettertype">
      <style:text-properties fo:font-style="italic" style:font-style-asian="italic" fo:font-size="8.5pt" style:font-size-asian="8.5pt"/>
    </style:style>
    <style:style style:name="Cell28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37" style:family="paragraph" style:parent-style-name="p-table">
      <style:paragraph-properties fo:text-align="right"/>
    </style:style>
    <style:style style:name="T3237_1" style:family="text" style:parent-style-name="Standaardalinea-lettertype">
      <style:text-properties fo:font-style="italic" style:font-style-asian="italic" fo:font-size="8.5pt" style:font-size-asian="8.5pt"/>
    </style:style>
    <style:style style:name="Row603" style:family="table-row"/>
    <style:style style:name="Cell282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38" style:family="paragraph" style:parent-style-name="p-table"/>
    <style:style style:name="T3238_1" style:family="text" style:parent-style-name="Standaardalinea-lettertype">
      <style:text-properties fo:font-style="italic" style:font-style-asian="italic" fo:font-size="8.5pt" style:font-size-asian="8.5pt"/>
    </style:style>
    <style:style style:name="T3238_2" style:family="text" style:parent-style-name="Standaardalinea-lettertype">
      <style:text-properties fo:font-style="italic" style:font-style-asian="italic" fo:font-size="8.5pt" style:font-size-asian="8.5pt"/>
    </style:style>
    <style:style style:name="Cell282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39" style:family="paragraph" style:parent-style-name="p-table">
      <style:paragraph-properties fo:text-align="right"/>
    </style:style>
    <style:style style:name="T3239_1" style:family="text" style:parent-style-name="Standaardalinea-lettertype">
      <style:text-properties fo:font-style="italic" style:font-style-asian="italic" fo:font-size="8.5pt" style:font-size-asian="8.5pt"/>
    </style:style>
    <style:style style:name="Cell282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40" style:family="paragraph" style:parent-style-name="p-table">
      <style:paragraph-properties fo:text-align="right"/>
    </style:style>
    <style:style style:name="T3240_1" style:family="text" style:parent-style-name="Standaardalinea-lettertype">
      <style:text-properties fo:font-style="italic" style:font-style-asian="italic" fo:font-size="8.5pt" style:font-size-asian="8.5pt"/>
    </style:style>
    <style:style style:name="Cell282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41" style:family="paragraph" style:parent-style-name="p-table">
      <style:paragraph-properties fo:text-align="right"/>
    </style:style>
    <style:style style:name="T3241_1" style:family="text" style:parent-style-name="Standaardalinea-lettertype">
      <style:text-properties fo:font-style="italic" style:font-style-asian="italic" fo:font-size="8.5pt" style:font-size-asian="8.5pt"/>
    </style:style>
    <style:style style:name="Row604" style:family="table-row"/>
    <style:style style:name="Cell282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42" style:family="paragraph" style:parent-style-name="p-table"/>
    <style:style style:name="T3242_1" style:family="text" style:parent-style-name="Standaardalinea-lettertype">
      <style:text-properties fo:font-style="italic" style:font-style-asian="italic" fo:font-size="8.5pt" style:font-size-asian="8.5pt"/>
    </style:style>
    <style:style style:name="Cell282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43" style:family="paragraph" style:parent-style-name="p-table">
      <style:paragraph-properties fo:text-align="right"/>
    </style:style>
    <style:style style:name="T3243_1" style:family="text" style:parent-style-name="Standaardalinea-lettertype">
      <style:text-properties fo:font-style="italic" style:font-style-asian="italic" fo:font-size="8.5pt" style:font-size-asian="8.5pt"/>
    </style:style>
    <style:style style:name="Cell282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44" style:family="paragraph" style:parent-style-name="p-table">
      <style:paragraph-properties fo:text-align="right"/>
    </style:style>
    <style:style style:name="T3244_1" style:family="text" style:parent-style-name="Standaardalinea-lettertype">
      <style:text-properties fo:font-style="italic" style:font-style-asian="italic" fo:font-size="8.5pt" style:font-size-asian="8.5pt"/>
    </style:style>
    <style:style style:name="Cell283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45" style:family="paragraph" style:parent-style-name="p-table">
      <style:paragraph-properties fo:text-align="right"/>
    </style:style>
    <style:style style:name="T3245_1" style:family="text" style:parent-style-name="Standaardalinea-lettertype">
      <style:text-properties fo:font-style="italic" style:font-style-asian="italic" fo:font-size="8.5pt" style:font-size-asian="8.5pt"/>
    </style:style>
    <style:style style:name="Row605" style:family="table-row"/>
    <style:style style:name="Cell283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46" style:family="paragraph" style:parent-style-name="p-table"/>
    <style:style style:name="T3246_1" style:family="text">
      <style:text-properties fo:font-size="8.5pt" style:font-size-asian="8.5pt"/>
    </style:style>
    <style:style style:name="Cell28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47" style:family="paragraph" style:parent-style-name="p-table">
      <style:paragraph-properties fo:text-align="right"/>
    </style:style>
    <style:style style:name="T3247_1" style:family="text">
      <style:text-properties fo:font-size="8.5pt" style:font-size-asian="8.5pt"/>
    </style:style>
    <style:style style:name="Cell283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48" style:family="paragraph" style:parent-style-name="p-table">
      <style:paragraph-properties fo:text-align="right"/>
    </style:style>
    <style:style style:name="T3248_1" style:family="text">
      <style:text-properties fo:font-size="8.5pt" style:font-size-asian="8.5pt"/>
    </style:style>
    <style:style style:name="Cell283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49" style:family="paragraph" style:parent-style-name="p-table">
      <style:paragraph-properties fo:text-align="right"/>
    </style:style>
    <style:style style:name="T3249_1" style:family="text">
      <style:text-properties fo:font-size="8.5pt" style:font-size-asian="8.5pt"/>
    </style:style>
    <style:style style:name="Row606" style:family="table-row"/>
    <style:style style:name="Cell283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50" style:family="paragraph" style:parent-style-name="p-table"/>
    <style:style style:name="T3250_1" style:family="text" style:parent-style-name="Standaardalinea-lettertype">
      <style:text-properties fo:font-style="italic" style:font-style-asian="italic" fo:font-size="8.5pt" style:font-size-asian="8.5pt"/>
    </style:style>
    <style:style style:name="Cell28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51" style:family="paragraph" style:parent-style-name="p-table">
      <style:paragraph-properties fo:text-align="right"/>
    </style:style>
    <style:style style:name="T3251_1" style:family="text" style:parent-style-name="Standaardalinea-lettertype">
      <style:text-properties fo:font-style="italic" style:font-style-asian="italic" fo:font-size="8.5pt" style:font-size-asian="8.5pt"/>
    </style:style>
    <style:style style:name="Cell283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52" style:family="paragraph" style:parent-style-name="p-table">
      <style:paragraph-properties fo:text-align="right"/>
    </style:style>
    <style:style style:name="T3252_1" style:family="text" style:parent-style-name="Standaardalinea-lettertype">
      <style:text-properties fo:font-style="italic" style:font-style-asian="italic" fo:font-size="8.5pt" style:font-size-asian="8.5pt"/>
    </style:style>
    <style:style style:name="T3252_2" style:family="text" style:parent-style-name="Standaardalinea-lettertype">
      <style:text-properties fo:font-style="italic" style:font-style-asian="italic" fo:font-size="8.5pt" style:font-size-asian="8.5pt"/>
    </style:style>
    <style:style style:name="Cell28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53" style:family="paragraph" style:parent-style-name="p-table">
      <style:paragraph-properties fo:text-align="right"/>
    </style:style>
    <style:style style:name="T3253_1" style:family="text" style:parent-style-name="Standaardalinea-lettertype">
      <style:text-properties fo:font-style="italic" style:font-style-asian="italic" fo:font-size="8.5pt" style:font-size-asian="8.5pt"/>
    </style:style>
    <style:style style:name="Row607" style:family="table-row"/>
    <style:style style:name="Cell283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54" style:family="paragraph" style:parent-style-name="p-table"/>
    <style:style style:name="T3254_1" style:family="text" style:parent-style-name="Standaardalinea-lettertype">
      <style:text-properties fo:font-style="italic" style:font-style-asian="italic" fo:font-size="8.5pt" style:font-size-asian="8.5pt"/>
    </style:style>
    <style:style style:name="Cell28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55" style:family="paragraph" style:parent-style-name="p-table">
      <style:paragraph-properties fo:text-align="right"/>
    </style:style>
    <style:style style:name="T3255_1" style:family="text" style:parent-style-name="Standaardalinea-lettertype">
      <style:text-properties fo:font-style="italic" style:font-style-asian="italic" fo:font-size="8.5pt" style:font-size-asian="8.5pt"/>
    </style:style>
    <style:style style:name="Cell284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56" style:family="paragraph" style:parent-style-name="p-table">
      <style:paragraph-properties fo:text-align="right"/>
    </style:style>
    <style:style style:name="T3256_1" style:family="text" style:parent-style-name="Standaardalinea-lettertype">
      <style:text-properties fo:font-style="italic" style:font-style-asian="italic" fo:font-size="8.5pt" style:font-size-asian="8.5pt"/>
    </style:style>
    <style:style style:name="Cell284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57" style:family="paragraph" style:parent-style-name="p-table">
      <style:paragraph-properties fo:text-align="right"/>
    </style:style>
    <style:style style:name="T3257_1" style:family="text" style:parent-style-name="Standaardalinea-lettertype">
      <style:text-properties fo:font-style="italic" style:font-style-asian="italic" fo:font-size="8.5pt" style:font-size-asian="8.5pt"/>
    </style:style>
    <style:style style:name="Row608" style:family="table-row"/>
    <style:style style:name="Cell284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58" style:family="paragraph" style:parent-style-name="p-table"/>
    <style:style style:name="T3258_1" style:family="text" style:parent-style-name="Standaardalinea-lettertype">
      <style:text-properties fo:font-style="italic" style:font-style-asian="italic" fo:font-size="8.5pt" style:font-size-asian="8.5pt"/>
    </style:style>
    <style:style style:name="Cell28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59" style:family="paragraph" style:parent-style-name="p-table">
      <style:paragraph-properties fo:text-align="right"/>
    </style:style>
    <style:style style:name="T3259_1" style:family="text" style:parent-style-name="Standaardalinea-lettertype">
      <style:text-properties fo:font-style="italic" style:font-style-asian="italic" fo:font-size="8.5pt" style:font-size-asian="8.5pt"/>
    </style:style>
    <style:style style:name="Cell284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60" style:family="paragraph" style:parent-style-name="p-table">
      <style:paragraph-properties fo:text-align="right"/>
    </style:style>
    <style:style style:name="T3260_1" style:family="text" style:parent-style-name="Standaardalinea-lettertype">
      <style:text-properties fo:font-style="italic" style:font-style-asian="italic" fo:font-size="8.5pt" style:font-size-asian="8.5pt"/>
    </style:style>
    <style:style style:name="T3260_2" style:family="text" style:parent-style-name="Standaardalinea-lettertype">
      <style:text-properties fo:font-style="italic" style:font-style-asian="italic" fo:font-size="8.5pt" style:font-size-asian="8.5pt"/>
    </style:style>
    <style:style style:name="Cell284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61" style:family="paragraph" style:parent-style-name="p-table">
      <style:paragraph-properties fo:text-align="right"/>
    </style:style>
    <style:style style:name="T3261_1" style:family="text" style:parent-style-name="Standaardalinea-lettertype">
      <style:text-properties fo:font-style="italic" style:font-style-asian="italic" fo:font-size="8.5pt" style:font-size-asian="8.5pt"/>
    </style:style>
    <style:style style:name="Row609" style:family="table-row"/>
    <style:style style:name="Cell284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62" style:family="paragraph" style:parent-style-name="p-table"/>
    <style:style style:name="T3262_1" style:family="text">
      <style:text-properties fo:font-size="8.5pt" style:font-size-asian="8.5pt"/>
    </style:style>
    <style:style style:name="Cell28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63" style:family="paragraph" style:parent-style-name="p-table">
      <style:paragraph-properties fo:text-align="right"/>
    </style:style>
    <style:style style:name="T3263_1" style:family="text">
      <style:text-properties fo:font-size="8.5pt" style:font-size-asian="8.5pt"/>
    </style:style>
    <style:style style:name="Cell284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64" style:family="paragraph" style:parent-style-name="p-table">
      <style:paragraph-properties fo:text-align="right"/>
    </style:style>
    <style:style style:name="T3264_1" style:family="text">
      <style:text-properties fo:font-size="8.5pt" style:font-size-asian="8.5pt"/>
    </style:style>
    <style:style style:name="Cell28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65" style:family="paragraph" style:parent-style-name="p-table">
      <style:paragraph-properties fo:text-align="right"/>
    </style:style>
    <style:style style:name="T3265_1" style:family="text">
      <style:text-properties fo:font-size="8.5pt" style:font-size-asian="8.5pt"/>
    </style:style>
    <style:style style:name="Row610" style:family="table-row"/>
    <style:style style:name="Cell285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66" style:family="paragraph" style:parent-style-name="p-table"/>
    <style:style style:name="T3266_1" style:family="text">
      <style:text-properties fo:font-size="8.5pt" style:font-size-asian="8.5pt"/>
    </style:style>
    <style:style style:name="Cell285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67" style:family="paragraph" style:parent-style-name="p-table">
      <style:paragraph-properties fo:text-align="right"/>
    </style:style>
    <style:style style:name="T3267_1" style:family="text">
      <style:text-properties fo:font-size="8.5pt" style:font-size-asian="8.5pt"/>
    </style:style>
    <style:style style:name="Cell285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68" style:family="paragraph" style:parent-style-name="p-table">
      <style:paragraph-properties fo:text-align="right"/>
    </style:style>
    <style:style style:name="T3268_1" style:family="text">
      <style:text-properties fo:font-size="8.5pt" style:font-size-asian="8.5pt"/>
    </style:style>
    <style:style style:name="Cell285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69" style:family="paragraph" style:parent-style-name="p-table">
      <style:paragraph-properties fo:text-align="right"/>
    </style:style>
    <style:style style:name="T3269_1" style:family="text">
      <style:text-properties fo:font-size="8.5pt" style:font-size-asian="8.5pt"/>
    </style:style>
    <style:style style:name="Row611" style:family="table-row"/>
    <style:style style:name="Cell285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70" style:family="paragraph" style:parent-style-name="p-table"/>
    <style:style style:name="T3270_1" style:family="text">
      <style:text-properties fo:font-size="8.5pt" style:font-size-asian="8.5pt"/>
    </style:style>
    <style:style style:name="Cell285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71" style:family="paragraph" style:parent-style-name="p-table">
      <style:paragraph-properties fo:text-align="right"/>
    </style:style>
    <style:style style:name="T3271_1" style:family="text">
      <style:text-properties fo:font-size="8.5pt" style:font-size-asian="8.5pt"/>
    </style:style>
    <style:style style:name="Cell285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72" style:family="paragraph" style:parent-style-name="p-table">
      <style:paragraph-properties fo:text-align="right"/>
    </style:style>
    <style:style style:name="T3272_1" style:family="text">
      <style:text-properties fo:font-size="8.5pt" style:font-size-asian="8.5pt"/>
    </style:style>
    <style:style style:name="Cell285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73" style:family="paragraph" style:parent-style-name="p-table">
      <style:paragraph-properties fo:text-align="right"/>
    </style:style>
    <style:style style:name="T3273_1" style:family="text">
      <style:text-properties fo:font-size="8.5pt" style:font-size-asian="8.5pt"/>
    </style:style>
    <style:style style:name="Row612" style:family="table-row"/>
    <style:style style:name="Cell285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74" style:family="paragraph" style:parent-style-name="p-table"/>
    <style:style style:name="T3274_1" style:family="text">
      <style:text-properties fo:font-size="8.5pt" style:font-size-asian="8.5pt"/>
    </style:style>
    <style:style style:name="Cell28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75" style:family="paragraph" style:parent-style-name="p-table">
      <style:paragraph-properties fo:text-align="right"/>
    </style:style>
    <style:style style:name="T3275_1" style:family="text">
      <style:text-properties fo:font-size="8.5pt" style:font-size-asian="8.5pt"/>
    </style:style>
    <style:style style:name="Cell286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76" style:family="paragraph" style:parent-style-name="p-table">
      <style:paragraph-properties fo:text-align="right"/>
    </style:style>
    <style:style style:name="T3276_1" style:family="text">
      <style:text-properties fo:font-size="8.5pt" style:font-size-asian="8.5pt"/>
    </style:style>
    <style:style style:name="Cell286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77" style:family="paragraph" style:parent-style-name="p-table">
      <style:paragraph-properties fo:text-align="right"/>
    </style:style>
    <style:style style:name="T3277_1" style:family="text">
      <style:text-properties fo:font-size="8.5pt" style:font-size-asian="8.5pt"/>
    </style:style>
    <style:style style:name="Row613" style:family="table-row"/>
    <style:style style:name="Cell286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78" style:family="paragraph" style:parent-style-name="p-table"/>
    <style:style style:name="T3278_1" style:family="text" style:parent-style-name="Standaardalinea-lettertype">
      <style:text-properties fo:font-style="italic" style:font-style-asian="italic" fo:font-size="8.5pt" style:font-size-asian="8.5pt"/>
    </style:style>
    <style:style style:name="Cell28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79" style:family="paragraph" style:parent-style-name="p-table">
      <style:paragraph-properties fo:text-align="right"/>
    </style:style>
    <style:style style:name="T3279_1" style:family="text" style:parent-style-name="Standaardalinea-lettertype">
      <style:text-properties fo:font-style="italic" style:font-style-asian="italic" fo:font-size="8.5pt" style:font-size-asian="8.5pt"/>
    </style:style>
    <style:style style:name="Cell286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80" style:family="paragraph" style:parent-style-name="p-table">
      <style:paragraph-properties fo:text-align="right"/>
    </style:style>
    <style:style style:name="T3280_1" style:family="text" style:parent-style-name="Standaardalinea-lettertype">
      <style:text-properties fo:font-style="italic" style:font-style-asian="italic" fo:font-size="8.5pt" style:font-size-asian="8.5pt"/>
    </style:style>
    <style:style style:name="Cell28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81" style:family="paragraph" style:parent-style-name="p-table">
      <style:paragraph-properties fo:text-align="right"/>
    </style:style>
    <style:style style:name="T3281_1" style:family="text" style:parent-style-name="Standaardalinea-lettertype">
      <style:text-properties fo:font-style="italic" style:font-style-asian="italic" fo:font-size="8.5pt" style:font-size-asian="8.5pt"/>
    </style:style>
    <style:style style:name="Row614" style:family="table-row"/>
    <style:style style:name="Cell286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82" style:family="paragraph" style:parent-style-name="p-table"/>
    <style:style style:name="T3282_1" style:family="text" style:parent-style-name="Standaardalinea-lettertype">
      <style:text-properties fo:font-style="italic" style:font-style-asian="italic" fo:font-size="8.5pt" style:font-size-asian="8.5pt"/>
    </style:style>
    <style:style style:name="T3282_2" style:family="text" style:parent-style-name="Standaardalinea-lettertype">
      <style:text-properties fo:font-style="italic" style:font-style-asian="italic" fo:font-size="8.5pt" style:font-size-asian="8.5pt"/>
    </style:style>
    <style:style style:name="Cell28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83" style:family="paragraph" style:parent-style-name="p-table">
      <style:paragraph-properties fo:text-align="right"/>
    </style:style>
    <style:style style:name="T3283_1" style:family="text" style:parent-style-name="Standaardalinea-lettertype">
      <style:text-properties fo:font-style="italic" style:font-style-asian="italic" fo:font-size="8.5pt" style:font-size-asian="8.5pt"/>
    </style:style>
    <style:style style:name="Cell286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84" style:family="paragraph" style:parent-style-name="p-table">
      <style:paragraph-properties fo:text-align="right"/>
    </style:style>
    <style:style style:name="T3284_1" style:family="text" style:parent-style-name="Standaardalinea-lettertype">
      <style:text-properties fo:font-style="italic" style:font-style-asian="italic" fo:font-size="8.5pt" style:font-size-asian="8.5pt"/>
    </style:style>
    <style:style style:name="Cell287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85" style:family="paragraph" style:parent-style-name="p-table">
      <style:paragraph-properties fo:text-align="right"/>
    </style:style>
    <style:style style:name="T3285_1" style:family="text" style:parent-style-name="Standaardalinea-lettertype">
      <style:text-properties fo:font-style="italic" style:font-style-asian="italic" fo:font-size="8.5pt" style:font-size-asian="8.5pt"/>
    </style:style>
    <style:style style:name="Row615" style:family="table-row"/>
    <style:style style:name="Cell287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86" style:family="paragraph" style:parent-style-name="p-table"/>
    <style:style style:name="T3286_1" style:family="text">
      <style:text-properties fo:font-size="8.5pt" style:font-size-asian="8.5pt"/>
    </style:style>
    <style:style style:name="Cell287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87" style:family="paragraph" style:parent-style-name="p-table">
      <style:paragraph-properties fo:text-align="right"/>
    </style:style>
    <style:style style:name="T3287_1" style:family="text">
      <style:text-properties fo:font-size="8.5pt" style:font-size-asian="8.5pt"/>
    </style:style>
    <style:style style:name="Cell287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88" style:family="paragraph" style:parent-style-name="p-table">
      <style:paragraph-properties fo:text-align="right"/>
    </style:style>
    <style:style style:name="T3288_1" style:family="text">
      <style:text-properties fo:font-size="8.5pt" style:font-size-asian="8.5pt"/>
    </style:style>
    <style:style style:name="Cell287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89" style:family="paragraph" style:parent-style-name="p-table">
      <style:paragraph-properties fo:text-align="right"/>
    </style:style>
    <style:style style:name="T3289_1" style:family="text">
      <style:text-properties fo:font-size="8.5pt" style:font-size-asian="8.5pt"/>
    </style:style>
    <style:style style:name="Row616" style:family="table-row"/>
    <style:style style:name="Cell287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90" style:family="paragraph" style:parent-style-name="p-table"/>
    <style:style style:name="T3290_1" style:family="text">
      <style:text-properties fo:font-size="8.5pt" style:font-size-asian="8.5pt"/>
    </style:style>
    <style:style style:name="Cell28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91" style:family="paragraph" style:parent-style-name="p-table">
      <style:paragraph-properties fo:text-align="right"/>
    </style:style>
    <style:style style:name="T3291_1" style:family="text">
      <style:text-properties fo:font-size="8.5pt" style:font-size-asian="8.5pt"/>
    </style:style>
    <style:style style:name="Cell287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92" style:family="paragraph" style:parent-style-name="p-table">
      <style:paragraph-properties fo:text-align="right"/>
    </style:style>
    <style:style style:name="T3292_1" style:family="text">
      <style:text-properties fo:font-size="8.5pt" style:font-size-asian="8.5pt"/>
    </style:style>
    <style:style style:name="Cell28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93" style:family="paragraph" style:parent-style-name="p-table">
      <style:paragraph-properties fo:text-align="right"/>
    </style:style>
    <style:style style:name="T3293_1" style:family="text">
      <style:text-properties fo:font-size="8.5pt" style:font-size-asian="8.5pt"/>
    </style:style>
    <style:style style:name="Row617" style:family="table-row"/>
    <style:style style:name="Cell287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94" style:family="paragraph" style:parent-style-name="p-table"/>
    <style:style style:name="T3294_1" style:family="text" style:parent-style-name="Standaardalinea-lettertype">
      <style:text-properties fo:font-style="italic" style:font-style-asian="italic" fo:font-size="8.5pt" style:font-size-asian="8.5pt"/>
    </style:style>
    <style:style style:name="Cell288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95" style:family="paragraph" style:parent-style-name="p-table">
      <style:paragraph-properties fo:text-align="right"/>
    </style:style>
    <style:style style:name="T3295_1" style:family="text" style:parent-style-name="Standaardalinea-lettertype">
      <style:text-properties fo:font-style="italic" style:font-style-asian="italic" fo:font-size="8.5pt" style:font-size-asian="8.5pt"/>
    </style:style>
    <style:style style:name="Cell28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96" style:family="paragraph" style:parent-style-name="p-table">
      <style:paragraph-properties fo:text-align="right"/>
    </style:style>
    <style:style style:name="T3296_1" style:family="text" style:parent-style-name="Standaardalinea-lettertype">
      <style:text-properties fo:font-style="italic" style:font-style-asian="italic" fo:font-size="8.5pt" style:font-size-asian="8.5pt"/>
    </style:style>
    <style:style style:name="Cell288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97" style:family="paragraph" style:parent-style-name="p-table">
      <style:paragraph-properties fo:text-align="right"/>
    </style:style>
    <style:style style:name="T3297_1" style:family="text" style:parent-style-name="Standaardalinea-lettertype">
      <style:text-properties fo:font-style="italic" style:font-style-asian="italic" fo:font-size="8.5pt" style:font-size-asian="8.5pt"/>
    </style:style>
    <style:style style:name="Row618" style:family="table-row"/>
    <style:style style:name="Cell288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98" style:family="paragraph" style:parent-style-name="p-table"/>
    <style:style style:name="T3298_1" style:family="text" style:parent-style-name="Standaardalinea-lettertype">
      <style:text-properties fo:font-style="italic" style:font-style-asian="italic" fo:font-size="8.5pt" style:font-size-asian="8.5pt"/>
    </style:style>
    <style:style style:name="Cell288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99" style:family="paragraph" style:parent-style-name="p-table">
      <style:paragraph-properties fo:text-align="right"/>
    </style:style>
    <style:style style:name="T3299_1" style:family="text" style:parent-style-name="Standaardalinea-lettertype">
      <style:text-properties fo:font-style="italic" style:font-style-asian="italic" fo:font-size="8.5pt" style:font-size-asian="8.5pt"/>
    </style:style>
    <style:style style:name="Cell288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00" style:family="paragraph" style:parent-style-name="p-table">
      <style:paragraph-properties fo:text-align="right"/>
    </style:style>
    <style:style style:name="T3300_1" style:family="text" style:parent-style-name="Standaardalinea-lettertype">
      <style:text-properties fo:font-style="italic" style:font-style-asian="italic" fo:font-size="8.5pt" style:font-size-asian="8.5pt"/>
    </style:style>
    <style:style style:name="Cell288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01" style:family="paragraph" style:parent-style-name="p-table">
      <style:paragraph-properties fo:text-align="right"/>
    </style:style>
    <style:style style:name="T3301_1" style:family="text" style:parent-style-name="Standaardalinea-lettertype">
      <style:text-properties fo:font-style="italic" style:font-style-asian="italic" fo:font-size="8.5pt" style:font-size-asian="8.5pt"/>
    </style:style>
    <style:style style:name="Row619" style:family="table-row"/>
    <style:style style:name="Cell288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302" style:family="paragraph" style:parent-style-name="p-table"/>
    <style:style style:name="T3302_1" style:family="text" style:parent-style-name="Standaardalinea-lettertype">
      <style:text-properties fo:font-size="8.5pt" style:font-size-asian="8.5pt" fo:font-weight="bold" style:font-weight-asian="bold"/>
    </style:style>
    <style:style style:name="Cell288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03" style:family="paragraph" style:parent-style-name="p-table">
      <style:paragraph-properties fo:text-align="right"/>
    </style:style>
    <style:style style:name="T3303_1" style:family="text" style:parent-style-name="Standaardalinea-lettertype">
      <style:text-properties fo:font-size="8.5pt" style:font-size-asian="8.5pt" fo:font-weight="bold" style:font-weight-asian="bold"/>
    </style:style>
    <style:style style:name="Cell288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04" style:family="paragraph" style:parent-style-name="p-table">
      <style:paragraph-properties fo:text-align="right"/>
    </style:style>
    <style:style style:name="T3304_1" style:family="text" style:parent-style-name="Standaardalinea-lettertype">
      <style:text-properties fo:font-size="8.5pt" style:font-size-asian="8.5pt" fo:font-weight="bold" style:font-weight-asian="bold"/>
    </style:style>
    <style:style style:name="Cell289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05" style:family="paragraph" style:parent-style-name="p-table">
      <style:paragraph-properties fo:text-align="right"/>
    </style:style>
    <style:style style:name="T3305_1" style:family="text" style:parent-style-name="Standaardalinea-lettertype">
      <style:text-properties fo:font-size="8.5pt" style:font-size-asian="8.5pt" fo:font-weight="bold" style:font-weight-asian="bold"/>
    </style:style>
    <style:style style:name="Row620" style:family="table-row"/>
    <style:style style:name="Cell289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306" style:family="paragraph" style:parent-style-name="p-table"/>
    <style:style style:name="T3306_1" style:family="text" style:parent-style-name="Standaardalinea-lettertype">
      <style:text-properties fo:font-size="8.5pt" style:font-size-asian="8.5pt" fo:font-weight="bold" style:font-weight-asian="bold"/>
    </style:style>
    <style:style style:name="T3306_2" style:family="text" style:parent-style-name="Standaardalinea-lettertype">
      <style:text-properties fo:font-size="8.5pt" style:font-size-asian="8.5pt" fo:font-weight="bold" style:font-weight-asian="bold"/>
    </style:style>
    <style:style style:name="Cell289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07" style:family="paragraph" style:parent-style-name="p-table">
      <style:paragraph-properties fo:text-align="right"/>
    </style:style>
    <style:style style:name="T3307_1" style:family="text" style:parent-style-name="Standaardalinea-lettertype">
      <style:text-properties fo:font-size="8.5pt" style:font-size-asian="8.5pt" fo:font-weight="bold" style:font-weight-asian="bold"/>
    </style:style>
    <style:style style:name="T3307_2" style:family="text" style:parent-style-name="Standaardalinea-lettertype">
      <style:text-properties fo:font-size="8.5pt" style:font-size-asian="8.5pt" fo:font-weight="bold" style:font-weight-asian="bold"/>
    </style:style>
    <style:style style:name="Cell289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08" style:family="paragraph" style:parent-style-name="p-table">
      <style:paragraph-properties fo:text-align="right"/>
    </style:style>
    <style:style style:name="T3308_1" style:family="text" style:parent-style-name="Standaardalinea-lettertype">
      <style:text-properties fo:font-size="8.5pt" style:font-size-asian="8.5pt" fo:font-weight="bold" style:font-weight-asian="bold"/>
    </style:style>
    <style:style style:name="T3308_2" style:family="text" style:parent-style-name="Standaardalinea-lettertype">
      <style:text-properties fo:font-size="8.5pt" style:font-size-asian="8.5pt" fo:font-weight="bold" style:font-weight-asian="bold"/>
    </style:style>
    <style:style style:name="Cell289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09" style:family="paragraph" style:parent-style-name="p-table">
      <style:paragraph-properties fo:text-align="right"/>
    </style:style>
    <style:style style:name="T3309_1" style:family="text" style:parent-style-name="Standaardalinea-lettertype">
      <style:text-properties fo:font-size="8.5pt" style:font-size-asian="8.5pt" fo:font-weight="bold" style:font-weight-asian="bold"/>
    </style:style>
    <style:style style:name="T3309_2" style:family="text" style:parent-style-name="Standaardalinea-lettertype">
      <style:text-properties fo:font-size="8.5pt" style:font-size-asian="8.5pt" fo:font-weight="bold" style:font-weight-asian="bold"/>
    </style:style>
    <style:style style:name="Row621" style:family="table-row"/>
    <style:style style:name="Cell289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310" style:family="paragraph" style:parent-style-name="p-table"/>
    <style:style style:name="T3310_1" style:family="text">
      <style:text-properties fo:font-size="8.5pt" style:font-size-asian="8.5pt"/>
    </style:style>
    <style:style style:name="Cell28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11" style:family="paragraph" style:parent-style-name="p-table">
      <style:paragraph-properties fo:text-align="right"/>
    </style:style>
    <style:style style:name="T3311_1" style:family="text">
      <style:text-properties fo:font-size="8.5pt" style:font-size-asian="8.5pt"/>
    </style:style>
    <style:style style:name="Cell289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12" style:family="paragraph" style:parent-style-name="p-table">
      <style:paragraph-properties fo:text-align="right"/>
    </style:style>
    <style:style style:name="T3312_1" style:family="text">
      <style:text-properties fo:font-size="8.5pt" style:font-size-asian="8.5pt"/>
    </style:style>
    <style:style style:name="Cell289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13" style:family="paragraph" style:parent-style-name="p-table">
      <style:paragraph-properties fo:text-align="right"/>
    </style:style>
    <style:style style:name="T3313_1" style:family="text">
      <style:text-properties fo:font-size="8.5pt" style:font-size-asian="8.5pt"/>
    </style:style>
    <style:style style:name="Row622" style:family="table-row"/>
    <style:style style:name="Cell289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314" style:family="paragraph" style:parent-style-name="p-table"/>
    <style:style style:name="T3314_1" style:family="text" style:parent-style-name="Standaardalinea-lettertype">
      <style:text-properties fo:font-size="8.5pt" style:font-size-asian="8.5pt" fo:font-weight="bold" style:font-weight-asian="bold"/>
    </style:style>
    <style:style style:name="Cell290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15" style:family="paragraph" style:parent-style-name="p-table">
      <style:paragraph-properties fo:text-align="right"/>
    </style:style>
    <style:style style:name="T3315_1" style:family="text" style:parent-style-name="Standaardalinea-lettertype">
      <style:text-properties fo:font-size="8.5pt" style:font-size-asian="8.5pt" fo:font-weight="bold" style:font-weight-asian="bold"/>
    </style:style>
    <style:style style:name="T3315_2" style:family="text" style:parent-style-name="Standaardalinea-lettertype">
      <style:text-properties fo:font-size="8.5pt" style:font-size-asian="8.5pt" fo:font-weight="bold" style:font-weight-asian="bold"/>
    </style:style>
    <style:style style:name="Cell290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16" style:family="paragraph" style:parent-style-name="p-table">
      <style:paragraph-properties fo:text-align="right"/>
    </style:style>
    <style:style style:name="T3316_1" style:family="text" style:parent-style-name="Standaardalinea-lettertype">
      <style:text-properties fo:font-size="8.5pt" style:font-size-asian="8.5pt" fo:font-weight="bold" style:font-weight-asian="bold"/>
    </style:style>
    <style:style style:name="T3316_2" style:family="text" style:parent-style-name="Standaardalinea-lettertype">
      <style:text-properties fo:font-size="8.5pt" style:font-size-asian="8.5pt" fo:font-weight="bold" style:font-weight-asian="bold"/>
    </style:style>
    <style:style style:name="Cell290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17" style:family="paragraph" style:parent-style-name="p-table">
      <style:paragraph-properties fo:text-align="right"/>
    </style:style>
    <style:style style:name="T3317_1" style:family="text" style:parent-style-name="Standaardalinea-lettertype">
      <style:text-properties fo:font-size="8.5pt" style:font-size-asian="8.5pt" fo:font-weight="bold" style:font-weight-asian="bold"/>
    </style:style>
    <style:style style:name="T3317_2" style:family="text" style:parent-style-name="Standaardalinea-lettertype">
      <style:text-properties fo:font-size="8.5pt" style:font-size-asian="8.5pt" fo:font-weight="bold" style:font-weight-asian="bold"/>
    </style:style>
    <style:style style:name="Row623" style:family="table-row"/>
    <style:style style:name="Cell290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318" style:family="paragraph" style:parent-style-name="p-table"/>
    <style:style style:name="T3318_1" style:family="text">
      <style:text-properties fo:font-size="8.5pt" style:font-size-asian="8.5pt"/>
    </style:style>
    <style:style style:name="Cell29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19" style:family="paragraph" style:parent-style-name="p-table">
      <style:paragraph-properties fo:text-align="right"/>
    </style:style>
    <style:style style:name="T3319_1" style:family="text">
      <style:text-properties fo:font-size="8.5pt" style:font-size-asian="8.5pt"/>
    </style:style>
    <style:style style:name="Cell290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20" style:family="paragraph" style:parent-style-name="p-table">
      <style:paragraph-properties fo:text-align="right"/>
    </style:style>
    <style:style style:name="T3320_1" style:family="text">
      <style:text-properties fo:font-size="8.5pt" style:font-size-asian="8.5pt"/>
    </style:style>
    <style:style style:name="Cell290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21" style:family="paragraph" style:parent-style-name="p-table">
      <style:paragraph-properties fo:text-align="right"/>
    </style:style>
    <style:style style:name="T3321_1" style:family="text">
      <style:text-properties fo:font-size="8.5pt" style:font-size-asian="8.5pt"/>
    </style:style>
    <style:style style:name="Row624" style:family="table-row"/>
    <style:style style:name="Cell290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322" style:family="paragraph" style:parent-style-name="p-table"/>
    <style:style style:name="T3322_1" style:family="text" style:parent-style-name="Standaardalinea-lettertype">
      <style:text-properties fo:font-size="8.5pt" style:font-size-asian="8.5pt" fo:font-weight="bold" style:font-weight-asian="bold"/>
    </style:style>
    <style:style style:name="Cell290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23" style:family="paragraph" style:parent-style-name="p-table">
      <style:paragraph-properties fo:text-align="right"/>
    </style:style>
    <style:style style:name="T3323_1" style:family="text" style:parent-style-name="Standaardalinea-lettertype">
      <style:text-properties fo:font-size="8.5pt" style:font-size-asian="8.5pt" fo:font-weight="bold" style:font-weight-asian="bold"/>
    </style:style>
    <style:style style:name="T3323_2" style:family="text" style:parent-style-name="Standaardalinea-lettertype">
      <style:text-properties fo:font-size="8.5pt" style:font-size-asian="8.5pt" fo:font-weight="bold" style:font-weight-asian="bold"/>
    </style:style>
    <style:style style:name="Cell290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24" style:family="paragraph" style:parent-style-name="p-table">
      <style:paragraph-properties fo:text-align="right"/>
    </style:style>
    <style:style style:name="T3324_1" style:family="text" style:parent-style-name="Standaardalinea-lettertype">
      <style:text-properties fo:font-size="8.5pt" style:font-size-asian="8.5pt" fo:font-weight="bold" style:font-weight-asian="bold"/>
    </style:style>
    <style:style style:name="T3324_2" style:family="text" style:parent-style-name="Standaardalinea-lettertype">
      <style:text-properties fo:font-size="8.5pt" style:font-size-asian="8.5pt" fo:font-weight="bold" style:font-weight-asian="bold"/>
    </style:style>
    <style:style style:name="Cell291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25" style:family="paragraph" style:parent-style-name="p-table">
      <style:paragraph-properties fo:text-align="right"/>
    </style:style>
    <style:style style:name="T3325_1" style:family="text" style:parent-style-name="Standaardalinea-lettertype">
      <style:text-properties fo:font-size="8.5pt" style:font-size-asian="8.5pt" fo:font-weight="bold" style:font-weight-asian="bold"/>
    </style:style>
    <style:style style:name="T3325_2" style:family="text" style:parent-style-name="Standaardalinea-lettertype">
      <style:text-properties fo:font-size="8.5pt" style:font-size-asian="8.5pt" fo:font-weight="bold" style:font-weight-asian="bold"/>
    </style:style>
    <style:style style:name="T3325_3" style:family="text" style:parent-style-name="Standaardalinea-lettertype">
      <style:text-properties fo:font-size="8.5pt" style:font-size-asian="8.5pt" fo:font-weight="bold" style:font-weight-asian="bold"/>
    </style:style>
    <style:style style:name="P3326" style:family="paragraph" style:parent-style-name="p-marginbottom"/>
    <style:style style:name="P3327" style:family="paragraph" style:parent-style-name="header-h1"/>
    <style:style style:name="T3327_1" style:family="text">
      <style:text-properties fo:font-weight="bold" style:font-weight-asian="bold"/>
    </style:style>
    <style:style style:name="P3328" style:family="paragraph" style:parent-style-name="header-h1"/>
    <style:style style:name="T3328_1" style:family="text">
      <style:text-properties fo:font-weight="bold" style:font-weight-asian="bold"/>
    </style:style>
    <style:style style:name="P3329" style:family="paragraph" style:parent-style-name="header-h1"/>
    <style:style style:name="T3329_1" style:family="text">
      <style:text-properties fo:font-weight="bold" style:font-weight-asian="bold"/>
    </style:style>
    <style:style style:name="P3330" style:family="paragraph" style:parent-style-name="header-h2"/>
    <style:style style:name="T3330_1" style:family="text">
      <style:text-properties fo:font-style="italic" style:font-style-asian="italic"/>
    </style:style>
    <style:style style:name="P3331" style:family="paragraph" style:parent-style-name="p"/>
    <style:style style:name="T3331_1" style:family="text">
      <style:text-properties fo:font-size="8.5pt" style:font-size-asian="8.5pt"/>
    </style:style>
    <style:style style:name="P3332" style:family="paragraph" style:parent-style-name="Standaard"/>
    <style:style style:name="T3332_1" style:family="text"/>
    <style:style style:name="T3332_2" style:family="text" style:parent-style-name="Standaardalinea-lettertype">
      <style:text-properties style:text-position="super 58%"/>
    </style:style>
    <style:style style:name="T3332_3" style:family="text"/>
    <style:style style:name="P3333" style:family="paragraph" style:parent-style-name="ol-p-l1"/>
    <style:style style:name="T3333_1" style:family="text">
      <style:text-properties fo:font-size="9pt" style:font-size-asian="9pt" style:font-size-complex="9pt"/>
    </style:style>
    <style:style style:name="P3334" style:family="paragraph" style:parent-style-name="ol-p-l1"/>
    <style:style style:name="T3334_1" style:family="text">
      <style:text-properties fo:font-size="9pt" style:font-size-asian="9pt" style:font-size-complex="9pt"/>
    </style:style>
    <style:style style:name="P3335" style:family="paragraph" style:parent-style-name="ol-p-l1"/>
    <style:style style:name="T3335_1" style:family="text">
      <style:text-properties fo:font-size="9pt" style:font-size-asian="9pt" style:font-size-complex="9pt"/>
    </style:style>
    <style:style style:name="P3336" style:family="paragraph" style:parent-style-name="ol-p-l1"/>
    <style:style style:name="T3336_1" style:family="text">
      <style:text-properties fo:font-size="9pt" style:font-size-asian="9pt" style:font-size-complex="9pt"/>
    </style:style>
    <style:style style:name="P3337" style:family="paragraph" style:parent-style-name="Standaard"/>
    <style:style style:name="P3338" style:family="paragraph" style:parent-style-name="header-h2"/>
    <style:style style:name="T3338_1" style:family="text">
      <style:text-properties fo:font-style="italic" style:font-style-asian="italic"/>
    </style:style>
    <style:style style:name="P3339" style:family="paragraph" style:parent-style-name="p"/>
    <style:style style:name="T3339_1" style:family="text">
      <style:text-properties fo:font-size="8.5pt" style:font-size-asian="8.5pt"/>
    </style:style>
    <style:style style:name="P3340" style:family="paragraph" style:parent-style-name="Standaard"/>
    <style:style style:name="T3340_1" style:family="text"/>
    <style:style style:name="T3340_2" style:family="text" style:parent-style-name="Standaardalinea-lettertype">
      <style:text-properties style:text-position="super 58%"/>
    </style:style>
    <style:style style:name="T3340_3" style:family="text"/>
    <style:style style:name="P3341" style:family="paragraph" style:parent-style-name="ol-p-l1"/>
    <style:style style:name="T3341_1" style:family="text">
      <style:text-properties fo:font-size="9pt" style:font-size-asian="9pt" style:font-size-complex="9pt"/>
    </style:style>
    <style:style style:name="P3342" style:family="paragraph" style:parent-style-name="ol-p-l1"/>
    <style:style style:name="T3342_1" style:family="text">
      <style:text-properties fo:font-size="9pt" style:font-size-asian="9pt" style:font-size-complex="9pt"/>
    </style:style>
    <style:style style:name="P3343" style:family="paragraph" style:parent-style-name="ol-p-l1"/>
    <style:style style:name="T3343_1" style:family="text">
      <style:text-properties fo:font-size="9pt" style:font-size-asian="9pt" style:font-size-complex="9pt"/>
    </style:style>
    <style:style style:name="P3344" style:family="paragraph" style:parent-style-name="Standaard"/>
    <style:style style:name="P3345" style:family="paragraph" style:parent-style-name="header-h2"/>
    <style:style style:name="T3345_1" style:family="text">
      <style:text-properties fo:font-style="italic" style:font-style-asian="italic"/>
    </style:style>
    <style:style style:name="P3346" style:family="paragraph" style:parent-style-name="p"/>
    <style:style style:name="T3346_1" style:family="text">
      <style:text-properties fo:font-size="8.5pt" style:font-size-asian="8.5pt"/>
    </style:style>
    <style:style style:name="P3347" style:family="paragraph" style:parent-style-name="Standaard"/>
    <style:style style:name="T3347_1" style:family="text"/>
    <style:style style:name="T3347_2" style:family="text" style:parent-style-name="Standaardalinea-lettertype">
      <style:text-properties style:text-position="super 58%"/>
    </style:style>
    <style:style style:name="T3347_3" style:family="text"/>
    <style:style style:name="P3348" style:family="paragraph" style:parent-style-name="ol-p-l1"/>
    <style:style style:name="T3348_1" style:family="text">
      <style:text-properties fo:font-size="9pt" style:font-size-asian="9pt" style:font-size-complex="9pt"/>
    </style:style>
    <style:style style:name="P3349" style:family="paragraph" style:parent-style-name="ol-p-l1"/>
    <style:style style:name="T3349_1" style:family="text">
      <style:text-properties fo:font-size="9pt" style:font-size-asian="9pt" style:font-size-complex="9pt"/>
    </style:style>
    <style:style style:name="P3350" style:family="paragraph" style:parent-style-name="Standaard"/>
    <style:style style:name="P3351" style:family="paragraph" style:parent-style-name="header-h2"/>
    <style:style style:name="T3351_1" style:family="text">
      <style:text-properties fo:font-style="italic" style:font-style-asian="italic"/>
    </style:style>
    <style:style style:name="P3352" style:family="paragraph" style:parent-style-name="p"/>
    <style:style style:name="T3352_1" style:family="text">
      <style:text-properties fo:font-size="8.5pt" style:font-size-asian="8.5pt"/>
    </style:style>
    <style:style style:name="T3352_2" style:family="text" style:parent-style-name="Standaardalinea-lettertype">
      <style:text-properties style:text-position="super 58%" fo:font-size="8.5pt" style:font-size-asian="8.5pt"/>
    </style:style>
    <style:style style:name="T3352_3" style:family="text">
      <style:text-properties fo:font-size="8.5pt" style:font-size-asian="8.5pt"/>
    </style:style>
    <style:style style:name="P3353" style:family="paragraph" style:parent-style-name="header-h2"/>
    <style:style style:name="T3353_1" style:family="text">
      <style:text-properties fo:font-style="italic" style:font-style-asian="italic"/>
    </style:style>
    <style:style style:name="P3354" style:family="paragraph" style:parent-style-name="p"/>
    <style:style style:name="T3354_1" style:family="text">
      <style:text-properties fo:font-size="8.5pt" style:font-size-asian="8.5pt"/>
    </style:style>
    <style:style style:name="T3354_2" style:family="text" style:parent-style-name="Standaardalinea-lettertype">
      <style:text-properties style:text-position="super 58%" fo:font-size="8.5pt" style:font-size-asian="8.5pt"/>
    </style:style>
    <style:style style:name="T3354_3" style:family="text">
      <style:text-properties fo:font-size="8.5pt" style:font-size-asian="8.5pt"/>
    </style:style>
    <style:style style:name="T3354_4" style:family="text" style:parent-style-name="Standaardalinea-lettertype">
      <style:text-properties style:text-position="super 58%" fo:font-size="8.5pt" style:font-size-asian="8.5pt"/>
    </style:style>
    <style:style style:name="T3354_5" style:family="text">
      <style:text-properties fo:font-size="8.5pt" style:font-size-asian="8.5pt"/>
    </style:style>
    <style:style style:name="P3355" style:family="paragraph" style:parent-style-name="header-h1"/>
    <style:style style:name="T3355_1" style:family="text">
      <style:text-properties fo:font-weight="bold" style:font-weight-asian="bold"/>
    </style:style>
    <style:style style:name="P3356" style:family="paragraph" style:parent-style-name="p"/>
    <style:style style:name="T3356_1" style:family="text">
      <style:text-properties fo:font-size="8.5pt" style:font-size-asian="8.5pt"/>
    </style:style>
    <style:style style:name="T3356_2" style:family="text" style:parent-style-name="Standaardalinea-lettertype">
      <style:text-properties style:text-position="super 58%" fo:font-size="8.5pt" style:font-size-asian="8.5pt"/>
    </style:style>
    <style:style style:name="T3356_3" style:family="text">
      <style:text-properties fo:font-size="8.5pt" style:font-size-asian="8.5pt"/>
    </style:style>
    <style:style style:name="P3357" style:family="paragraph" style:parent-style-name="header-h1"/>
    <style:style style:name="T3357_1" style:family="text">
      <style:text-properties fo:font-weight="bold" style:font-weight-asian="bold"/>
    </style:style>
    <style:style style:name="P3358" style:family="paragraph" style:parent-style-name="header-h1"/>
    <style:style style:name="T3358_1" style:family="text">
      <style:text-properties fo:font-weight="bold" style:font-weight-asian="bold"/>
    </style:style>
    <style:style style:name="P3359" style:family="paragraph" style:parent-style-name="header-h2"/>
    <style:style style:name="T3359_1" style:family="text">
      <style:text-properties fo:font-style="italic" style:font-style-asian="italic"/>
    </style:style>
    <style:style style:name="P3360" style:family="paragraph" style:parent-style-name="p"/>
    <style:style style:name="T3360_1" style:family="text">
      <style:text-properties fo:font-size="8.5pt" style:font-size-asian="8.5pt"/>
    </style:style>
    <style:style style:name="T3360_2" style:family="text" style:parent-style-name="Standaardalinea-lettertype">
      <style:text-properties style:text-position="super 58%" fo:font-size="8.5pt" style:font-size-asian="8.5pt"/>
    </style:style>
    <style:style style:name="T3360_3" style:family="text">
      <style:text-properties fo:font-size="8.5pt" style:font-size-asian="8.5pt"/>
    </style:style>
    <style:style style:name="P3361" style:family="paragraph" style:parent-style-name="header-h2"/>
    <style:style style:name="T3361_1" style:family="text">
      <style:text-properties fo:font-style="italic" style:font-style-asian="italic"/>
    </style:style>
    <style:style style:name="P3362" style:family="paragraph" style:parent-style-name="p"/>
    <style:style style:name="T3362_1" style:family="text">
      <style:text-properties fo:font-size="8.5pt" style:font-size-asian="8.5pt"/>
    </style:style>
    <style:style style:name="P3363" style:family="paragraph" style:parent-style-name="p"/>
    <style:style style:name="T3363_1" style:family="text">
      <style:text-properties fo:font-size="8.5pt" style:font-size-asian="8.5pt"/>
    </style:style>
    <style:style style:name="T3363_2" style:family="text" style:parent-style-name="Standaardalinea-lettertype">
      <style:text-properties style:text-position="super 58%" fo:font-size="8.5pt" style:font-size-asian="8.5pt"/>
    </style:style>
    <style:style style:name="T3363_3" style:family="text">
      <style:text-properties fo:font-size="8.5pt" style:font-size-asian="8.5pt"/>
    </style:style>
    <style:style style:name="P3364" style:family="paragraph" style:parent-style-name="header-h1"/>
    <style:style style:name="T3364_1" style:family="text">
      <style:text-properties fo:font-weight="bold" style:font-weight-asian="bold"/>
    </style:style>
    <style:style style:name="P3365" style:family="paragraph" style:parent-style-name="p"/>
    <style:style style:name="T3365_1" style:family="text">
      <style:text-properties fo:font-size="8.5pt" style:font-size-asian="8.5pt"/>
    </style:style>
    <style:style style:name="T3365_2" style:family="text" style:parent-style-name="Standaardalinea-lettertype">
      <style:text-properties style:text-position="super 58%" fo:font-size="8.5pt" style:font-size-asian="8.5pt"/>
    </style:style>
    <style:style style:name="T3365_3" style:family="text">
      <style:text-properties fo:font-size="8.5pt" style:font-size-asian="8.5pt"/>
    </style:style>
    <style:style style:name="P3366" style:family="paragraph" style:parent-style-name="header-h1"/>
    <style:style style:name="T3366_1" style:family="text">
      <style:text-properties fo:font-weight="bold" style:font-weight-asian="bold"/>
    </style:style>
    <style:style style:name="P3367" style:family="paragraph" style:parent-style-name="p"/>
    <style:style style:name="T3367_1" style:family="text">
      <style:text-properties fo:font-size="8.5pt" style:font-size-asian="8.5pt"/>
    </style:style>
    <style:style style:name="T3367_2" style:family="text" style:parent-style-name="Standaardalinea-lettertype">
      <style:text-properties style:text-position="super 58%" fo:font-size="8.5pt" style:font-size-asian="8.5pt"/>
    </style:style>
    <style:style style:name="T3367_3" style:family="text">
      <style:text-properties fo:font-size="8.5pt" style:font-size-asian="8.5pt"/>
    </style:style>
    <style:style style:name="P3368" style:family="paragraph" style:parent-style-name="header-h1"/>
    <style:style style:name="T3368_1" style:family="text">
      <style:text-properties fo:font-weight="bold" style:font-weight-asian="bold"/>
    </style:style>
    <style:style style:name="P3369" style:family="paragraph" style:parent-style-name="Standaard"/>
    <style:style style:name="T3369_1" style:family="text"/>
    <style:style style:name="T3369_2" style:family="text" style:parent-style-name="Standaardalinea-lettertype">
      <style:text-properties style:text-position="super 58%"/>
    </style:style>
    <style:style style:name="T3369_3" style:family="text"/>
    <style:style style:name="P3370" style:family="paragraph" style:parent-style-name="ol-p-l1"/>
    <style:style style:name="T3370_1" style:family="text">
      <style:text-properties fo:font-size="9pt" style:font-size-asian="9pt" style:font-size-complex="9pt"/>
    </style:style>
    <style:style style:name="P3371" style:family="paragraph" style:parent-style-name="ol-p-l1"/>
    <style:style style:name="T3371_1" style:family="text">
      <style:text-properties fo:font-size="9pt" style:font-size-asian="9pt" style:font-size-complex="9pt"/>
    </style:style>
    <style:style style:name="P3372" style:family="paragraph" style:parent-style-name="Standaard"/>
    <style:style style:name="Table30" style:family="table">
      <style:table-properties table:align="left" style:width="17.099cm" fo:margin-left="-5.851cm"/>
    </style:style>
    <style:style style:name="Column127" style:family="table-column">
      <style:table-column-properties style:column-width="0.407cm"/>
    </style:style>
    <style:style style:name="Column128" style:family="table-column">
      <style:table-column-properties style:column-width="5.094cm"/>
    </style:style>
    <style:style style:name="Column129" style:family="table-column">
      <style:table-column-properties style:column-width="3.854cm"/>
    </style:style>
    <style:style style:name="Column130" style:family="table-column">
      <style:table-column-properties style:column-width="3.872cm"/>
    </style:style>
    <style:style style:name="Column131" style:family="table-column">
      <style:table-column-properties style:column-width="3.872cm"/>
    </style:style>
    <style:style style:name="Row625" style:family="table-row"/>
    <style:style style:name="Cell2911" style:family="table-cell">
      <style:table-cell-properties style:vertical-align="top" fo:padding-top="0.039cm" fo:padding-bottom="0.039cm" fo:padding-left="0.199cm" fo:padding-right="0.018cm" fo:wrap-option="wrap"/>
    </style:style>
    <style:style style:name="P3373" style:family="paragraph" style:parent-style-name="kio2-table-title"/>
    <style:style style:name="T3373_1" style:family="text">
      <style:text-properties fo:color="#ffffff" fo:font-size="9pt" style:font-size-asian="9pt"/>
    </style:style>
    <style:style style:name="Row626" style:family="table-row"/>
    <style:style style:name="Cell291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374" style:family="paragraph" style:parent-style-name="Standaard"/>
    <style:style style:name="Cell291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75" style:family="paragraph" style:parent-style-name="p-table"/>
    <style:style style:name="T3375_1" style:family="text">
      <style:text-properties fo:color="#000000" fo:font-size="8.5pt" style:font-size-asian="8.5pt"/>
    </style:style>
    <style:style style:name="Cell291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76" style:family="paragraph" style:parent-style-name="p-table"/>
    <style:style style:name="T3376_1" style:family="text">
      <style:text-properties fo:color="#000000" fo:font-size="8.5pt" style:font-size-asian="8.5pt"/>
    </style:style>
    <style:style style:name="Cell291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77" style:family="paragraph" style:parent-style-name="p-table"/>
    <style:style style:name="T3377_1" style:family="text">
      <style:text-properties fo:color="#000000" fo:font-size="8.5pt" style:font-size-asian="8.5pt"/>
    </style:style>
    <style:style style:name="Cell291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78" style:family="paragraph" style:parent-style-name="p-table"/>
    <style:style style:name="T3378_1" style:family="text">
      <style:text-properties fo:color="#000000" fo:font-size="8.5pt" style:font-size-asian="8.5pt"/>
    </style:style>
    <style:style style:name="Row627" style:family="table-row"/>
    <style:style style:name="Cell29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79" style:family="paragraph" style:parent-style-name="p-table"/>
    <style:style style:name="T3379_1" style:family="text" style:parent-style-name="Standaardalinea-lettertype">
      <style:text-properties fo:font-size="8.5pt" style:font-size-asian="8.5pt" fo:font-weight="bold" style:font-weight-asian="bold"/>
    </style:style>
    <style:style style:name="Cell29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0" style:family="paragraph" style:parent-style-name="p-table"/>
    <style:style style:name="T3380_1" style:family="text" style:parent-style-name="Standaardalinea-lettertype">
      <style:text-properties fo:font-size="8.5pt" style:font-size-asian="8.5pt" fo:font-weight="bold" style:font-weight-asian="bold"/>
    </style:style>
    <style:style style:name="Cell29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81" style:family="paragraph" style:parent-style-name="p-table">
      <style:paragraph-properties fo:text-align="right"/>
    </style:style>
    <style:style style:name="T3381_1" style:family="text" style:parent-style-name="Standaardalinea-lettertype">
      <style:text-properties fo:font-size="8.5pt" style:font-size-asian="8.5pt" fo:font-weight="bold" style:font-weight-asian="bold"/>
    </style:style>
    <style:style style:name="Cell29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2" style:family="paragraph" style:parent-style-name="Standaard"/>
    <style:style style:name="Cell292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83" style:family="paragraph" style:parent-style-name="p-table">
      <style:paragraph-properties fo:text-align="right"/>
    </style:style>
    <style:style style:name="T3383_1" style:family="text" style:parent-style-name="Standaardalinea-lettertype">
      <style:text-properties fo:font-size="8.5pt" style:font-size-asian="8.5pt" fo:font-weight="bold" style:font-weight-asian="bold"/>
    </style:style>
    <style:style style:name="Row628" style:family="table-row"/>
    <style:style style:name="Cell29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84" style:family="paragraph" style:parent-style-name="Standaard"/>
    <style:style style:name="Cell292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385" style:family="paragraph" style:parent-style-name="p-table"/>
    <style:style style:name="T3385_1" style:family="text">
      <style:text-properties fo:font-size="8.5pt" style:font-size-asian="8.5pt"/>
    </style:style>
    <style:style style:name="Cell292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86" style:family="paragraph" style:parent-style-name="p-table">
      <style:paragraph-properties fo:text-align="right"/>
    </style:style>
    <style:style style:name="T3386_1" style:family="text">
      <style:text-properties fo:font-size="8.5pt" style:font-size-asian="8.5pt"/>
    </style:style>
    <style:style style:name="Cell292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87" style:family="paragraph" style:parent-style-name="p-table">
      <style:paragraph-properties fo:text-align="right"/>
    </style:style>
    <style:style style:name="T3387_1" style:family="text">
      <style:text-properties fo:font-size="8.5pt" style:font-size-asian="8.5pt"/>
    </style:style>
    <style:style style:name="Cell292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88" style:family="paragraph" style:parent-style-name="p-table">
      <style:paragraph-properties fo:text-align="right"/>
    </style:style>
    <style:style style:name="T3388_1" style:family="text">
      <style:text-properties fo:font-size="8.5pt" style:font-size-asian="8.5pt"/>
    </style:style>
    <style:style style:name="Row629" style:family="table-row"/>
    <style:style style:name="Cell29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89" style:family="paragraph" style:parent-style-name="Standaard"/>
    <style:style style:name="Cell292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390" style:family="paragraph" style:parent-style-name="p-table"/>
    <style:style style:name="T3390_1" style:family="text">
      <style:text-properties fo:font-size="8.5pt" style:font-size-asian="8.5pt"/>
    </style:style>
    <style:style style:name="Cell292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91" style:family="paragraph" style:parent-style-name="p-table">
      <style:paragraph-properties fo:text-align="right"/>
    </style:style>
    <style:style style:name="T3391_1" style:family="text">
      <style:text-properties fo:font-size="8.5pt" style:font-size-asian="8.5pt"/>
    </style:style>
    <style:style style:name="Cell293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92" style:family="paragraph" style:parent-style-name="p-table">
      <style:paragraph-properties fo:text-align="right"/>
    </style:style>
    <style:style style:name="T3392_1" style:family="text">
      <style:text-properties fo:font-size="8.5pt" style:font-size-asian="8.5pt"/>
    </style:style>
    <style:style style:name="Cell29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93" style:family="paragraph" style:parent-style-name="p-table">
      <style:paragraph-properties fo:text-align="right"/>
    </style:style>
    <style:style style:name="T3393_1" style:family="text">
      <style:text-properties fo:font-size="8.5pt" style:font-size-asian="8.5pt"/>
    </style:style>
    <style:style style:name="Row630" style:family="table-row"/>
    <style:style style:name="Cell29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94" style:family="paragraph" style:parent-style-name="p-table"/>
    <style:style style:name="T3394_1" style:family="text" style:parent-style-name="Standaardalinea-lettertype">
      <style:text-properties fo:font-size="8.5pt" style:font-size-asian="8.5pt" fo:font-weight="bold" style:font-weight-asian="bold"/>
    </style:style>
    <style:style style:name="Cell293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395" style:family="paragraph" style:parent-style-name="p-table"/>
    <style:style style:name="T3395_1" style:family="text" style:parent-style-name="Standaardalinea-lettertype">
      <style:text-properties fo:font-size="8.5pt" style:font-size-asian="8.5pt" fo:font-weight="bold" style:font-weight-asian="bold"/>
    </style:style>
    <style:style style:name="Cell293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96" style:family="paragraph" style:parent-style-name="p-table">
      <style:paragraph-properties fo:text-align="right"/>
    </style:style>
    <style:style style:name="T3396_1" style:family="text" style:parent-style-name="Standaardalinea-lettertype">
      <style:text-properties fo:font-size="8.5pt" style:font-size-asian="8.5pt" fo:font-weight="bold" style:font-weight-asian="bold"/>
    </style:style>
    <style:style style:name="T3396_2" style:family="text" style:parent-style-name="Standaardalinea-lettertype">
      <style:text-properties fo:font-size="8.5pt" style:font-size-asian="8.5pt" fo:font-weight="bold" style:font-weight-asian="bold"/>
    </style:style>
    <style:style style:name="Cell293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97" style:family="paragraph" style:parent-style-name="p-table">
      <style:paragraph-properties fo:text-align="right"/>
    </style:style>
    <style:style style:name="T3397_1" style:family="text" style:parent-style-name="Standaardalinea-lettertype">
      <style:text-properties fo:font-size="8.5pt" style:font-size-asian="8.5pt" fo:font-weight="bold" style:font-weight-asian="bold"/>
    </style:style>
    <style:style style:name="T3397_2" style:family="text" style:parent-style-name="Standaardalinea-lettertype">
      <style:text-properties fo:font-size="8.5pt" style:font-size-asian="8.5pt" fo:font-weight="bold" style:font-weight-asian="bold"/>
    </style:style>
    <style:style style:name="Cell29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98" style:family="paragraph" style:parent-style-name="p-table">
      <style:paragraph-properties fo:text-align="right"/>
    </style:style>
    <style:style style:name="T3398_1" style:family="text" style:parent-style-name="Standaardalinea-lettertype">
      <style:text-properties fo:font-size="8.5pt" style:font-size-asian="8.5pt" fo:font-weight="bold" style:font-weight-asian="bold"/>
    </style:style>
    <style:style style:name="T3398_2" style:family="text" style:parent-style-name="Standaardalinea-lettertype">
      <style:text-properties fo:font-size="8.5pt" style:font-size-asian="8.5pt" fo:font-weight="bold" style:font-weight-asian="bold"/>
    </style:style>
    <style:style style:name="Row631" style:family="table-row"/>
    <style:style style:name="Cell29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99" style:family="paragraph" style:parent-style-name="Standaard"/>
    <style:style style:name="Cell29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00" style:family="paragraph" style:parent-style-name="p-table"/>
    <style:style style:name="T3400_1" style:family="text">
      <style:text-properties fo:font-size="8.5pt" style:font-size-asian="8.5pt"/>
    </style:style>
    <style:style style:name="Cell29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01" style:family="paragraph" style:parent-style-name="p-table">
      <style:paragraph-properties fo:text-align="right"/>
    </style:style>
    <style:style style:name="T3401_1" style:family="text">
      <style:text-properties fo:font-size="8.5pt" style:font-size-asian="8.5pt"/>
    </style:style>
    <style:style style:name="Cell29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02" style:family="paragraph" style:parent-style-name="p-table">
      <style:paragraph-properties fo:text-align="right"/>
    </style:style>
    <style:style style:name="T3402_1" style:family="text">
      <style:text-properties fo:font-size="8.5pt" style:font-size-asian="8.5pt"/>
    </style:style>
    <style:style style:name="Cell294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03" style:family="paragraph" style:parent-style-name="p-table">
      <style:paragraph-properties fo:text-align="right"/>
    </style:style>
    <style:style style:name="T3403_1" style:family="text">
      <style:text-properties fo:font-size="8.5pt" style:font-size-asian="8.5pt"/>
    </style:style>
    <style:style style:name="Row632" style:family="table-row"/>
    <style:style style:name="Cell29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04" style:family="paragraph" style:parent-style-name="Standaard"/>
    <style:style style:name="Cell294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05" style:family="paragraph" style:parent-style-name="p-table"/>
    <style:style style:name="T3405_1" style:family="text">
      <style:text-properties fo:font-size="8.5pt" style:font-size-asian="8.5pt"/>
    </style:style>
    <style:style style:name="Cell29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06" style:family="paragraph" style:parent-style-name="p-table">
      <style:paragraph-properties fo:text-align="right"/>
    </style:style>
    <style:style style:name="T3406_1" style:family="text">
      <style:text-properties fo:font-size="8.5pt" style:font-size-asian="8.5pt"/>
    </style:style>
    <style:style style:name="Cell29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07" style:family="paragraph" style:parent-style-name="Standaard"/>
    <style:style style:name="Cell294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08" style:family="paragraph" style:parent-style-name="p-table">
      <style:paragraph-properties fo:text-align="right"/>
    </style:style>
    <style:style style:name="T3408_1" style:family="text">
      <style:text-properties fo:font-size="8.5pt" style:font-size-asian="8.5pt"/>
    </style:style>
    <style:style style:name="Row633" style:family="table-row"/>
    <style:style style:name="Cell29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09" style:family="paragraph" style:parent-style-name="p-table"/>
    <style:style style:name="T3409_1" style:family="text" style:parent-style-name="Standaardalinea-lettertype">
      <style:text-properties fo:font-size="8.5pt" style:font-size-asian="8.5pt" fo:font-weight="bold" style:font-weight-asian="bold"/>
    </style:style>
    <style:style style:name="Cell29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10" style:family="paragraph" style:parent-style-name="p-table"/>
    <style:style style:name="T3410_1" style:family="text" style:parent-style-name="Standaardalinea-lettertype">
      <style:text-properties fo:font-size="8.5pt" style:font-size-asian="8.5pt" fo:font-weight="bold" style:font-weight-asian="bold"/>
    </style:style>
    <style:style style:name="T3410_2" style:family="text" style:parent-style-name="Standaardalinea-lettertype">
      <style:text-properties fo:font-size="8.5pt" style:font-size-asian="8.5pt" fo:font-weight="bold" style:font-weight-asian="bold"/>
    </style:style>
    <style:style style:name="Cell294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11" style:family="paragraph" style:parent-style-name="p-table">
      <style:paragraph-properties fo:text-align="right"/>
    </style:style>
    <style:style style:name="T3411_1" style:family="text" style:parent-style-name="Standaardalinea-lettertype">
      <style:text-properties fo:font-size="8.5pt" style:font-size-asian="8.5pt" fo:font-weight="bold" style:font-weight-asian="bold"/>
    </style:style>
    <style:style style:name="T3411_2" style:family="text" style:parent-style-name="Standaardalinea-lettertype">
      <style:text-properties fo:font-size="8.5pt" style:font-size-asian="8.5pt" fo:font-weight="bold" style:font-weight-asian="bold"/>
    </style:style>
    <style:style style:name="Cell29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12" style:family="paragraph" style:parent-style-name="p-table">
      <style:paragraph-properties fo:text-align="right"/>
    </style:style>
    <style:style style:name="T3412_1" style:family="text" style:parent-style-name="Standaardalinea-lettertype">
      <style:text-properties fo:font-size="8.5pt" style:font-size-asian="8.5pt" fo:font-weight="bold" style:font-weight-asian="bold"/>
    </style:style>
    <style:style style:name="Cell295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13" style:family="paragraph" style:parent-style-name="p-table">
      <style:paragraph-properties fo:text-align="right"/>
    </style:style>
    <style:style style:name="T3413_1" style:family="text" style:parent-style-name="Standaardalinea-lettertype">
      <style:text-properties fo:font-size="8.5pt" style:font-size-asian="8.5pt" fo:font-weight="bold" style:font-weight-asian="bold"/>
    </style:style>
    <style:style style:name="T3413_2" style:family="text" style:parent-style-name="Standaardalinea-lettertype">
      <style:text-properties fo:font-size="8.5pt" style:font-size-asian="8.5pt" fo:font-weight="bold" style:font-weight-asian="bold"/>
    </style:style>
    <style:style style:name="Row634" style:family="table-row"/>
    <style:style style:name="Cell29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14" style:family="paragraph" style:parent-style-name="Standaard"/>
    <style:style style:name="Cell295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15" style:family="paragraph" style:parent-style-name="p-table"/>
    <style:style style:name="T3415_1" style:family="text">
      <style:text-properties fo:font-size="8.5pt" style:font-size-asian="8.5pt"/>
    </style:style>
    <style:style style:name="Cell295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16" style:family="paragraph" style:parent-style-name="p-table">
      <style:paragraph-properties fo:text-align="right"/>
    </style:style>
    <style:style style:name="T3416_1" style:family="text">
      <style:text-properties fo:font-size="8.5pt" style:font-size-asian="8.5pt"/>
    </style:style>
    <style:style style:name="Cell295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17" style:family="paragraph" style:parent-style-name="p-table">
      <style:paragraph-properties fo:text-align="right"/>
    </style:style>
    <style:style style:name="T3417_1" style:family="text">
      <style:text-properties fo:font-size="8.5pt" style:font-size-asian="8.5pt"/>
    </style:style>
    <style:style style:name="Cell295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18" style:family="paragraph" style:parent-style-name="p-table">
      <style:paragraph-properties fo:text-align="right"/>
    </style:style>
    <style:style style:name="T3418_1" style:family="text">
      <style:text-properties fo:font-size="8.5pt" style:font-size-asian="8.5pt"/>
    </style:style>
    <style:style style:name="Row635" style:family="table-row"/>
    <style:style style:name="Cell29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19" style:family="paragraph" style:parent-style-name="Standaard"/>
    <style:style style:name="Cell29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20" style:family="paragraph" style:parent-style-name="p-table"/>
    <style:style style:name="T3420_1" style:family="text">
      <style:text-properties fo:font-size="8.5pt" style:font-size-asian="8.5pt"/>
    </style:style>
    <style:style style:name="Cell295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21" style:family="paragraph" style:parent-style-name="p-table">
      <style:paragraph-properties fo:text-align="right"/>
    </style:style>
    <style:style style:name="T3421_1" style:family="text">
      <style:text-properties fo:font-size="8.5pt" style:font-size-asian="8.5pt"/>
    </style:style>
    <style:style style:name="Cell29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22" style:family="paragraph" style:parent-style-name="p-table">
      <style:paragraph-properties fo:text-align="right"/>
    </style:style>
    <style:style style:name="T3422_1" style:family="text">
      <style:text-properties fo:font-size="8.5pt" style:font-size-asian="8.5pt"/>
    </style:style>
    <style:style style:name="Cell296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23" style:family="paragraph" style:parent-style-name="p-table">
      <style:paragraph-properties fo:text-align="right"/>
    </style:style>
    <style:style style:name="T3423_1" style:family="text">
      <style:text-properties fo:font-size="8.5pt" style:font-size-asian="8.5pt"/>
    </style:style>
    <style:style style:name="Row636" style:family="table-row"/>
    <style:style style:name="Cell29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24" style:family="paragraph" style:parent-style-name="Standaard"/>
    <style:style style:name="Cell29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25" style:family="paragraph" style:parent-style-name="p-table"/>
    <style:style style:name="T3425_1" style:family="text">
      <style:text-properties fo:font-size="8.5pt" style:font-size-asian="8.5pt"/>
    </style:style>
    <style:style style:name="Cell29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26" style:family="paragraph" style:parent-style-name="p-table">
      <style:paragraph-properties fo:text-align="right"/>
    </style:style>
    <style:style style:name="T3426_1" style:family="text">
      <style:text-properties fo:font-size="8.5pt" style:font-size-asian="8.5pt"/>
    </style:style>
    <style:style style:name="Cell296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27" style:family="paragraph" style:parent-style-name="p-table">
      <style:paragraph-properties fo:text-align="right"/>
    </style:style>
    <style:style style:name="T3427_1" style:family="text">
      <style:text-properties fo:font-size="8.5pt" style:font-size-asian="8.5pt"/>
    </style:style>
    <style:style style:name="Cell29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28" style:family="paragraph" style:parent-style-name="p-table">
      <style:paragraph-properties fo:text-align="right"/>
    </style:style>
    <style:style style:name="T3428_1" style:family="text">
      <style:text-properties fo:font-size="8.5pt" style:font-size-asian="8.5pt"/>
    </style:style>
    <style:style style:name="Row637" style:family="table-row"/>
    <style:style style:name="Cell29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29" style:family="paragraph" style:parent-style-name="Standaard"/>
    <style:style style:name="Cell296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30" style:family="paragraph" style:parent-style-name="p-table"/>
    <style:style style:name="T3430_1" style:family="text">
      <style:text-properties fo:font-size="8.5pt" style:font-size-asian="8.5pt"/>
    </style:style>
    <style:style style:name="Cell296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31" style:family="paragraph" style:parent-style-name="p-table">
      <style:paragraph-properties fo:text-align="right"/>
    </style:style>
    <style:style style:name="T3431_1" style:family="text">
      <style:text-properties fo:font-size="8.5pt" style:font-size-asian="8.5pt"/>
    </style:style>
    <style:style style:name="Cell29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32" style:family="paragraph" style:parent-style-name="p-table">
      <style:paragraph-properties fo:text-align="right"/>
    </style:style>
    <style:style style:name="T3432_1" style:family="text">
      <style:text-properties fo:font-size="8.5pt" style:font-size-asian="8.5pt"/>
    </style:style>
    <style:style style:name="Cell29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33" style:family="paragraph" style:parent-style-name="p-table">
      <style:paragraph-properties fo:text-align="right"/>
    </style:style>
    <style:style style:name="T3433_1" style:family="text">
      <style:text-properties fo:font-size="8.5pt" style:font-size-asian="8.5pt"/>
    </style:style>
    <style:style style:name="Row638" style:family="table-row"/>
    <style:style style:name="Cell29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34" style:family="paragraph" style:parent-style-name="p-table"/>
    <style:style style:name="T3434_1" style:family="text" style:parent-style-name="Standaardalinea-lettertype">
      <style:text-properties fo:font-size="8.5pt" style:font-size-asian="8.5pt" fo:font-weight="bold" style:font-weight-asian="bold"/>
    </style:style>
    <style:style style:name="Cell29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35" style:family="paragraph" style:parent-style-name="p-table"/>
    <style:style style:name="T3435_1" style:family="text" style:parent-style-name="Standaardalinea-lettertype">
      <style:text-properties fo:font-size="8.5pt" style:font-size-asian="8.5pt" fo:font-weight="bold" style:font-weight-asian="bold"/>
    </style:style>
    <style:style style:name="Cell297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36" style:family="paragraph" style:parent-style-name="p-table">
      <style:paragraph-properties fo:text-align="right"/>
    </style:style>
    <style:style style:name="T3436_1" style:family="text" style:parent-style-name="Standaardalinea-lettertype">
      <style:text-properties fo:font-size="8.5pt" style:font-size-asian="8.5pt" fo:font-weight="bold" style:font-weight-asian="bold"/>
    </style:style>
    <style:style style:name="Cell297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37" style:family="paragraph" style:parent-style-name="p-table">
      <style:paragraph-properties fo:text-align="right"/>
    </style:style>
    <style:style style:name="T3437_1" style:family="text" style:parent-style-name="Standaardalinea-lettertype">
      <style:text-properties fo:font-size="8.5pt" style:font-size-asian="8.5pt" fo:font-weight="bold" style:font-weight-asian="bold"/>
    </style:style>
    <style:style style:name="Cell29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38" style:family="paragraph" style:parent-style-name="p-table">
      <style:paragraph-properties fo:text-align="right"/>
    </style:style>
    <style:style style:name="T3438_1" style:family="text" style:parent-style-name="Standaardalinea-lettertype">
      <style:text-properties fo:font-size="8.5pt" style:font-size-asian="8.5pt" fo:font-weight="bold" style:font-weight-asian="bold"/>
    </style:style>
    <style:style style:name="Row639" style:family="table-row"/>
    <style:style style:name="Cell29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39" style:family="paragraph" style:parent-style-name="p-table"/>
    <style:style style:name="T3439_1" style:family="text" style:parent-style-name="Standaardalinea-lettertype">
      <style:text-properties fo:font-size="8.5pt" style:font-size-asian="8.5pt" fo:font-weight="bold" style:font-weight-asian="bold"/>
    </style:style>
    <style:style style:name="Cell29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0" style:family="paragraph" style:parent-style-name="p-table"/>
    <style:style style:name="T3440_1" style:family="text" style:parent-style-name="Standaardalinea-lettertype">
      <style:text-properties fo:font-size="8.5pt" style:font-size-asian="8.5pt" fo:font-weight="bold" style:font-weight-asian="bold"/>
    </style:style>
    <style:style style:name="Cell29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41" style:family="paragraph" style:parent-style-name="p-table">
      <style:paragraph-properties fo:text-align="right"/>
    </style:style>
    <style:style style:name="T3441_1" style:family="text" style:parent-style-name="Standaardalinea-lettertype">
      <style:text-properties fo:font-size="8.5pt" style:font-size-asian="8.5pt" fo:font-weight="bold" style:font-weight-asian="bold"/>
    </style:style>
    <style:style style:name="Cell298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42" style:family="paragraph" style:parent-style-name="p-table">
      <style:paragraph-properties fo:text-align="right"/>
    </style:style>
    <style:style style:name="T3442_1" style:family="text" style:parent-style-name="Standaardalinea-lettertype">
      <style:text-properties fo:font-size="8.5pt" style:font-size-asian="8.5pt" fo:font-weight="bold" style:font-weight-asian="bold"/>
    </style:style>
    <style:style style:name="T3442_2" style:family="text" style:parent-style-name="Standaardalinea-lettertype">
      <style:text-properties fo:font-size="8.5pt" style:font-size-asian="8.5pt" fo:font-weight="bold" style:font-weight-asian="bold"/>
    </style:style>
    <style:style style:name="Cell29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43" style:family="paragraph" style:parent-style-name="p-table">
      <style:paragraph-properties fo:text-align="right"/>
    </style:style>
    <style:style style:name="T3443_1" style:family="text" style:parent-style-name="Standaardalinea-lettertype">
      <style:text-properties fo:font-size="8.5pt" style:font-size-asian="8.5pt" fo:font-weight="bold" style:font-weight-asian="bold"/>
    </style:style>
    <style:style style:name="P3444" style:family="paragraph" style:parent-style-name="p-marginbottom"/>
    <style:style style:name="P3445" style:family="paragraph" style:parent-style-name="header-h1"/>
    <style:style style:name="T3445_1" style:family="text">
      <style:text-properties fo:font-weight="bold" style:font-weight-asian="bold"/>
    </style:style>
    <style:style style:name="P3446" style:family="paragraph" style:parent-style-name="header-h1"/>
    <style:style style:name="T3446_1" style:family="text">
      <style:text-properties fo:font-weight="bold" style:font-weight-asian="bold"/>
    </style:style>
    <style:style style:name="P3447" style:family="paragraph" style:parent-style-name="p"/>
    <style:style style:name="T3447_1" style:family="text">
      <style:text-properties fo:font-size="8.5pt" style:font-size-asian="8.5pt"/>
    </style:style>
    <style:style style:name="P3448" style:family="paragraph" style:parent-style-name="p"/>
    <style:style style:name="T3448_1" style:family="text">
      <style:text-properties fo:font-size="8.5pt" style:font-size-asian="8.5pt"/>
    </style:style>
    <style:style style:name="T3448_2" style:family="text" style:parent-style-name="Standaardalinea-lettertype">
      <style:text-properties style:text-position="super 58%" fo:font-size="8.5pt" style:font-size-asian="8.5pt"/>
    </style:style>
    <style:style style:name="T3448_3" style:family="text">
      <style:text-properties fo:font-size="8.5pt" style:font-size-asian="8.5pt"/>
    </style:style>
    <style:style style:name="P3449" style:family="paragraph" style:parent-style-name="p"/>
    <style:style style:name="T3449_1" style:family="text">
      <style:text-properties fo:font-size="8.5pt" style:font-size-asian="8.5pt"/>
    </style:style>
    <style:style style:name="T3449_2" style:family="text" style:parent-style-name="Standaardalinea-lettertype">
      <style:text-properties style:text-position="super 58%" fo:font-size="8.5pt" style:font-size-asian="8.5pt"/>
    </style:style>
    <style:style style:name="T3449_3" style:family="text">
      <style:text-properties fo:font-size="8.5pt" style:font-size-asian="8.5pt"/>
    </style:style>
    <style:style style:name="P3450" style:family="paragraph" style:parent-style-name="section-title-3"/>
    <style:style style:name="T3450_1" style:family="text">
      <style:text-properties fo:color="#009ee0" style:font-size-complex="9pt" fo:font-weight="bold" style:font-weight-asian="bold"/>
    </style:style>
    <style:style style:name="Table31" style:family="table">
      <style:table-properties table:align="left" style:width="17.099cm" fo:margin-left="-5.851cm"/>
    </style:style>
    <style:style style:name="Column132" style:family="table-column">
      <style:table-column-properties style:column-width="6.839cm"/>
    </style:style>
    <style:style style:name="Column133" style:family="table-column">
      <style:table-column-properties style:column-width="3.42cm"/>
    </style:style>
    <style:style style:name="Column134" style:family="table-column">
      <style:table-column-properties style:column-width="3.42cm"/>
    </style:style>
    <style:style style:name="Column135" style:family="table-column">
      <style:table-column-properties style:column-width="3.42cm"/>
    </style:style>
    <style:style style:name="Row640" style:family="table-row"/>
    <style:style style:name="Cell2982" style:family="table-cell">
      <style:table-cell-properties style:vertical-align="top" fo:padding-top="0.039cm" fo:padding-bottom="0.039cm" fo:padding-left="0.199cm" fo:padding-right="0.018cm" fo:wrap-option="wrap"/>
    </style:style>
    <style:style style:name="P3451" style:family="paragraph" style:parent-style-name="kio2-table-title"/>
    <style:style style:name="T3451_1" style:family="text">
      <style:text-properties fo:color="#ffffff" fo:font-size="9pt" style:font-size-asian="9pt"/>
    </style:style>
    <style:style style:name="Row641" style:family="table-row"/>
    <style:style style:name="Cell298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452" style:family="paragraph" style:parent-style-name="Standaard"/>
    <style:style style:name="Cell2984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3453" style:family="paragraph" style:parent-style-name="p-table"/>
    <style:style style:name="T3453_1" style:family="text">
      <style:text-properties fo:color="#000000" fo:font-size="8.5pt" style:font-size-asian="8.5pt"/>
    </style:style>
    <style:style style:name="Cell2985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3454" style:family="paragraph" style:parent-style-name="p-table"/>
    <style:style style:name="T3454_1" style:family="text">
      <style:text-properties fo:color="#000000" fo:font-size="8.5pt" style:font-size-asian="8.5pt"/>
    </style:style>
    <style:style style:name="Cell2986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3455" style:family="paragraph" style:parent-style-name="p-table"/>
    <style:style style:name="T3455_1" style:family="text">
      <style:text-properties fo:color="#000000" fo:font-size="8.5pt" style:font-size-asian="8.5pt"/>
    </style:style>
    <style:style style:name="Row642" style:family="table-row"/>
    <style:style style:name="Cell298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56" style:family="paragraph" style:parent-style-name="p-table"/>
    <style:style style:name="T3456_1" style:family="text" style:parent-style-name="Standaardalinea-lettertype">
      <style:text-properties fo:font-size="8.5pt" style:font-size-asian="8.5pt" fo:font-weight="bold" style:font-weight-asian="bold"/>
    </style:style>
    <style:style style:name="Cell29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7" style:family="paragraph" style:parent-style-name="Standaard"/>
    <style:style style:name="Cell29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8" style:family="paragraph" style:parent-style-name="Standaard"/>
    <style:style style:name="Cell29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9" style:family="paragraph" style:parent-style-name="Standaard"/>
    <style:style style:name="Row643" style:family="table-row"/>
    <style:style style:name="Cell299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60" style:family="paragraph" style:parent-style-name="p-table"/>
    <style:style style:name="T3460_1" style:family="text">
      <style:text-properties fo:font-size="8.5pt" style:font-size-asian="8.5pt"/>
    </style:style>
    <style:style style:name="Cell299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61" style:family="paragraph" style:parent-style-name="p-table">
      <style:paragraph-properties fo:text-align="right"/>
    </style:style>
    <style:style style:name="T3461_1" style:family="text">
      <style:text-properties fo:font-size="8.5pt" style:font-size-asian="8.5pt"/>
    </style:style>
    <style:style style:name="Cell299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62" style:family="paragraph" style:parent-style-name="p-table">
      <style:paragraph-properties fo:text-align="right"/>
    </style:style>
    <style:style style:name="T3462_1" style:family="text">
      <style:text-properties fo:font-size="8.5pt" style:font-size-asian="8.5pt"/>
    </style:style>
    <style:style style:name="Cell299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63" style:family="paragraph" style:parent-style-name="p-table">
      <style:paragraph-properties fo:text-align="right"/>
    </style:style>
    <style:style style:name="T3463_1" style:family="text">
      <style:text-properties fo:font-size="8.5pt" style:font-size-asian="8.5pt"/>
    </style:style>
    <style:style style:name="Row644" style:family="table-row"/>
    <style:style style:name="Cell299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64" style:family="paragraph" style:parent-style-name="p-table"/>
    <style:style style:name="T3464_1" style:family="text" style:parent-style-name="Standaardalinea-lettertype">
      <style:text-properties fo:font-style="italic" style:font-style-asian="italic" fo:font-size="8.5pt" style:font-size-asian="8.5pt"/>
    </style:style>
    <style:style style:name="Cell29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65" style:family="paragraph" style:parent-style-name="p-table">
      <style:paragraph-properties fo:text-align="right"/>
    </style:style>
    <style:style style:name="T3465_1" style:family="text" style:parent-style-name="Standaardalinea-lettertype">
      <style:text-properties fo:font-style="italic" style:font-style-asian="italic" fo:font-size="8.5pt" style:font-size-asian="8.5pt"/>
    </style:style>
    <style:style style:name="Cell299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66" style:family="paragraph" style:parent-style-name="p-table">
      <style:paragraph-properties fo:text-align="right"/>
    </style:style>
    <style:style style:name="T3466_1" style:family="text" style:parent-style-name="Standaardalinea-lettertype">
      <style:text-properties fo:font-style="italic" style:font-style-asian="italic" fo:font-size="8.5pt" style:font-size-asian="8.5pt"/>
    </style:style>
    <style:style style:name="Cell299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67" style:family="paragraph" style:parent-style-name="p-table">
      <style:paragraph-properties fo:text-align="right"/>
    </style:style>
    <style:style style:name="T3467_1" style:family="text">
      <style:text-properties fo:font-size="8.5pt" style:font-size-asian="8.5pt"/>
    </style:style>
    <style:style style:name="Row645" style:family="table-row"/>
    <style:style style:name="Cell299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68" style:family="paragraph" style:parent-style-name="p-table"/>
    <style:style style:name="T3468_1" style:family="text" style:parent-style-name="Standaardalinea-lettertype">
      <style:text-properties fo:font-style="italic" style:font-style-asian="italic" fo:font-size="8.5pt" style:font-size-asian="8.5pt"/>
    </style:style>
    <style:style style:name="Cell300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69" style:family="paragraph" style:parent-style-name="p-table">
      <style:paragraph-properties fo:text-align="right"/>
    </style:style>
    <style:style style:name="T3469_1" style:family="text" style:parent-style-name="Standaardalinea-lettertype">
      <style:text-properties fo:font-style="italic" style:font-style-asian="italic" fo:font-size="8.5pt" style:font-size-asian="8.5pt"/>
    </style:style>
    <style:style style:name="Cell300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70" style:family="paragraph" style:parent-style-name="p-table">
      <style:paragraph-properties fo:text-align="right"/>
    </style:style>
    <style:style style:name="T3470_1" style:family="text" style:parent-style-name="Standaardalinea-lettertype">
      <style:text-properties fo:font-style="italic" style:font-style-asian="italic" fo:font-size="8.5pt" style:font-size-asian="8.5pt"/>
    </style:style>
    <style:style style:name="Cell300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71" style:family="paragraph" style:parent-style-name="p-table">
      <style:paragraph-properties fo:text-align="right"/>
    </style:style>
    <style:style style:name="T3471_1" style:family="text">
      <style:text-properties fo:font-size="8.5pt" style:font-size-asian="8.5pt"/>
    </style:style>
    <style:style style:name="Row646" style:family="table-row"/>
    <style:style style:name="Cell300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72" style:family="paragraph" style:parent-style-name="p-table"/>
    <style:style style:name="T3472_1" style:family="text" style:parent-style-name="Standaardalinea-lettertype">
      <style:text-properties fo:font-style="italic" style:font-style-asian="italic" fo:font-size="8.5pt" style:font-size-asian="8.5pt"/>
    </style:style>
    <style:style style:name="Cell30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73" style:family="paragraph" style:parent-style-name="p-table">
      <style:paragraph-properties fo:text-align="right"/>
    </style:style>
    <style:style style:name="T3473_1" style:family="text" style:parent-style-name="Standaardalinea-lettertype">
      <style:text-properties fo:font-style="italic" style:font-style-asian="italic" fo:font-size="8.5pt" style:font-size-asian="8.5pt"/>
    </style:style>
    <style:style style:name="Cell300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74" style:family="paragraph" style:parent-style-name="p-table">
      <style:paragraph-properties fo:text-align="right"/>
    </style:style>
    <style:style style:name="T3474_1" style:family="text" style:parent-style-name="Standaardalinea-lettertype">
      <style:text-properties fo:font-style="italic" style:font-style-asian="italic" fo:font-size="8.5pt" style:font-size-asian="8.5pt"/>
    </style:style>
    <style:style style:name="Cell300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75" style:family="paragraph" style:parent-style-name="p-table">
      <style:paragraph-properties fo:text-align="right"/>
    </style:style>
    <style:style style:name="T3475_1" style:family="text">
      <style:text-properties fo:font-size="8.5pt" style:font-size-asian="8.5pt"/>
    </style:style>
    <style:style style:name="Row647" style:family="table-row"/>
    <style:style style:name="Cell300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76" style:family="paragraph" style:parent-style-name="p-table"/>
    <style:style style:name="T3476_1" style:family="text">
      <style:text-properties fo:font-size="8.5pt" style:font-size-asian="8.5pt"/>
    </style:style>
    <style:style style:name="Cell300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77" style:family="paragraph" style:parent-style-name="p-table">
      <style:paragraph-properties fo:text-align="right"/>
    </style:style>
    <style:style style:name="T3477_1" style:family="text">
      <style:text-properties fo:font-size="8.5pt" style:font-size-asian="8.5pt"/>
    </style:style>
    <style:style style:name="Cell300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78" style:family="paragraph" style:parent-style-name="p-table">
      <style:paragraph-properties fo:text-align="right"/>
    </style:style>
    <style:style style:name="T3478_1" style:family="text">
      <style:text-properties fo:font-size="8.5pt" style:font-size-asian="8.5pt"/>
    </style:style>
    <style:style style:name="Cell301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79" style:family="paragraph" style:parent-style-name="p-table">
      <style:paragraph-properties fo:text-align="right"/>
    </style:style>
    <style:style style:name="T3479_1" style:family="text">
      <style:text-properties fo:font-size="8.5pt" style:font-size-asian="8.5pt"/>
    </style:style>
    <style:style style:name="Row648" style:family="table-row"/>
    <style:style style:name="Cell301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80" style:family="paragraph" style:parent-style-name="p-table"/>
    <style:style style:name="T3480_1" style:family="text">
      <style:text-properties fo:font-size="8.5pt" style:font-size-asian="8.5pt"/>
    </style:style>
    <style:style style:name="Cell30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81" style:family="paragraph" style:parent-style-name="p-table">
      <style:paragraph-properties fo:text-align="right"/>
    </style:style>
    <style:style style:name="T3481_1" style:family="text">
      <style:text-properties fo:font-size="8.5pt" style:font-size-asian="8.5pt"/>
    </style:style>
    <style:style style:name="Cell30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82" style:family="paragraph" style:parent-style-name="p-table">
      <style:paragraph-properties fo:text-align="right"/>
    </style:style>
    <style:style style:name="T3482_1" style:family="text">
      <style:text-properties fo:font-size="8.5pt" style:font-size-asian="8.5pt"/>
    </style:style>
    <style:style style:name="Cell30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83" style:family="paragraph" style:parent-style-name="p-table">
      <style:paragraph-properties fo:text-align="right"/>
    </style:style>
    <style:style style:name="T3483_1" style:family="text">
      <style:text-properties fo:font-size="8.5pt" style:font-size-asian="8.5pt"/>
    </style:style>
    <style:style style:name="Row649" style:family="table-row"/>
    <style:style style:name="Cell301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84" style:family="paragraph" style:parent-style-name="p-table"/>
    <style:style style:name="T3484_1" style:family="text">
      <style:text-properties fo:font-size="8.5pt" style:font-size-asian="8.5pt"/>
    </style:style>
    <style:style style:name="Cell30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85" style:family="paragraph" style:parent-style-name="p-table">
      <style:paragraph-properties fo:text-align="right"/>
    </style:style>
    <style:style style:name="T3485_1" style:family="text">
      <style:text-properties fo:font-size="8.5pt" style:font-size-asian="8.5pt"/>
    </style:style>
    <style:style style:name="Cell30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86" style:family="paragraph" style:parent-style-name="p-table">
      <style:paragraph-properties fo:text-align="right"/>
    </style:style>
    <style:style style:name="T3486_1" style:family="text">
      <style:text-properties fo:font-size="8.5pt" style:font-size-asian="8.5pt"/>
    </style:style>
    <style:style style:name="Cell301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87" style:family="paragraph" style:parent-style-name="p-table">
      <style:paragraph-properties fo:text-align="right"/>
    </style:style>
    <style:style style:name="T3487_1" style:family="text">
      <style:text-properties fo:font-size="8.5pt" style:font-size-asian="8.5pt"/>
    </style:style>
    <style:style style:name="Row650" style:family="table-row"/>
    <style:style style:name="Cell301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88" style:family="paragraph" style:parent-style-name="p-table"/>
    <style:style style:name="T3488_1" style:family="text" style:parent-style-name="Standaardalinea-lettertype">
      <style:text-properties fo:font-size="8.5pt" style:font-size-asian="8.5pt" fo:font-weight="bold" style:font-weight-asian="bold"/>
    </style:style>
    <style:style style:name="Cell30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89" style:family="paragraph" style:parent-style-name="p-table">
      <style:paragraph-properties fo:text-align="right"/>
    </style:style>
    <style:style style:name="T3489_1" style:family="text" style:parent-style-name="Standaardalinea-lettertype">
      <style:text-properties fo:font-size="8.5pt" style:font-size-asian="8.5pt" fo:font-weight="bold" style:font-weight-asian="bold"/>
    </style:style>
    <style:style style:name="Cell302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90" style:family="paragraph" style:parent-style-name="p-table">
      <style:paragraph-properties fo:text-align="right"/>
    </style:style>
    <style:style style:name="T3490_1" style:family="text" style:parent-style-name="Standaardalinea-lettertype">
      <style:text-properties fo:font-size="8.5pt" style:font-size-asian="8.5pt" fo:font-weight="bold" style:font-weight-asian="bold"/>
    </style:style>
    <style:style style:name="Cell30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91" style:family="paragraph" style:parent-style-name="p-table">
      <style:paragraph-properties fo:text-align="right"/>
    </style:style>
    <style:style style:name="T3491_1" style:family="text">
      <style:text-properties fo:font-size="8.5pt" style:font-size-asian="8.5pt"/>
    </style:style>
    <style:style style:name="Row651" style:family="table-row"/>
    <style:style style:name="Cell30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92" style:family="paragraph" style:parent-style-name="Standaard"/>
    <style:style style:name="Cell30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3" style:family="paragraph" style:parent-style-name="Standaard"/>
    <style:style style:name="Cell30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4" style:family="paragraph" style:parent-style-name="Standaard"/>
    <style:style style:name="Cell302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95" style:family="paragraph" style:parent-style-name="p-table">
      <style:paragraph-properties fo:text-align="right"/>
    </style:style>
    <style:style style:name="T3495_1" style:family="text">
      <style:text-properties fo:font-size="8.5pt" style:font-size-asian="8.5pt"/>
    </style:style>
    <style:style style:name="Row652" style:family="table-row"/>
    <style:style style:name="Cell30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96" style:family="paragraph" style:parent-style-name="p-table"/>
    <style:style style:name="T3496_1" style:family="text" style:parent-style-name="Standaardalinea-lettertype">
      <style:text-properties fo:font-size="8.5pt" style:font-size-asian="8.5pt" fo:font-weight="bold" style:font-weight-asian="bold"/>
    </style:style>
    <style:style style:name="Cell30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7" style:family="paragraph" style:parent-style-name="Standaard"/>
    <style:style style:name="Cell30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8" style:family="paragraph" style:parent-style-name="Standaard"/>
    <style:style style:name="Cell303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99" style:family="paragraph" style:parent-style-name="p-table">
      <style:paragraph-properties fo:text-align="right"/>
    </style:style>
    <style:style style:name="T3499_1" style:family="text">
      <style:text-properties fo:font-size="8.5pt" style:font-size-asian="8.5pt"/>
    </style:style>
    <style:style style:name="Row653" style:family="table-row"/>
    <style:style style:name="Cell30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00" style:family="paragraph" style:parent-style-name="p-table"/>
    <style:style style:name="T3500_1" style:family="text">
      <style:text-properties fo:font-size="8.5pt" style:font-size-asian="8.5pt"/>
    </style:style>
    <style:style style:name="Cell30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501" style:family="paragraph" style:parent-style-name="p-table">
      <style:paragraph-properties fo:text-align="right"/>
    </style:style>
    <style:style style:name="T3501_1" style:family="text">
      <style:text-properties fo:font-size="8.5pt" style:font-size-asian="8.5pt"/>
    </style:style>
    <style:style style:name="Cell303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02" style:family="paragraph" style:parent-style-name="p-table">
      <style:paragraph-properties fo:text-align="right"/>
    </style:style>
    <style:style style:name="T3502_1" style:family="text">
      <style:text-properties fo:font-size="8.5pt" style:font-size-asian="8.5pt"/>
    </style:style>
    <style:style style:name="Cell303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03" style:family="paragraph" style:parent-style-name="p-table">
      <style:paragraph-properties fo:text-align="right"/>
    </style:style>
    <style:style style:name="T3503_1" style:family="text">
      <style:text-properties fo:font-size="8.5pt" style:font-size-asian="8.5pt"/>
    </style:style>
    <style:style style:name="Row654" style:family="table-row"/>
    <style:style style:name="Cell30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04" style:family="paragraph" style:parent-style-name="p-table"/>
    <style:style style:name="T3504_1" style:family="text">
      <style:text-properties fo:font-size="8.5pt" style:font-size-asian="8.5pt"/>
    </style:style>
    <style:style style:name="Cell30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05" style:family="paragraph" style:parent-style-name="p-table">
      <style:paragraph-properties fo:text-align="right"/>
    </style:style>
    <style:style style:name="T3505_1" style:family="text">
      <style:text-properties fo:font-size="8.5pt" style:font-size-asian="8.5pt"/>
    </style:style>
    <style:style style:name="Cell303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06" style:family="paragraph" style:parent-style-name="p-table">
      <style:paragraph-properties fo:text-align="right"/>
    </style:style>
    <style:style style:name="T3506_1" style:family="text">
      <style:text-properties fo:font-size="8.5pt" style:font-size-asian="8.5pt"/>
    </style:style>
    <style:style style:name="Cell30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07" style:family="paragraph" style:parent-style-name="p-table">
      <style:paragraph-properties fo:text-align="right"/>
    </style:style>
    <style:style style:name="T3507_1" style:family="text">
      <style:text-properties fo:font-size="8.5pt" style:font-size-asian="8.5pt"/>
    </style:style>
    <style:style style:name="Row655" style:family="table-row"/>
    <style:style style:name="Cell30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08" style:family="paragraph" style:parent-style-name="p-table"/>
    <style:style style:name="T3508_1" style:family="text" style:parent-style-name="Standaardalinea-lettertype">
      <style:text-properties fo:font-style="italic" style:font-style-asian="italic" fo:font-size="8.5pt" style:font-size-asian="8.5pt"/>
    </style:style>
    <style:style style:name="Cell30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09" style:family="paragraph" style:parent-style-name="p-table">
      <style:paragraph-properties fo:text-align="right"/>
    </style:style>
    <style:style style:name="T3509_1" style:family="text">
      <style:text-properties fo:font-size="8.5pt" style:font-size-asian="8.5pt"/>
    </style:style>
    <style:style style:name="Cell304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10" style:family="paragraph" style:parent-style-name="p-table">
      <style:paragraph-properties fo:text-align="right"/>
    </style:style>
    <style:style style:name="T3510_1" style:family="text" style:parent-style-name="Standaardalinea-lettertype">
      <style:text-properties fo:font-style="italic" style:font-style-asian="italic" fo:font-size="8.5pt" style:font-size-asian="8.5pt"/>
    </style:style>
    <style:style style:name="Cell304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11" style:family="paragraph" style:parent-style-name="p-table">
      <style:paragraph-properties fo:text-align="right"/>
    </style:style>
    <style:style style:name="T3511_1" style:family="text">
      <style:text-properties fo:font-size="8.5pt" style:font-size-asian="8.5pt"/>
    </style:style>
    <style:style style:name="Row656" style:family="table-row"/>
    <style:style style:name="Cell30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12" style:family="paragraph" style:parent-style-name="p-table"/>
    <style:style style:name="T3512_1" style:family="text" style:parent-style-name="Standaardalinea-lettertype">
      <style:text-properties fo:font-style="italic" style:font-style-asian="italic" fo:font-size="8.5pt" style:font-size-asian="8.5pt"/>
    </style:style>
    <style:style style:name="Cell30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13" style:family="paragraph" style:parent-style-name="p-table">
      <style:paragraph-properties fo:text-align="right"/>
    </style:style>
    <style:style style:name="T3513_1" style:family="text" style:parent-style-name="Standaardalinea-lettertype">
      <style:text-properties fo:font-style="italic" style:font-style-asian="italic" fo:font-size="8.5pt" style:font-size-asian="8.5pt"/>
    </style:style>
    <style:style style:name="Cell304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14" style:family="paragraph" style:parent-style-name="p-table">
      <style:paragraph-properties fo:text-align="right"/>
    </style:style>
    <style:style style:name="T3514_1" style:family="text" style:parent-style-name="Standaardalinea-lettertype">
      <style:text-properties fo:font-style="italic" style:font-style-asian="italic" fo:font-size="8.5pt" style:font-size-asian="8.5pt"/>
    </style:style>
    <style:style style:name="Cell304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15" style:family="paragraph" style:parent-style-name="p-table">
      <style:paragraph-properties fo:text-align="right"/>
    </style:style>
    <style:style style:name="T3515_1" style:family="text">
      <style:text-properties fo:font-size="8.5pt" style:font-size-asian="8.5pt"/>
    </style:style>
    <style:style style:name="Row657" style:family="table-row"/>
    <style:style style:name="Cell30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16" style:family="paragraph" style:parent-style-name="p-table"/>
    <style:style style:name="T3516_1" style:family="text" style:parent-style-name="Standaardalinea-lettertype">
      <style:text-properties fo:font-style="italic" style:font-style-asian="italic" fo:font-size="8.5pt" style:font-size-asian="8.5pt"/>
    </style:style>
    <style:style style:name="Cell30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17" style:family="paragraph" style:parent-style-name="p-table">
      <style:paragraph-properties fo:text-align="right"/>
    </style:style>
    <style:style style:name="T3517_1" style:family="text" style:parent-style-name="Standaardalinea-lettertype">
      <style:text-properties fo:font-style="italic" style:font-style-asian="italic" fo:font-size="8.5pt" style:font-size-asian="8.5pt"/>
    </style:style>
    <style:style style:name="Cell304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18" style:family="paragraph" style:parent-style-name="p-table">
      <style:paragraph-properties fo:text-align="right"/>
    </style:style>
    <style:style style:name="T3518_1" style:family="text" style:parent-style-name="Standaardalinea-lettertype">
      <style:text-properties fo:font-style="italic" style:font-style-asian="italic" fo:font-size="8.5pt" style:font-size-asian="8.5pt"/>
    </style:style>
    <style:style style:name="Cell30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19" style:family="paragraph" style:parent-style-name="p-table">
      <style:paragraph-properties fo:text-align="right"/>
    </style:style>
    <style:style style:name="T3519_1" style:family="text">
      <style:text-properties fo:font-size="8.5pt" style:font-size-asian="8.5pt"/>
    </style:style>
    <style:style style:name="Row658" style:family="table-row"/>
    <style:style style:name="Cell30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20" style:family="paragraph" style:parent-style-name="p-table"/>
    <style:style style:name="T3520_1" style:family="text">
      <style:text-properties fo:font-size="8.5pt" style:font-size-asian="8.5pt"/>
    </style:style>
    <style:style style:name="Cell305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21" style:family="paragraph" style:parent-style-name="p-table">
      <style:paragraph-properties fo:text-align="right"/>
    </style:style>
    <style:style style:name="T3521_1" style:family="text">
      <style:text-properties fo:font-size="8.5pt" style:font-size-asian="8.5pt"/>
    </style:style>
    <style:style style:name="Cell305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22" style:family="paragraph" style:parent-style-name="p-table">
      <style:paragraph-properties fo:text-align="right"/>
    </style:style>
    <style:style style:name="T3522_1" style:family="text">
      <style:text-properties fo:font-size="8.5pt" style:font-size-asian="8.5pt"/>
    </style:style>
    <style:style style:name="Cell305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23" style:family="paragraph" style:parent-style-name="p-table">
      <style:paragraph-properties fo:text-align="right"/>
    </style:style>
    <style:style style:name="T3523_1" style:family="text">
      <style:text-properties fo:font-size="8.5pt" style:font-size-asian="8.5pt"/>
    </style:style>
    <style:style style:name="Row659" style:family="table-row"/>
    <style:style style:name="Cell30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24" style:family="paragraph" style:parent-style-name="p-table"/>
    <style:style style:name="T3524_1" style:family="text" style:parent-style-name="Standaardalinea-lettertype">
      <style:text-properties fo:font-style="italic" style:font-style-asian="italic" fo:font-size="8.5pt" style:font-size-asian="8.5pt"/>
    </style:style>
    <style:style style:name="Cell305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25" style:family="paragraph" style:parent-style-name="p-table">
      <style:paragraph-properties fo:text-align="right"/>
    </style:style>
    <style:style style:name="T3525_1" style:family="text" style:parent-style-name="Standaardalinea-lettertype">
      <style:text-properties fo:font-style="italic" style:font-style-asian="italic" fo:font-size="8.5pt" style:font-size-asian="8.5pt"/>
    </style:style>
    <style:style style:name="Cell305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26" style:family="paragraph" style:parent-style-name="p-table">
      <style:paragraph-properties fo:text-align="right"/>
    </style:style>
    <style:style style:name="T3526_1" style:family="text" style:parent-style-name="Standaardalinea-lettertype">
      <style:text-properties fo:font-style="italic" style:font-style-asian="italic" fo:font-size="8.5pt" style:font-size-asian="8.5pt"/>
    </style:style>
    <style:style style:name="Cell305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27" style:family="paragraph" style:parent-style-name="p-table">
      <style:paragraph-properties fo:text-align="right"/>
    </style:style>
    <style:style style:name="T3527_1" style:family="text">
      <style:text-properties fo:font-size="8.5pt" style:font-size-asian="8.5pt"/>
    </style:style>
    <style:style style:name="Row660" style:family="table-row"/>
    <style:style style:name="Cell30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28" style:family="paragraph" style:parent-style-name="p-table"/>
    <style:style style:name="T3528_1" style:family="text" style:parent-style-name="Standaardalinea-lettertype">
      <style:text-properties fo:font-style="italic" style:font-style-asian="italic" fo:font-size="8.5pt" style:font-size-asian="8.5pt"/>
    </style:style>
    <style:style style:name="Cell30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29" style:family="paragraph" style:parent-style-name="p-table">
      <style:paragraph-properties fo:text-align="right"/>
    </style:style>
    <style:style style:name="T3529_1" style:family="text" style:parent-style-name="Standaardalinea-lettertype">
      <style:text-properties fo:font-style="italic" style:font-style-asian="italic" fo:font-size="8.5pt" style:font-size-asian="8.5pt"/>
    </style:style>
    <style:style style:name="Cell306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30" style:family="paragraph" style:parent-style-name="p-table">
      <style:paragraph-properties fo:text-align="right"/>
    </style:style>
    <style:style style:name="T3530_1" style:family="text" style:parent-style-name="Standaardalinea-lettertype">
      <style:text-properties fo:font-style="italic" style:font-style-asian="italic" fo:font-size="8.5pt" style:font-size-asian="8.5pt"/>
    </style:style>
    <style:style style:name="Cell306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31" style:family="paragraph" style:parent-style-name="p-table">
      <style:paragraph-properties fo:text-align="right"/>
    </style:style>
    <style:style style:name="T3531_1" style:family="text">
      <style:text-properties fo:font-size="8.5pt" style:font-size-asian="8.5pt"/>
    </style:style>
    <style:style style:name="Row661" style:family="table-row"/>
    <style:style style:name="Cell30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32" style:family="paragraph" style:parent-style-name="p-table"/>
    <style:style style:name="T3532_1" style:family="text" style:parent-style-name="Standaardalinea-lettertype">
      <style:text-properties fo:font-style="italic" style:font-style-asian="italic" fo:font-size="8.5pt" style:font-size-asian="8.5pt"/>
    </style:style>
    <style:style style:name="Cell30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33" style:family="paragraph" style:parent-style-name="p-table">
      <style:paragraph-properties fo:text-align="right"/>
    </style:style>
    <style:style style:name="T3533_1" style:family="text" style:parent-style-name="Standaardalinea-lettertype">
      <style:text-properties fo:font-style="italic" style:font-style-asian="italic" fo:font-size="8.5pt" style:font-size-asian="8.5pt"/>
    </style:style>
    <style:style style:name="Cell306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34" style:family="paragraph" style:parent-style-name="p-table">
      <style:paragraph-properties fo:text-align="right"/>
    </style:style>
    <style:style style:name="T3534_1" style:family="text" style:parent-style-name="Standaardalinea-lettertype">
      <style:text-properties fo:font-style="italic" style:font-style-asian="italic" fo:font-size="8.5pt" style:font-size-asian="8.5pt"/>
    </style:style>
    <style:style style:name="Cell30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35" style:family="paragraph" style:parent-style-name="p-table">
      <style:paragraph-properties fo:text-align="right"/>
    </style:style>
    <style:style style:name="T3535_1" style:family="text">
      <style:text-properties fo:font-size="8.5pt" style:font-size-asian="8.5pt"/>
    </style:style>
    <style:style style:name="Row662" style:family="table-row"/>
    <style:style style:name="Cell30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36" style:family="paragraph" style:parent-style-name="p-table"/>
    <style:style style:name="T3536_1" style:family="text">
      <style:text-properties fo:font-size="8.5pt" style:font-size-asian="8.5pt"/>
    </style:style>
    <style:style style:name="Cell30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37" style:family="paragraph" style:parent-style-name="p-table">
      <style:paragraph-properties fo:text-align="right"/>
    </style:style>
    <style:style style:name="T3537_1" style:family="text">
      <style:text-properties fo:font-size="8.5pt" style:font-size-asian="8.5pt"/>
    </style:style>
    <style:style style:name="Cell306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38" style:family="paragraph" style:parent-style-name="p-table">
      <style:paragraph-properties fo:text-align="right"/>
    </style:style>
    <style:style style:name="T3538_1" style:family="text">
      <style:text-properties fo:font-size="8.5pt" style:font-size-asian="8.5pt"/>
    </style:style>
    <style:style style:name="Cell307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39" style:family="paragraph" style:parent-style-name="p-table">
      <style:paragraph-properties fo:text-align="right"/>
    </style:style>
    <style:style style:name="T3539_1" style:family="text">
      <style:text-properties fo:font-size="8.5pt" style:font-size-asian="8.5pt"/>
    </style:style>
    <style:style style:name="Row663" style:family="table-row"/>
    <style:style style:name="Cell30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40" style:family="paragraph" style:parent-style-name="p-table"/>
    <style:style style:name="T3540_1" style:family="text">
      <style:text-properties fo:font-size="8.5pt" style:font-size-asian="8.5pt"/>
    </style:style>
    <style:style style:name="Cell307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41" style:family="paragraph" style:parent-style-name="p-table">
      <style:paragraph-properties fo:text-align="right"/>
    </style:style>
    <style:style style:name="T3541_1" style:family="text">
      <style:text-properties fo:font-size="8.5pt" style:font-size-asian="8.5pt"/>
    </style:style>
    <style:style style:name="Cell307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42" style:family="paragraph" style:parent-style-name="p-table">
      <style:paragraph-properties fo:text-align="right"/>
    </style:style>
    <style:style style:name="T3542_1" style:family="text">
      <style:text-properties fo:font-size="8.5pt" style:font-size-asian="8.5pt"/>
    </style:style>
    <style:style style:name="Cell307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43" style:family="paragraph" style:parent-style-name="p-table">
      <style:paragraph-properties fo:text-align="right"/>
    </style:style>
    <style:style style:name="T3543_1" style:family="text">
      <style:text-properties fo:font-size="8.5pt" style:font-size-asian="8.5pt"/>
    </style:style>
    <style:style style:name="Row664" style:family="table-row"/>
    <style:style style:name="Cell30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44" style:family="paragraph" style:parent-style-name="p-table"/>
    <style:style style:name="T3544_1" style:family="text">
      <style:text-properties fo:font-size="8.5pt" style:font-size-asian="8.5pt"/>
    </style:style>
    <style:style style:name="Cell30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45" style:family="paragraph" style:parent-style-name="p-table">
      <style:paragraph-properties fo:text-align="right"/>
    </style:style>
    <style:style style:name="T3545_1" style:family="text">
      <style:text-properties fo:font-size="8.5pt" style:font-size-asian="8.5pt"/>
    </style:style>
    <style:style style:name="Cell307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46" style:family="paragraph" style:parent-style-name="p-table">
      <style:paragraph-properties fo:text-align="right"/>
    </style:style>
    <style:style style:name="T3546_1" style:family="text">
      <style:text-properties fo:font-size="8.5pt" style:font-size-asian="8.5pt"/>
    </style:style>
    <style:style style:name="Cell30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47" style:family="paragraph" style:parent-style-name="p-table">
      <style:paragraph-properties fo:text-align="right"/>
    </style:style>
    <style:style style:name="T3547_1" style:family="text">
      <style:text-properties fo:font-size="8.5pt" style:font-size-asian="8.5pt"/>
    </style:style>
    <style:style style:name="Row665" style:family="table-row"/>
    <style:style style:name="Cell30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48" style:family="paragraph" style:parent-style-name="p-table"/>
    <style:style style:name="T3548_1" style:family="text">
      <style:text-properties fo:font-size="8.5pt" style:font-size-asian="8.5pt"/>
    </style:style>
    <style:style style:name="Cell308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49" style:family="paragraph" style:parent-style-name="p-table">
      <style:paragraph-properties fo:text-align="right"/>
    </style:style>
    <style:style style:name="T3549_1" style:family="text">
      <style:text-properties fo:font-size="8.5pt" style:font-size-asian="8.5pt"/>
    </style:style>
    <style:style style:name="Cell30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50" style:family="paragraph" style:parent-style-name="p-table">
      <style:paragraph-properties fo:text-align="right"/>
    </style:style>
    <style:style style:name="T3550_1" style:family="text">
      <style:text-properties fo:font-size="8.5pt" style:font-size-asian="8.5pt"/>
    </style:style>
    <style:style style:name="Cell308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51" style:family="paragraph" style:parent-style-name="p-table">
      <style:paragraph-properties fo:text-align="right"/>
    </style:style>
    <style:style style:name="T3551_1" style:family="text">
      <style:text-properties fo:font-size="8.5pt" style:font-size-asian="8.5pt"/>
    </style:style>
    <style:style style:name="Row666" style:family="table-row"/>
    <style:style style:name="Cell30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52" style:family="paragraph" style:parent-style-name="p-table"/>
    <style:style style:name="T3552_1" style:family="text" style:parent-style-name="Standaardalinea-lettertype">
      <style:text-properties fo:font-style="italic" style:font-style-asian="italic" fo:font-size="8.5pt" style:font-size-asian="8.5pt"/>
    </style:style>
    <style:style style:name="Cell308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53" style:family="paragraph" style:parent-style-name="p-table">
      <style:paragraph-properties fo:text-align="right"/>
    </style:style>
    <style:style style:name="T3553_1" style:family="text" style:parent-style-name="Standaardalinea-lettertype">
      <style:text-properties fo:font-style="italic" style:font-style-asian="italic" fo:font-size="8.5pt" style:font-size-asian="8.5pt"/>
    </style:style>
    <style:style style:name="Cell308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54" style:family="paragraph" style:parent-style-name="p-table">
      <style:paragraph-properties fo:text-align="right"/>
    </style:style>
    <style:style style:name="T3554_1" style:family="text" style:parent-style-name="Standaardalinea-lettertype">
      <style:text-properties fo:font-style="italic" style:font-style-asian="italic" fo:font-size="8.5pt" style:font-size-asian="8.5pt"/>
    </style:style>
    <style:style style:name="Cell308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55" style:family="paragraph" style:parent-style-name="p-table">
      <style:paragraph-properties fo:text-align="right"/>
    </style:style>
    <style:style style:name="T3555_1" style:family="text">
      <style:text-properties fo:font-size="8.5pt" style:font-size-asian="8.5pt"/>
    </style:style>
    <style:style style:name="Row667" style:family="table-row"/>
    <style:style style:name="Cell30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56" style:family="paragraph" style:parent-style-name="p-table"/>
    <style:style style:name="T3556_1" style:family="text" style:parent-style-name="Standaardalinea-lettertype">
      <style:text-properties fo:font-style="italic" style:font-style-asian="italic" fo:font-size="8.5pt" style:font-size-asian="8.5pt"/>
    </style:style>
    <style:style style:name="Cell308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57" style:family="paragraph" style:parent-style-name="p-table">
      <style:paragraph-properties fo:text-align="right"/>
    </style:style>
    <style:style style:name="T3557_1" style:family="text" style:parent-style-name="Standaardalinea-lettertype">
      <style:text-properties fo:font-style="italic" style:font-style-asian="italic" fo:font-size="8.5pt" style:font-size-asian="8.5pt"/>
    </style:style>
    <style:style style:name="Cell308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58" style:family="paragraph" style:parent-style-name="p-table">
      <style:paragraph-properties fo:text-align="right"/>
    </style:style>
    <style:style style:name="T3558_1" style:family="text" style:parent-style-name="Standaardalinea-lettertype">
      <style:text-properties fo:font-style="italic" style:font-style-asian="italic" fo:font-size="8.5pt" style:font-size-asian="8.5pt"/>
    </style:style>
    <style:style style:name="Cell309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59" style:family="paragraph" style:parent-style-name="p-table">
      <style:paragraph-properties fo:text-align="right"/>
    </style:style>
    <style:style style:name="T3559_1" style:family="text">
      <style:text-properties fo:font-size="8.5pt" style:font-size-asian="8.5pt"/>
    </style:style>
    <style:style style:name="Row668" style:family="table-row"/>
    <style:style style:name="Cell30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60" style:family="paragraph" style:parent-style-name="p-table"/>
    <style:style style:name="T3560_1" style:family="text">
      <style:text-properties fo:font-size="8.5pt" style:font-size-asian="8.5pt"/>
    </style:style>
    <style:style style:name="Cell309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61" style:family="paragraph" style:parent-style-name="p-table">
      <style:paragraph-properties fo:text-align="right"/>
    </style:style>
    <style:style style:name="T3561_1" style:family="text">
      <style:text-properties fo:font-size="8.5pt" style:font-size-asian="8.5pt"/>
    </style:style>
    <style:style style:name="Cell309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62" style:family="paragraph" style:parent-style-name="p-table">
      <style:paragraph-properties fo:text-align="right"/>
    </style:style>
    <style:style style:name="T3562_1" style:family="text">
      <style:text-properties fo:font-size="8.5pt" style:font-size-asian="8.5pt"/>
    </style:style>
    <style:style style:name="Cell309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63" style:family="paragraph" style:parent-style-name="p-table">
      <style:paragraph-properties fo:text-align="right"/>
    </style:style>
    <style:style style:name="T3563_1" style:family="text">
      <style:text-properties fo:font-size="8.5pt" style:font-size-asian="8.5pt"/>
    </style:style>
    <style:style style:name="Row669" style:family="table-row"/>
    <style:style style:name="Cell30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64" style:family="paragraph" style:parent-style-name="p-table"/>
    <style:style style:name="T3564_1" style:family="text">
      <style:text-properties fo:font-size="8.5pt" style:font-size-asian="8.5pt"/>
    </style:style>
    <style:style style:name="Cell30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65" style:family="paragraph" style:parent-style-name="p-table">
      <style:paragraph-properties fo:text-align="right"/>
    </style:style>
    <style:style style:name="T3565_1" style:family="text">
      <style:text-properties fo:font-size="8.5pt" style:font-size-asian="8.5pt"/>
    </style:style>
    <style:style style:name="Cell309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66" style:family="paragraph" style:parent-style-name="p-table">
      <style:paragraph-properties fo:text-align="right"/>
    </style:style>
    <style:style style:name="T3566_1" style:family="text">
      <style:text-properties fo:font-size="8.5pt" style:font-size-asian="8.5pt"/>
    </style:style>
    <style:style style:name="Cell309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67" style:family="paragraph" style:parent-style-name="p-table">
      <style:paragraph-properties fo:text-align="right"/>
    </style:style>
    <style:style style:name="T3567_1" style:family="text">
      <style:text-properties fo:font-size="8.5pt" style:font-size-asian="8.5pt"/>
    </style:style>
    <style:style style:name="Row670" style:family="table-row"/>
    <style:style style:name="Cell30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68" style:family="paragraph" style:parent-style-name="p-table"/>
    <style:style style:name="T3568_1" style:family="text" style:parent-style-name="Standaardalinea-lettertype">
      <style:text-properties fo:font-style="italic" style:font-style-asian="italic" fo:font-size="8.5pt" style:font-size-asian="8.5pt"/>
    </style:style>
    <style:style style:name="Cell310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69" style:family="paragraph" style:parent-style-name="p-table">
      <style:paragraph-properties fo:text-align="right"/>
    </style:style>
    <style:style style:name="T3569_1" style:family="text" style:parent-style-name="Standaardalinea-lettertype">
      <style:text-properties fo:font-style="italic" style:font-style-asian="italic" fo:font-size="8.5pt" style:font-size-asian="8.5pt"/>
    </style:style>
    <style:style style:name="Cell310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70" style:family="paragraph" style:parent-style-name="p-table">
      <style:paragraph-properties fo:text-align="right"/>
    </style:style>
    <style:style style:name="T3570_1" style:family="text" style:parent-style-name="Standaardalinea-lettertype">
      <style:text-properties fo:font-style="italic" style:font-style-asian="italic" fo:font-size="8.5pt" style:font-size-asian="8.5pt"/>
    </style:style>
    <style:style style:name="Cell310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71" style:family="paragraph" style:parent-style-name="p-table">
      <style:paragraph-properties fo:text-align="right"/>
    </style:style>
    <style:style style:name="T3571_1" style:family="text">
      <style:text-properties fo:font-size="8.5pt" style:font-size-asian="8.5pt"/>
    </style:style>
    <style:style style:name="Row671" style:family="table-row"/>
    <style:style style:name="Cell31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72" style:family="paragraph" style:parent-style-name="p-table"/>
    <style:style style:name="T3572_1" style:family="text" style:parent-style-name="Standaardalinea-lettertype">
      <style:text-properties fo:font-style="italic" style:font-style-asian="italic" fo:font-size="8.5pt" style:font-size-asian="8.5pt"/>
    </style:style>
    <style:style style:name="T3572_2" style:family="text" style:parent-style-name="Standaardalinea-lettertype">
      <style:text-properties fo:font-style="italic" style:font-style-asian="italic" fo:font-size="8.5pt" style:font-size-asian="8.5pt"/>
    </style:style>
    <style:style style:name="Cell31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73" style:family="paragraph" style:parent-style-name="p-table">
      <style:paragraph-properties fo:text-align="right"/>
    </style:style>
    <style:style style:name="T3573_1" style:family="text" style:parent-style-name="Standaardalinea-lettertype">
      <style:text-properties fo:font-style="italic" style:font-style-asian="italic" fo:font-size="8.5pt" style:font-size-asian="8.5pt"/>
    </style:style>
    <style:style style:name="Cell310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74" style:family="paragraph" style:parent-style-name="p-table">
      <style:paragraph-properties fo:text-align="right"/>
    </style:style>
    <style:style style:name="T3574_1" style:family="text" style:parent-style-name="Standaardalinea-lettertype">
      <style:text-properties fo:font-style="italic" style:font-style-asian="italic" fo:font-size="8.5pt" style:font-size-asian="8.5pt"/>
    </style:style>
    <style:style style:name="Cell310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75" style:family="paragraph" style:parent-style-name="p-table">
      <style:paragraph-properties fo:text-align="right"/>
    </style:style>
    <style:style style:name="T3575_1" style:family="text">
      <style:text-properties fo:font-size="8.5pt" style:font-size-asian="8.5pt"/>
    </style:style>
    <style:style style:name="Row672" style:family="table-row"/>
    <style:style style:name="Cell31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76" style:family="paragraph" style:parent-style-name="p-table"/>
    <style:style style:name="T3576_1" style:family="text" style:parent-style-name="Standaardalinea-lettertype">
      <style:text-properties fo:font-size="8.5pt" style:font-size-asian="8.5pt" fo:font-weight="bold" style:font-weight-asian="bold"/>
    </style:style>
    <style:style style:name="Cell310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77" style:family="paragraph" style:parent-style-name="p-table">
      <style:paragraph-properties fo:text-align="right"/>
    </style:style>
    <style:style style:name="T3577_1" style:family="text" style:parent-style-name="Standaardalinea-lettertype">
      <style:text-properties fo:font-size="8.5pt" style:font-size-asian="8.5pt" fo:font-weight="bold" style:font-weight-asian="bold"/>
    </style:style>
    <style:style style:name="Cell310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78" style:family="paragraph" style:parent-style-name="p-table">
      <style:paragraph-properties fo:text-align="right"/>
    </style:style>
    <style:style style:name="T3578_1" style:family="text" style:parent-style-name="Standaardalinea-lettertype">
      <style:text-properties fo:font-size="8.5pt" style:font-size-asian="8.5pt" fo:font-weight="bold" style:font-weight-asian="bold"/>
    </style:style>
    <style:style style:name="Cell311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79" style:family="paragraph" style:parent-style-name="p-table">
      <style:paragraph-properties fo:text-align="right"/>
    </style:style>
    <style:style style:name="T3579_1" style:family="text">
      <style:text-properties fo:font-size="8.5pt" style:font-size-asian="8.5pt"/>
    </style:style>
    <style:style style:name="Row673" style:family="table-row"/>
    <style:style style:name="Cell31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80" style:family="paragraph" style:parent-style-name="p-table"/>
    <style:style style:name="T3580_1" style:family="text" style:parent-style-name="Standaardalinea-lettertype">
      <style:text-properties fo:font-size="8.5pt" style:font-size-asian="8.5pt" fo:font-weight="bold" style:font-weight-asian="bold"/>
    </style:style>
    <style:style style:name="Cell31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81" style:family="paragraph" style:parent-style-name="p-table">
      <style:paragraph-properties fo:text-align="right"/>
    </style:style>
    <style:style style:name="T3581_1" style:family="text" style:parent-style-name="Standaardalinea-lettertype">
      <style:text-properties fo:font-size="8.5pt" style:font-size-asian="8.5pt" fo:font-weight="bold" style:font-weight-asian="bold"/>
    </style:style>
    <style:style style:name="T3581_2" style:family="text" style:parent-style-name="Standaardalinea-lettertype">
      <style:text-properties fo:font-size="8.5pt" style:font-size-asian="8.5pt" fo:font-weight="bold" style:font-weight-asian="bold"/>
    </style:style>
    <style:style style:name="Cell31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82" style:family="paragraph" style:parent-style-name="p-table">
      <style:paragraph-properties fo:text-align="right"/>
    </style:style>
    <style:style style:name="T3582_1" style:family="text" style:parent-style-name="Standaardalinea-lettertype">
      <style:text-properties fo:font-size="8.5pt" style:font-size-asian="8.5pt" fo:font-weight="bold" style:font-weight-asian="bold"/>
    </style:style>
    <style:style style:name="T3582_2" style:family="text" style:parent-style-name="Standaardalinea-lettertype">
      <style:text-properties fo:font-size="8.5pt" style:font-size-asian="8.5pt" fo:font-weight="bold" style:font-weight-asian="bold"/>
    </style:style>
    <style:style style:name="Cell31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83" style:family="paragraph" style:parent-style-name="p-table">
      <style:paragraph-properties fo:text-align="right"/>
    </style:style>
    <style:style style:name="T3583_1" style:family="text">
      <style:text-properties fo:font-size="8.5pt" style:font-size-asian="8.5pt"/>
    </style:style>
    <style:style style:name="Row674" style:family="table-row"/>
    <style:style style:name="Cell31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84" style:family="paragraph" style:parent-style-name="p-table"/>
    <style:style style:name="T3584_1" style:family="text">
      <style:text-properties fo:font-size="8.5pt" style:font-size-asian="8.5pt"/>
    </style:style>
    <style:style style:name="Cell31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85" style:family="paragraph" style:parent-style-name="p-table">
      <style:paragraph-properties fo:text-align="right"/>
    </style:style>
    <style:style style:name="T3585_1" style:family="text">
      <style:text-properties fo:font-size="8.5pt" style:font-size-asian="8.5pt"/>
    </style:style>
    <style:style style:name="Cell31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86" style:family="paragraph" style:parent-style-name="p-table">
      <style:paragraph-properties fo:text-align="right"/>
    </style:style>
    <style:style style:name="T3586_1" style:family="text">
      <style:text-properties fo:font-size="8.5pt" style:font-size-asian="8.5pt"/>
    </style:style>
    <style:style style:name="Cell311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87" style:family="paragraph" style:parent-style-name="p-table">
      <style:paragraph-properties fo:text-align="right"/>
    </style:style>
    <style:style style:name="T3587_1" style:family="text">
      <style:text-properties fo:font-size="8.5pt" style:font-size-asian="8.5pt"/>
    </style:style>
    <style:style style:name="Row675" style:family="table-row"/>
    <style:style style:name="Cell31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88" style:family="paragraph" style:parent-style-name="p-table"/>
    <style:style style:name="T3588_1" style:family="text" style:parent-style-name="Standaardalinea-lettertype">
      <style:text-properties fo:font-size="8.5pt" style:font-size-asian="8.5pt" fo:font-weight="bold" style:font-weight-asian="bold"/>
    </style:style>
    <style:style style:name="Cell31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89" style:family="paragraph" style:parent-style-name="p-table">
      <style:paragraph-properties fo:text-align="right"/>
    </style:style>
    <style:style style:name="T3589_1" style:family="text" style:parent-style-name="Standaardalinea-lettertype">
      <style:text-properties fo:font-size="8.5pt" style:font-size-asian="8.5pt" fo:font-weight="bold" style:font-weight-asian="bold"/>
    </style:style>
    <style:style style:name="T3589_2" style:family="text" style:parent-style-name="Standaardalinea-lettertype">
      <style:text-properties fo:font-size="8.5pt" style:font-size-asian="8.5pt" fo:font-weight="bold" style:font-weight-asian="bold"/>
    </style:style>
    <style:style style:name="Cell312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90" style:family="paragraph" style:parent-style-name="p-table">
      <style:paragraph-properties fo:text-align="right"/>
    </style:style>
    <style:style style:name="T3590_1" style:family="text" style:parent-style-name="Standaardalinea-lettertype">
      <style:text-properties fo:font-size="8.5pt" style:font-size-asian="8.5pt" fo:font-weight="bold" style:font-weight-asian="bold"/>
    </style:style>
    <style:style style:name="T3590_2" style:family="text" style:parent-style-name="Standaardalinea-lettertype">
      <style:text-properties fo:font-size="8.5pt" style:font-size-asian="8.5pt" fo:font-weight="bold" style:font-weight-asian="bold"/>
    </style:style>
    <style:style style:name="Cell31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91" style:family="paragraph" style:parent-style-name="p-table">
      <style:paragraph-properties fo:text-align="right"/>
    </style:style>
    <style:style style:name="T3591_1" style:family="text">
      <style:text-properties fo:font-size="8.5pt" style:font-size-asian="8.5pt"/>
    </style:style>
    <style:style style:name="P3592" style:family="paragraph" style:parent-style-name="p-marginbottom"/>
    <style:style style:name="P3593" style:family="paragraph" style:parent-style-name="header-h1"/>
    <style:style style:name="T3593_1" style:family="text">
      <style:text-properties fo:font-weight="bold" style:font-weight-asian="bold"/>
    </style:style>
    <style:style style:name="P3594" style:family="paragraph" style:parent-style-name="header-h1"/>
    <style:style style:name="T3594_1" style:family="text">
      <style:text-properties fo:font-weight="bold" style:font-weight-asian="bold"/>
    </style:style>
    <style:style style:name="P3595" style:family="paragraph" style:parent-style-name="header-h2"/>
    <style:style style:name="T3595_1" style:family="text">
      <style:text-properties fo:font-style="italic" style:font-style-asian="italic"/>
    </style:style>
    <style:style style:name="P3596" style:family="paragraph" style:parent-style-name="p"/>
    <style:style style:name="T3596_1" style:family="text">
      <style:text-properties fo:font-size="8.5pt" style:font-size-asian="8.5pt"/>
    </style:style>
    <style:style style:name="P3597" style:family="paragraph" style:parent-style-name="header-h2"/>
    <style:style style:name="T3597_1" style:family="text">
      <style:text-properties fo:font-style="italic" style:font-style-asian="italic"/>
    </style:style>
    <style:style style:name="P3598" style:family="paragraph" style:parent-style-name="p"/>
    <style:style style:name="T3598_1" style:family="text">
      <style:text-properties fo:font-size="8.5pt" style:font-size-asian="8.5pt"/>
    </style:style>
    <style:style style:name="P3599" style:family="paragraph" style:parent-style-name="header-h2"/>
    <style:style style:name="T3599_1" style:family="text">
      <style:text-properties fo:font-style="italic" style:font-style-asian="italic"/>
    </style:style>
    <style:style style:name="P3600" style:family="paragraph" style:parent-style-name="p"/>
    <style:style style:name="T3600_1" style:family="text">
      <style:text-properties fo:font-size="8.5pt" style:font-size-asian="8.5pt"/>
    </style:style>
    <style:style style:name="P3601" style:family="paragraph" style:parent-style-name="header-h2"/>
    <style:style style:name="T3601_1" style:family="text">
      <style:text-properties fo:font-style="italic" style:font-style-asian="italic"/>
    </style:style>
    <style:style style:name="P3602" style:family="paragraph" style:parent-style-name="p"/>
    <style:style style:name="T3602_1" style:family="text">
      <style:text-properties fo:font-size="8.5pt" style:font-size-asian="8.5pt"/>
    </style:style>
    <style:style style:name="P3603" style:family="paragraph" style:parent-style-name="header-h1"/>
    <style:style style:name="T3603_1" style:family="text">
      <style:text-properties fo:font-weight="bold" style:font-weight-asian="bold"/>
    </style:style>
    <style:style style:name="P3604" style:family="paragraph" style:parent-style-name="header-h2"/>
    <style:style style:name="T3604_1" style:family="text">
      <style:text-properties fo:font-style="italic" style:font-style-asian="italic"/>
    </style:style>
    <style:style style:name="P3605" style:family="paragraph" style:parent-style-name="p"/>
    <style:style style:name="T3605_1" style:family="text">
      <style:text-properties fo:font-size="8.5pt" style:font-size-asian="8.5pt"/>
    </style:style>
    <style:style style:name="P3606" style:family="paragraph" style:parent-style-name="header-h2"/>
    <style:style style:name="T3606_1" style:family="text">
      <style:text-properties fo:font-style="italic" style:font-style-asian="italic"/>
    </style:style>
    <style:style style:name="P3607" style:family="paragraph" style:parent-style-name="p"/>
    <style:style style:name="T3607_1" style:family="text">
      <style:text-properties fo:font-size="8.5pt" style:font-size-asian="8.5pt"/>
    </style:style>
    <style:style style:name="P3608" style:family="paragraph" style:parent-style-name="header-h2"/>
    <style:style style:name="T3608_1" style:family="text">
      <style:text-properties fo:font-style="italic" style:font-style-asian="italic"/>
    </style:style>
    <style:style style:name="P3609" style:family="paragraph" style:parent-style-name="p"/>
    <style:style style:name="T3609_1" style:family="text">
      <style:text-properties fo:font-size="8.5pt" style:font-size-asian="8.5pt"/>
    </style:style>
    <style:style style:name="P3610" style:family="paragraph" style:parent-style-name="header-h2"/>
    <style:style style:name="T3610_1" style:family="text">
      <style:text-properties fo:font-style="italic" style:font-style-asian="italic"/>
    </style:style>
    <style:style style:name="P3611" style:family="paragraph" style:parent-style-name="p"/>
    <style:style style:name="T3611_1" style:family="text">
      <style:text-properties fo:font-size="8.5pt" style:font-size-asian="8.5pt"/>
    </style:style>
    <style:style style:name="P3612" style:family="paragraph" style:parent-style-name="header-h2"/>
    <style:style style:name="T3612_1" style:family="text">
      <style:text-properties fo:font-style="italic" style:font-style-asian="italic"/>
    </style:style>
    <style:style style:name="P3613" style:family="paragraph" style:parent-style-name="p"/>
    <style:style style:name="T3613_1" style:family="text">
      <style:text-properties fo:font-size="8.5pt" style:font-size-asian="8.5pt"/>
    </style:style>
    <style:style style:name="Table32" style:family="table">
      <style:table-properties table:align="left" style:width="17.099cm" fo:margin-left="-5.851cm"/>
    </style:style>
    <style:style style:name="Column136" style:family="table-column">
      <style:table-column-properties style:column-width="0.407cm"/>
    </style:style>
    <style:style style:name="Column137" style:family="table-column">
      <style:table-column-properties style:column-width="5.094cm"/>
    </style:style>
    <style:style style:name="Column138" style:family="table-column">
      <style:table-column-properties style:column-width="3.854cm"/>
    </style:style>
    <style:style style:name="Column139" style:family="table-column">
      <style:table-column-properties style:column-width="3.872cm"/>
    </style:style>
    <style:style style:name="Column140" style:family="table-column">
      <style:table-column-properties style:column-width="3.872cm"/>
    </style:style>
    <style:style style:name="Row676" style:family="table-row"/>
    <style:style style:name="Cell3123" style:family="table-cell">
      <style:table-cell-properties style:vertical-align="top" fo:padding-top="0.039cm" fo:padding-bottom="0.039cm" fo:padding-left="0.199cm" fo:padding-right="0.018cm" fo:wrap-option="wrap"/>
    </style:style>
    <style:style style:name="P3614" style:family="paragraph" style:parent-style-name="kio2-table-title"/>
    <style:style style:name="T3614_1" style:family="text">
      <style:text-properties fo:color="#ffffff" fo:font-size="9pt" style:font-size-asian="9pt"/>
    </style:style>
    <style:style style:name="Row677" style:family="table-row"/>
    <style:style style:name="Cell312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615" style:family="paragraph" style:parent-style-name="Standaard"/>
    <style:style style:name="Cell312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616" style:family="paragraph" style:parent-style-name="p-table"/>
    <style:style style:name="T3616_1" style:family="text">
      <style:text-properties fo:color="#000000" fo:font-size="8.5pt" style:font-size-asian="8.5pt"/>
    </style:style>
    <style:style style:name="Cell3126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3617" style:family="paragraph" style:parent-style-name="p-table"/>
    <style:style style:name="T3617_1" style:family="text">
      <style:text-properties fo:color="#000000" fo:font-size="8.5pt" style:font-size-asian="8.5pt"/>
    </style:style>
    <style:style style:name="Cell3127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3618" style:family="paragraph" style:parent-style-name="p-table"/>
    <style:style style:name="T3618_1" style:family="text">
      <style:text-properties fo:color="#000000" fo:font-size="8.5pt" style:font-size-asian="8.5pt"/>
    </style:style>
    <style:style style:name="Cell3128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3619" style:family="paragraph" style:parent-style-name="p-table"/>
    <style:style style:name="T3619_1" style:family="text">
      <style:text-properties fo:color="#000000" fo:font-size="8.5pt" style:font-size-asian="8.5pt"/>
    </style:style>
    <style:style style:name="Row678" style:family="table-row"/>
    <style:style style:name="Cell31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20" style:family="paragraph" style:parent-style-name="p-table"/>
    <style:style style:name="T3620_1" style:family="text" style:parent-style-name="Standaardalinea-lettertype">
      <style:text-properties fo:font-size="8.5pt" style:font-size-asian="8.5pt" fo:font-weight="bold" style:font-weight-asian="bold"/>
    </style:style>
    <style:style style:name="Cell3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1" style:family="paragraph" style:parent-style-name="p-table"/>
    <style:style style:name="T3621_1" style:family="text" style:parent-style-name="Standaardalinea-lettertype">
      <style:text-properties fo:font-size="8.5pt" style:font-size-asian="8.5pt" fo:font-weight="bold" style:font-weight-asian="bold"/>
    </style:style>
    <style:style style:name="Cell31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22" style:family="paragraph" style:parent-style-name="p-table">
      <style:paragraph-properties fo:text-align="right"/>
    </style:style>
    <style:style style:name="T3622_1" style:family="text" style:parent-style-name="Standaardalinea-lettertype">
      <style:text-properties fo:font-size="8.5pt" style:font-size-asian="8.5pt" fo:font-weight="bold" style:font-weight-asian="bold"/>
    </style:style>
    <style:style style:name="Cell31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23" style:family="paragraph" style:parent-style-name="p-table">
      <style:paragraph-properties fo:text-align="right"/>
    </style:style>
    <style:style style:name="T3623_1" style:family="text" style:parent-style-name="Standaardalinea-lettertype">
      <style:text-properties fo:font-size="8.5pt" style:font-size-asian="8.5pt" fo:font-weight="bold" style:font-weight-asian="bold"/>
    </style:style>
    <style:style style:name="Cell313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24" style:family="paragraph" style:parent-style-name="p-table">
      <style:paragraph-properties fo:text-align="right"/>
    </style:style>
    <style:style style:name="T3624_1" style:family="text" style:parent-style-name="Standaardalinea-lettertype">
      <style:text-properties fo:font-size="8.5pt" style:font-size-asian="8.5pt" fo:font-weight="bold" style:font-weight-asian="bold"/>
    </style:style>
    <style:style style:name="Row679" style:family="table-row"/>
    <style:style style:name="Cell31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25" style:family="paragraph" style:parent-style-name="Standaard"/>
    <style:style style:name="Cell313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26" style:family="paragraph" style:parent-style-name="p-table"/>
    <style:style style:name="T3626_1" style:family="text">
      <style:text-properties fo:font-size="8.5pt" style:font-size-asian="8.5pt"/>
    </style:style>
    <style:style style:name="Cell31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27" style:family="paragraph" style:parent-style-name="p-table">
      <style:paragraph-properties fo:text-align="right"/>
    </style:style>
    <style:style style:name="T3627_1" style:family="text">
      <style:text-properties fo:font-size="8.5pt" style:font-size-asian="8.5pt"/>
    </style:style>
    <style:style style:name="Cell313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28" style:family="paragraph" style:parent-style-name="p-table">
      <style:paragraph-properties fo:text-align="right"/>
    </style:style>
    <style:style style:name="T3628_1" style:family="text">
      <style:text-properties fo:font-size="8.5pt" style:font-size-asian="8.5pt"/>
    </style:style>
    <style:style style:name="Cell31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29" style:family="paragraph" style:parent-style-name="p-table">
      <style:paragraph-properties fo:text-align="right"/>
    </style:style>
    <style:style style:name="T3629_1" style:family="text">
      <style:text-properties fo:font-size="8.5pt" style:font-size-asian="8.5pt"/>
    </style:style>
    <style:style style:name="Row680" style:family="table-row"/>
    <style:style style:name="Cell31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30" style:family="paragraph" style:parent-style-name="Standaard"/>
    <style:style style:name="Cell314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31" style:family="paragraph" style:parent-style-name="p-table"/>
    <style:style style:name="T3631_1" style:family="text">
      <style:text-properties fo:font-size="8.5pt" style:font-size-asian="8.5pt"/>
    </style:style>
    <style:style style:name="Cell314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32" style:family="paragraph" style:parent-style-name="p-table">
      <style:paragraph-properties fo:text-align="right"/>
    </style:style>
    <style:style style:name="T3632_1" style:family="text">
      <style:text-properties fo:font-size="8.5pt" style:font-size-asian="8.5pt"/>
    </style:style>
    <style:style style:name="Cell314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33" style:family="paragraph" style:parent-style-name="p-table">
      <style:paragraph-properties fo:text-align="right"/>
    </style:style>
    <style:style style:name="T3633_1" style:family="text">
      <style:text-properties fo:font-size="8.5pt" style:font-size-asian="8.5pt"/>
    </style:style>
    <style:style style:name="Cell314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34" style:family="paragraph" style:parent-style-name="p-table">
      <style:paragraph-properties fo:text-align="right"/>
    </style:style>
    <style:style style:name="T3634_1" style:family="text">
      <style:text-properties fo:font-size="8.5pt" style:font-size-asian="8.5pt"/>
    </style:style>
    <style:style style:name="Row681" style:family="table-row"/>
    <style:style style:name="Cell31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35" style:family="paragraph" style:parent-style-name="p-table"/>
    <style:style style:name="T3635_1" style:family="text" style:parent-style-name="Standaardalinea-lettertype">
      <style:text-properties fo:font-size="8.5pt" style:font-size-asian="8.5pt" fo:font-weight="bold" style:font-weight-asian="bold"/>
    </style:style>
    <style:style style:name="Cell314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36" style:family="paragraph" style:parent-style-name="p-table"/>
    <style:style style:name="T3636_1" style:family="text" style:parent-style-name="Standaardalinea-lettertype">
      <style:text-properties fo:font-size="8.5pt" style:font-size-asian="8.5pt" fo:font-weight="bold" style:font-weight-asian="bold"/>
    </style:style>
    <style:style style:name="T3636_2" style:family="text" style:parent-style-name="Standaardalinea-lettertype">
      <style:text-properties fo:font-size="8.5pt" style:font-size-asian="8.5pt" fo:font-weight="bold" style:font-weight-asian="bold"/>
    </style:style>
    <style:style style:name="Cell314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37" style:family="paragraph" style:parent-style-name="p-table">
      <style:paragraph-properties fo:text-align="right"/>
    </style:style>
    <style:style style:name="T3637_1" style:family="text" style:parent-style-name="Standaardalinea-lettertype">
      <style:text-properties fo:font-size="8.5pt" style:font-size-asian="8.5pt" fo:font-weight="bold" style:font-weight-asian="bold"/>
    </style:style>
    <style:style style:name="Cell314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38" style:family="paragraph" style:parent-style-name="p-table">
      <style:paragraph-properties fo:text-align="right"/>
    </style:style>
    <style:style style:name="T3638_1" style:family="text" style:parent-style-name="Standaardalinea-lettertype">
      <style:text-properties fo:font-size="8.5pt" style:font-size-asian="8.5pt" fo:font-weight="bold" style:font-weight-asian="bold"/>
    </style:style>
    <style:style style:name="T3638_2" style:family="text" style:parent-style-name="Standaardalinea-lettertype">
      <style:text-properties fo:font-size="8.5pt" style:font-size-asian="8.5pt" fo:font-weight="bold" style:font-weight-asian="bold"/>
    </style:style>
    <style:style style:name="Cell31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39" style:family="paragraph" style:parent-style-name="p-table">
      <style:paragraph-properties fo:text-align="right"/>
    </style:style>
    <style:style style:name="T3639_1" style:family="text" style:parent-style-name="Standaardalinea-lettertype">
      <style:text-properties fo:font-size="8.5pt" style:font-size-asian="8.5pt" fo:font-weight="bold" style:font-weight-asian="bold"/>
    </style:style>
    <style:style style:name="Row682" style:family="table-row"/>
    <style:style style:name="Cell31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40" style:family="paragraph" style:parent-style-name="Standaard"/>
    <style:style style:name="Cell31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41" style:family="paragraph" style:parent-style-name="p-table"/>
    <style:style style:name="T3641_1" style:family="text">
      <style:text-properties fo:font-size="8.5pt" style:font-size-asian="8.5pt"/>
    </style:style>
    <style:style style:name="Cell315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42" style:family="paragraph" style:parent-style-name="p-table">
      <style:paragraph-properties fo:text-align="right"/>
    </style:style>
    <style:style style:name="T3642_1" style:family="text">
      <style:text-properties fo:font-size="8.5pt" style:font-size-asian="8.5pt"/>
    </style:style>
    <style:style style:name="Cell315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43" style:family="paragraph" style:parent-style-name="p-table">
      <style:paragraph-properties fo:text-align="right"/>
    </style:style>
    <style:style style:name="T3643_1" style:family="text">
      <style:text-properties fo:font-size="8.5pt" style:font-size-asian="8.5pt"/>
    </style:style>
    <style:style style:name="Cell315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44" style:family="paragraph" style:parent-style-name="p-table">
      <style:paragraph-properties fo:text-align="right"/>
    </style:style>
    <style:style style:name="T3644_1" style:family="text">
      <style:text-properties fo:font-size="8.5pt" style:font-size-asian="8.5pt"/>
    </style:style>
    <style:style style:name="Row683" style:family="table-row"/>
    <style:style style:name="Cell31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45" style:family="paragraph" style:parent-style-name="Standaard"/>
    <style:style style:name="Cell31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46" style:family="paragraph" style:parent-style-name="p-table"/>
    <style:style style:name="T3646_1" style:family="text">
      <style:text-properties fo:font-size="8.5pt" style:font-size-asian="8.5pt"/>
    </style:style>
    <style:style style:name="Cell315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47" style:family="paragraph" style:parent-style-name="p-table">
      <style:paragraph-properties fo:text-align="right"/>
    </style:style>
    <style:style style:name="T3647_1" style:family="text">
      <style:text-properties fo:font-size="8.5pt" style:font-size-asian="8.5pt"/>
    </style:style>
    <style:style style:name="Cell315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48" style:family="paragraph" style:parent-style-name="p-table">
      <style:paragraph-properties fo:text-align="right"/>
    </style:style>
    <style:style style:name="T3648_1" style:family="text">
      <style:text-properties fo:font-size="8.5pt" style:font-size-asian="8.5pt"/>
    </style:style>
    <style:style style:name="Cell315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49" style:family="paragraph" style:parent-style-name="p-table">
      <style:paragraph-properties fo:text-align="right"/>
    </style:style>
    <style:style style:name="T3649_1" style:family="text">
      <style:text-properties fo:font-size="8.5pt" style:font-size-asian="8.5pt"/>
    </style:style>
    <style:style style:name="Row684" style:family="table-row"/>
    <style:style style:name="Cell31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50" style:family="paragraph" style:parent-style-name="p-table"/>
    <style:style style:name="T3650_1" style:family="text" style:parent-style-name="Standaardalinea-lettertype">
      <style:text-properties fo:font-size="8.5pt" style:font-size-asian="8.5pt" fo:font-weight="bold" style:font-weight-asian="bold"/>
    </style:style>
    <style:style style:name="Cell31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51" style:family="paragraph" style:parent-style-name="p-table"/>
    <style:style style:name="T3651_1" style:family="text" style:parent-style-name="Standaardalinea-lettertype">
      <style:text-properties fo:font-size="8.5pt" style:font-size-asian="8.5pt" fo:font-weight="bold" style:font-weight-asian="bold"/>
    </style:style>
    <style:style style:name="Cell316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52" style:family="paragraph" style:parent-style-name="p-table">
      <style:paragraph-properties fo:text-align="right"/>
    </style:style>
    <style:style style:name="T3652_1" style:family="text" style:parent-style-name="Standaardalinea-lettertype">
      <style:text-properties fo:font-size="8.5pt" style:font-size-asian="8.5pt" fo:font-weight="bold" style:font-weight-asian="bold"/>
    </style:style>
    <style:style style:name="T3652_2" style:family="text" style:parent-style-name="Standaardalinea-lettertype">
      <style:text-properties fo:font-size="8.5pt" style:font-size-asian="8.5pt" fo:font-weight="bold" style:font-weight-asian="bold"/>
    </style:style>
    <style:style style:name="Cell316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53" style:family="paragraph" style:parent-style-name="p-table">
      <style:paragraph-properties fo:text-align="right"/>
    </style:style>
    <style:style style:name="T3653_1" style:family="text" style:parent-style-name="Standaardalinea-lettertype">
      <style:text-properties fo:font-size="8.5pt" style:font-size-asian="8.5pt" fo:font-weight="bold" style:font-weight-asian="bold"/>
    </style:style>
    <style:style style:name="T3653_2" style:family="text" style:parent-style-name="Standaardalinea-lettertype">
      <style:text-properties fo:font-size="8.5pt" style:font-size-asian="8.5pt" fo:font-weight="bold" style:font-weight-asian="bold"/>
    </style:style>
    <style:style style:name="Cell316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54" style:family="paragraph" style:parent-style-name="p-table">
      <style:paragraph-properties fo:text-align="right"/>
    </style:style>
    <style:style style:name="T3654_1" style:family="text" style:parent-style-name="Standaardalinea-lettertype">
      <style:text-properties fo:font-size="8.5pt" style:font-size-asian="8.5pt" fo:font-weight="bold" style:font-weight-asian="bold"/>
    </style:style>
    <style:style style:name="T3654_2" style:family="text" style:parent-style-name="Standaardalinea-lettertype">
      <style:text-properties fo:font-size="8.5pt" style:font-size-asian="8.5pt" fo:font-weight="bold" style:font-weight-asian="bold"/>
    </style:style>
    <style:style style:name="Row685" style:family="table-row"/>
    <style:style style:name="Cell31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55" style:family="paragraph" style:parent-style-name="Standaard"/>
    <style:style style:name="Cell316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56" style:family="paragraph" style:parent-style-name="p-table"/>
    <style:style style:name="T3656_1" style:family="text">
      <style:text-properties fo:font-size="8.5pt" style:font-size-asian="8.5pt"/>
    </style:style>
    <style:style style:name="Cell31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57" style:family="paragraph" style:parent-style-name="p-table">
      <style:paragraph-properties fo:text-align="right"/>
    </style:style>
    <style:style style:name="T3657_1" style:family="text">
      <style:text-properties fo:font-size="8.5pt" style:font-size-asian="8.5pt"/>
    </style:style>
    <style:style style:name="Cell316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58" style:family="paragraph" style:parent-style-name="p-table">
      <style:paragraph-properties fo:text-align="right"/>
    </style:style>
    <style:style style:name="T3658_1" style:family="text">
      <style:text-properties fo:font-size="8.5pt" style:font-size-asian="8.5pt"/>
    </style:style>
    <style:style style:name="Cell31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59" style:family="paragraph" style:parent-style-name="p-table">
      <style:paragraph-properties fo:text-align="right"/>
    </style:style>
    <style:style style:name="T3659_1" style:family="text">
      <style:text-properties fo:font-size="8.5pt" style:font-size-asian="8.5pt"/>
    </style:style>
    <style:style style:name="Row686" style:family="table-row"/>
    <style:style style:name="Cell31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60" style:family="paragraph" style:parent-style-name="Standaard"/>
    <style:style style:name="Cell31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61" style:family="paragraph" style:parent-style-name="p-table"/>
    <style:style style:name="T3661_1" style:family="text">
      <style:text-properties fo:font-size="8.5pt" style:font-size-asian="8.5pt"/>
    </style:style>
    <style:style style:name="Cell317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62" style:family="paragraph" style:parent-style-name="p-table">
      <style:paragraph-properties fo:text-align="right"/>
    </style:style>
    <style:style style:name="T3662_1" style:family="text">
      <style:text-properties fo:font-size="8.5pt" style:font-size-asian="8.5pt"/>
    </style:style>
    <style:style style:name="Cell317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63" style:family="paragraph" style:parent-style-name="p-table">
      <style:paragraph-properties fo:text-align="right"/>
    </style:style>
    <style:style style:name="T3663_1" style:family="text">
      <style:text-properties fo:font-size="8.5pt" style:font-size-asian="8.5pt"/>
    </style:style>
    <style:style style:name="Cell317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64" style:family="paragraph" style:parent-style-name="p-table">
      <style:paragraph-properties fo:text-align="right"/>
    </style:style>
    <style:style style:name="T3664_1" style:family="text">
      <style:text-properties fo:font-size="8.5pt" style:font-size-asian="8.5pt"/>
    </style:style>
    <style:style style:name="Row687" style:family="table-row"/>
    <style:style style:name="Cell31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65" style:family="paragraph" style:parent-style-name="Standaard"/>
    <style:style style:name="Cell31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66" style:family="paragraph" style:parent-style-name="p-table"/>
    <style:style style:name="T3666_1" style:family="text">
      <style:text-properties fo:font-size="8.5pt" style:font-size-asian="8.5pt"/>
    </style:style>
    <style:style style:name="Cell31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67" style:family="paragraph" style:parent-style-name="p-table">
      <style:paragraph-properties fo:text-align="right"/>
    </style:style>
    <style:style style:name="T3667_1" style:family="text">
      <style:text-properties fo:font-size="8.5pt" style:font-size-asian="8.5pt"/>
    </style:style>
    <style:style style:name="Cell317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68" style:family="paragraph" style:parent-style-name="p-table">
      <style:paragraph-properties fo:text-align="right"/>
    </style:style>
    <style:style style:name="T3668_1" style:family="text">
      <style:text-properties fo:font-size="8.5pt" style:font-size-asian="8.5pt"/>
    </style:style>
    <style:style style:name="Cell31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69" style:family="paragraph" style:parent-style-name="p-table">
      <style:paragraph-properties fo:text-align="right"/>
    </style:style>
    <style:style style:name="T3669_1" style:family="text">
      <style:text-properties fo:font-size="8.5pt" style:font-size-asian="8.5pt"/>
    </style:style>
    <style:style style:name="Row688" style:family="table-row"/>
    <style:style style:name="Cell31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70" style:family="paragraph" style:parent-style-name="Standaard"/>
    <style:style style:name="Cell31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71" style:family="paragraph" style:parent-style-name="p-table"/>
    <style:style style:name="T3671_1" style:family="text">
      <style:text-properties fo:font-size="8.5pt" style:font-size-asian="8.5pt"/>
    </style:style>
    <style:style style:name="Cell31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72" style:family="paragraph" style:parent-style-name="p-table">
      <style:paragraph-properties fo:text-align="right"/>
    </style:style>
    <style:style style:name="T3672_1" style:family="text">
      <style:text-properties fo:font-size="8.5pt" style:font-size-asian="8.5pt"/>
    </style:style>
    <style:style style:name="Cell31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73" style:family="paragraph" style:parent-style-name="p-table">
      <style:paragraph-properties fo:text-align="right"/>
    </style:style>
    <style:style style:name="T3673_1" style:family="text">
      <style:text-properties fo:font-size="8.5pt" style:font-size-asian="8.5pt"/>
    </style:style>
    <style:style style:name="Cell318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74" style:family="paragraph" style:parent-style-name="p-table">
      <style:paragraph-properties fo:text-align="right"/>
    </style:style>
    <style:style style:name="T3674_1" style:family="text">
      <style:text-properties fo:font-size="8.5pt" style:font-size-asian="8.5pt"/>
    </style:style>
    <style:style style:name="Row689" style:family="table-row"/>
    <style:style style:name="Cell31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75" style:family="paragraph" style:parent-style-name="p-table"/>
    <style:style style:name="T3675_1" style:family="text" style:parent-style-name="Standaardalinea-lettertype">
      <style:text-properties fo:font-size="8.5pt" style:font-size-asian="8.5pt" fo:font-weight="bold" style:font-weight-asian="bold"/>
    </style:style>
    <style:style style:name="Cell318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676" style:family="paragraph" style:parent-style-name="p-table"/>
    <style:style style:name="T3676_1" style:family="text" style:parent-style-name="Standaardalinea-lettertype">
      <style:text-properties fo:font-size="8.5pt" style:font-size-asian="8.5pt" fo:font-weight="bold" style:font-weight-asian="bold"/>
    </style:style>
    <style:style style:name="Cell318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77" style:family="paragraph" style:parent-style-name="p-table">
      <style:paragraph-properties fo:text-align="right"/>
    </style:style>
    <style:style style:name="T3677_1" style:family="text" style:parent-style-name="Standaardalinea-lettertype">
      <style:text-properties fo:font-size="8.5pt" style:font-size-asian="8.5pt" fo:font-weight="bold" style:font-weight-asian="bold"/>
    </style:style>
    <style:style style:name="Cell318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78" style:family="paragraph" style:parent-style-name="p-table">
      <style:paragraph-properties fo:text-align="right"/>
    </style:style>
    <style:style style:name="T3678_1" style:family="text" style:parent-style-name="Standaardalinea-lettertype">
      <style:text-properties fo:font-size="8.5pt" style:font-size-asian="8.5pt" fo:font-weight="bold" style:font-weight-asian="bold"/>
    </style:style>
    <style:style style:name="Cell318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79" style:family="paragraph" style:parent-style-name="p-table">
      <style:paragraph-properties fo:text-align="right"/>
    </style:style>
    <style:style style:name="T3679_1" style:family="text" style:parent-style-name="Standaardalinea-lettertype">
      <style:text-properties fo:font-size="8.5pt" style:font-size-asian="8.5pt" fo:font-weight="bold" style:font-weight-asian="bold"/>
    </style:style>
    <style:style style:name="Row690" style:family="table-row"/>
    <style:style style:name="Cell31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80" style:family="paragraph" style:parent-style-name="p-table"/>
    <style:style style:name="T3680_1" style:family="text" style:parent-style-name="Standaardalinea-lettertype">
      <style:text-properties fo:font-size="8.5pt" style:font-size-asian="8.5pt" fo:font-weight="bold" style:font-weight-asian="bold"/>
    </style:style>
    <style:style style:name="Cell3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1" style:family="paragraph" style:parent-style-name="p-table"/>
    <style:style style:name="T3681_1" style:family="text" style:parent-style-name="Standaardalinea-lettertype">
      <style:text-properties fo:font-size="8.5pt" style:font-size-asian="8.5pt" fo:font-weight="bold" style:font-weight-asian="bold"/>
    </style:style>
    <style:style style:name="T3681_2" style:family="text" style:parent-style-name="Standaardalinea-lettertype">
      <style:text-properties fo:font-size="8.5pt" style:font-size-asian="8.5pt" fo:font-weight="bold" style:font-weight-asian="bold"/>
    </style:style>
    <style:style style:name="Cell319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82" style:family="paragraph" style:parent-style-name="p-table">
      <style:paragraph-properties fo:text-align="right"/>
    </style:style>
    <style:style style:name="T3682_1" style:family="text" style:parent-style-name="Standaardalinea-lettertype">
      <style:text-properties fo:font-size="8.5pt" style:font-size-asian="8.5pt" fo:font-weight="bold" style:font-weight-asian="bold"/>
    </style:style>
    <style:style style:name="Cell319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83" style:family="paragraph" style:parent-style-name="p-table">
      <style:paragraph-properties fo:text-align="right"/>
    </style:style>
    <style:style style:name="T3683_1" style:family="text" style:parent-style-name="Standaardalinea-lettertype">
      <style:text-properties fo:font-size="8.5pt" style:font-size-asian="8.5pt" fo:font-weight="bold" style:font-weight-asian="bold"/>
    </style:style>
    <style:style style:name="T3683_2" style:family="text" style:parent-style-name="Standaardalinea-lettertype">
      <style:text-properties fo:font-size="8.5pt" style:font-size-asian="8.5pt" fo:font-weight="bold" style:font-weight-asian="bold"/>
    </style:style>
    <style:style style:name="Cell319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84" style:family="paragraph" style:parent-style-name="p-table">
      <style:paragraph-properties fo:text-align="right"/>
    </style:style>
    <style:style style:name="T3684_1" style:family="text" style:parent-style-name="Standaardalinea-lettertype">
      <style:text-properties fo:font-size="8.5pt" style:font-size-asian="8.5pt" fo:font-weight="bold" style:font-weight-asian="bold"/>
    </style:style>
    <style:style style:name="P3685" style:family="paragraph" style:parent-style-name="p-marginbottom"/>
    <style:style style:name="P3686" style:family="paragraph" style:parent-style-name="header-h1"/>
    <style:style style:name="T3686_1" style:family="text">
      <style:text-properties fo:font-weight="bold" style:font-weight-asian="bold"/>
    </style:style>
    <style:style style:name="P3687" style:family="paragraph" style:parent-style-name="header-h1"/>
    <style:style style:name="T3687_1" style:family="text">
      <style:text-properties fo:font-weight="bold" style:font-weight-asian="bold"/>
    </style:style>
    <style:style style:name="P3688" style:family="paragraph" style:parent-style-name="p"/>
    <style:style style:name="T3688_1" style:family="text">
      <style:text-properties fo:font-size="8.5pt" style:font-size-asian="8.5pt"/>
    </style:style>
    <style:style style:name="P3689" style:family="paragraph" style:parent-style-name="header-h1"/>
    <style:style style:name="T3689_1" style:family="text">
      <style:text-properties fo:font-weight="bold" style:font-weight-asian="bold"/>
    </style:style>
    <style:style style:name="P3690" style:family="paragraph" style:parent-style-name="p"/>
    <style:style style:name="T3690_1" style:family="text">
      <style:text-properties fo:font-size="8.5pt" style:font-size-asian="8.5pt"/>
    </style:style>
    <style:style style:name="P3691" style:family="paragraph" style:parent-style-name="header-h1"/>
    <style:style style:name="T3691_1" style:family="text">
      <style:text-properties fo:font-weight="bold" style:font-weight-asian="bold"/>
    </style:style>
    <style:style style:name="P3692" style:family="paragraph" style:parent-style-name="p"/>
    <style:style style:name="T3692_1" style:family="text">
      <style:text-properties fo:font-size="8.5pt" style:font-size-asian="8.5pt"/>
    </style:style>
    <style:style style:name="P3693" style:family="paragraph" style:parent-style-name="header-h1"/>
    <style:style style:name="T3693_1" style:family="text">
      <style:text-properties fo:font-weight="bold" style:font-weight-asian="bold"/>
    </style:style>
    <style:style style:name="P3694" style:family="paragraph" style:parent-style-name="p"/>
    <style:style style:name="T3694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5‒2026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XII</text:span></text:p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Infrastructuur<text:s/>en<text:s/>Waterstaat<text:s/>(XII)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39070413775032"/><text:span text:style-name="T16_1">A.<text:s/>ARTIKELSGEWIJZE<text:s/>TOELICHTING<text:s/>BIJ<text:s/>HET<text:s/>WETSVOORSTEL</text:span><text:bookmark-end text:name="1539070413775032"/></text:p>
      <text:p text:style-name="P17"><text:span text:style-name="T17_1">Wetsartikelen<text:s/>1 en<text:s/>2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:</text:span></text:p>
      <text:p text:style-name="P19"><text:span text:style-name="T19_1">de<text:s/>departementale<text:s/>begrotingsstaat<text:s/>van<text:s/>het<text:s/>Ministerie<text:s/>van<text:s/>Infrastructuur<text:s/>en<text:s/>Waterstaat;</text:span></text:p>
      <text:p text:style-name="P20"><text:span text:style-name="T20_1">de<text:s/>begrotingsstaat<text:s/>inzake<text:s/>de<text:s/>agentschappen<text:s/>van<text:s/>dit<text:s/>ministerie;</text:span></text:p>
      <text:p text:style-name="P21"/>
      <text:p text:style-name="P22"><text:span text:style-name="T22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3"><text:span text:style-name="T23_1">De<text:s/>Minister<text:s/>van<text:s/>Infrastructuur<text:s/>en<text:s/>Waterstaat,</text:span></text:p>
      <text:p text:style-name="P24"/>
      <text:p text:style-name="P25"><text:span text:style-name="T25_1">V.P.G.Karremans</text:span></text:p>
      <text:p text:style-name="P26"/>
      <text:p text:style-name="P27"/>
      <text:p text:style-name="P28"><text:bookmark-start text:name="1539076413775085"/><text:span text:style-name="T28_1">B.<text:s/>BEGROTINGSTOELICHTING</text:span><text:bookmark-end text:name="1539076413775085"/></text:p>
      <text:p text:style-name="P29"><text:bookmark-start text:name="1539265613776690"/><text:span text:style-name="T29_1">1<text:s/>Leeswijzer</text:span><text:bookmark-end text:name="1539265613776690"/></text:p>
      <text:p text:style-name="P30"><text:span text:style-name="T30_1">Algemeen</text:span></text:p>
      <text:p text:style-name="P31"><text:span text:style-name="T31_1">De<text:s/>opzet<text:s/>en<text:s/>structuur<text:s/>van<text:s/>de<text:s/>onderliggende<text:s/>suppletoire<text:s/>begroting<text:s/>voor<text:s/>Hoofdstuk<text:s/>XII<text:s/>is<text:s/>gebaseerd<text:s/>op<text:s/>de<text:s/>Rijksbegrotingsvoorschriften<text:s/>van<text:s/>het<text:s/>Ministerie<text:s/>van<text:s/>Financiën.</text:span></text:p>
      <text:p text:style-name="P32"><text:span text:style-name="T32_1">Naar<text:s/>aanleiding<text:s/>van<text:s/>de<text:s/>aanbevelingen<text:s/>van<text:s/>het<text:s/>Bureau<text:s/>Onderzoek<text:s/>en<text:s/>Rijksuitgaven<text:s/>(BOR)<text:s/>(Kamerstukken<text:s/>II,<text:s/>2014–2015,<text:s/></text:span><text:span text:style-name="T32_2"><text:a xlink:type="simple" office:target-frame-name="_top" xlink:href="https://zoek.officielebekendmakingen.nl/kst-31865-66.html"><text:span text:style-name="T32_3">31<text:s/>865,<text:s/>nr.<text:s/>66</text:span></text:a></text:span><text:span text:style-name="T32_4">)<text:s/>zijn<text:s/>in<text:s/>de<text:s/>Rijksbegrotingsvoorschriften<text:s/>2026<text:s/>de<text:s/>onderstaande<text:s/>uniforme<text:s/>ondergrenzen<text:s/>opgenomen,<text:s/>die<text:s/>worden<text:s/>gehanteerd<text:s/>bij<text:s/>het<text:s/>toelichten<text:s/>van<text:s/>de<text:s/>budgettaire<text:s/>gevolgen<text:s/>van<text:s/>beleid.<text:s/>De<text:s/>beleidsmatige<text:s/>mutaties<text:s/>en<text:s/>technische<text:s/>mutaties<text:s/>groter<text:s/>dan<text:s/>of<text:s/>gelijk<text:s/>aan<text:s/>onderstaande<text:s/>tabel<text:s/>worden<text:s/>op<text:s/>het<text:s/>niveau<text:s/>van<text:s/>de<text:s/>totale<text:s/>verplichtingen<text:s/>en<text:s/>de<text:s/>financiële<text:s/>instrumenten<text:s/>toegelicht.<text:s/>Dit<text:s/>houdt<text:s/>in<text:s/>dat<text:s/>financiële<text:s/>instrumenten<text:s/>waarbij<text:s/>het<text:s/>verschil<text:s/>kleiner<text:s/>is<text:s/>dan<text:s/>de<text:s/>aangegeven<text:s/>norm<text:s/>niet<text:s/>worden<text:s/>toegelicht,<text:s/>tenzij<text:s/>deze<text:s/>beleidsmatig<text:s/>toch<text:s/>relevant<text:s/>zijn.</text:span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33"><text:span text:style-name="T33_1">Tabel<text:s/>1<text:s/>Ondergrenzen<text:s/>conform<text:s/>RBV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4"><text:span text:style-name="T34_1">Omvang<text:s/>begrotingsartikel<text:s/>(stand<text:s/>ontwerpbegroting)<text:s/>in<text:s/>€ miljoen</text:span></text:p>
            </table:table-cell>
            <table:table-cell table:style-name="Cell10">
              <text:p text:style-name="P35"><text:span text:style-name="T35_1">Beleidsmatige<text:s/>mutaties<text:s/>(ondergrens<text:s/>in<text:s/>€ miljoen)</text:span></text:p>
            </table:table-cell>
            <table:table-cell table:style-name="Cell11">
              <text:p text:style-name="P36"><text:span text:style-name="T36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7"><text:span text:style-name="T37_1">&lt;<text:s/>50</text:span></text:p>
          </table:table-cell>
          <table:table-cell table:style-name="Cell13">
            <text:p text:style-name="P38"><text:span text:style-name="T38_1">1</text:span></text:p>
          </table:table-cell>
          <table:table-cell table:style-name="Cell14">
            <text:p text:style-name="P39"><text:span text:style-name="T39_1">2</text:span></text:p>
          </table:table-cell>
        </table:table-row>
        <table:table-row table:style-name="Row8">
          <table:table-cell table:style-name="Cell15">
            <text:p text:style-name="P40"><text:span text:style-name="T40_1">=&gt;<text:s/>50<text:s/>en<text:s/>&lt;<text:s/>200</text:span></text:p>
          </table:table-cell>
          <table:table-cell table:style-name="Cell16">
            <text:p text:style-name="P41"><text:span text:style-name="T41_1">2</text:span></text:p>
          </table:table-cell>
          <table:table-cell table:style-name="Cell17">
            <text:p text:style-name="P42"><text:span text:style-name="T42_1">4</text:span></text:p>
          </table:table-cell>
        </table:table-row>
        <table:table-row table:style-name="Row9">
          <table:table-cell table:style-name="Cell18">
            <text:p text:style-name="P43"><text:span text:style-name="T43_1">=&gt;<text:s/>200<text:s/>&lt;<text:s/>1000</text:span></text:p>
          </table:table-cell>
          <table:table-cell table:style-name="Cell19">
            <text:p text:style-name="P44"><text:span text:style-name="T44_1">5</text:span></text:p>
          </table:table-cell>
          <table:table-cell table:style-name="Cell20">
            <text:p text:style-name="P45"><text:span text:style-name="T45_1">10</text:span></text:p>
          </table:table-cell>
        </table:table-row>
        <table:table-row table:style-name="Row10">
          <table:table-cell table:style-name="Cell21">
            <text:p text:style-name="P46"><text:span text:style-name="T46_1">=&gt;<text:s/>1000</text:span></text:p>
          </table:table-cell>
          <table:table-cell table:style-name="Cell22">
            <text:p text:style-name="P47"><text:span text:style-name="T47_1">10</text:span></text:p>
          </table:table-cell>
          <table:table-cell table:style-name="Cell23">
            <text:p text:style-name="P48"><text:span text:style-name="T48_1">20</text:span></text:p>
          </table:table-cell>
        </table:table-row>
      </table:table>
      <text:p text:style-name="P49"/>
      <text:p text:style-name="P50"><text:bookmark-start text:name="1539082413777276"/><text:span text:style-name="T50_1">2<text:s/>Overzicht<text:s/>belangrijkste<text:s/>uitgaven-<text:s/>en<text:s/>ontvangstenmutaties</text:span><text:bookmark-end text:name="1539082413777276"/></text:p>
      <text:p text:style-name="P51"><text:span text:style-name="T51_1">De<text:s/>onderstaande<text:s/>tabellen<text:s/>geven<text:s/>de<text:s/>belangrĳkste<text:s/>uitgaven-<text:s/>en<text:s/>ontvangstenmutaties<text:s/>van<text:s/>de<text:s/>Suppletoire<text:s/>Begroting<text:s/>September<text:s/>2026<text:s/>weer.<text:s/>Een<text:s/>meer<text:s/>gedetailleerd<text:s/>overzicht<text:s/>van<text:s/>de<text:s/>mutaties<text:s/>per<text:s/>artikel<text:s/>is<text:s/>te<text:s/>vinden<text:s/>bĳ<text:s/>de<text:s/>budgettaire<text:s/>gevolgen<text:s/>van<text:s/>beleid<text:s/>in<text:s/>en<text:s/>.</text:span></text:p>
      <table:table table:style-name="Table5">
        <table:table-column table:style-name="Column10"/>
        <table:table-column table:style-name="Column11"/>
        <table:table-column table:style-name="Column12"/>
        <table:table-column table:style-name="Column13"/>
        <table:table-header-rows>
          <table:table-row table:style-name="Row11">
            <table:table-cell table:style-name="Cell24" table:number-columns-spanned="4">
              <text:p text:style-name="P52"><text:span text:style-name="T52_1">Tabel<text:s/>2<text:s/>Overzicht<text:s/>belangrijkste<text:s/>suppletoire<text:s/>uitgavenmutaties<text:s/>2026<text:s/>(Suppletoire<text:s/>begroting<text:s/>September)<text:s/>(bedragen<text:s/>x<text:s/>€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2">
            <table:table-cell table:style-name="Cell25">
              <text:p text:style-name="P53"/>
            </table:table-cell>
            <table:table-cell table:style-name="Cell26">
              <text:p text:style-name="P54"/>
            </table:table-cell>
            <table:table-cell table:style-name="Cell27">
              <text:p text:style-name="P55"><text:span text:style-name="T55_1">Artikel</text:span></text:p>
            </table:table-cell>
            <table:table-cell table:style-name="Cell28">
              <text:p text:style-name="P56"><text:span text:style-name="T56_1">Uitgaven<text:s/>2026</text:span></text:p>
            </table:table-cell>
          </table:table-row>
        </table:table-header-rows>
        <table:table-row table:style-name="Row13">
          <table:table-cell table:style-name="Cell29">
            <text:p text:style-name="P57"/>
          </table:table-cell>
          <table:table-cell table:style-name="Cell30">
            <text:p text:style-name="P58"><text:span text:style-name="T58_1">Vastgestelde<text:s/>begroting<text:s/>2026</text:span></text:p>
          </table:table-cell>
          <table:table-cell table:style-name="Cell31">
            <text:p text:style-name="P59"/>
          </table:table-cell>
          <table:table-cell table:style-name="Cell32">
            <text:p text:style-name="P60"><text:span text:style-name="T60_1">3.987.518</text:span></text:p>
          </table:table-cell>
        </table:table-row>
        <table:table-row table:style-name="Row14">
          <table:table-cell table:style-name="Cell33">
            <text:p text:style-name="P61"/>
          </table:table-cell>
          <table:table-cell table:style-name="Cell34">
            <text:p text:style-name="P62"><text:span text:style-name="T62_1">Stand<text:s/>1e<text:s/>suppletoire<text:s/>begroting<text:s/>2026</text:span></text:p>
          </table:table-cell>
          <table:table-cell table:style-name="Cell35">
            <text:p text:style-name="P63"/>
          </table:table-cell>
          <table:table-cell table:style-name="Cell36">
            <text:p text:style-name="P64"><text:span text:style-name="T64_1">4.167.485</text:span></text:p>
          </table:table-cell>
        </table:table-row>
        <table:table-row table:style-name="Row15">
          <table:table-cell table:style-name="Cell37">
            <text:p text:style-name="P65"/>
          </table:table-cell>
          <table:table-cell table:style-name="Cell38">
            <text:p text:style-name="P66"><text:span text:style-name="T66_1">Belangrijkste<text:s/>suppletoire<text:s/>mutaties</text:span></text:p>
          </table:table-cell>
          <table:table-cell table:style-name="Cell39">
            <text:p text:style-name="P67"/>
          </table:table-cell>
          <table:table-cell table:style-name="Cell40">
            <text:p text:style-name="P68"/>
          </table:table-cell>
        </table:table-row>
        <table:table-row table:style-name="Row16">
          <table:table-cell table:style-name="Cell41">
            <text:p text:style-name="P69"><text:span text:style-name="T69_1">1.</text:span></text:p>
          </table:table-cell>
          <table:table-cell table:style-name="Cell42">
            <text:p text:style-name="P70"><text:span text:style-name="T70_1">Overboekingen<text:s/>Ministeries</text:span></text:p>
          </table:table-cell>
          <table:table-cell table:style-name="Cell43">
            <text:p text:style-name="P71"/>
          </table:table-cell>
          <table:table-cell table:style-name="Cell44">
            <text:p text:style-name="P72"><text:span text:style-name="T72_1">‒<text:s/>3.594</text:span></text:p>
          </table:table-cell>
        </table:table-row>
        <table:table-row table:style-name="Row17">
          <table:table-cell table:style-name="Cell45">
            <text:p text:style-name="P73"><text:span text:style-name="T73_1">2.</text:span></text:p>
          </table:table-cell>
          <table:table-cell table:style-name="Cell46">
            <text:p text:style-name="P74"><text:span text:style-name="T74_1">Kasschuiven</text:span></text:p>
          </table:table-cell>
          <table:table-cell table:style-name="Cell47">
            <text:p text:style-name="P75"><text:span text:style-name="T75_1">Diversen</text:span></text:p>
          </table:table-cell>
          <table:table-cell table:style-name="Cell48">
            <text:p text:style-name="P76"><text:span text:style-name="T76_1">‒<text:s/>69.900</text:span></text:p>
          </table:table-cell>
        </table:table-row>
        <table:table-row table:style-name="Row18">
          <table:table-cell table:style-name="Cell49">
            <text:p text:style-name="P77"><text:span text:style-name="T77_1">3.</text:span></text:p>
          </table:table-cell>
          <table:table-cell table:style-name="Cell50">
            <text:p text:style-name="P78"><text:span text:style-name="T78_1">Overboekingen<text:s/>HXII/Fondsen</text:span></text:p>
          </table:table-cell>
          <table:table-cell table:style-name="Cell51">
            <text:p text:style-name="P79"/>
          </table:table-cell>
          <table:table-cell table:style-name="Cell52">
            <text:p text:style-name="P80"><text:span text:style-name="T80_1">2.842</text:span></text:p>
          </table:table-cell>
        </table:table-row>
        <table:table-row table:style-name="Row19">
          <table:table-cell table:style-name="Cell53">
            <text:p text:style-name="P81"/>
          </table:table-cell>
          <table:table-cell table:style-name="Cell54">
            <text:p text:style-name="P82"><text:span text:style-name="T82_1">-<text:s/>Mobiliteitsfonds</text:span></text:p>
          </table:table-cell>
          <table:table-cell table:style-name="Cell55">
            <text:p text:style-name="P83"><text:span text:style-name="T83_1">Diversen</text:span></text:p>
          </table:table-cell>
          <table:table-cell table:style-name="Cell56">
            <text:p text:style-name="P84"><text:span text:style-name="T84_1">8.141</text:span></text:p>
          </table:table-cell>
        </table:table-row>
        <table:table-row table:style-name="Row20">
          <table:table-cell table:style-name="Cell57">
            <text:p text:style-name="P85"/>
          </table:table-cell>
          <table:table-cell table:style-name="Cell58">
            <text:p text:style-name="P86"><text:span text:style-name="T86_1">-<text:s/>Deltafonds</text:span></text:p>
          </table:table-cell>
          <table:table-cell table:style-name="Cell59">
            <text:p text:style-name="P87"><text:span text:style-name="T87_1">Diversen</text:span></text:p>
          </table:table-cell>
          <table:table-cell table:style-name="Cell60">
            <text:p text:style-name="P88"><text:span text:style-name="T88_1">‒<text:s/>5.299</text:span></text:p>
          </table:table-cell>
        </table:table-row>
        <table:table-row table:style-name="Row21">
          <table:table-cell table:style-name="Cell61">
            <text:p text:style-name="P89"><text:span text:style-name="T89_1">4.</text:span></text:p>
          </table:table-cell>
          <table:table-cell table:style-name="Cell62">
            <text:p text:style-name="P90"><text:span text:style-name="T90_1">Compensatie<text:s/>fiscale<text:s/>derving</text:span></text:p>
          </table:table-cell>
          <table:table-cell table:style-name="Cell63">
            <text:p text:style-name="P91"><text:span text:style-name="T91_1">15</text:span></text:p>
          </table:table-cell>
          <table:table-cell table:style-name="Cell64">
            <text:p text:style-name="P92"><text:span text:style-name="T92_1">‒<text:s/>8.104</text:span></text:p>
          </table:table-cell>
        </table:table-row>
        <table:table-row table:style-name="Row22">
          <table:table-cell table:style-name="Cell65">
            <text:p text:style-name="P93"><text:span text:style-name="T93_1">5.</text:span></text:p>
          </table:table-cell>
          <table:table-cell table:style-name="Cell66">
            <text:p text:style-name="P94"><text:span text:style-name="T94_1">Aanvullende<text:s/>loonbijstelling</text:span></text:p>
          </table:table-cell>
          <table:table-cell table:style-name="Cell67">
            <text:p text:style-name="P95"><text:span text:style-name="T95_1">Diversen</text:span></text:p>
          </table:table-cell>
          <table:table-cell table:style-name="Cell68">
            <text:p text:style-name="P96"><text:span text:style-name="T96_1">2.169</text:span></text:p>
          </table:table-cell>
        </table:table-row>
        <table:table-row table:style-name="Row23">
          <table:table-cell table:style-name="Cell69">
            <text:p text:style-name="P97"><text:span text:style-name="T97_1">6.</text:span></text:p>
          </table:table-cell>
          <table:table-cell table:style-name="Cell70">
            <text:p text:style-name="P98"><text:span text:style-name="T98_1">Overboeking<text:s/>Aanvullende<text:s/>Post<text:s/>PBNI</text:span></text:p>
          </table:table-cell>
          <table:table-cell table:style-name="Cell71">
            <text:p text:style-name="P99"><text:span text:style-name="T99_1">17</text:span></text:p>
          </table:table-cell>
          <table:table-cell table:style-name="Cell72">
            <text:p text:style-name="P100"><text:span text:style-name="T100_1">152</text:span></text:p>
          </table:table-cell>
        </table:table-row>
        <table:table-row table:style-name="Row24">
          <table:table-cell table:style-name="Cell73">
            <text:p text:style-name="P101"><text:span text:style-name="T101_1">7.</text:span></text:p>
          </table:table-cell>
          <table:table-cell table:style-name="Cell74">
            <text:p text:style-name="P102"><text:span text:style-name="T102_1">Overige<text:s/>mutaties</text:span></text:p>
          </table:table-cell>
          <table:table-cell table:style-name="Cell75">
            <text:p text:style-name="P103"><text:span text:style-name="T103_1">Diversen</text:span></text:p>
          </table:table-cell>
          <table:table-cell table:style-name="Cell76">
            <text:p text:style-name="P104"><text:span text:style-name="T104_1">9.425</text:span></text:p>
          </table:table-cell>
        </table:table-row>
        <table:table-row table:style-name="Row25">
          <table:table-cell table:style-name="Cell77">
            <text:p text:style-name="P105"/>
          </table:table-cell>
          <table:table-cell table:style-name="Cell78">
            <text:p text:style-name="P106"><text:span text:style-name="T106_1">Stand<text:s/>suppletoire<text:s/>begroting<text:s/>september<text:s/>2026</text:span></text:p>
          </table:table-cell>
          <table:table-cell table:style-name="Cell79">
            <text:p text:style-name="P107"/>
          </table:table-cell>
          <table:table-cell table:style-name="Cell80">
            <text:p text:style-name="P108"><text:span text:style-name="T108_1">4.100.475</text:span></text:p>
          </table:table-cell>
        </table:table-row>
      </table:table>
      <text:p text:style-name="P109"/>
      <text:p text:style-name="P110"><text:span text:style-name="T110_1">Toelichting</text:span></text:p>
      <text:p text:style-name="P111"><text:span text:style-name="T111_1">Dit<text:s/>betreft<text:s/>de<text:s/>overboekingen<text:s/>van<text:s/>en<text:s/>naar<text:s/>andere<text:s/>begrotingshoofdstukken<text:s/>binnen<text:s/>de<text:s/>Rijksbegroting.<text:s/>De<text:s/>grootste<text:s/>zijn:</text:span></text:p>
      <text:p text:style-name="P112"><text:span text:style-name="T112_1">Een<text:s/></text:span><text:span text:style-name="T112_2">overboeking<text:s/>van<text:s/>LVVN<text:s/>voor<text:s/>de<text:s/>bijdrage<text:s/>aan<text:s/>de<text:s/>aanvullende<text:s/>programma's,<text:s/>evaluaties<text:s/>en<text:s/>lopende<text:s/>Wageningen<text:s/>University<text:s/>&amp;<text:s/>Research<text:s/></text:span><text:span text:style-name="T112_3">(WUR)<text:s/>projecten<text:s/>van<text:s/>€<text:s/>2,1<text:s/>miljoen.</text:span></text:p>
      <text:p text:style-name="P113"><text:span text:style-name="T113_1">Een<text:s/>overboeking<text:s/>naar<text:s/>Defensie<text:s/>van<text:s/>€<text:s/>3,0<text:s/>miljoen<text:s/>voor<text:s/>de<text:s/>Seabed<text:s/>Security<text:s/>Experimentation<text:s/>Centre<text:s/>(SeaSEC).</text:span></text:p>
      <text:p text:style-name="P114"><text:span text:style-name="T114_1">een<text:s/>overboeking<text:s/>naar<text:s/>EZ<text:s/>voor<text:s/>de<text:s/>decentralisatie<text:s/>uitkering<text:s/>voor<text:s/>de<text:s/>Moerdijkregeling<text:s/>van<text:s/>€<text:s/>1,4<text:s/>miljoen.</text:span></text:p>
      <text:p text:style-name="P115"/>
      <text:p text:style-name="P116"><text:span text:style-name="T116_1">Er<text:s/>hebben<text:s/>verschillende<text:s/>kasschuiven<text:s/>plaatsgevonden<text:s/>op<text:s/>HXII.<text:s/>Hieronder<text:s/>worden<text:s/>de<text:s/>grootste<text:s/>kasschuiven<text:s/>toegelicht:</text:span></text:p>
      <text:p text:style-name="P117"><text:span text:style-name="T117_1">Grinwis:<text:s/>€<text:s/>-12,0<text:s/>miljoen<text:s/>wordt<text:s/>doorgeschoven<text:s/>naar<text:s/>2028.<text:s/>Een<text:s/>deel<text:s/>van<text:s/>de<text:s/>middelen<text:s/>die<text:s/>beschikbaar<text:s/>is<text:s/>gesteld<text:s/>voor<text:s/>betaalbaarheid<text:s/>van<text:s/>het<text:s/>OV<text:s/>wordt<text:s/>ingezet<text:s/>op<text:s/>bredere<text:s/>systeemtaken<text:s/>waarmee<text:s/>het<text:s/>OV<text:s/>ook<text:s/>op<text:s/>lange<text:s/>termijn<text:s/>betaalbaar<text:s/>blijft.</text:span></text:p>
      <text:p text:style-name="P118"><text:span text:style-name="T118_1">Moerdijkregeling:<text:s/>IenW<text:s/>schuift<text:s/>€<text:s/>7,1<text:s/>miljoen<text:s/>door<text:s/></text:span><text:span text:style-name="T118_2">naar<text:s/>2028.<text:s/>IenW<text:s/>heeft<text:s/>samen<text:s/>met<text:s/>EZK<text:s/>in<text:s/>het<text:s/>najaar<text:s/>van<text:s/>2025<text:s/>toegezegd<text:s/>€<text:s/>8,5<text:s/>miljoen<text:s/>bij<text:s/>te<text:s/>dragen<text:s/>aan<text:s/>het<text:s/>ophogen<text:s/>van<text:s/>de<text:s/>Moerdijkregeling.<text:s/>Uit<text:s/>prognoses<text:s/>blijkt<text:s/>dat<text:s/>er<text:s/>dit<text:s/>en<text:s/>volgend<text:s/>jaar<text:s/>vanuit<text:s/>IenW<text:s/>€<text:s/>1,4<text:s/>miljoen<text:s/>nodig<text:s/>is<text:s/>om<text:s/>hier<text:s/>aan<text:s/>bij<text:s/>te<text:s/>dragen<text:s/>en<text:s/>dit<text:s/>wordt<text:s/>dit<text:s/>jaar<text:s/>overgeboekt<text:s/>aan<text:s/>EZ,<text:s/>de<text:s/>overige<text:s/>€<text:s/>7,1<text:s/>miljoen<text:s/>schuift<text:s/>door<text:s/>naar<text:s/>2028.</text:span></text:p>
      <text:p text:style-name="P119"><text:span text:style-name="T119_1">VTH:<text:s/>Een<text:s/>kasschuif<text:s/>VTH<text:s/>van<text:s/>€<text:s/>7<text:s/>miljoen<text:s/>vanuit<text:s/>2026<text:s/>naar<text:s/>de<text:s/>jaren<text:s/>2027,<text:s/>2028,<text:s/>2029,<text:s/>2030<text:s/>en<text:s/>2031<text:s/>voor<text:s/>de<text:s/>implementatiekosten<text:s/>van<text:s/>omgevingsdiensten<text:s/>voor<text:s/>programma's<text:s/>ten<text:s/>behoeve<text:s/>van<text:s/>de<text:s/>digitalisering<text:s/>VTH.<text:s/>Deze<text:s/>kosten<text:s/>waren<text:s/>voorzien<text:s/>in<text:s/>2026<text:s/>maar<text:s/>zijn<text:s/>opgeschoven<text:s/>naar<text:s/>2027<text:s/>doordat<text:s/>er<text:s/>pas<text:s/>gestart<text:s/>kon<text:s/>worden<text:s/>na<text:s/>goedkeuring<text:s/>van<text:s/>het<text:s/>programma<text:s/>in<text:s/>het<text:s/>kernberaad.<text:s/>Deze<text:s/>goedkeuring<text:s/>is<text:s/>medio<text:s/>2026<text:s/>gekomen.</text:span></text:p>
      <text:p text:style-name="P120"><text:span text:style-name="T120_1">Elektrisch<text:s/>varen:<text:s/>Er<text:s/>schuift<text:s/>€<text:s/>5,9<text:s/>miljoen<text:s/>uit<text:s/>2026<text:s/>naar<text:s/>latere<text:s/>jaren<text:s/>om<text:s/>de<text:s/>middelen<text:s/>aan<text:s/>te<text:s/>sluiten<text:s/>bij<text:s/>de<text:s/>prognoses.</text:span></text:p>
      <text:p text:style-name="P121"/>
      <text:p text:style-name="P122"><text:span text:style-name="T122_1">Per<text:s/>saldo<text:s/>is<text:s/>€<text:s/>22,8<text:s/>miljoen<text:s/>overgeboekt<text:s/>vanuit<text:s/>het<text:s/>Mobiliteitsfonds<text:s/>en<text:s/>Deltafonds<text:s/>naar<text:s/>hoofdstuk<text:s/>XII.<text:s/>Dit<text:s/>komt<text:s/>met<text:s/>name<text:s/>door<text:s/>de<text:s/>volgende<text:s/>2<text:s/>overboekingen:</text:span></text:p>
      <text:p text:style-name="P123"><text:span text:style-name="T123_1">Er<text:s/>wordt<text:s/>€<text:s/>30,8<text:s/>miljoen<text:s/>overgeboekt<text:s/>van<text:s/>het<text:s/>Mobiliteitsfonds<text:s/>naar<text:s/>HXII<text:s/>Decentraal<text:s/>Spoor<text:s/>voor<text:s/>de<text:s/>exploitatie<text:s/>bijdragen<text:s/>decentraal<text:s/>spoor<text:s/>in<text:s/>2026.<text:s/>Dit<text:s/>bedrag<text:s/>zal<text:s/>in<text:s/>2026<text:s/>aan<text:s/>provincies<text:s/>worden<text:s/>beschikt<text:s/>via<text:s/>een<text:s/>SPUK.<text:s/>Het<text:s/>gaat<text:s/>om<text:s/>de<text:s/>provincies<text:s/>Overijssel<text:s/>(€<text:s/>14,2<text:s/>miljoen),<text:s/>Drenthe<text:s/>(€<text:s/>2,8<text:s/>miljoen),<text:s/>Limburg<text:s/>(€<text:s/>7,4<text:s/>miljoen)<text:s/>en<text:s/>Utrecht<text:s/>(€<text:s/>6,4<text:s/>miljoen)</text:span></text:p>
      <text:p text:style-name="P124"><text:span text:style-name="T124_1">Er<text:s/>wordt<text:s/>€<text:s/>6,1<text:s/>miljoen<text:s/>overgeboekt<text:s/>van<text:s/>HXII<text:s/>naar<text:s/>het<text:s/>Deltafonds<text:s/>voor<text:s/>het<text:s/>uitvoeren<text:s/>van<text:s/>het<text:s/>onderzoeksprogramma<text:s/>2026<text:s/>voor<text:s/>de<text:s/>water<text:s/>en<text:s/>bodemopgaven.<text:s/>Voor<text:s/>deze<text:s/>uitvoering<text:s/>geeft<text:s/>RWS<text:s/>een<text:s/>programmasubsidie<text:s/>af<text:s/>conform<text:s/>de<text:s/>Subsidieregeling<text:s/>Instituten<text:s/>voor<text:s/>Toegepast<text:s/>Onderzoek<text:s/>(SITO-regeling).</text:span></text:p>
      <text:p text:style-name="P125"><text:span text:style-name="T125_1">Duurzame<text:s/>Vliegtuigbrandstof<text:s/>(SAF):<text:s/>Door<text:s/>Schiphol<text:s/>wordt<text:s/>een<text:s/>kortlopend<text:s/>fonds<text:s/>opgezet<text:s/>om<text:s/>luchtvaartmaatschappijen<text:s/>te<text:s/>stimuleren<text:s/>duurzame<text:s/>luchtvaartbrandstoffen<text:s/>(SAF)<text:s/>bovenop<text:s/>het<text:s/>EU-mandaat<text:s/>bij<text:s/>te<text:s/>mengen.<text:s/>IenW<text:s/>levert<text:s/>hiervoor<text:s/>een<text:s/>bijdrage<text:s/>aan<text:s/>het<text:s/>fonds<text:s/>van<text:s/>in<text:s/>totaal<text:s/>€<text:s/>45<text:s/>miljoen<text:s/>euro<text:s/>in<text:s/>de<text:s/>jaren<text:s/>2027-2029,<text:s/>mits<text:s/>de<text:s/>Europese<text:s/>Commissie<text:s/>hiermee<text:s/>akkoord<text:s/>gaat.<text:s/>Dit<text:s/>betreft<text:s/>de<text:s/>overboeking<text:s/>van<text:s/>het<text:s/>aandeel<text:s/>van<text:s/>HXII<text:s/>naar<text:s/>het<text:s/>Mobiliteitsfonds<text:s/>waar<text:s/>de<text:s/>bijdrage<text:s/>integraal<text:s/>wordt<text:s/>gefaciliteerd.</text:span></text:p>
      <text:p text:style-name="P126"/>
      <text:p text:style-name="P127"><text:span text:style-name="T127_1">Middels<text:s/>deze<text:s/>boeking<text:s/>wordt<text:s/>de<text:s/>compensatie<text:s/>voor<text:s/>misgelopen<text:s/>fiscale<text:s/>derving<text:s/>door<text:s/>Vrachtwagenheffing<text:s/>teruggegeven<text:s/>aan<text:s/>het<text:s/>generale<text:s/>beeld.<text:s/>Door<text:s/>de<text:s/>invoering<text:s/>van<text:s/>de<text:s/>Vrachtwagenheffing<text:s/>loopt<text:s/>de<text:s/>schatkist<text:s/>een<text:s/>deel<text:s/>fiscale<text:s/>derving<text:s/>op<text:s/>MRB<text:s/>mis.<text:s/>Met<text:s/>de<text:s/>1</text:span><text:span text:style-name="T127_2">e</text:span><text:span text:style-name="T127_3"><text:s/>suppletoire<text:s/>begroting<text:s/>2026<text:s/>heeft<text:s/>de<text:s/>harmonisatie<text:s/>van<text:s/>de<text:s/>MRB-classificaties<text:s/>met<text:s/>de<text:s/>EU-voertuigclassificaties<text:s/>plaatsgevonden<text:s/>waardoor<text:s/>de<text:s/>ontvangsten<text:s/>en<text:s/>uitgaven<text:s/>van<text:s/>Vrachtwagenheffing<text:s/>zijn<text:s/>toegenomen.<text:s/>Hierdoor<text:s/>loopt<text:s/>de<text:s/></text:span><text:span text:style-name="T127_4">schatkist<text:s/>nog<text:s/>een<text:s/>deel<text:s/>fiscale<text:s/>derving<text:s/>mis<text:s/>wat<text:s/>hiermee<text:s/>wordt<text:s/>teruggeboekt<text:s/>naar<text:s/>het<text:s/>generale<text:s/>beeld.</text:span></text:p>
      <text:p text:style-name="P128"><text:span text:style-name="T128_1">Loon-<text:s/>en<text:s/>prijsbijstelling:<text:s/>Naar<text:s/>aanleiding<text:s/>van<text:s/>de<text:s/>CAO-onderhandeling<text:s/>is<text:s/>er<text:s/>0,3%<text:s/>procentpunt<text:s/>loonbijstelling<text:s/>ontvangen<text:s/>voor<text:s/>de<text:s/>begroting<text:s/>van<text:s/>IenW.</text:span></text:p>
      <text:p text:style-name="P129"><text:span text:style-name="T129_1">Dit<text:s/>betreft<text:s/>de<text:s/>overboeking<text:s/>vanuit<text:s/>de<text:s/>Aanvullende<text:s/>Post<text:s/>voor<text:s/>het<text:s/>Programma<text:s/>Bescherming<text:s/>Noordzee<text:s/>Infrastructuur<text:s/>(PBNI).</text:span></text:p>
      <text:p text:style-name="P130"><text:span text:style-name="T130_1">De<text:s/>overige<text:s/>middelen<text:s/>hangen<text:s/>samen<text:s/>met<text:s/>de<text:s/>hieronder<text:s/>toegelichte<text:s/>ontvangstenmutaties.</text:span></text:p>
      <text:p text:style-name="P131"/>
      <table:table table:style-name="Table6"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26">
            <table:table-cell table:style-name="Cell81" table:number-columns-spanned="4">
              <text:p text:style-name="P132"><text:span text:style-name="T132_1">Tabel<text:s/>3<text:s/>Overzicht<text:s/>belangrijkste<text:s/>suppletoire<text:s/>ontvangstenmutaties<text:s/>2026<text:s/>(Suppletoire<text:s/>begroting<text:s/>September)<text:s/>(bedragen<text:s/>x<text:s/>€1.000)</text:span></text:p>
            </table:table-cell>
            <table:covered-table-cell/>
            <table:covered-table-cell/>
            <table:covered-table-cell/>
          </table:table-row>
        </table:table-header-rows>
        <table:table-row table:style-name="Row27">
          <table:table-cell table:style-name="Cell82">
            <text:p text:style-name="P133"/>
          </table:table-cell>
          <table:table-cell table:style-name="Cell83">
            <text:p text:style-name="P134"><text:span text:style-name="T134_1">Vastgestelde<text:s/>begroting<text:s/>2026</text:span></text:p>
          </table:table-cell>
          <table:table-cell table:style-name="Cell84">
            <text:p text:style-name="P135"/>
          </table:table-cell>
          <table:table-cell table:style-name="Cell85">
            <text:p text:style-name="P136"><text:span text:style-name="T136_1">582.204</text:span></text:p>
          </table:table-cell>
        </table:table-row>
        <table:table-row table:style-name="Row28">
          <table:table-cell table:style-name="Cell86">
            <text:p text:style-name="P137"/>
          </table:table-cell>
          <table:table-cell table:style-name="Cell87">
            <text:p text:style-name="P138"><text:span text:style-name="T138_1">Stand<text:s/>1e<text:s/>suppletoire<text:s/>begroting<text:s/>2026</text:span></text:p>
          </table:table-cell>
          <table:table-cell table:style-name="Cell88">
            <text:p text:style-name="P139"/>
          </table:table-cell>
          <table:table-cell table:style-name="Cell89">
            <text:p text:style-name="P140"><text:span text:style-name="T140_1">602.213</text:span></text:p>
          </table:table-cell>
        </table:table-row>
        <table:table-row table:style-name="Row29">
          <table:table-cell table:style-name="Cell90">
            <text:p text:style-name="P141"/>
          </table:table-cell>
          <table:table-cell table:style-name="Cell91">
            <text:p text:style-name="P142"><text:span text:style-name="T142_1">Belangrijkste<text:s/>suppletoire<text:s/>mutaties</text:span></text:p>
          </table:table-cell>
          <table:table-cell table:style-name="Cell92">
            <text:p text:style-name="P143"/>
          </table:table-cell>
          <table:table-cell table:style-name="Cell93">
            <text:p text:style-name="P144"/>
          </table:table-cell>
        </table:table-row>
        <table:table-row table:style-name="Row30">
          <table:table-cell table:style-name="Cell94">
            <text:p text:style-name="P145"><text:span text:style-name="T145_1">1.</text:span></text:p>
          </table:table-cell>
          <table:table-cell table:style-name="Cell95">
            <text:p text:style-name="P146"><text:span text:style-name="T146_1">Eindafrekening<text:s/>RVO</text:span></text:p>
          </table:table-cell>
          <table:table-cell table:style-name="Cell96">
            <text:p text:style-name="P147"><text:span text:style-name="T147_1">Diversen</text:span></text:p>
          </table:table-cell>
          <table:table-cell table:style-name="Cell97">
            <text:p text:style-name="P148"><text:span text:style-name="T148_1">5.675</text:span></text:p>
          </table:table-cell>
        </table:table-row>
        <table:table-row table:style-name="Row31">
          <table:table-cell table:style-name="Cell98">
            <text:p text:style-name="P149"><text:span text:style-name="T149_1">2.</text:span></text:p>
          </table:table-cell>
          <table:table-cell table:style-name="Cell99">
            <text:p text:style-name="P150"><text:span text:style-name="T150_1">Terugvordering<text:s/>Maritiem<text:s/>Masterplan</text:span></text:p>
          </table:table-cell>
          <table:table-cell table:style-name="Cell100">
            <text:p text:style-name="P151"><text:span text:style-name="T151_1">18</text:span></text:p>
          </table:table-cell>
          <table:table-cell table:style-name="Cell101">
            <text:p text:style-name="P152"><text:span text:style-name="T152_1">3.297</text:span></text:p>
          </table:table-cell>
        </table:table-row>
        <table:table-row table:style-name="Row32">
          <table:table-cell table:style-name="Cell102">
            <text:p text:style-name="P153"><text:span text:style-name="T153_1">3.</text:span></text:p>
          </table:table-cell>
          <table:table-cell table:style-name="Cell103">
            <text:p text:style-name="P154"><text:span text:style-name="T154_1">Overige<text:s/>mutaties</text:span></text:p>
          </table:table-cell>
          <table:table-cell table:style-name="Cell104">
            <text:p text:style-name="P155"><text:span text:style-name="T155_1">Diversen</text:span></text:p>
          </table:table-cell>
          <table:table-cell table:style-name="Cell105">
            <text:p text:style-name="P156"><text:span text:style-name="T156_1">453</text:span></text:p>
          </table:table-cell>
        </table:table-row>
        <table:table-row table:style-name="Row33">
          <table:table-cell table:style-name="Cell106">
            <text:p text:style-name="P157"/>
          </table:table-cell>
          <table:table-cell table:style-name="Cell107">
            <text:p text:style-name="P158"/>
          </table:table-cell>
          <table:table-cell table:style-name="Cell108">
            <text:p text:style-name="P159"/>
          </table:table-cell>
          <table:table-cell table:style-name="Cell109">
            <text:p text:style-name="P160"/>
          </table:table-cell>
        </table:table-row>
        <table:table-row table:style-name="Row34">
          <table:table-cell table:style-name="Cell110">
            <text:p text:style-name="P161"/>
          </table:table-cell>
          <table:table-cell table:style-name="Cell111">
            <text:p text:style-name="P162"><text:span text:style-name="T162_1">Stand<text:s/>suppletoire<text:s/>begroting<text:s/>September<text:s/>2026</text:span></text:p>
          </table:table-cell>
          <table:table-cell table:style-name="Cell112">
            <text:p text:style-name="P163"/>
          </table:table-cell>
          <table:table-cell table:style-name="Cell113">
            <text:p text:style-name="P164"><text:span text:style-name="T164_1">611.638</text:span></text:p>
          </table:table-cell>
        </table:table-row>
      </table:table>
      <text:p text:style-name="P165"/>
      <text:p text:style-name="P166"><text:span text:style-name="T166_1">Toelichting</text:span></text:p>
      <text:p text:style-name="P167"><text:span text:style-name="T167_1">Eindafrekening<text:s/>RVO:</text:span><text:span text:style-name="T167_2"><text:s/>Voor<text:s/>verschillende<text:s/>onderwerpen<text:s/>die<text:s/>de<text:s/>afgelopen<text:s/>jaren<text:s/>zijn<text:s/>uitgevoerd<text:s/>door<text:s/>RVO<text:s/>hebben<text:s/>we<text:s/>een<text:s/>eindafrekening<text:s/>ontvangen.<text:s/>De<text:s/>eindafrekeningen<text:s/>vallen<text:s/>€<text:s/>5,7<text:s/>miljoen<text:s/>lager<text:s/>dan<text:s/>aan<text:s/>RVO<text:s/>betaald<text:s/>is.<text:s/>Dit<text:s/>bedrag<text:s/>ontvangt<text:s/>IenW<text:s/>in<text:s/>2026<text:s/>weer<text:s/>terug.</text:span></text:p>
      <text:p text:style-name="P168"><text:span text:style-name="T168_1">Terugvordering<text:s/>Maritiem<text:s/>Masterplan:</text:span><text:span text:style-name="T168_2"><text:s/>Voor<text:s/>de<text:s/>inzet<text:s/>op<text:s/>NGF<text:s/>subsidieregeling<text:s/>Maritiem<text:s/>Masterplan<text:s/>had<text:s/>een<text:s/>deel<text:s/>van<text:s/>het<text:s/>budget<text:s/>nog<text:s/>niet<text:s/>aan<text:s/>RVO<text:s/>ter<text:s/>beschikking<text:s/>gesteld<text:s/>mogen<text:s/>worden<text:s/>en<text:s/>wordt<text:s/>teruggevorderd.</text:span></text:p>
      <text:p text:style-name="P169"><text:span text:style-name="T169_1">Dit<text:s/>betreft<text:s/>diverse<text:s/>kleinere<text:s/>mutaties.</text:span></text:p>
      <text:p text:style-name="P170"/>
      <text:p text:style-name="P171"/>
      <text:p text:style-name="P172"><text:bookmark-start text:name="1539088713775138"/><text:span text:style-name="T172_1">3<text:s/>Beleidsartikelen</text:span><text:bookmark-end text:name="1539088713775138"/></text:p>
      <text:p text:style-name="P173"><text:span text:style-name="T173_1">3.1<text:s/>Artikel<text:s/>11<text:s/>Integraal<text:s/>Waterbeleid</text:span></text:p>
      <text:p text:style-name="P174"><text:span text:style-name="T174_1">Budgettaire<text:s/>gevolgen<text:s/>van<text:s/>beleid</text:span></text:p>
      <table:table table:style-name="Table7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header-rows>
          <table:table-row table:style-name="Row35">
            <table:table-cell table:style-name="Cell114" table:number-columns-spanned="5">
              <text:p text:style-name="P175"><text:span text:style-name="T175_1">Tabel<text:s/>4<text:s/>Budgettaire<text:s/>gevolgen<text:s/>van<text:s/>beleid<text:s/>artikel<text:s/>11<text:s/>Integraal<text:s/>Waterbelei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6">
            <table:table-cell table:style-name="Cell115">
              <text:p text:style-name="P176"/>
            </table:table-cell>
            <table:table-cell table:style-name="Cell116">
              <text:p text:style-name="P177"/>
            </table:table-cell>
            <table:table-cell table:style-name="Cell117">
              <text:p text:style-name="P178"><text:span text:style-name="T178_1">Stand<text:s/>eerste<text:s/>suppletoire<text:s/>begroting<text:s/>(incl.<text:s/>amendementen<text:s/>en<text:s/>NvW)<text:s/>(1)</text:span></text:p>
            </table:table-cell>
            <table:table-cell table:style-name="Cell118">
              <text:p text:style-name="P179"><text:span text:style-name="T179_1">Mutaties<text:s/>suppletoire<text:s/>begroting<text:s/>september<text:s/>(2)</text:span></text:p>
            </table:table-cell>
            <table:table-cell table:style-name="Cell119">
              <text:p text:style-name="P180"><text:span text:style-name="T18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7">
          <table:table-cell table:style-name="Cell120">
            <text:p text:style-name="P181"><text:span text:style-name="T181_1">Art.</text:span></text:p>
          </table:table-cell>
          <table:table-cell table:style-name="Cell121">
            <text:p text:style-name="P182"><text:span text:style-name="T182_1">Verplichtingen</text:span></text:p>
          </table:table-cell>
          <table:table-cell table:style-name="Cell122">
            <text:p text:style-name="P183"><text:span text:style-name="T183_1">74.995</text:span></text:p>
          </table:table-cell>
          <table:table-cell table:style-name="Cell123">
            <text:p text:style-name="P184"><text:span text:style-name="T184_1">‒</text:span><text:span text:style-name="T184_2"><text:s/>5.145</text:span></text:p>
          </table:table-cell>
          <table:table-cell table:style-name="Cell124">
            <text:p text:style-name="P185"><text:span text:style-name="T185_1">69.850</text:span></text:p>
          </table:table-cell>
        </table:table-row>
        <table:table-row table:style-name="Row38">
          <table:table-cell table:style-name="Cell125">
            <text:p text:style-name="P186"/>
          </table:table-cell>
          <table:table-cell table:style-name="Cell126">
            <text:p text:style-name="P187"/>
          </table:table-cell>
          <table:table-cell table:style-name="Cell127">
            <text:p text:style-name="P188"/>
          </table:table-cell>
          <table:table-cell table:style-name="Cell128">
            <text:p text:style-name="P189"/>
          </table:table-cell>
          <table:table-cell table:style-name="Cell129">
            <text:p text:style-name="P190"/>
          </table:table-cell>
        </table:table-row>
        <table:table-row table:style-name="Row39">
          <table:table-cell table:style-name="Cell130">
            <text:p text:style-name="P191"/>
          </table:table-cell>
          <table:table-cell table:style-name="Cell131">
            <text:p text:style-name="P192"><text:span text:style-name="T192_1">Uitgaven</text:span></text:p>
          </table:table-cell>
          <table:table-cell table:style-name="Cell132">
            <text:p text:style-name="P193"><text:span text:style-name="T193_1">103.733</text:span></text:p>
          </table:table-cell>
          <table:table-cell table:style-name="Cell133">
            <text:p text:style-name="P194"><text:span text:style-name="T194_1">‒</text:span><text:span text:style-name="T194_2"><text:s/>3.188</text:span></text:p>
          </table:table-cell>
          <table:table-cell table:style-name="Cell134">
            <text:p text:style-name="P195"><text:span text:style-name="T195_1">100.545</text:span></text:p>
          </table:table-cell>
        </table:table-row>
        <table:table-row table:style-name="Row40">
          <table:table-cell table:style-name="Cell135">
            <text:p text:style-name="P196"/>
          </table:table-cell>
          <table:table-cell table:style-name="Cell136">
            <text:p text:style-name="P197"/>
          </table:table-cell>
          <table:table-cell table:style-name="Cell137">
            <text:p text:style-name="P198"/>
          </table:table-cell>
          <table:table-cell table:style-name="Cell138">
            <text:p text:style-name="P199"/>
          </table:table-cell>
          <table:table-cell table:style-name="Cell139">
            <text:p text:style-name="P200"/>
          </table:table-cell>
        </table:table-row>
        <table:table-row table:style-name="Row41">
          <table:table-cell table:style-name="Cell140">
            <text:p text:style-name="P201"><text:span text:style-name="T201_1">11.1</text:span></text:p>
          </table:table-cell>
          <table:table-cell table:style-name="Cell141">
            <text:p text:style-name="P202"><text:span text:style-name="T202_1">Algemeen<text:s/>waterbeleid</text:span></text:p>
          </table:table-cell>
          <table:table-cell table:style-name="Cell142">
            <text:p text:style-name="P203"><text:span text:style-name="T203_1">56.037</text:span></text:p>
          </table:table-cell>
          <table:table-cell table:style-name="Cell143">
            <text:p text:style-name="P204"><text:span text:style-name="T204_1">‒</text:span><text:span text:style-name="T204_2"><text:s/>167</text:span></text:p>
          </table:table-cell>
          <table:table-cell table:style-name="Cell144">
            <text:p text:style-name="P205"><text:span text:style-name="T205_1">55.870</text:span></text:p>
          </table:table-cell>
        </table:table-row>
        <table:table-row table:style-name="Row42">
          <table:table-cell table:style-name="Cell145">
            <text:p text:style-name="P206"/>
          </table:table-cell>
          <table:table-cell table:style-name="Cell146">
            <text:p text:style-name="P207"><text:span text:style-name="T207_1">Opdrachten</text:span></text:p>
          </table:table-cell>
          <table:table-cell table:style-name="Cell147">
            <text:p text:style-name="P208"><text:span text:style-name="T208_1">15.428</text:span></text:p>
          </table:table-cell>
          <table:table-cell table:style-name="Cell148">
            <text:p text:style-name="P209"><text:span text:style-name="T209_1">‒</text:span><text:span text:style-name="T209_2"><text:s/>274</text:span></text:p>
          </table:table-cell>
          <table:table-cell table:style-name="Cell149">
            <text:p text:style-name="P210"><text:span text:style-name="T210_1">15.154</text:span></text:p>
          </table:table-cell>
        </table:table-row>
        <table:table-row table:style-name="Row43">
          <table:table-cell table:style-name="Cell150">
            <text:p text:style-name="P211"/>
          </table:table-cell>
          <table:table-cell table:style-name="Cell151">
            <text:p text:style-name="P212"><text:span text:style-name="T212_1">Partners<text:s/>voor<text:s/>Water<text:s/>(HGIS)</text:span></text:p>
          </table:table-cell>
          <table:table-cell table:style-name="Cell152">
            <text:p text:style-name="P213"><text:span text:style-name="T213_1">9.963</text:span></text:p>
          </table:table-cell>
          <table:table-cell table:style-name="Cell153">
            <text:p text:style-name="P214"><text:span text:style-name="T214_1">1.652</text:span></text:p>
          </table:table-cell>
          <table:table-cell table:style-name="Cell154">
            <text:p text:style-name="P215"><text:span text:style-name="T215_1">11.615</text:span></text:p>
          </table:table-cell>
        </table:table-row>
        <table:table-row table:style-name="Row44">
          <table:table-cell table:style-name="Cell155">
            <text:p text:style-name="P216"/>
          </table:table-cell>
          <table:table-cell table:style-name="Cell156">
            <text:p text:style-name="P217"><text:span text:style-name="T217_1">Regie<text:s/>Innovatie</text:span></text:p>
          </table:table-cell>
          <table:table-cell table:style-name="Cell157">
            <text:p text:style-name="P218"><text:span text:style-name="T218_1">1.060</text:span></text:p>
          </table:table-cell>
          <table:table-cell table:style-name="Cell158">
            <text:p text:style-name="P219"><text:span text:style-name="T219_1">‒<text:s/>350</text:span></text:p>
          </table:table-cell>
          <table:table-cell table:style-name="Cell159">
            <text:p text:style-name="P220"><text:span text:style-name="T220_1">710</text:span></text:p>
          </table:table-cell>
        </table:table-row>
        <table:table-row table:style-name="Row45">
          <table:table-cell table:style-name="Cell160">
            <text:p text:style-name="P221"/>
          </table:table-cell>
          <table:table-cell table:style-name="Cell161">
            <text:p text:style-name="P222"><text:span text:style-name="T222_1">Overige<text:s/>opdrachten</text:span></text:p>
          </table:table-cell>
          <table:table-cell table:style-name="Cell162">
            <text:p text:style-name="P223"><text:span text:style-name="T223_1">4.405</text:span></text:p>
          </table:table-cell>
          <table:table-cell table:style-name="Cell163">
            <text:p text:style-name="P224"><text:span text:style-name="T224_1">‒<text:s/>1.576</text:span></text:p>
          </table:table-cell>
          <table:table-cell table:style-name="Cell164">
            <text:p text:style-name="P225"><text:span text:style-name="T225_1">2.829</text:span></text:p>
          </table:table-cell>
        </table:table-row>
        <table:table-row table:style-name="Row46">
          <table:table-cell table:style-name="Cell165">
            <text:p text:style-name="P226"/>
          </table:table-cell>
          <table:table-cell table:style-name="Cell166">
            <text:p text:style-name="P227"><text:span text:style-name="T227_1">Subsidies<text:s/>(regelingen)</text:span></text:p>
          </table:table-cell>
          <table:table-cell table:style-name="Cell167">
            <text:p text:style-name="P228"><text:span text:style-name="T228_1">16.048</text:span></text:p>
          </table:table-cell>
          <table:table-cell table:style-name="Cell168">
            <text:p text:style-name="P229"><text:span text:style-name="T229_1">‒</text:span><text:span text:style-name="T229_2"><text:s/>1.988</text:span></text:p>
          </table:table-cell>
          <table:table-cell table:style-name="Cell169">
            <text:p text:style-name="P230"><text:span text:style-name="T230_1">14.060</text:span></text:p>
          </table:table-cell>
        </table:table-row>
        <table:table-row table:style-name="Row47">
          <table:table-cell table:style-name="Cell170">
            <text:p text:style-name="P231"/>
          </table:table-cell>
          <table:table-cell table:style-name="Cell171">
            <text:p text:style-name="P232"><text:span text:style-name="T232_1">Incidentele<text:s/>subsidie</text:span></text:p>
          </table:table-cell>
          <table:table-cell table:style-name="Cell172">
            <text:p text:style-name="P233"><text:span text:style-name="T233_1">1.105</text:span></text:p>
          </table:table-cell>
          <table:table-cell table:style-name="Cell173">
            <text:p text:style-name="P234"><text:span text:style-name="T234_1">‒<text:s/>1.105</text:span></text:p>
          </table:table-cell>
          <table:table-cell table:style-name="Cell174">
            <text:p text:style-name="P235"><text:span text:style-name="T235_1">0</text:span></text:p>
          </table:table-cell>
        </table:table-row>
        <table:table-row table:style-name="Row48">
          <table:table-cell table:style-name="Cell175">
            <text:p text:style-name="P236"/>
          </table:table-cell>
          <table:table-cell table:style-name="Cell176">
            <text:p text:style-name="P237"><text:span text:style-name="T237_1">Overige<text:s/>HGIS<text:s/>subsidies</text:span></text:p>
          </table:table-cell>
          <table:table-cell table:style-name="Cell177">
            <text:p text:style-name="P238"><text:span text:style-name="T238_1">2.000</text:span></text:p>
          </table:table-cell>
          <table:table-cell table:style-name="Cell178">
            <text:p text:style-name="P239"><text:span text:style-name="T239_1">0</text:span></text:p>
          </table:table-cell>
          <table:table-cell table:style-name="Cell179">
            <text:p text:style-name="P240"><text:span text:style-name="T240_1">2.000</text:span></text:p>
          </table:table-cell>
        </table:table-row>
        <table:table-row table:style-name="Row49">
          <table:table-cell table:style-name="Cell180">
            <text:p text:style-name="P241"/>
          </table:table-cell>
          <table:table-cell table:style-name="Cell181">
            <text:p text:style-name="P242"><text:span text:style-name="T242_1">Partners<text:s/>voor<text:s/>Water<text:s/>5 (HGIS)</text:span></text:p>
          </table:table-cell>
          <table:table-cell table:style-name="Cell182">
            <text:p text:style-name="P243"><text:span text:style-name="T243_1">1.417</text:span></text:p>
          </table:table-cell>
          <table:table-cell table:style-name="Cell183">
            <text:p text:style-name="P244"><text:span text:style-name="T244_1">495</text:span></text:p>
          </table:table-cell>
          <table:table-cell table:style-name="Cell184">
            <text:p text:style-name="P245"><text:span text:style-name="T245_1">1.912</text:span></text:p>
          </table:table-cell>
        </table:table-row>
        <table:table-row table:style-name="Row50">
          <table:table-cell table:style-name="Cell185">
            <text:p text:style-name="P246"/>
          </table:table-cell>
          <table:table-cell table:style-name="Cell186">
            <text:p text:style-name="P247"><text:span text:style-name="T247_1">NGF<text:s/>NL2120</text:span></text:p>
          </table:table-cell>
          <table:table-cell table:style-name="Cell187">
            <text:p text:style-name="P248"><text:span text:style-name="T248_1">10.840</text:span></text:p>
          </table:table-cell>
          <table:table-cell table:style-name="Cell188">
            <text:p text:style-name="P249"><text:span text:style-name="T249_1">‒<text:s/>1.988</text:span></text:p>
          </table:table-cell>
          <table:table-cell table:style-name="Cell189">
            <text:p text:style-name="P250"><text:span text:style-name="T250_1">8.852</text:span></text:p>
          </table:table-cell>
        </table:table-row>
        <table:table-row table:style-name="Row51">
          <table:table-cell table:style-name="Cell190">
            <text:p text:style-name="P251"/>
          </table:table-cell>
          <table:table-cell table:style-name="Cell191">
            <text:p text:style-name="P252"><text:span text:style-name="T252_1">Overige<text:s/>subsidies</text:span></text:p>
          </table:table-cell>
          <table:table-cell table:style-name="Cell192">
            <text:p text:style-name="P253"><text:span text:style-name="T253_1">686</text:span></text:p>
          </table:table-cell>
          <table:table-cell table:style-name="Cell193">
            <text:p text:style-name="P254"><text:span text:style-name="T254_1">610</text:span></text:p>
          </table:table-cell>
          <table:table-cell table:style-name="Cell194">
            <text:p text:style-name="P255"><text:span text:style-name="T255_1">1.296</text:span></text:p>
          </table:table-cell>
        </table:table-row>
        <table:table-row table:style-name="Row52">
          <table:table-cell table:style-name="Cell195">
            <text:p text:style-name="P256"/>
          </table:table-cell>
          <table:table-cell table:style-name="Cell196">
            <text:p text:style-name="P257"><text:span text:style-name="T257_1">Bijdrage<text:s/>aan<text:s/>agentschappen</text:span></text:p>
          </table:table-cell>
          <table:table-cell table:style-name="Cell197">
            <text:p text:style-name="P258"><text:span text:style-name="T258_1">17.211</text:span></text:p>
          </table:table-cell>
          <table:table-cell table:style-name="Cell198">
            <text:p text:style-name="P259"><text:span text:style-name="T259_1">2.300</text:span></text:p>
          </table:table-cell>
          <table:table-cell table:style-name="Cell199">
            <text:p text:style-name="P260"><text:span text:style-name="T260_1">19.511</text:span></text:p>
          </table:table-cell>
        </table:table-row>
        <table:table-row table:style-name="Row53">
          <table:table-cell table:style-name="Cell200">
            <text:p text:style-name="P261"/>
          </table:table-cell>
          <table:table-cell table:style-name="Cell201">
            <text:p text:style-name="P262"><text:span text:style-name="T262_1">Bijdrage<text:s/>aan<text:s/>agentschap<text:s/>RWS</text:span></text:p>
          </table:table-cell>
          <table:table-cell table:style-name="Cell202">
            <text:p text:style-name="P263"><text:span text:style-name="T263_1">16.607</text:span></text:p>
          </table:table-cell>
          <table:table-cell table:style-name="Cell203">
            <text:p text:style-name="P264"><text:span text:style-name="T264_1">2.275</text:span></text:p>
          </table:table-cell>
          <table:table-cell table:style-name="Cell204">
            <text:p text:style-name="P265"><text:span text:style-name="T265_1">18.882</text:span></text:p>
          </table:table-cell>
        </table:table-row>
        <table:table-row table:style-name="Row54">
          <table:table-cell table:style-name="Cell205">
            <text:p text:style-name="P266"/>
          </table:table-cell>
          <table:table-cell table:style-name="Cell206">
            <text:p text:style-name="P267"><text:span text:style-name="T267_1">Bijdrage<text:s/>aan<text:s/>agentschap<text:s/>KNMI</text:span></text:p>
          </table:table-cell>
          <table:table-cell table:style-name="Cell207">
            <text:p text:style-name="P268"><text:span text:style-name="T268_1">604</text:span></text:p>
          </table:table-cell>
          <table:table-cell table:style-name="Cell208">
            <text:p text:style-name="P269"><text:span text:style-name="T269_1">25</text:span></text:p>
          </table:table-cell>
          <table:table-cell table:style-name="Cell209">
            <text:p text:style-name="P270"><text:span text:style-name="T270_1">629</text:span></text:p>
          </table:table-cell>
        </table:table-row>
        <table:table-row table:style-name="Row55">
          <table:table-cell table:style-name="Cell210">
            <text:p text:style-name="P271"/>
          </table:table-cell>
          <table:table-cell table:style-name="Cell211">
            <text:p text:style-name="P272"><text:span text:style-name="T272_1">Bijdrage<text:s/>aan<text:s/>medeoverheden</text:span></text:p>
          </table:table-cell>
          <table:table-cell table:style-name="Cell212">
            <text:p text:style-name="P273"><text:span text:style-name="T273_1">6.600</text:span></text:p>
          </table:table-cell>
          <table:table-cell table:style-name="Cell213">
            <text:p text:style-name="P274"><text:span text:style-name="T274_1">‒</text:span><text:span text:style-name="T274_2"><text:s/>155</text:span></text:p>
          </table:table-cell>
          <table:table-cell table:style-name="Cell214">
            <text:p text:style-name="P275"><text:span text:style-name="T275_1">6.445</text:span></text:p>
          </table:table-cell>
        </table:table-row>
        <table:table-row table:style-name="Row56">
          <table:table-cell table:style-name="Cell215">
            <text:p text:style-name="P276"/>
          </table:table-cell>
          <table:table-cell table:style-name="Cell216">
            <text:p text:style-name="P277"><text:span text:style-name="T277_1">NGF<text:s/>NL2120</text:span></text:p>
          </table:table-cell>
          <table:table-cell table:style-name="Cell217">
            <text:p text:style-name="P278"><text:span text:style-name="T278_1">6.145</text:span></text:p>
          </table:table-cell>
          <table:table-cell table:style-name="Cell218">
            <text:p text:style-name="P279"><text:span text:style-name="T279_1">0</text:span></text:p>
          </table:table-cell>
          <table:table-cell table:style-name="Cell219">
            <text:p text:style-name="P280"><text:span text:style-name="T280_1">6.145</text:span></text:p>
          </table:table-cell>
        </table:table-row>
        <table:table-row table:style-name="Row57">
          <table:table-cell table:style-name="Cell220">
            <text:p text:style-name="P281"/>
          </table:table-cell>
          <table:table-cell table:style-name="Cell221">
            <text:p text:style-name="P282"><text:span text:style-name="T282_1">Overige<text:s/>bijdragen</text:span></text:p>
          </table:table-cell>
          <table:table-cell table:style-name="Cell222">
            <text:p text:style-name="P283"><text:span text:style-name="T283_1">455</text:span></text:p>
          </table:table-cell>
          <table:table-cell table:style-name="Cell223">
            <text:p text:style-name="P284"><text:span text:style-name="T284_1">‒<text:s/>155</text:span></text:p>
          </table:table-cell>
          <table:table-cell table:style-name="Cell224">
            <text:p text:style-name="P285"><text:span text:style-name="T285_1">300</text:span></text:p>
          </table:table-cell>
        </table:table-row>
        <table:table-row table:style-name="Row58">
          <table:table-cell table:style-name="Cell225">
            <text:p text:style-name="P286"/>
          </table:table-cell>
          <table:table-cell table:style-name="Cell226">
            <text:p text:style-name="P287"><text:span text:style-name="T287_1">Bijdrage<text:s/>aan<text:s/>(inter-)nationale<text:s/>organisaties</text:span></text:p>
          </table:table-cell>
          <table:table-cell table:style-name="Cell227">
            <text:p text:style-name="P288"><text:span text:style-name="T288_1">750</text:span></text:p>
          </table:table-cell>
          <table:table-cell table:style-name="Cell228">
            <text:p text:style-name="P289"><text:span text:style-name="T289_1">‒</text:span><text:span text:style-name="T289_2"><text:s/>50</text:span></text:p>
          </table:table-cell>
          <table:table-cell table:style-name="Cell229">
            <text:p text:style-name="P290"><text:span text:style-name="T290_1">700</text:span></text:p>
          </table:table-cell>
        </table:table-row>
        <table:table-row table:style-name="Row59">
          <table:table-cell table:style-name="Cell230">
            <text:p text:style-name="P291"/>
          </table:table-cell>
          <table:table-cell table:style-name="Cell231">
            <text:p text:style-name="P292"><text:span text:style-name="T292_1">Overige<text:s/>bijdragen</text:span></text:p>
          </table:table-cell>
          <table:table-cell table:style-name="Cell232">
            <text:p text:style-name="P293"><text:span text:style-name="T293_1">750</text:span></text:p>
          </table:table-cell>
          <table:table-cell table:style-name="Cell233">
            <text:p text:style-name="P294"><text:span text:style-name="T294_1">‒<text:s/>50</text:span></text:p>
          </table:table-cell>
          <table:table-cell table:style-name="Cell234">
            <text:p text:style-name="P295"><text:span text:style-name="T295_1">700</text:span></text:p>
          </table:table-cell>
        </table:table-row>
        <table:table-row table:style-name="Row60">
          <table:table-cell table:style-name="Cell235">
            <text:p text:style-name="P296"><text:span text:style-name="T296_1">11.2</text:span></text:p>
          </table:table-cell>
          <table:table-cell table:style-name="Cell236">
            <text:p text:style-name="P297"><text:span text:style-name="T297_1">Waterveiligheid</text:span></text:p>
          </table:table-cell>
          <table:table-cell table:style-name="Cell237">
            <text:p text:style-name="P298"><text:span text:style-name="T298_1">3.229</text:span></text:p>
          </table:table-cell>
          <table:table-cell table:style-name="Cell238">
            <text:p text:style-name="P299"><text:span text:style-name="T299_1">‒</text:span><text:span text:style-name="T299_2"><text:s/>830</text:span></text:p>
          </table:table-cell>
          <table:table-cell table:style-name="Cell239">
            <text:p text:style-name="P300"><text:span text:style-name="T300_1">2.399</text:span></text:p>
          </table:table-cell>
        </table:table-row>
        <table:table-row table:style-name="Row61">
          <table:table-cell table:style-name="Cell240">
            <text:p text:style-name="P301"/>
          </table:table-cell>
          <table:table-cell table:style-name="Cell241">
            <text:p text:style-name="P302"><text:span text:style-name="T302_1">Opdrachten</text:span></text:p>
          </table:table-cell>
          <table:table-cell table:style-name="Cell242">
            <text:p text:style-name="P303"><text:span text:style-name="T303_1">3.229</text:span></text:p>
          </table:table-cell>
          <table:table-cell table:style-name="Cell243">
            <text:p text:style-name="P304"><text:span text:style-name="T304_1">‒</text:span><text:span text:style-name="T304_2"><text:s/>830</text:span></text:p>
          </table:table-cell>
          <table:table-cell table:style-name="Cell244">
            <text:p text:style-name="P305"><text:span text:style-name="T305_1">2.399</text:span></text:p>
          </table:table-cell>
        </table:table-row>
        <table:table-row table:style-name="Row62">
          <table:table-cell table:style-name="Cell245">
            <text:p text:style-name="P306"/>
          </table:table-cell>
          <table:table-cell table:style-name="Cell246">
            <text:p text:style-name="P307"><text:span text:style-name="T307_1">Waterveiligheid</text:span></text:p>
          </table:table-cell>
          <table:table-cell table:style-name="Cell247">
            <text:p text:style-name="P308"><text:span text:style-name="T308_1">3.129</text:span></text:p>
          </table:table-cell>
          <table:table-cell table:style-name="Cell248">
            <text:p text:style-name="P309"><text:span text:style-name="T309_1">‒<text:s/>1.075</text:span></text:p>
          </table:table-cell>
          <table:table-cell table:style-name="Cell249">
            <text:p text:style-name="P310"><text:span text:style-name="T310_1">2.054</text:span></text:p>
          </table:table-cell>
        </table:table-row>
        <table:table-row table:style-name="Row63">
          <table:table-cell table:style-name="Cell250">
            <text:p text:style-name="P311"/>
          </table:table-cell>
          <table:table-cell table:style-name="Cell251">
            <text:p text:style-name="P312"><text:span text:style-name="T312_1">Overige<text:s/>opdrachten</text:span></text:p>
          </table:table-cell>
          <table:table-cell table:style-name="Cell252">
            <text:p text:style-name="P313"><text:span text:style-name="T313_1">100</text:span></text:p>
          </table:table-cell>
          <table:table-cell table:style-name="Cell253">
            <text:p text:style-name="P314"><text:span text:style-name="T314_1">245</text:span></text:p>
          </table:table-cell>
          <table:table-cell table:style-name="Cell254">
            <text:p text:style-name="P315"><text:span text:style-name="T315_1">345</text:span></text:p>
          </table:table-cell>
        </table:table-row>
        <table:table-row table:style-name="Row64">
          <table:table-cell table:style-name="Cell255">
            <text:p text:style-name="P316"><text:span text:style-name="T316_1">11.3</text:span></text:p>
          </table:table-cell>
          <table:table-cell table:style-name="Cell256">
            <text:p text:style-name="P317"><text:span text:style-name="T317_1">Grote<text:s/>oppervlaktewateren</text:span></text:p>
          </table:table-cell>
          <table:table-cell table:style-name="Cell257">
            <text:p text:style-name="P318"><text:span text:style-name="T318_1">1.857</text:span></text:p>
          </table:table-cell>
          <table:table-cell table:style-name="Cell258">
            <text:p text:style-name="P319"><text:span text:style-name="T319_1">‒</text:span><text:span text:style-name="T319_2"><text:s/>469</text:span></text:p>
          </table:table-cell>
          <table:table-cell table:style-name="Cell259">
            <text:p text:style-name="P320"><text:span text:style-name="T320_1">1.388</text:span></text:p>
          </table:table-cell>
        </table:table-row>
        <table:table-row table:style-name="Row65">
          <table:table-cell table:style-name="Cell260">
            <text:p text:style-name="P321"/>
          </table:table-cell>
          <table:table-cell table:style-name="Cell261">
            <text:p text:style-name="P322"><text:span text:style-name="T322_1">Opdrachten</text:span></text:p>
          </table:table-cell>
          <table:table-cell table:style-name="Cell262">
            <text:p text:style-name="P323"><text:span text:style-name="T323_1">1.857</text:span></text:p>
          </table:table-cell>
          <table:table-cell table:style-name="Cell263">
            <text:p text:style-name="P324"><text:span text:style-name="T324_1">‒</text:span><text:span text:style-name="T324_2"><text:s/>469</text:span></text:p>
          </table:table-cell>
          <table:table-cell table:style-name="Cell264">
            <text:p text:style-name="P325"><text:span text:style-name="T325_1">1.388</text:span></text:p>
          </table:table-cell>
        </table:table-row>
        <table:table-row table:style-name="Row66">
          <table:table-cell table:style-name="Cell265">
            <text:p text:style-name="P326"/>
          </table:table-cell>
          <table:table-cell table:style-name="Cell266">
            <text:p text:style-name="P327"><text:span text:style-name="T327_1">RWS<text:s/>Zuid-Westelijke<text:s/>Delta</text:span></text:p>
          </table:table-cell>
          <table:table-cell table:style-name="Cell267">
            <text:p text:style-name="P328"><text:span text:style-name="T328_1">1.368</text:span></text:p>
          </table:table-cell>
          <table:table-cell table:style-name="Cell268">
            <text:p text:style-name="P329"><text:span text:style-name="T329_1">‒<text:s/>513</text:span></text:p>
          </table:table-cell>
          <table:table-cell table:style-name="Cell269">
            <text:p text:style-name="P330"><text:span text:style-name="T330_1">855</text:span></text:p>
          </table:table-cell>
        </table:table-row>
        <table:table-row table:style-name="Row67">
          <table:table-cell table:style-name="Cell270">
            <text:p text:style-name="P331"/>
          </table:table-cell>
          <table:table-cell table:style-name="Cell271">
            <text:p text:style-name="P332"><text:span text:style-name="T332_1">Overige<text:s/>opdrachten</text:span></text:p>
          </table:table-cell>
          <table:table-cell table:style-name="Cell272">
            <text:p text:style-name="P333"><text:span text:style-name="T333_1">489</text:span></text:p>
          </table:table-cell>
          <table:table-cell table:style-name="Cell273">
            <text:p text:style-name="P334"><text:span text:style-name="T334_1">44</text:span></text:p>
          </table:table-cell>
          <table:table-cell table:style-name="Cell274">
            <text:p text:style-name="P335"><text:span text:style-name="T335_1">533</text:span></text:p>
          </table:table-cell>
        </table:table-row>
        <table:table-row table:style-name="Row68">
          <table:table-cell table:style-name="Cell275">
            <text:p text:style-name="P336"><text:span text:style-name="T336_1">11.4</text:span></text:p>
          </table:table-cell>
          <table:table-cell table:style-name="Cell276">
            <text:p text:style-name="P337"><text:span text:style-name="T337_1">Waterkwaliteit</text:span></text:p>
          </table:table-cell>
          <table:table-cell table:style-name="Cell277">
            <text:p text:style-name="P338"><text:span text:style-name="T338_1">42.610</text:span></text:p>
          </table:table-cell>
          <table:table-cell table:style-name="Cell278">
            <text:p text:style-name="P339"><text:span text:style-name="T339_1">‒</text:span><text:span text:style-name="T339_2"><text:s/>1.722</text:span></text:p>
          </table:table-cell>
          <table:table-cell table:style-name="Cell279">
            <text:p text:style-name="P340"><text:span text:style-name="T340_1">40.888</text:span></text:p>
          </table:table-cell>
        </table:table-row>
        <table:table-row table:style-name="Row69">
          <table:table-cell table:style-name="Cell280">
            <text:p text:style-name="P341"/>
          </table:table-cell>
          <table:table-cell table:style-name="Cell281">
            <text:p text:style-name="P342"><text:span text:style-name="T342_1">Opdrachten</text:span></text:p>
          </table:table-cell>
          <table:table-cell table:style-name="Cell282">
            <text:p text:style-name="P343"><text:span text:style-name="T343_1">7.180</text:span></text:p>
          </table:table-cell>
          <table:table-cell table:style-name="Cell283">
            <text:p text:style-name="P344"><text:span text:style-name="T344_1">‒</text:span><text:span text:style-name="T344_2"><text:s/>1.152</text:span></text:p>
          </table:table-cell>
          <table:table-cell table:style-name="Cell284">
            <text:p text:style-name="P345"><text:span text:style-name="T345_1">6.028</text:span></text:p>
          </table:table-cell>
        </table:table-row>
        <table:table-row table:style-name="Row70">
          <table:table-cell table:style-name="Cell285">
            <text:p text:style-name="P346"/>
          </table:table-cell>
          <table:table-cell table:style-name="Cell286">
            <text:p text:style-name="P347"><text:span text:style-name="T347_1">Noordzee<text:s/>en<text:s/>oceanen</text:span></text:p>
          </table:table-cell>
          <table:table-cell table:style-name="Cell287">
            <text:p text:style-name="P348"><text:span text:style-name="T348_1">1.201</text:span></text:p>
          </table:table-cell>
          <table:table-cell table:style-name="Cell288">
            <text:p text:style-name="P349"><text:span text:style-name="T349_1">‒<text:s/>122</text:span></text:p>
          </table:table-cell>
          <table:table-cell table:style-name="Cell289">
            <text:p text:style-name="P350"><text:span text:style-name="T350_1">1.079</text:span></text:p>
          </table:table-cell>
        </table:table-row>
        <table:table-row table:style-name="Row71">
          <table:table-cell table:style-name="Cell290">
            <text:p text:style-name="P351"/>
          </table:table-cell>
          <table:table-cell table:style-name="Cell291">
            <text:p text:style-name="P352"><text:span text:style-name="T352_1">Overige<text:s/>opdrachten</text:span></text:p>
          </table:table-cell>
          <table:table-cell table:style-name="Cell292">
            <text:p text:style-name="P353"><text:span text:style-name="T353_1">5.979</text:span></text:p>
          </table:table-cell>
          <table:table-cell table:style-name="Cell293">
            <text:p text:style-name="P354"><text:span text:style-name="T354_1">‒<text:s/>1.030</text:span></text:p>
          </table:table-cell>
          <table:table-cell table:style-name="Cell294">
            <text:p text:style-name="P355"><text:span text:style-name="T355_1">4.949</text:span></text:p>
          </table:table-cell>
        </table:table-row>
        <table:table-row table:style-name="Row72">
          <table:table-cell table:style-name="Cell295">
            <text:p text:style-name="P356"/>
          </table:table-cell>
          <table:table-cell table:style-name="Cell296">
            <text:p text:style-name="P357"><text:span text:style-name="T357_1">Subsidies<text:s/>(regelingen)</text:span></text:p>
          </table:table-cell>
          <table:table-cell table:style-name="Cell297">
            <text:p text:style-name="P358"><text:span text:style-name="T358_1">33.274</text:span></text:p>
          </table:table-cell>
          <table:table-cell table:style-name="Cell298">
            <text:p text:style-name="P359"><text:span text:style-name="T359_1">0</text:span></text:p>
          </table:table-cell>
          <table:table-cell table:style-name="Cell299">
            <text:p text:style-name="P360"><text:span text:style-name="T360_1">33.274</text:span></text:p>
          </table:table-cell>
        </table:table-row>
        <table:table-row table:style-name="Row73">
          <table:table-cell table:style-name="Cell300">
            <text:p text:style-name="P361"/>
          </table:table-cell>
          <table:table-cell table:style-name="Cell301">
            <text:p text:style-name="P362"><text:span text:style-name="T362_1">NGF<text:s/>UPPWater</text:span></text:p>
          </table:table-cell>
          <table:table-cell table:style-name="Cell302">
            <text:p text:style-name="P363"><text:span text:style-name="T363_1">29.839</text:span></text:p>
          </table:table-cell>
          <table:table-cell table:style-name="Cell303">
            <text:p text:style-name="P364"><text:span text:style-name="T364_1">0</text:span></text:p>
          </table:table-cell>
          <table:table-cell table:style-name="Cell304">
            <text:p text:style-name="P365"><text:span text:style-name="T365_1">29.839</text:span></text:p>
          </table:table-cell>
        </table:table-row>
        <table:table-row table:style-name="Row74">
          <table:table-cell table:style-name="Cell305">
            <text:p text:style-name="P366"/>
          </table:table-cell>
          <table:table-cell table:style-name="Cell306">
            <text:p text:style-name="P367"><text:span text:style-name="T367_1">Overige<text:s/>subsidies</text:span></text:p>
          </table:table-cell>
          <table:table-cell table:style-name="Cell307">
            <text:p text:style-name="P368"><text:span text:style-name="T368_1">3.435</text:span></text:p>
          </table:table-cell>
          <table:table-cell table:style-name="Cell308">
            <text:p text:style-name="P369"><text:span text:style-name="T369_1">0</text:span></text:p>
          </table:table-cell>
          <table:table-cell table:style-name="Cell309">
            <text:p text:style-name="P370"><text:span text:style-name="T370_1">3.435</text:span></text:p>
          </table:table-cell>
        </table:table-row>
        <table:table-row table:style-name="Row75">
          <table:table-cell table:style-name="Cell310">
            <text:p text:style-name="P371"/>
          </table:table-cell>
          <table:table-cell table:style-name="Cell311">
            <text:p text:style-name="P372"><text:span text:style-name="T372_1">Bijdrage<text:s/>aan<text:s/>(inter-)nationale<text:s/>organisaties</text:span></text:p>
          </table:table-cell>
          <table:table-cell table:style-name="Cell312">
            <text:p text:style-name="P373"><text:span text:style-name="T373_1">2.156</text:span></text:p>
          </table:table-cell>
          <table:table-cell table:style-name="Cell313">
            <text:p text:style-name="P374"><text:span text:style-name="T374_1">‒</text:span><text:span text:style-name="T374_2"><text:s/>570</text:span></text:p>
          </table:table-cell>
          <table:table-cell table:style-name="Cell314">
            <text:p text:style-name="P375"><text:span text:style-name="T375_1">1.586</text:span></text:p>
          </table:table-cell>
        </table:table-row>
        <table:table-row table:style-name="Row76">
          <table:table-cell table:style-name="Cell315">
            <text:p text:style-name="P376"/>
          </table:table-cell>
          <table:table-cell table:style-name="Cell316">
            <text:p text:style-name="P377"><text:span text:style-name="T377_1">Overige<text:s/>bijdragen</text:span></text:p>
          </table:table-cell>
          <table:table-cell table:style-name="Cell317">
            <text:p text:style-name="P378"><text:span text:style-name="T378_1">2.156</text:span></text:p>
          </table:table-cell>
          <table:table-cell table:style-name="Cell318">
            <text:p text:style-name="P379"><text:span text:style-name="T379_1">‒<text:s/>570</text:span></text:p>
          </table:table-cell>
          <table:table-cell table:style-name="Cell319">
            <text:p text:style-name="P380"><text:span text:style-name="T380_1">1.586</text:span></text:p>
          </table:table-cell>
        </table:table-row>
        <table:table-row table:style-name="Row77">
          <table:table-cell table:style-name="Cell320">
            <text:p text:style-name="P381"/>
          </table:table-cell>
          <table:table-cell table:style-name="Cell321">
            <text:p text:style-name="P382"/>
          </table:table-cell>
          <table:table-cell table:style-name="Cell322">
            <text:p text:style-name="P383"/>
          </table:table-cell>
          <table:table-cell table:style-name="Cell323">
            <text:p text:style-name="P384"/>
          </table:table-cell>
          <table:table-cell table:style-name="Cell324">
            <text:p text:style-name="P385"/>
          </table:table-cell>
        </table:table-row>
        <table:table-row table:style-name="Row78">
          <table:table-cell table:style-name="Cell325">
            <text:p text:style-name="P386"/>
          </table:table-cell>
          <table:table-cell table:style-name="Cell326">
            <text:p text:style-name="P387"><text:span text:style-name="T387_1">Ontvangsten</text:span></text:p>
          </table:table-cell>
          <table:table-cell table:style-name="Cell327">
            <text:p text:style-name="P388"><text:span text:style-name="T388_1">452</text:span></text:p>
          </table:table-cell>
          <table:table-cell table:style-name="Cell328">
            <text:p text:style-name="P389"><text:span text:style-name="T389_1">273</text:span></text:p>
          </table:table-cell>
          <table:table-cell table:style-name="Cell329">
            <text:p text:style-name="P390"><text:span text:style-name="T390_1">725</text:span></text:p>
          </table:table-cell>
        </table:table-row>
        <table:table-row table:style-name="Row79">
          <table:table-cell table:style-name="Cell330">
            <text:p text:style-name="P391"/>
          </table:table-cell>
          <table:table-cell table:style-name="Cell331">
            <text:p text:style-name="P392"/>
          </table:table-cell>
          <table:table-cell table:style-name="Cell332">
            <text:p text:style-name="P393"/>
          </table:table-cell>
          <table:table-cell table:style-name="Cell333">
            <text:p text:style-name="P394"/>
          </table:table-cell>
          <table:table-cell table:style-name="Cell334">
            <text:p text:style-name="P395"/>
          </table:table-cell>
        </table:table-row>
      </table:table>
      <text:p text:style-name="P396"/>
      <text:p text:style-name="P397"><text:span text:style-name="T397_1">Toelichting</text:span></text:p>
      <text:p text:style-name="P398"><text:span text:style-name="T398_1">Verplichtingen</text:span></text:p>
      <text:p text:style-name="P399"><text:span text:style-name="T399_1">Het<text:s/>verplichtingenbudget<text:s/>wordt<text:s/>met<text:s/>€ 5,2 miljoen<text:s/>verlaagd.<text:s/>Dit<text:s/>wordt<text:s/>verklaard<text:s/>door<text:s/>de<text:s/>hieronder<text:s/>toegelichte<text:s/>uitgavenmutaties<text:s/>en<text:s/>de<text:s/>volgende<text:s/>verplichtingenmutaties:</text:span></text:p>
      <text:list text:style-name="LS7" xml:id="list0">
        <text:list-item>
          <text:p text:style-name="P400"><text:span text:style-name="T400_1">Verplichtingenschuif<text:s/>NGF<text:s/>NL2120:<text:s/>Verplichtingenschuif<text:s/>van<text:s/>€<text:s/>3,0<text:s/>miljoen<text:s/>voor<text:s/>het<text:s/>NGF<text:s/>NL2120<text:s/>omdat<text:s/>de<text:s/>berekende<text:s/>subsidie<text:s/>lager<text:s/>is<text:s/>dan<text:s/>initieel<text:s/>begroot<text:s/>door<text:s/>het<text:s/>vertragen<text:s/>van<text:s/>de<text:s/>regeling<text:s/>hotspot<text:s/>en<text:s/>omdat<text:s/>de<text:s/>human<text:s/>capital<text:s/>regeling<text:s/>is<text:s/>vervangen<text:s/>door<text:s/>een<text:s/>subsidie.</text:span></text:p>
        </text:list-item>
        <text:list-item>
          <text:p text:style-name="P401"><text:span text:style-name="T401_1">Het<text:s/>restant<text:s/>wordt<text:s/>verklaard<text:s/>door<text:s/>diverse<text:s/>kleine<text:s/>mutaties<text:s/>(€<text:s/>2,2<text:s/>miljoen).</text:span></text:p>
        </text:list-item>
      </text:list>
      <text:p text:style-name="P402"/>
      <text:p text:style-name="P403"><text:span text:style-name="T403_1">Uitgaven</text:span></text:p>
      <text:p text:style-name="P404"><text:span text:style-name="T404_1">Artikel<text:s/>11.1<text:s/>Algemeen<text:s/>Waterbeleid</text:span></text:p>
      <text:p text:style-name="P405"><text:span text:style-name="T405_1">Subsidies<text:s/>(regelingen)</text:span></text:p>
      <text:p text:style-name="P406"><text:span text:style-name="T406_1">De<text:s/>verlaging<text:s/>van<text:s/>het<text:s/>subsidiebudget<text:s/>met<text:s/>€ 2,0 miljoen<text:s/>wordt<text:s/>veroorzaakt<text:s/>door:</text:span></text:p>
      <text:list text:style-name="LS8" xml:id="list2">
        <text:list-item>
          <text:p text:style-name="P407"><text:span text:style-name="T407_1">Kasschuif<text:s/>NGF<text:s/>NL2120:<text:s/>Dit<text:s/>betreft<text:s/>een<text:s/>kasschuif<text:s/>van<text:s/>€<text:s/>2,0<text:s/>miljoen<text:s/>voor<text:s/>het<text:s/>NGF<text:s/>NL2120.<text:s/>De<text:s/>hotspotregeling<text:s/>is<text:s/>vertraagd<text:s/>en<text:s/>voor<text:s/>de<text:s/>human<text:s/>capital<text:s/>regeling<text:s/>is<text:s/>een<text:s/>herallocatie<text:s/>van<text:s/>de<text:s/>middelen<text:s/>naar<text:s/>lager<text:s/>beoogde<text:s/>subsidies.<text:s/>IenW<text:s/>heeft<text:s/>vanwege<text:s/>beperkte<text:s/>capaciteit<text:s/>RVO<text:s/>ingeschakeld<text:s/>als<text:s/>uitvoerder<text:s/>van<text:s/>deze<text:s/>regeling.<text:s/>De<text:s/>laatste<text:s/>NL2120<text:s/>inzichten<text:s/>in<text:s/>de<text:s/>hotspotregeling<text:s/>zijn<text:s/>verwerkt<text:s/>in<text:s/>recent<text:s/>gepubliceerde<text:s/>Nature<text:s/>Based<text:s/>Sulutions<text:s/>(NBS-)prioriteiten.</text:span></text:p>
        </text:list-item>
      </text:list>
      <text:p text:style-name="P408"/>
      <text:p text:style-name="P409"><text:span text:style-name="T409_1">Bijdrage<text:s/>aan<text:s/>agentschappen</text:span></text:p>
      <text:p text:style-name="P410"><text:span text:style-name="T410_1">De<text:s/>verhoging<text:s/>van<text:s/>de<text:s/>agentschapsbijdrage<text:s/>met<text:s/>€ 2,3 miljoen<text:s/>wordt<text:s/>met<text:s/>name<text:s/>veroorzaakt<text:s/>door:</text:span></text:p>
      <text:list text:style-name="LS9" xml:id="list3">
        <text:list-item>
          <text:p text:style-name="P411"><text:span text:style-name="T411_1">Indexatietarief:<text:s/>Het<text:s/>structureel<text:s/>aanvullen<text:s/>van<text:s/>de<text:s/>Beleidsondersteuning<text:s/>en<text:s/>Advies<text:s/>(BOA)<text:s/>via<text:s/>de<text:s/>agentschapsbijdrage<text:s/>aan<text:s/>RWS.<text:s/>Het<text:s/>BOA<text:s/>protocol<text:s/>was<text:s/>al<text:s/>vastgesteld<text:s/>eind<text:s/>2025,<text:s/>alleen<text:s/>was<text:s/>dit<text:s/>nog<text:s/>niet<text:s/>geheel<text:s/>budgettair<text:s/>gedekt.<text:s/>Middels<text:s/>deze<text:s/>bijdrage<text:s/>is<text:s/>er<text:s/>genoeg<text:s/>budget<text:s/>beschikbaar<text:s/>om<text:s/>het<text:s/>BOA<text:s/>protocol<text:s/>uit<text:s/>te<text:s/>voeren.</text:span></text:p>
        </text:list-item>
        <text:list-item>
          <text:p text:style-name="P412"><text:span text:style-name="T412_1">Het<text:s/>restant<text:s/>wordt<text:s/>verklaard<text:s/>door<text:s/>diverse<text:s/>kleine<text:s/>mutaties<text:s/>(€<text:s/>0,4<text:s/>miljoen)</text:span></text:p>
        </text:list-item>
      </text:list>
      <text:p text:style-name="P413"/>
      <text:p text:style-name="P414"><text:span text:style-name="T414_1">Artikel<text:s/>11.2<text:s/>Waterveiligheid</text:span></text:p>
      <text:p text:style-name="P415"><text:span text:style-name="T415_1">De<text:s/>uitgavenmutaties<text:s/>zijn<text:s/>lager<text:s/>dan<text:s/>voorgeschreven<text:s/>norm<text:s/>en<text:s/>worden<text:s/>daarom<text:s/>niet<text:s/>toegelicht<text:s/>(zie<text:s/>normering<text:s/>in<text:s/>de<text:s/>leeswijzer).</text:span></text:p>
      <text:p text:style-name="P416"><text:span text:style-name="T416_1">Artikel<text:s/>11.3<text:s/>Grote<text:s/>oppervlaktewateren</text:span></text:p>
      <text:p text:style-name="P417"><text:span text:style-name="T417_1">De<text:s/>uitgavenmutaties<text:s/>zijn<text:s/>lager<text:s/>dan<text:s/>voorgeschreven<text:s/>norm<text:s/>en<text:s/>worden<text:s/>daarom<text:s/>niet<text:s/>toegelicht<text:s/>(zie<text:s/>normering<text:s/>in<text:s/>de<text:s/>leeswijzer).</text:span></text:p>
      <text:p text:style-name="P418"><text:span text:style-name="T418_1">Artikel<text:s/>11.4<text:s/>Waterkwaliteit</text:span></text:p>
      <text:p text:style-name="P419"><text:span text:style-name="T419_1">De<text:s/>uitgavenmutaties<text:s/>zijn<text:s/>lager<text:s/>dan<text:s/>voorgeschreven<text:s/>norm<text:s/>en<text:s/>worden<text:s/>daarom<text:s/>niet<text:s/>toegelicht<text:s/>(zie<text:s/>normering<text:s/>in<text:s/>de<text:s/>leeswijzer).</text:span></text:p>
      <text:p text:style-name="P420"><text:span text:style-name="T420_1">Ontvangsten</text:span></text:p>
      <text:p text:style-name="P421"><text:span text:style-name="T421_1">De<text:s/>ontvangstenmutaties<text:s/>zijn<text:s/>lager<text:s/>dan<text:s/>voorgeschreven<text:s/>norm<text:s/>en<text:s/>worden<text:s/>daarom<text:s/>niet<text:s/>toegelicht<text:s/>(zie<text:s/>normering<text:s/>in<text:s/>de<text:s/>leeswijzer).</text:span></text:p>
      <text:p text:style-name="P422"><text:span text:style-name="T422_1">Wettelijke<text:s/>grondslag<text:s/>subsidieverlening</text:span></text:p>
      <text:p text:style-name="P423"><text:span text:style-name="T423_1">Op<text:s/>grond<text:s/>van<text:s/>de<text:s/>Algemene<text:s/>wet<text:s/>bestuursrecht<text:s/>geldt<text:s/>dat<text:s/>in<text:s/>het<text:s/>algemeen<text:s/>subsidie<text:s/>wordt<text:s/>verleend<text:s/>op<text:s/>grond<text:s/>van<text:s/>een<text:s/>wettelijk<text:s/>voorschrift.<text:s/>Uit<text:s/>de<text:s/>Algemene<text:s/>wet<text:s/>bestuursrecht<text:s/>volgt<text:s/>dat<text:s/>één<text:s/>van<text:s/>de<text:s/>uitzonderingen<text:s/>hierop<text:s/>subsidies<text:s/>vormen<text:s/>waarvan<text:s/>zowel<text:s/>de<text:s/>subsidieontvanger<text:s/>als<text:s/>het<text:s/>maximale<text:s/>bedrag<text:s/>in<text:s/>de<text:s/>begroting<text:s/>worden<text:s/>vermeld.<text:s/>In<text:s/>de<text:s/>tabel<text:s/>budgettaire<text:s/>gevolgen<text:s/></text:span><text:span text:style-name="T423_2">van<text:s/>beleid<text:s/>bij<text:s/>dit<text:s/>beleidsartikel<text:s/>is<text:s/>in<text:s/>de<text:s/>regel Verplichtingen dergelijke<text:s/>subsidieverplichtingen<text:s/>voor<text:s/>het<text:s/>jaar<text:s/>2026<text:s/>opgenomen.<text:s/>Voor<text:s/>de<text:s/>subsidieverplichtingen<text:s/>die<text:s/>specifiek<text:s/>in<text:s/>onderstaande<text:s/>tabel<text:s/>(tabel<text:s/>5)<text:s/>worden<text:s/>vermeld<text:s/>geldt<text:s/>dat<text:s/>deze<text:s/>begrotingsvermelding<text:s/>de<text:s/>wettelijke<text:s/>grondslag<text:s/>vormt<text:s/>zoals<text:s/>bedoeld<text:s/>in<text:s/>artikel<text:s/>4.23,<text:s/>derde<text:s/>lid,<text:s/>onder<text:s/>c,<text:s/>van<text:s/>de<text:s/>Algemene<text:s/>wet<text:s/>bestuursrecht.</text:span></text:p>
      <table:table table:style-name="Table8">
        <table:table-column table:style-name="Column23"/>
        <table:table-column table:style-name="Column24"/>
        <table:table-column table:style-name="Column25"/>
        <table:table-column table:style-name="Column26"/>
        <table:table-header-rows>
          <table:table-row table:style-name="Row80">
            <table:table-cell table:style-name="Cell335" table:number-columns-spanned="4">
              <text:p text:style-name="P424"><text:span text:style-name="T424_1">Tabel<text:s/>5<text:s/>Wettelijke<text:s/>grondslagen<text:s/>subsidieverleningen<text:s/>artikel<text:s/>11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81">
            <table:table-cell table:style-name="Cell336">
              <text:p text:style-name="P425"><text:span text:style-name="T425_1">Maximum<text:s/>bedrag</text:span></text:p>
            </table:table-cell>
            <table:table-cell table:style-name="Cell337">
              <text:p text:style-name="P426"><text:span text:style-name="T426_1">Ontvanger</text:span></text:p>
            </table:table-cell>
            <table:table-cell table:style-name="Cell338">
              <text:p text:style-name="P427"><text:span text:style-name="T427_1">Toelichting</text:span></text:p>
            </table:table-cell>
            <table:table-cell table:style-name="Cell339">
              <text:p text:style-name="P428"><text:span text:style-name="T428_1">Artikelonderdeel</text:span></text:p>
            </table:table-cell>
          </table:table-row>
        </table:table-header-rows>
        <table:table-row table:style-name="Row82">
          <table:table-cell table:style-name="Cell340">
            <text:p text:style-name="P429"><text:span text:style-name="T429_1">€600.000</text:span></text:p>
          </table:table-cell>
          <table:table-cell table:style-name="Cell341">
            <text:p text:style-name="P430"><text:span text:style-name="T430_1">WTEX10-programma</text:span></text:p>
          </table:table-cell>
          <table:table-cell table:style-name="Cell342">
            <text:p text:style-name="P431"><text:span text:style-name="T431_1">De<text:s/>subsidie<text:s/>betreft<text:s/>een<text:s/>bijdrage<text:s/>aan<text:s/>de<text:s/>Water<text:s/>Alliance<text:s/>ten<text:s/>behoeve<text:s/>van<text:s/>het<text:s/>WTEX10-programma.<text:s/>Water<text:s/>Alliance<text:s/>is<text:s/>een<text:s/>platformorganisatie<text:s/>en<text:s/>door<text:s/>de<text:s/>verbinding<text:s/>van<text:s/>het<text:s/>WTEX10-programma<text:s/>met<text:s/>het<text:s/>Industriebeleid<text:s/>voor<text:s/>Watertechnologie<text:s/>ontstaat<text:s/>een<text:s/>kans<text:s/>om<text:s/>bij<text:s/>te<text:s/>dragen<text:s/>aan<text:s/>duurzame<text:s/>en<text:s/>autonome<text:s/>industriële<text:s/>groei<text:s/>waarin<text:s/>water<text:s/>efficiënt(er)<text:s/>gebruikt<text:s/>wordt.<text:s/>De<text:s/>subsidie<text:s/>wordt<text:s/>omgezet<text:s/>van<text:s/>een<text:s/>incidentele<text:s/>subsidie<text:s/>naar<text:s/>een<text:s/>begrotingssubsidie.</text:span></text:p>
          </table:table-cell>
          <table:table-cell table:style-name="Cell343">
            <text:p text:style-name="P432"><text:span text:style-name="T432_1">11.01<text:s/>Algemeen<text:s/>waterbeleid</text:span></text:p>
          </table:table-cell>
        </table:table-row>
        <table:table-row table:style-name="Row83">
          <table:table-cell table:style-name="Cell344">
            <text:p text:style-name="P433"><text:span text:style-name="T433_1">€155.000</text:span></text:p>
          </table:table-cell>
          <table:table-cell table:style-name="Cell345">
            <text:p text:style-name="P434"><text:span text:style-name="T434_1">Omgevingsberaad<text:s/>Waddengebied<text:s/>(OBW)</text:span></text:p>
          </table:table-cell>
          <table:table-cell table:style-name="Cell346">
            <text:p text:style-name="P435"><text:span text:style-name="T435_1">De<text:s/>subsidie<text:s/>betreft<text:s/>een<text:s/>jaarlijkse<text:s/>bijdrage<text:s/>aan<text:s/>de<text:s/>provincie<text:s/>Friesland<text:s/>voor<text:s/>het<text:s/>Omgevingsberaad<text:s/>Waddengebied<text:s/>(OWB).<text:s/>Hierbij<text:s/>gaat<text:s/>het<text:s/>om<text:s/>een<text:s/>verhoging<text:s/>van<text:s/>€ 10.000<text:s/>van<text:s/>de<text:s/>grondslag<text:s/>van<text:s/>2026<text:s/>van<text:s/>€ 145.000<text:s/>naar<text:s/>€ 155.000.</text:span></text:p>
          </table:table-cell>
          <table:table-cell table:style-name="Cell347">
            <text:p text:style-name="P436"><text:span text:style-name="T436_1">11.01<text:s/>Algemeen<text:s/>Waterbeleid</text:span></text:p>
          </table:table-cell>
        </table:table-row>
        <table:table-row table:style-name="Row84">
          <table:table-cell table:style-name="Cell348">
            <text:p text:style-name="P437"><text:span text:style-name="T437_1">€10.350.000</text:span></text:p>
          </table:table-cell>
          <table:table-cell table:style-name="Cell349">
            <text:p text:style-name="P438"><text:span text:style-name="T438_1">International<text:s/>Program<text:s/>for<text:s/>Deltas<text:s/>and<text:s/>Coastal<text:s/>Areas<text:s/>(IPDC)</text:span></text:p>
          </table:table-cell>
          <table:table-cell table:style-name="Cell350">
            <text:p text:style-name="P439"><text:span text:style-name="T439_1">Het<text:s/>betreft<text:s/>de<text:s/>wijziging<text:s/>van<text:s/>de<text:s/>juridische<text:s/>grondslag<text:s/>in<text:s/>verband<text:s/>met<text:s/>verlenging<text:s/>van<text:s/>de<text:s/>looptijd<text:s/>van<text:s/>de<text:s/>subsidie<text:s/>van<text:s/>10.350.000<text:s/>aan<text:s/>Deltares<text:s/>voor<text:s/>het<text:s/>International<text:s/>Program<text:s/>for<text:s/>Deltas<text:s/>and<text:s/>Coastal<text:s/>Areas<text:s/>(IPDC).</text:span></text:p>
          </table:table-cell>
          <table:table-cell table:style-name="Cell351">
            <text:p text:style-name="P440"><text:span text:style-name="T440_1">11.01<text:s/>Algemeen<text:s/>Waterbeleid</text:span></text:p>
          </table:table-cell>
        </table:table-row>
      </table:table>
      <text:p text:style-name="P441"/>
      <text:p text:style-name="P442"><text:span text:style-name="T442_1">3.2<text:s/>Artikel<text:s/>13<text:s/>Bodem<text:s/>en<text:s/>Ondergrond</text:span></text:p>
      <text:p text:style-name="P443"><text:span text:style-name="T443_1">Budgettaire<text:s/>gevolgen<text:s/>van<text:s/>beleid</text:span></text:p>
      <table:table table:style-name="Table9"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header-rows>
          <table:table-row table:style-name="Row85">
            <table:table-cell table:style-name="Cell352" table:number-columns-spanned="5">
              <text:p text:style-name="P444"><text:span text:style-name="T444_1">Tabel<text:s/>6<text:s/>Budgettaire<text:s/>gevolgen<text:s/>van<text:s/>beleid<text:s/>artikel<text:s/>13<text:s/>Bodem<text:s/>en<text:s/>Ondergron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86">
            <table:table-cell table:style-name="Cell353">
              <text:p text:style-name="P445"/>
            </table:table-cell>
            <table:table-cell table:style-name="Cell354">
              <text:p text:style-name="P446"/>
            </table:table-cell>
            <table:table-cell table:style-name="Cell355">
              <text:p text:style-name="P447"><text:span text:style-name="T447_1">Stand<text:s/>eerste<text:s/>suppletoire<text:s/>begroting<text:s/>(incl.<text:s/>amendementen<text:s/>en<text:s/>NvW)<text:s/>(1)</text:span></text:p>
            </table:table-cell>
            <table:table-cell table:style-name="Cell356">
              <text:p text:style-name="P448"><text:span text:style-name="T448_1">Mutaties<text:s/>suppletoire<text:s/>begroting<text:s/>september<text:s/>(2)</text:span></text:p>
            </table:table-cell>
            <table:table-cell table:style-name="Cell357">
              <text:p text:style-name="P449"><text:span text:style-name="T44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87">
          <table:table-cell table:style-name="Cell358">
            <text:p text:style-name="P450"><text:span text:style-name="T450_1">Art.</text:span></text:p>
          </table:table-cell>
          <table:table-cell table:style-name="Cell359">
            <text:p text:style-name="P451"><text:span text:style-name="T451_1">Verplichtingen</text:span></text:p>
          </table:table-cell>
          <table:table-cell table:style-name="Cell360">
            <text:p text:style-name="P452"><text:span text:style-name="T452_1">156.548</text:span></text:p>
          </table:table-cell>
          <table:table-cell table:style-name="Cell361">
            <text:p text:style-name="P453"><text:span text:style-name="T453_1">11.851</text:span></text:p>
          </table:table-cell>
          <table:table-cell table:style-name="Cell362">
            <text:p text:style-name="P454"><text:span text:style-name="T454_1">168.399</text:span></text:p>
          </table:table-cell>
        </table:table-row>
        <table:table-row table:style-name="Row88">
          <table:table-cell table:style-name="Cell363">
            <text:p text:style-name="P455"/>
          </table:table-cell>
          <table:table-cell table:style-name="Cell364">
            <text:p text:style-name="P456"/>
          </table:table-cell>
          <table:table-cell table:style-name="Cell365">
            <text:p text:style-name="P457"/>
          </table:table-cell>
          <table:table-cell table:style-name="Cell366">
            <text:p text:style-name="P458"/>
          </table:table-cell>
          <table:table-cell table:style-name="Cell367">
            <text:p text:style-name="P459"/>
          </table:table-cell>
        </table:table-row>
        <table:table-row table:style-name="Row89">
          <table:table-cell table:style-name="Cell368">
            <text:p text:style-name="P460"/>
          </table:table-cell>
          <table:table-cell table:style-name="Cell369">
            <text:p text:style-name="P461"><text:span text:style-name="T461_1">Uitgaven</text:span></text:p>
          </table:table-cell>
          <table:table-cell table:style-name="Cell370">
            <text:p text:style-name="P462"><text:span text:style-name="T462_1">119.735</text:span></text:p>
          </table:table-cell>
          <table:table-cell table:style-name="Cell371">
            <text:p text:style-name="P463"><text:span text:style-name="T463_1">1.287</text:span></text:p>
          </table:table-cell>
          <table:table-cell table:style-name="Cell372">
            <text:p text:style-name="P464"><text:span text:style-name="T464_1">121.022</text:span></text:p>
          </table:table-cell>
        </table:table-row>
        <table:table-row table:style-name="Row90">
          <table:table-cell table:style-name="Cell373">
            <text:p text:style-name="P465"/>
          </table:table-cell>
          <table:table-cell table:style-name="Cell374">
            <text:p text:style-name="P466"/>
          </table:table-cell>
          <table:table-cell table:style-name="Cell375">
            <text:p text:style-name="P467"/>
          </table:table-cell>
          <table:table-cell table:style-name="Cell376">
            <text:p text:style-name="P468"/>
          </table:table-cell>
          <table:table-cell table:style-name="Cell377">
            <text:p text:style-name="P469"/>
          </table:table-cell>
        </table:table-row>
        <table:table-row table:style-name="Row91">
          <table:table-cell table:style-name="Cell378">
            <text:p text:style-name="P470"><text:span text:style-name="T470_1">13.4</text:span></text:p>
          </table:table-cell>
          <table:table-cell table:style-name="Cell379">
            <text:p text:style-name="P471"><text:span text:style-name="T471_1">Ruimtegebruik<text:s/>bodem</text:span></text:p>
          </table:table-cell>
          <table:table-cell table:style-name="Cell380">
            <text:p text:style-name="P472"><text:span text:style-name="T472_1">119.735</text:span></text:p>
          </table:table-cell>
          <table:table-cell table:style-name="Cell381">
            <text:p text:style-name="P473"><text:span text:style-name="T473_1">1.287</text:span></text:p>
          </table:table-cell>
          <table:table-cell table:style-name="Cell382">
            <text:p text:style-name="P474"><text:span text:style-name="T474_1">121.022</text:span></text:p>
          </table:table-cell>
        </table:table-row>
        <table:table-row table:style-name="Row92">
          <table:table-cell table:style-name="Cell383">
            <text:p text:style-name="P475"/>
          </table:table-cell>
          <table:table-cell table:style-name="Cell384">
            <text:p text:style-name="P476"><text:span text:style-name="T476_1">Opdrachten</text:span></text:p>
          </table:table-cell>
          <table:table-cell table:style-name="Cell385">
            <text:p text:style-name="P477"><text:span text:style-name="T477_1">16.538</text:span></text:p>
          </table:table-cell>
          <table:table-cell table:style-name="Cell386">
            <text:p text:style-name="P478"><text:span text:style-name="T478_1">7.989</text:span></text:p>
          </table:table-cell>
          <table:table-cell table:style-name="Cell387">
            <text:p text:style-name="P479"><text:span text:style-name="T479_1">24.527</text:span></text:p>
          </table:table-cell>
        </table:table-row>
        <table:table-row table:style-name="Row93">
          <table:table-cell table:style-name="Cell388">
            <text:p text:style-name="P480"/>
          </table:table-cell>
          <table:table-cell table:style-name="Cell389">
            <text:p text:style-name="P481"><text:span text:style-name="T481_1">Bodem<text:s/>en<text:s/>STRONG</text:span></text:p>
          </table:table-cell>
          <table:table-cell table:style-name="Cell390">
            <text:p text:style-name="P482"><text:span text:style-name="T482_1">11.974</text:span></text:p>
          </table:table-cell>
          <table:table-cell table:style-name="Cell391">
            <text:p text:style-name="P483"><text:span text:style-name="T483_1">8.741</text:span></text:p>
          </table:table-cell>
          <table:table-cell table:style-name="Cell392">
            <text:p text:style-name="P484"><text:span text:style-name="T484_1">20.715</text:span></text:p>
          </table:table-cell>
        </table:table-row>
        <table:table-row table:style-name="Row94">
          <table:table-cell table:style-name="Cell393">
            <text:p text:style-name="P485"/>
          </table:table-cell>
          <table:table-cell table:style-name="Cell394">
            <text:p text:style-name="P486"><text:span text:style-name="T486_1">RWS<text:s/>Leefomgeving</text:span></text:p>
          </table:table-cell>
          <table:table-cell table:style-name="Cell395">
            <text:p text:style-name="P487"><text:span text:style-name="T487_1">975</text:span></text:p>
          </table:table-cell>
          <table:table-cell table:style-name="Cell396">
            <text:p text:style-name="P488"><text:span text:style-name="T488_1">‒<text:s/>125</text:span></text:p>
          </table:table-cell>
          <table:table-cell table:style-name="Cell397">
            <text:p text:style-name="P489"><text:span text:style-name="T489_1">850</text:span></text:p>
          </table:table-cell>
        </table:table-row>
        <table:table-row table:style-name="Row95">
          <table:table-cell table:style-name="Cell398">
            <text:p text:style-name="P490"/>
          </table:table-cell>
          <table:table-cell table:style-name="Cell399">
            <text:p text:style-name="P491"><text:span text:style-name="T491_1">Fysieke<text:s/>Leefomgeving<text:s/>Omgevingswet<text:s/>(FLOW)</text:span></text:p>
          </table:table-cell>
          <table:table-cell table:style-name="Cell400">
            <text:p text:style-name="P492"><text:span text:style-name="T492_1">825</text:span></text:p>
          </table:table-cell>
          <table:table-cell table:style-name="Cell401">
            <text:p text:style-name="P493"><text:span text:style-name="T493_1">0</text:span></text:p>
          </table:table-cell>
          <table:table-cell table:style-name="Cell402">
            <text:p text:style-name="P494"><text:span text:style-name="T494_1">825</text:span></text:p>
          </table:table-cell>
        </table:table-row>
        <table:table-row table:style-name="Row96">
          <table:table-cell table:style-name="Cell403">
            <text:p text:style-name="P495"/>
          </table:table-cell>
          <table:table-cell table:style-name="Cell404">
            <text:p text:style-name="P496"><text:span text:style-name="T496_1">Overige<text:s/>opdrachten</text:span></text:p>
          </table:table-cell>
          <table:table-cell table:style-name="Cell405">
            <text:p text:style-name="P497"><text:span text:style-name="T497_1">2.764</text:span></text:p>
          </table:table-cell>
          <table:table-cell table:style-name="Cell406">
            <text:p text:style-name="P498"><text:span text:style-name="T498_1">‒<text:s/>627</text:span></text:p>
          </table:table-cell>
          <table:table-cell table:style-name="Cell407">
            <text:p text:style-name="P499"><text:span text:style-name="T499_1">2.137</text:span></text:p>
          </table:table-cell>
        </table:table-row>
        <table:table-row table:style-name="Row97">
          <table:table-cell table:style-name="Cell408">
            <text:p text:style-name="P500"/>
          </table:table-cell>
          <table:table-cell table:style-name="Cell409">
            <text:p text:style-name="P501"><text:span text:style-name="T501_1">Subsidies<text:s/>(regelingen)</text:span></text:p>
          </table:table-cell>
          <table:table-cell table:style-name="Cell410">
            <text:p text:style-name="P502"><text:span text:style-name="T502_1">19.398</text:span></text:p>
          </table:table-cell>
          <table:table-cell table:style-name="Cell411">
            <text:p text:style-name="P503"><text:span text:style-name="T503_1">‒</text:span><text:span text:style-name="T503_2"><text:s/>135</text:span></text:p>
          </table:table-cell>
          <table:table-cell table:style-name="Cell412">
            <text:p text:style-name="P504"><text:span text:style-name="T504_1">19.263</text:span></text:p>
          </table:table-cell>
        </table:table-row>
        <table:table-row table:style-name="Row98">
          <table:table-cell table:style-name="Cell413">
            <text:p text:style-name="P505"/>
          </table:table-cell>
          <table:table-cell table:style-name="Cell414">
            <text:p text:style-name="P506"><text:span text:style-name="T506_1">Bedrijvenregeling</text:span></text:p>
          </table:table-cell>
          <table:table-cell table:style-name="Cell415">
            <text:p text:style-name="P507"><text:span text:style-name="T507_1">8.697</text:span></text:p>
          </table:table-cell>
          <table:table-cell table:style-name="Cell416">
            <text:p text:style-name="P508"><text:span text:style-name="T508_1">0</text:span></text:p>
          </table:table-cell>
          <table:table-cell table:style-name="Cell417">
            <text:p text:style-name="P509"><text:span text:style-name="T509_1">8.697</text:span></text:p>
          </table:table-cell>
        </table:table-row>
        <table:table-row table:style-name="Row99">
          <table:table-cell table:style-name="Cell418">
            <text:p text:style-name="P510"/>
          </table:table-cell>
          <table:table-cell table:style-name="Cell419">
            <text:p text:style-name="P511"><text:span text:style-name="T511_1">Subsidie<text:s/>Caribisch<text:s/>Nederland</text:span></text:p>
          </table:table-cell>
          <table:table-cell table:style-name="Cell420">
            <text:p text:style-name="P512"><text:span text:style-name="T512_1">10.451</text:span></text:p>
          </table:table-cell>
          <table:table-cell table:style-name="Cell421">
            <text:p text:style-name="P513"><text:span text:style-name="T513_1">‒<text:s/>385</text:span></text:p>
          </table:table-cell>
          <table:table-cell table:style-name="Cell422">
            <text:p text:style-name="P514"><text:span text:style-name="T514_1">10.066</text:span></text:p>
          </table:table-cell>
        </table:table-row>
        <table:table-row table:style-name="Row100">
          <table:table-cell table:style-name="Cell423">
            <text:p text:style-name="P515"/>
          </table:table-cell>
          <table:table-cell table:style-name="Cell424">
            <text:p text:style-name="P516"><text:span text:style-name="T516_1">Overige<text:s/>subsidies</text:span></text:p>
          </table:table-cell>
          <table:table-cell table:style-name="Cell425">
            <text:p text:style-name="P517"><text:span text:style-name="T517_1">250</text:span></text:p>
          </table:table-cell>
          <table:table-cell table:style-name="Cell426">
            <text:p text:style-name="P518"><text:span text:style-name="T518_1">250</text:span></text:p>
          </table:table-cell>
          <table:table-cell table:style-name="Cell427">
            <text:p text:style-name="P519"><text:span text:style-name="T519_1">500</text:span></text:p>
          </table:table-cell>
        </table:table-row>
        <table:table-row table:style-name="Row101">
          <table:table-cell table:style-name="Cell428">
            <text:p text:style-name="P520"/>
          </table:table-cell>
          <table:table-cell table:style-name="Cell429">
            <text:p text:style-name="P521"><text:span text:style-name="T521_1">Bijdrage<text:s/>aan<text:s/>agentschappen</text:span></text:p>
          </table:table-cell>
          <table:table-cell table:style-name="Cell430">
            <text:p text:style-name="P522"><text:span text:style-name="T522_1">11.702</text:span></text:p>
          </table:table-cell>
          <table:table-cell table:style-name="Cell431">
            <text:p text:style-name="P523"><text:span text:style-name="T523_1">24</text:span></text:p>
          </table:table-cell>
          <table:table-cell table:style-name="Cell432">
            <text:p text:style-name="P524"><text:span text:style-name="T524_1">11.726</text:span></text:p>
          </table:table-cell>
        </table:table-row>
        <table:table-row table:style-name="Row102">
          <table:table-cell table:style-name="Cell433">
            <text:p text:style-name="P525"/>
          </table:table-cell>
          <table:table-cell table:style-name="Cell434">
            <text:p text:style-name="P526"><text:span text:style-name="T526_1">Bijdrage<text:s/>aan<text:s/>agentschap<text:s/>RWS</text:span></text:p>
          </table:table-cell>
          <table:table-cell table:style-name="Cell435">
            <text:p text:style-name="P527"><text:span text:style-name="T527_1">6.091</text:span></text:p>
          </table:table-cell>
          <table:table-cell table:style-name="Cell436">
            <text:p text:style-name="P528"><text:span text:style-name="T528_1">0</text:span></text:p>
          </table:table-cell>
          <table:table-cell table:style-name="Cell437">
            <text:p text:style-name="P529"><text:span text:style-name="T529_1">6.091</text:span></text:p>
          </table:table-cell>
        </table:table-row>
        <table:table-row table:style-name="Row103">
          <table:table-cell table:style-name="Cell438">
            <text:p text:style-name="P530"/>
          </table:table-cell>
          <table:table-cell table:style-name="Cell439">
            <text:p text:style-name="P531"><text:span text:style-name="T531_1">Bijdrage<text:s/>aan<text:s/>agentschap<text:s/>RIVM</text:span></text:p>
          </table:table-cell>
          <table:table-cell table:style-name="Cell440">
            <text:p text:style-name="P532"><text:span text:style-name="T532_1">5.611</text:span></text:p>
          </table:table-cell>
          <table:table-cell table:style-name="Cell441">
            <text:p text:style-name="P533"><text:span text:style-name="T533_1">24</text:span></text:p>
          </table:table-cell>
          <table:table-cell table:style-name="Cell442">
            <text:p text:style-name="P534"><text:span text:style-name="T534_1">5.635</text:span></text:p>
          </table:table-cell>
        </table:table-row>
        <table:table-row table:style-name="Row104">
          <table:table-cell table:style-name="Cell443">
            <text:p text:style-name="P535"/>
          </table:table-cell>
          <table:table-cell table:style-name="Cell444">
            <text:p text:style-name="P536"><text:span text:style-name="T536_1">Bijdrage<text:s/>aan<text:s/>medeoverheden</text:span></text:p>
          </table:table-cell>
          <table:table-cell table:style-name="Cell445">
            <text:p text:style-name="P537"><text:span text:style-name="T537_1">72.097</text:span></text:p>
          </table:table-cell>
          <table:table-cell table:style-name="Cell446">
            <text:p text:style-name="P538"><text:span text:style-name="T538_1">‒</text:span><text:span text:style-name="T538_2"><text:s/>6.591</text:span></text:p>
          </table:table-cell>
          <table:table-cell table:style-name="Cell447">
            <text:p text:style-name="P539"><text:span text:style-name="T539_1">65.506</text:span></text:p>
          </table:table-cell>
        </table:table-row>
        <table:table-row table:style-name="Row105">
          <table:table-cell table:style-name="Cell448">
            <text:p text:style-name="P540"/>
          </table:table-cell>
          <table:table-cell table:style-name="Cell449">
            <text:p text:style-name="P541"><text:span text:style-name="T541_1">Meerjarenprogramma<text:s/>Bodem</text:span></text:p>
          </table:table-cell>
          <table:table-cell table:style-name="Cell450">
            <text:p text:style-name="P542"><text:span text:style-name="T542_1">72.097</text:span></text:p>
          </table:table-cell>
          <table:table-cell table:style-name="Cell451">
            <text:p text:style-name="P543"><text:span text:style-name="T543_1">‒<text:s/>6.591</text:span></text:p>
          </table:table-cell>
          <table:table-cell table:style-name="Cell452">
            <text:p text:style-name="P544"><text:span text:style-name="T544_1">65.506</text:span></text:p>
          </table:table-cell>
        </table:table-row>
        <table:table-row table:style-name="Row106">
          <table:table-cell table:style-name="Cell453">
            <text:p text:style-name="P545"/>
          </table:table-cell>
          <table:table-cell table:style-name="Cell454">
            <text:p text:style-name="P546"/>
          </table:table-cell>
          <table:table-cell table:style-name="Cell455">
            <text:p text:style-name="P547"/>
          </table:table-cell>
          <table:table-cell table:style-name="Cell456">
            <text:p text:style-name="P548"/>
          </table:table-cell>
          <table:table-cell table:style-name="Cell457">
            <text:p text:style-name="P549"/>
          </table:table-cell>
        </table:table-row>
        <table:table-row table:style-name="Row107">
          <table:table-cell table:style-name="Cell458">
            <text:p text:style-name="P550"/>
          </table:table-cell>
          <table:table-cell table:style-name="Cell459">
            <text:p text:style-name="P551"><text:span text:style-name="T551_1">Ontvangsten</text:span></text:p>
          </table:table-cell>
          <table:table-cell table:style-name="Cell460">
            <text:p text:style-name="P552"><text:span text:style-name="T552_1">168</text:span></text:p>
          </table:table-cell>
          <table:table-cell table:style-name="Cell461">
            <text:p text:style-name="P553"><text:span text:style-name="T553_1">657</text:span></text:p>
          </table:table-cell>
          <table:table-cell table:style-name="Cell462">
            <text:p text:style-name="P554"><text:span text:style-name="T554_1">825</text:span></text:p>
          </table:table-cell>
        </table:table-row>
        <table:table-row table:style-name="Row108">
          <table:table-cell table:style-name="Cell463">
            <text:p text:style-name="P555"/>
          </table:table-cell>
          <table:table-cell table:style-name="Cell464">
            <text:p text:style-name="P556"/>
          </table:table-cell>
          <table:table-cell table:style-name="Cell465">
            <text:p text:style-name="P557"/>
          </table:table-cell>
          <table:table-cell table:style-name="Cell466">
            <text:p text:style-name="P558"/>
          </table:table-cell>
          <table:table-cell table:style-name="Cell467">
            <text:p text:style-name="P559"/>
          </table:table-cell>
        </table:table-row>
      </table:table>
      <text:p text:style-name="P560"/>
      <text:p text:style-name="P561"><text:span text:style-name="T561_1">Toelichting</text:span></text:p>
      <text:p text:style-name="P562"><text:span text:style-name="T562_1">Verplichtingen</text:span></text:p>
      <text:p text:style-name="P563"><text:span text:style-name="T563_1">Het<text:s/>verplichtingenbudget<text:s/>wordt<text:s/>met<text:s/>€ 11,9 miljoen<text:s/>verhoogd.<text:s/>Dit<text:s/>wordt<text:s/>verklaard<text:s/>door<text:s/>de<text:s/>hieronder<text:s/>toegelichte<text:s/>uitgavenmutaties<text:s/>en<text:s/>de<text:s/>volgende<text:s/>verplichtingenmutaties:</text:span></text:p>
      <text:list text:style-name="LS10" xml:id="list5">
        <text:list-item>
          <text:p text:style-name="P564"><text:span text:style-name="T564_1">Herschikking<text:s/>Meerjarenprogramma<text:s/>Bodem:<text:s/>Betreft<text:s/>een<text:s/>herschikking<text:s/>van<text:s/>de<text:s/>budgetten<text:s/>voor<text:s/>afdeling<text:s/>Bodem<text:s/>van<text:s/>€<text:s/>10,5<text:s/>miljoen.<text:s/>Hiermee<text:s/>worden<text:s/>de<text:s/>budgetten<text:s/>in<text:s/>lijn<text:s/>gebracht<text:s/>met<text:s/>de<text:s/>meest<text:s/>actuele<text:s/>prognose<text:s/>voor<text:s/>onder<text:s/>andere<text:s/>het<text:s/>EMK-terrein,<text:s/>staalslakken<text:s/>en<text:s/>EU<text:s/>richtlijn<text:s/>waarbij<text:s/>extra<text:s/>middelen<text:s/>nodig<text:s/>zijn.<text:s/>Het<text:s/>gaat<text:s/>om<text:s/>aanvullende<text:s/>onderzoeken<text:s/>op<text:s/>de<text:s/>effecten<text:s/>van<text:s/>staalslakken<text:s/>op<text:s/>mens<text:s/>en<text:s/>milieu<text:s/>dat<text:s/>door<text:s/>RIVM<text:s/>zal<text:s/>worden<text:s/>uitgevoerd.</text:span></text:p>
        </text:list-item>
        <text:list-item>
          <text:p text:style-name="P565"><text:span text:style-name="T565_1">Het<text:s/>restant<text:s/>wordt<text:s/>verklaard<text:s/>door<text:s/>diverse<text:s/>kleine<text:s/>mutaties<text:s/>(€<text:s/>1,4<text:s/>miljoen).</text:span></text:p>
        </text:list-item>
      </text:list>
      <text:p text:style-name="P566"/>
      <text:p text:style-name="P567"><text:span text:style-name="T567_1">Uitgaven</text:span></text:p>
      <text:p text:style-name="P568"><text:span text:style-name="T568_1">Artikel<text:s/>13.4<text:s/>Ruimtegebruik<text:s/>bodem</text:span></text:p>
      <text:p text:style-name="P569"><text:span text:style-name="T569_1">Opdrachten</text:span></text:p>
      <text:p text:style-name="P570"><text:span text:style-name="T570_1">Het<text:s/>opdrachtenbudget<text:s/>wordt<text:s/>in<text:s/>2026<text:s/>met<text:s/>€ 8,0 miljoen<text:s/>verhoogd.<text:s/>Dit<text:s/>komt<text:s/>met<text:s/>name<text:s/>door<text:s/>de<text:s/>volgende<text:s/>mutaties:</text:span></text:p>
      <text:list text:style-name="LS11" xml:id="list7">
        <text:list-item>
          <text:p text:style-name="P571"><text:span text:style-name="T571_1">Herschikking<text:s/>Bodem<text:s/>&amp;<text:s/>STRONG:<text:s/>Dit<text:s/>betreft<text:s/>een<text:s/>herschikking<text:s/>van<text:s/>de<text:s/>budgetten<text:s/>voor<text:s/>afdeling<text:s/>Bodem<text:s/>van<text:s/>€<text:s/>5,7<text:s/>miljoen.<text:s/>2026<text:s/>is<text:s/>een<text:s/>krap<text:s/>budgettair<text:s/>jaar.<text:s/>Er<text:s/>zijn<text:s/>op<text:s/>alle<text:s/>drie<text:s/>de<text:s/>grote<text:s/>bodembudgetten<text:s/>financiële<text:s/>tegenvallers.<text:s/>Voornamelijk<text:s/>vanuit<text:s/>de<text:s/>lopende<text:s/>sanering<text:s/>van<text:s/>het<text:s/>EMK-terrein.<text:s/>Daarnaast<text:s/>zijn<text:s/>er<text:s/>een<text:s/>aantal<text:s/>posten<text:s/>op<text:s/>het<text:s/>meerjarenprogramma<text:s/>waarbij<text:s/>de<text:s/>realisatie<text:s/>de<text:s/>afgelopen<text:s/>jaren<text:s/>tegenviel<text:s/>maar<text:s/>die<text:s/>dit<text:s/>jaar<text:s/>wel<text:s/>tot<text:s/>realisatie<text:s/>komen<text:s/>(kennis<text:s/>en<text:s/>kwaliteitsimpuls).</text:span></text:p>
        </text:list-item>
        <text:list-item>
          <text:p text:style-name="P572"><text:span text:style-name="T572_1">Het<text:s/>restant<text:s/>wordt<text:s/>verklaard<text:s/>door<text:s/>diverse<text:s/>kleine<text:s/>mutaties<text:s/>(€<text:s/>2,3<text:s/>miljoen).</text:span></text:p>
        </text:list-item>
      </text:list>
      <text:p text:style-name="P573"/>
      <text:p text:style-name="P574"><text:span text:style-name="T574_1">Bijdrage<text:s/>aan<text:s/>medeoverheden</text:span></text:p>
      <text:p text:style-name="P575"><text:span text:style-name="T575_1">De<text:s/>verlaging<text:s/>van<text:s/>de<text:s/>bijdrage<text:s/>aan<text:s/>medeoverheden<text:s/>met<text:s/>€ 6,6 miljoen<text:s/>wordt<text:s/>met<text:s/>name<text:s/>veroorzaakt<text:s/>door:</text:span></text:p>
      <text:list text:style-name="LS12" xml:id="list9">
        <text:list-item>
          <text:p text:style-name="P576"><text:span text:style-name="T576_1">Herschikking<text:s/>Meerjarenprogramma<text:s/>Bodem:<text:s/>Dit<text:s/>betreft<text:s/>een<text:s/>herschikking<text:s/>van<text:s/>de<text:s/>budgetten<text:s/>voor<text:s/>afdeling<text:s/>Ruimtelijk<text:s/>gebruik<text:s/>Bodem<text:s/>die<text:s/>door<text:s/>middel<text:s/>van<text:s/>temporisering<text:s/>van<text:s/>activiteiten<text:s/>worden<text:s/>ingepast,<text:s/>bijvoorbeeld<text:s/>door<text:s/>middel<text:s/>van<text:s/>incidentele<text:s/>SPUKs.<text:s/>Daarmee<text:s/>wordt<text:s/>de<text:s/>bijdrage<text:s/>aan<text:s/>medeoverheden<text:s/>met<text:s/>€<text:s/>5,7<text:s/>miljoen<text:s/>wordt<text:s/>verlaagd.</text:span></text:p>
        </text:list-item>
        <text:list-item>
          <text:p text:style-name="P577"><text:span text:style-name="T577_1">Het<text:s/>restant<text:s/>wordt<text:s/>verklaard<text:s/>door<text:s/>diverse<text:s/>kleine<text:s/>mutaties<text:s/>(€<text:s/>0,9<text:s/>miljoen).</text:span></text:p>
        </text:list-item>
      </text:list>
      <text:p text:style-name="P578"/>
      <text:p text:style-name="P579"><text:span text:style-name="T579_1">Ontvangsten</text:span></text:p>
      <text:p text:style-name="P580"><text:span text:style-name="T580_1">De<text:s/>ontvangstenmutaties<text:s/>zijn<text:s/>lager<text:s/>dan<text:s/>voorgeschreven<text:s/>norm<text:s/>en<text:s/>worden<text:s/>daarom<text:s/>niet<text:s/>toegelicht<text:s/>(zie<text:s/>normering<text:s/>in<text:s/>de<text:s/>leeswijzer).</text:span></text:p>
      <text:p text:style-name="P581"><text:span text:style-name="T581_1">3.3<text:s/>Artikel<text:s/>14<text:s/>Wegen<text:s/>en<text:s/>Verkeersveiligheid</text:span></text:p>
      <text:p text:style-name="P582"><text:span text:style-name="T582_1">Budgettaire<text:s/>gevolgen<text:s/>van<text:s/>beleid</text:span></text:p>
      <table:table table:style-name="Table10"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header-rows>
          <table:table-row table:style-name="Row109">
            <table:table-cell table:style-name="Cell468" table:number-columns-spanned="5">
              <text:p text:style-name="P583"><text:span text:style-name="T583_1">Tabel<text:s/>7<text:s/>Budgettaire<text:s/>gevolgen<text:s/>van<text:s/>beleid<text:s/>artikel<text:s/>14<text:s/>Wegen<text:s/>en<text:s/>Verkeersveilighei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10">
            <table:table-cell table:style-name="Cell469">
              <text:p text:style-name="P584"/>
            </table:table-cell>
            <table:table-cell table:style-name="Cell470">
              <text:p text:style-name="P585"/>
            </table:table-cell>
            <table:table-cell table:style-name="Cell471">
              <text:p text:style-name="P586"><text:span text:style-name="T586_1">Stand<text:s/>eerste<text:s/>suppletoire<text:s/>begroting<text:s/>(incl.<text:s/>amendementen<text:s/>en<text:s/>NvW)<text:s/>(1)</text:span></text:p>
            </table:table-cell>
            <table:table-cell table:style-name="Cell472">
              <text:p text:style-name="P587"><text:span text:style-name="T587_1">Mutaties<text:s/>suppletoire<text:s/>begroting<text:s/>september<text:s/>(2)</text:span></text:p>
            </table:table-cell>
            <table:table-cell table:style-name="Cell473">
              <text:p text:style-name="P588"><text:span text:style-name="T58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11">
          <table:table-cell table:style-name="Cell474">
            <text:p text:style-name="P589"><text:span text:style-name="T589_1">Art.</text:span></text:p>
          </table:table-cell>
          <table:table-cell table:style-name="Cell475">
            <text:p text:style-name="P590"><text:span text:style-name="T590_1">Verplichtingen</text:span></text:p>
          </table:table-cell>
          <table:table-cell table:style-name="Cell476">
            <text:p text:style-name="P591"><text:span text:style-name="T591_1">425.719</text:span></text:p>
          </table:table-cell>
          <table:table-cell table:style-name="Cell477">
            <text:p text:style-name="P592"><text:span text:style-name="T592_1">‒</text:span><text:span text:style-name="T592_2"><text:s/>11.592</text:span></text:p>
          </table:table-cell>
          <table:table-cell table:style-name="Cell478">
            <text:p text:style-name="P593"><text:span text:style-name="T593_1">414.127</text:span></text:p>
          </table:table-cell>
        </table:table-row>
        <table:table-row table:style-name="Row112">
          <table:table-cell table:style-name="Cell479">
            <text:p text:style-name="P594"/>
          </table:table-cell>
          <table:table-cell table:style-name="Cell480">
            <text:p text:style-name="P595"/>
          </table:table-cell>
          <table:table-cell table:style-name="Cell481">
            <text:p text:style-name="P596"/>
          </table:table-cell>
          <table:table-cell table:style-name="Cell482">
            <text:p text:style-name="P597"/>
          </table:table-cell>
          <table:table-cell table:style-name="Cell483">
            <text:p text:style-name="P598"/>
          </table:table-cell>
        </table:table-row>
        <table:table-row table:style-name="Row113">
          <table:table-cell table:style-name="Cell484">
            <text:p text:style-name="P599"/>
          </table:table-cell>
          <table:table-cell table:style-name="Cell485">
            <text:p text:style-name="P600"><text:span text:style-name="T600_1">Uitgaven</text:span></text:p>
          </table:table-cell>
          <table:table-cell table:style-name="Cell486">
            <text:p text:style-name="P601"><text:span text:style-name="T601_1">313.520</text:span></text:p>
          </table:table-cell>
          <table:table-cell table:style-name="Cell487">
            <text:p text:style-name="P602"><text:span text:style-name="T602_1">‒</text:span><text:span text:style-name="T602_2"><text:s/>300</text:span></text:p>
          </table:table-cell>
          <table:table-cell table:style-name="Cell488">
            <text:p text:style-name="P603"><text:span text:style-name="T603_1">313.220</text:span></text:p>
          </table:table-cell>
        </table:table-row>
        <table:table-row table:style-name="Row114">
          <table:table-cell table:style-name="Cell489">
            <text:p text:style-name="P604"/>
          </table:table-cell>
          <table:table-cell table:style-name="Cell490">
            <text:p text:style-name="P605"/>
          </table:table-cell>
          <table:table-cell table:style-name="Cell491">
            <text:p text:style-name="P606"/>
          </table:table-cell>
          <table:table-cell table:style-name="Cell492">
            <text:p text:style-name="P607"/>
          </table:table-cell>
          <table:table-cell table:style-name="Cell493">
            <text:p text:style-name="P608"/>
          </table:table-cell>
        </table:table-row>
        <table:table-row table:style-name="Row115">
          <table:table-cell table:style-name="Cell494">
            <text:p text:style-name="P609"><text:span text:style-name="T609_1">14.1</text:span></text:p>
          </table:table-cell>
          <table:table-cell table:style-name="Cell495">
            <text:p text:style-name="P610"><text:span text:style-name="T610_1">Netwerk</text:span></text:p>
          </table:table-cell>
          <table:table-cell table:style-name="Cell496">
            <text:p text:style-name="P611"><text:span text:style-name="T611_1">21.643</text:span></text:p>
          </table:table-cell>
          <table:table-cell table:style-name="Cell497">
            <text:p text:style-name="P612"><text:span text:style-name="T612_1">‒</text:span><text:span text:style-name="T612_2"><text:s/>140</text:span></text:p>
          </table:table-cell>
          <table:table-cell table:style-name="Cell498">
            <text:p text:style-name="P613"><text:span text:style-name="T613_1">21.503</text:span></text:p>
          </table:table-cell>
        </table:table-row>
        <table:table-row table:style-name="Row116">
          <table:table-cell table:style-name="Cell499">
            <text:p text:style-name="P614"/>
          </table:table-cell>
          <table:table-cell table:style-name="Cell500">
            <text:p text:style-name="P615"><text:span text:style-name="T615_1">Opdrachten</text:span></text:p>
          </table:table-cell>
          <table:table-cell table:style-name="Cell501">
            <text:p text:style-name="P616"><text:span text:style-name="T616_1">8.328</text:span></text:p>
          </table:table-cell>
          <table:table-cell table:style-name="Cell502">
            <text:p text:style-name="P617"><text:span text:style-name="T617_1">‒</text:span><text:span text:style-name="T617_2"><text:s/>810</text:span></text:p>
          </table:table-cell>
          <table:table-cell table:style-name="Cell503">
            <text:p text:style-name="P618"><text:span text:style-name="T618_1">7.518</text:span></text:p>
          </table:table-cell>
        </table:table-row>
        <table:table-row table:style-name="Row117">
          <table:table-cell table:style-name="Cell504">
            <text:p text:style-name="P619"/>
          </table:table-cell>
          <table:table-cell table:style-name="Cell505">
            <text:p text:style-name="P620"><text:span text:style-name="T620_1">Wegverkeersbeleid</text:span></text:p>
          </table:table-cell>
          <table:table-cell table:style-name="Cell506">
            <text:p text:style-name="P621"><text:span text:style-name="T621_1">2.955</text:span></text:p>
          </table:table-cell>
          <table:table-cell table:style-name="Cell507">
            <text:p text:style-name="P622"><text:span text:style-name="T622_1">‒<text:s/>55</text:span></text:p>
          </table:table-cell>
          <table:table-cell table:style-name="Cell508">
            <text:p text:style-name="P623"><text:span text:style-name="T623_1">2.900</text:span></text:p>
          </table:table-cell>
        </table:table-row>
        <table:table-row table:style-name="Row118">
          <table:table-cell table:style-name="Cell509">
            <text:p text:style-name="P624"/>
          </table:table-cell>
          <table:table-cell table:style-name="Cell510">
            <text:p text:style-name="P625"><text:span text:style-name="T625_1">Voertuigen<text:s/>en<text:s/>Digitale<text:s/>Infrastructuur</text:span></text:p>
          </table:table-cell>
          <table:table-cell table:style-name="Cell511">
            <text:p text:style-name="P626"><text:span text:style-name="T626_1">3.194</text:span></text:p>
          </table:table-cell>
          <table:table-cell table:style-name="Cell512">
            <text:p text:style-name="P627"><text:span text:style-name="T627_1">‒<text:s/>670</text:span></text:p>
          </table:table-cell>
          <table:table-cell table:style-name="Cell513">
            <text:p text:style-name="P628"><text:span text:style-name="T628_1">2.524</text:span></text:p>
          </table:table-cell>
        </table:table-row>
        <table:table-row table:style-name="Row119">
          <table:table-cell table:style-name="Cell514">
            <text:p text:style-name="P629"/>
          </table:table-cell>
          <table:table-cell table:style-name="Cell515">
            <text:p text:style-name="P630"><text:span text:style-name="T630_1">Overige<text:s/>opdrachten</text:span></text:p>
          </table:table-cell>
          <table:table-cell table:style-name="Cell516">
            <text:p text:style-name="P631"><text:span text:style-name="T631_1">2.179</text:span></text:p>
          </table:table-cell>
          <table:table-cell table:style-name="Cell517">
            <text:p text:style-name="P632"><text:span text:style-name="T632_1">‒<text:s/>85</text:span></text:p>
          </table:table-cell>
          <table:table-cell table:style-name="Cell518">
            <text:p text:style-name="P633"><text:span text:style-name="T633_1">2.094</text:span></text:p>
          </table:table-cell>
        </table:table-row>
        <table:table-row table:style-name="Row120">
          <table:table-cell table:style-name="Cell519">
            <text:p text:style-name="P634"/>
          </table:table-cell>
          <table:table-cell table:style-name="Cell520">
            <text:p text:style-name="P635"><text:span text:style-name="T635_1">Bijdrage<text:s/>aan<text:s/>agentschappen</text:span></text:p>
          </table:table-cell>
          <table:table-cell table:style-name="Cell521">
            <text:p text:style-name="P636"><text:span text:style-name="T636_1">8.735</text:span></text:p>
          </table:table-cell>
          <table:table-cell table:style-name="Cell522">
            <text:p text:style-name="P637"><text:span text:style-name="T637_1">54</text:span></text:p>
          </table:table-cell>
          <table:table-cell table:style-name="Cell523">
            <text:p text:style-name="P638"><text:span text:style-name="T638_1">8.789</text:span></text:p>
          </table:table-cell>
        </table:table-row>
        <table:table-row table:style-name="Row121">
          <table:table-cell table:style-name="Cell524">
            <text:p text:style-name="P639"/>
          </table:table-cell>
          <table:table-cell table:style-name="Cell525">
            <text:p text:style-name="P640"><text:span text:style-name="T640_1">Bijdrage<text:s/>aan<text:s/>agentschap<text:s/>RWS</text:span></text:p>
          </table:table-cell>
          <table:table-cell table:style-name="Cell526">
            <text:p text:style-name="P641"><text:span text:style-name="T641_1">8.657</text:span></text:p>
          </table:table-cell>
          <table:table-cell table:style-name="Cell527">
            <text:p text:style-name="P642"><text:span text:style-name="T642_1">54</text:span></text:p>
          </table:table-cell>
          <table:table-cell table:style-name="Cell528">
            <text:p text:style-name="P643"><text:span text:style-name="T643_1">8.711</text:span></text:p>
          </table:table-cell>
        </table:table-row>
        <table:table-row table:style-name="Row122">
          <table:table-cell table:style-name="Cell529">
            <text:p text:style-name="P644"/>
          </table:table-cell>
          <table:table-cell table:style-name="Cell530">
            <text:p text:style-name="P645"><text:span text:style-name="T645_1">Overige<text:s/>bijdragen</text:span></text:p>
          </table:table-cell>
          <table:table-cell table:style-name="Cell531">
            <text:p text:style-name="P646"><text:span text:style-name="T646_1">78</text:span></text:p>
          </table:table-cell>
          <table:table-cell table:style-name="Cell532">
            <text:p text:style-name="P647"><text:span text:style-name="T647_1">0</text:span></text:p>
          </table:table-cell>
          <table:table-cell table:style-name="Cell533">
            <text:p text:style-name="P648"><text:span text:style-name="T648_1">78</text:span></text:p>
          </table:table-cell>
        </table:table-row>
        <table:table-row table:style-name="Row123">
          <table:table-cell table:style-name="Cell534">
            <text:p text:style-name="P649"/>
          </table:table-cell>
          <table:table-cell table:style-name="Cell535">
            <text:p text:style-name="P650"><text:span text:style-name="T650_1">Bijdrage<text:s/>aan<text:s/>medeoverheden</text:span></text:p>
          </table:table-cell>
          <table:table-cell table:style-name="Cell536">
            <text:p text:style-name="P651"><text:span text:style-name="T651_1">4.580</text:span></text:p>
          </table:table-cell>
          <table:table-cell table:style-name="Cell537">
            <text:p text:style-name="P652"><text:span text:style-name="T652_1">105</text:span></text:p>
          </table:table-cell>
          <table:table-cell table:style-name="Cell538">
            <text:p text:style-name="P653"><text:span text:style-name="T653_1">4.685</text:span></text:p>
          </table:table-cell>
        </table:table-row>
        <table:table-row table:style-name="Row124">
          <table:table-cell table:style-name="Cell539">
            <text:p text:style-name="P654"/>
          </table:table-cell>
          <table:table-cell table:style-name="Cell540">
            <text:p text:style-name="P655"><text:span text:style-name="T655_1">Bijdrage<text:s/>aan<text:s/>Caribisch<text:s/>Nederland</text:span></text:p>
          </table:table-cell>
          <table:table-cell table:style-name="Cell541">
            <text:p text:style-name="P656"><text:span text:style-name="T656_1">4.580</text:span></text:p>
          </table:table-cell>
          <table:table-cell table:style-name="Cell542">
            <text:p text:style-name="P657"><text:span text:style-name="T657_1">105</text:span></text:p>
          </table:table-cell>
          <table:table-cell table:style-name="Cell543">
            <text:p text:style-name="P658"><text:span text:style-name="T658_1">4.685</text:span></text:p>
          </table:table-cell>
        </table:table-row>
        <table:table-row table:style-name="Row125">
          <table:table-cell table:style-name="Cell544">
            <text:p text:style-name="P659"/>
          </table:table-cell>
          <table:table-cell table:style-name="Cell545">
            <text:p text:style-name="P660"><text:span text:style-name="T660_1">Bijdrage<text:s/>aan<text:s/>ZBO's/RWT's</text:span></text:p>
          </table:table-cell>
          <table:table-cell table:style-name="Cell546">
            <text:p text:style-name="P661"><text:span text:style-name="T661_1">0</text:span></text:p>
          </table:table-cell>
          <table:table-cell table:style-name="Cell547">
            <text:p text:style-name="P662"><text:span text:style-name="T662_1">511</text:span></text:p>
          </table:table-cell>
          <table:table-cell table:style-name="Cell548">
            <text:p text:style-name="P663"><text:span text:style-name="T663_1">511</text:span></text:p>
          </table:table-cell>
        </table:table-row>
        <table:table-row table:style-name="Row126">
          <table:table-cell table:style-name="Cell549">
            <text:p text:style-name="P664"/>
          </table:table-cell>
          <table:table-cell table:style-name="Cell550">
            <text:p text:style-name="P665"><text:span text:style-name="T665_1">Overige<text:s/>bijdragen</text:span></text:p>
          </table:table-cell>
          <table:table-cell table:style-name="Cell551">
            <text:p text:style-name="P666"><text:span text:style-name="T666_1">0</text:span></text:p>
          </table:table-cell>
          <table:table-cell table:style-name="Cell552">
            <text:p text:style-name="P667"><text:span text:style-name="T667_1">511</text:span></text:p>
          </table:table-cell>
          <table:table-cell table:style-name="Cell553">
            <text:p text:style-name="P668"><text:span text:style-name="T668_1">511</text:span></text:p>
          </table:table-cell>
        </table:table-row>
        <table:table-row table:style-name="Row127">
          <table:table-cell table:style-name="Cell554">
            <text:p text:style-name="P669"><text:span text:style-name="T669_1">14.2</text:span></text:p>
          </table:table-cell>
          <table:table-cell table:style-name="Cell555">
            <text:p text:style-name="P670"><text:span text:style-name="T670_1">Verkeersveiligheid</text:span></text:p>
          </table:table-cell>
          <table:table-cell table:style-name="Cell556">
            <text:p text:style-name="P671"><text:span text:style-name="T671_1">20.129</text:span></text:p>
          </table:table-cell>
          <table:table-cell table:style-name="Cell557">
            <text:p text:style-name="P672"><text:span text:style-name="T672_1">438</text:span></text:p>
          </table:table-cell>
          <table:table-cell table:style-name="Cell558">
            <text:p text:style-name="P673"><text:span text:style-name="T673_1">20.567</text:span></text:p>
          </table:table-cell>
        </table:table-row>
        <table:table-row table:style-name="Row128">
          <table:table-cell table:style-name="Cell559">
            <text:p text:style-name="P674"/>
          </table:table-cell>
          <table:table-cell table:style-name="Cell560">
            <text:p text:style-name="P675"><text:span text:style-name="T675_1">Opdrachten</text:span></text:p>
          </table:table-cell>
          <table:table-cell table:style-name="Cell561">
            <text:p text:style-name="P676"><text:span text:style-name="T676_1">6.438</text:span></text:p>
          </table:table-cell>
          <table:table-cell table:style-name="Cell562">
            <text:p text:style-name="P677"><text:span text:style-name="T677_1">‒</text:span><text:span text:style-name="T677_2"><text:s/>295</text:span></text:p>
          </table:table-cell>
          <table:table-cell table:style-name="Cell563">
            <text:p text:style-name="P678"><text:span text:style-name="T678_1">6.143</text:span></text:p>
          </table:table-cell>
        </table:table-row>
        <table:table-row table:style-name="Row129">
          <table:table-cell table:style-name="Cell564">
            <text:p text:style-name="P679"/>
          </table:table-cell>
          <table:table-cell table:style-name="Cell565">
            <text:p text:style-name="P680"><text:span text:style-name="T680_1">Opdrachten<text:s/>Verkeersveiligheid</text:span></text:p>
          </table:table-cell>
          <table:table-cell table:style-name="Cell566">
            <text:p text:style-name="P681"><text:span text:style-name="T681_1">3.931</text:span></text:p>
          </table:table-cell>
          <table:table-cell table:style-name="Cell567">
            <text:p text:style-name="P682"><text:span text:style-name="T682_1">‒<text:s/>295</text:span></text:p>
          </table:table-cell>
          <table:table-cell table:style-name="Cell568">
            <text:p text:style-name="P683"><text:span text:style-name="T683_1">3.636</text:span></text:p>
          </table:table-cell>
        </table:table-row>
        <table:table-row table:style-name="Row130">
          <table:table-cell table:style-name="Cell569">
            <text:p text:style-name="P684"/>
          </table:table-cell>
          <table:table-cell table:style-name="Cell570">
            <text:p text:style-name="P685"><text:span text:style-name="T685_1">Overige<text:s/>opdrachten</text:span></text:p>
          </table:table-cell>
          <table:table-cell table:style-name="Cell571">
            <text:p text:style-name="P686"><text:span text:style-name="T686_1">2.507</text:span></text:p>
          </table:table-cell>
          <table:table-cell table:style-name="Cell572">
            <text:p text:style-name="P687"><text:span text:style-name="T687_1">0</text:span></text:p>
          </table:table-cell>
          <table:table-cell table:style-name="Cell573">
            <text:p text:style-name="P688"><text:span text:style-name="T688_1">2.507</text:span></text:p>
          </table:table-cell>
        </table:table-row>
        <table:table-row table:style-name="Row131">
          <table:table-cell table:style-name="Cell574">
            <text:p text:style-name="P689"/>
          </table:table-cell>
          <table:table-cell table:style-name="Cell575">
            <text:p text:style-name="P690"><text:span text:style-name="T690_1">Subsidies<text:s/></text:span><text:span text:style-name="T690_2">(regelingen)</text:span></text:p>
          </table:table-cell>
          <table:table-cell table:style-name="Cell576">
            <text:p text:style-name="P691"><text:span text:style-name="T691_1">11.087</text:span></text:p>
          </table:table-cell>
          <table:table-cell table:style-name="Cell577">
            <text:p text:style-name="P692"><text:span text:style-name="T692_1">419</text:span></text:p>
          </table:table-cell>
          <table:table-cell table:style-name="Cell578">
            <text:p text:style-name="P693"><text:span text:style-name="T693_1">11.506</text:span></text:p>
          </table:table-cell>
        </table:table-row>
        <table:table-row table:style-name="Row132">
          <table:table-cell table:style-name="Cell579">
            <text:p text:style-name="P694"/>
          </table:table-cell>
          <table:table-cell table:style-name="Cell580">
            <text:p text:style-name="P695"><text:span text:style-name="T695_1">Veilig<text:s/>Verkeer<text:s/>Nederland<text:s/>(VVN)</text:span></text:p>
          </table:table-cell>
          <table:table-cell table:style-name="Cell581">
            <text:p text:style-name="P696"><text:span text:style-name="T696_1">4.032</text:span></text:p>
          </table:table-cell>
          <table:table-cell table:style-name="Cell582">
            <text:p text:style-name="P697"><text:span text:style-name="T697_1">167</text:span></text:p>
          </table:table-cell>
          <table:table-cell table:style-name="Cell583">
            <text:p text:style-name="P698"><text:span text:style-name="T698_1">4.199</text:span></text:p>
          </table:table-cell>
        </table:table-row>
        <table:table-row table:style-name="Row133">
          <table:table-cell table:style-name="Cell584">
            <text:p text:style-name="P699"/>
          </table:table-cell>
          <table:table-cell table:style-name="Cell585">
            <text:p text:style-name="P700"><text:span text:style-name="T700_1">Stichting<text:s/>Wetenschappelijk<text:s/>Onderzoek<text:s/>Verkeersveiligheid<text:s/>(SWOV)</text:span></text:p>
          </table:table-cell>
          <table:table-cell table:style-name="Cell586">
            <text:p text:style-name="P701"><text:span text:style-name="T701_1">4.456</text:span></text:p>
          </table:table-cell>
          <table:table-cell table:style-name="Cell587">
            <text:p text:style-name="P702"><text:span text:style-name="T702_1">178</text:span></text:p>
          </table:table-cell>
          <table:table-cell table:style-name="Cell588">
            <text:p text:style-name="P703"><text:span text:style-name="T703_1">4.634</text:span></text:p>
          </table:table-cell>
        </table:table-row>
        <table:table-row table:style-name="Row134">
          <table:table-cell table:style-name="Cell589">
            <text:p text:style-name="P704"/>
          </table:table-cell>
          <table:table-cell table:style-name="Cell590">
            <text:p text:style-name="P705"><text:span text:style-name="T705_1">Overige<text:s/>subsidies</text:span></text:p>
          </table:table-cell>
          <table:table-cell table:style-name="Cell591">
            <text:p text:style-name="P706"><text:span text:style-name="T706_1">2.599</text:span></text:p>
          </table:table-cell>
          <table:table-cell table:style-name="Cell592">
            <text:p text:style-name="P707"><text:span text:style-name="T707_1">74</text:span></text:p>
          </table:table-cell>
          <table:table-cell table:style-name="Cell593">
            <text:p text:style-name="P708"><text:span text:style-name="T708_1">2.673</text:span></text:p>
          </table:table-cell>
        </table:table-row>
        <table:table-row table:style-name="Row135">
          <table:table-cell table:style-name="Cell594">
            <text:p text:style-name="P709"/>
          </table:table-cell>
          <table:table-cell table:style-name="Cell595">
            <text:p text:style-name="P710"><text:span text:style-name="T710_1">Bijdrage<text:s/>aan<text:s/>agentschappen</text:span></text:p>
          </table:table-cell>
          <table:table-cell table:style-name="Cell596">
            <text:p text:style-name="P711"><text:span text:style-name="T711_1">586</text:span></text:p>
          </table:table-cell>
          <table:table-cell table:style-name="Cell597">
            <text:p text:style-name="P712"><text:span text:style-name="T712_1">7</text:span></text:p>
          </table:table-cell>
          <table:table-cell table:style-name="Cell598">
            <text:p text:style-name="P713"><text:span text:style-name="T713_1">593</text:span></text:p>
          </table:table-cell>
        </table:table-row>
        <table:table-row table:style-name="Row136">
          <table:table-cell table:style-name="Cell599">
            <text:p text:style-name="P714"/>
          </table:table-cell>
          <table:table-cell table:style-name="Cell600">
            <text:p text:style-name="P715"><text:span text:style-name="T715_1">Bijdrage<text:s/>aan<text:s/>agentschap<text:s/>RWS</text:span></text:p>
          </table:table-cell>
          <table:table-cell table:style-name="Cell601">
            <text:p text:style-name="P716"><text:span text:style-name="T716_1">586</text:span></text:p>
          </table:table-cell>
          <table:table-cell table:style-name="Cell602">
            <text:p text:style-name="P717"><text:span text:style-name="T717_1">7</text:span></text:p>
          </table:table-cell>
          <table:table-cell table:style-name="Cell603">
            <text:p text:style-name="P718"><text:span text:style-name="T718_1">593</text:span></text:p>
          </table:table-cell>
        </table:table-row>
        <table:table-row table:style-name="Row137">
          <table:table-cell table:style-name="Cell604">
            <text:p text:style-name="P719"/>
          </table:table-cell>
          <table:table-cell table:style-name="Cell605">
            <text:p text:style-name="P720"><text:span text:style-name="T720_1">Bijdrage<text:s/>aan<text:s/>ZBO's/RWT's</text:span></text:p>
          </table:table-cell>
          <table:table-cell table:style-name="Cell606">
            <text:p text:style-name="P721"><text:span text:style-name="T721_1">2.018</text:span></text:p>
          </table:table-cell>
          <table:table-cell table:style-name="Cell607">
            <text:p text:style-name="P722"><text:span text:style-name="T722_1">57</text:span></text:p>
          </table:table-cell>
          <table:table-cell table:style-name="Cell608">
            <text:p text:style-name="P723"><text:span text:style-name="T723_1">2.075</text:span></text:p>
          </table:table-cell>
        </table:table-row>
        <table:table-row table:style-name="Row138">
          <table:table-cell table:style-name="Cell609">
            <text:p text:style-name="P724"/>
          </table:table-cell>
          <table:table-cell table:style-name="Cell610">
            <text:p text:style-name="P725"><text:span text:style-name="T725_1">Bijdrage<text:s/>aan<text:s/>CBR</text:span></text:p>
          </table:table-cell>
          <table:table-cell table:style-name="Cell611">
            <text:p text:style-name="P726"><text:span text:style-name="T726_1">2.018</text:span></text:p>
          </table:table-cell>
          <table:table-cell table:style-name="Cell612">
            <text:p text:style-name="P727"><text:span text:style-name="T727_1">57</text:span></text:p>
          </table:table-cell>
          <table:table-cell table:style-name="Cell613">
            <text:p text:style-name="P728"><text:span text:style-name="T728_1">2.075</text:span></text:p>
          </table:table-cell>
        </table:table-row>
        <table:table-row table:style-name="Row139">
          <table:table-cell table:style-name="Cell614">
            <text:p text:style-name="P729"/>
          </table:table-cell>
          <table:table-cell table:style-name="Cell615">
            <text:p text:style-name="P730"><text:span text:style-name="T730_1">(Schade)vergoeding</text:span></text:p>
          </table:table-cell>
          <table:table-cell table:style-name="Cell616">
            <text:p text:style-name="P731"><text:span text:style-name="T731_1">0</text:span></text:p>
          </table:table-cell>
          <table:table-cell table:style-name="Cell617">
            <text:p text:style-name="P732"><text:span text:style-name="T732_1">250</text:span></text:p>
          </table:table-cell>
          <table:table-cell table:style-name="Cell618">
            <text:p text:style-name="P733"><text:span text:style-name="T733_1">250</text:span></text:p>
          </table:table-cell>
        </table:table-row>
        <table:table-row table:style-name="Row140">
          <table:table-cell table:style-name="Cell619">
            <text:p text:style-name="P734"/>
          </table:table-cell>
          <table:table-cell table:style-name="Cell620">
            <text:p text:style-name="P735"><text:span text:style-name="T735_1">Stint</text:span></text:p>
          </table:table-cell>
          <table:table-cell table:style-name="Cell621">
            <text:p text:style-name="P736"><text:span text:style-name="T736_1">0</text:span></text:p>
          </table:table-cell>
          <table:table-cell table:style-name="Cell622">
            <text:p text:style-name="P737"><text:span text:style-name="T737_1">250</text:span></text:p>
          </table:table-cell>
          <table:table-cell table:style-name="Cell623">
            <text:p text:style-name="P738"><text:span text:style-name="T738_1">250</text:span></text:p>
          </table:table-cell>
        </table:table-row>
        <table:table-row table:style-name="Row141">
          <table:table-cell table:style-name="Cell624">
            <text:p text:style-name="P739"><text:span text:style-name="T739_1">14.3</text:span></text:p>
          </table:table-cell>
          <table:table-cell table:style-name="Cell625">
            <text:p text:style-name="P740"><text:span text:style-name="T740_1">Slimme<text:s/>en<text:s/>duurzame<text:s/>mobiliteit</text:span></text:p>
          </table:table-cell>
          <table:table-cell table:style-name="Cell626">
            <text:p text:style-name="P741"><text:span text:style-name="T741_1">271.748</text:span></text:p>
          </table:table-cell>
          <table:table-cell table:style-name="Cell627">
            <text:p text:style-name="P742"><text:span text:style-name="T742_1">‒</text:span><text:span text:style-name="T742_2"><text:s/>598</text:span></text:p>
          </table:table-cell>
          <table:table-cell table:style-name="Cell628">
            <text:p text:style-name="P743"><text:span text:style-name="T743_1">271.150</text:span></text:p>
          </table:table-cell>
        </table:table-row>
        <table:table-row table:style-name="Row142">
          <table:table-cell table:style-name="Cell629">
            <text:p text:style-name="P744"/>
          </table:table-cell>
          <table:table-cell table:style-name="Cell630">
            <text:p text:style-name="P745"><text:span text:style-name="T745_1">Opdrachten</text:span></text:p>
          </table:table-cell>
          <table:table-cell table:style-name="Cell631">
            <text:p text:style-name="P746"><text:span text:style-name="T746_1">46.412</text:span></text:p>
          </table:table-cell>
          <table:table-cell table:style-name="Cell632">
            <text:p text:style-name="P747"><text:span text:style-name="T747_1">1.137</text:span></text:p>
          </table:table-cell>
          <table:table-cell table:style-name="Cell633">
            <text:p text:style-name="P748"><text:span text:style-name="T748_1">47.549</text:span></text:p>
          </table:table-cell>
        </table:table-row>
        <table:table-row table:style-name="Row143">
          <table:table-cell table:style-name="Cell634">
            <text:p text:style-name="P749"/>
          </table:table-cell>
          <table:table-cell table:style-name="Cell635">
            <text:p text:style-name="P750"><text:span text:style-name="T750_1">Innovatie<text:s/>en<text:s/>Intelligente<text:s/>Transportsystemen</text:span></text:p>
          </table:table-cell>
          <table:table-cell table:style-name="Cell636">
            <text:p text:style-name="P751"><text:span text:style-name="T751_1">10.473</text:span></text:p>
          </table:table-cell>
          <table:table-cell table:style-name="Cell637">
            <text:p text:style-name="P752"><text:span text:style-name="T752_1">26</text:span></text:p>
          </table:table-cell>
          <table:table-cell table:style-name="Cell638">
            <text:p text:style-name="P753"><text:span text:style-name="T753_1">10.499</text:span></text:p>
          </table:table-cell>
        </table:table-row>
        <table:table-row table:style-name="Row144">
          <table:table-cell table:style-name="Cell639">
            <text:p text:style-name="P754"/>
          </table:table-cell>
          <table:table-cell table:style-name="Cell640">
            <text:p text:style-name="P755"><text:span text:style-name="T755_1">Klimaatakkoord</text:span></text:p>
          </table:table-cell>
          <table:table-cell table:style-name="Cell641">
            <text:p text:style-name="P756"><text:span text:style-name="T756_1">5.273</text:span></text:p>
          </table:table-cell>
          <table:table-cell table:style-name="Cell642">
            <text:p text:style-name="P757"><text:span text:style-name="T757_1">‒<text:s/>2.717</text:span></text:p>
          </table:table-cell>
          <table:table-cell table:style-name="Cell643">
            <text:p text:style-name="P758"><text:span text:style-name="T758_1">2.556</text:span></text:p>
          </table:table-cell>
        </table:table-row>
        <table:table-row table:style-name="Row145">
          <table:table-cell table:style-name="Cell644">
            <text:p text:style-name="P759"/>
          </table:table-cell>
          <table:table-cell table:style-name="Cell645">
            <text:p text:style-name="P760"><text:span text:style-name="T760_1">Verkeersemissies</text:span></text:p>
          </table:table-cell>
          <table:table-cell table:style-name="Cell646">
            <text:p text:style-name="P761"><text:span text:style-name="T761_1">464</text:span></text:p>
          </table:table-cell>
          <table:table-cell table:style-name="Cell647">
            <text:p text:style-name="P762"><text:span text:style-name="T762_1">‒<text:s/>300</text:span></text:p>
          </table:table-cell>
          <table:table-cell table:style-name="Cell648">
            <text:p text:style-name="P763"><text:span text:style-name="T763_1">164</text:span></text:p>
          </table:table-cell>
        </table:table-row>
        <table:table-row table:style-name="Row146">
          <table:table-cell table:style-name="Cell649">
            <text:p text:style-name="P764"/>
          </table:table-cell>
          <table:table-cell table:style-name="Cell650">
            <text:p text:style-name="P765"><text:span text:style-name="T765_1">Programma<text:s/>Vergroening<text:s/>Reisgedrag</text:span></text:p>
          </table:table-cell>
          <table:table-cell table:style-name="Cell651">
            <text:p text:style-name="P766"><text:span text:style-name="T766_1">2.320</text:span></text:p>
          </table:table-cell>
          <table:table-cell table:style-name="Cell652">
            <text:p text:style-name="P767"><text:span text:style-name="T767_1">0</text:span></text:p>
          </table:table-cell>
          <table:table-cell table:style-name="Cell653">
            <text:p text:style-name="P768"><text:span text:style-name="T768_1">2.320</text:span></text:p>
          </table:table-cell>
        </table:table-row>
        <table:table-row table:style-name="Row147">
          <table:table-cell table:style-name="Cell654">
            <text:p text:style-name="P769"/>
          </table:table-cell>
          <table:table-cell table:style-name="Cell655">
            <text:p text:style-name="P770"><text:span text:style-name="T770_1">Verduurzaming<text:s/>logistiek</text:span></text:p>
          </table:table-cell>
          <table:table-cell table:style-name="Cell656">
            <text:p text:style-name="P771"><text:span text:style-name="T771_1">5.020</text:span></text:p>
          </table:table-cell>
          <table:table-cell table:style-name="Cell657">
            <text:p text:style-name="P772"><text:span text:style-name="T772_1">300</text:span></text:p>
          </table:table-cell>
          <table:table-cell table:style-name="Cell658">
            <text:p text:style-name="P773"><text:span text:style-name="T773_1">5.320</text:span></text:p>
          </table:table-cell>
        </table:table-row>
        <table:table-row table:style-name="Row148">
          <table:table-cell table:style-name="Cell659">
            <text:p text:style-name="P774"/>
          </table:table-cell>
          <table:table-cell table:style-name="Cell660">
            <text:p text:style-name="P775"><text:span text:style-name="T775_1">NGF:<text:s/>Dutch<text:s/>Metropolitan<text:s/>Innovations<text:s/>(DMI)</text:span></text:p>
          </table:table-cell>
          <table:table-cell table:style-name="Cell661">
            <text:p text:style-name="P776"><text:span text:style-name="T776_1">4.586</text:span></text:p>
          </table:table-cell>
          <table:table-cell table:style-name="Cell662">
            <text:p text:style-name="P777"><text:span text:style-name="T777_1">8.000</text:span></text:p>
          </table:table-cell>
          <table:table-cell table:style-name="Cell663">
            <text:p text:style-name="P778"><text:span text:style-name="T778_1">12.586</text:span></text:p>
          </table:table-cell>
        </table:table-row>
        <table:table-row table:style-name="Row149">
          <table:table-cell table:style-name="Cell664">
            <text:p text:style-name="P779"/>
          </table:table-cell>
          <table:table-cell table:style-name="Cell665">
            <text:p text:style-name="P780"><text:span text:style-name="T780_1">KF:<text:s/>Laadinfra<text:s/>bouw</text:span></text:p>
          </table:table-cell>
          <table:table-cell table:style-name="Cell666">
            <text:p text:style-name="P781"><text:span text:style-name="T781_1">4.499</text:span></text:p>
          </table:table-cell>
          <table:table-cell table:style-name="Cell667">
            <text:p text:style-name="P782"><text:span text:style-name="T782_1">‒<text:s/>4.499</text:span></text:p>
          </table:table-cell>
          <table:table-cell table:style-name="Cell668">
            <text:p text:style-name="P783"><text:span text:style-name="T783_1">0</text:span></text:p>
          </table:table-cell>
        </table:table-row>
        <table:table-row table:style-name="Row150">
          <table:table-cell table:style-name="Cell669">
            <text:p text:style-name="P784"/>
          </table:table-cell>
          <table:table-cell table:style-name="Cell670">
            <text:p text:style-name="P785"><text:span text:style-name="T785_1">KF:<text:s/>Zero-emissie<text:s/>zones</text:span></text:p>
          </table:table-cell>
          <table:table-cell table:style-name="Cell671">
            <text:p text:style-name="P786"><text:span text:style-name="T786_1">1.832</text:span></text:p>
          </table:table-cell>
          <table:table-cell table:style-name="Cell672">
            <text:p text:style-name="P787"><text:span text:style-name="T787_1">0</text:span></text:p>
          </table:table-cell>
          <table:table-cell table:style-name="Cell673">
            <text:p text:style-name="P788"><text:span text:style-name="T788_1">1.832</text:span></text:p>
          </table:table-cell>
        </table:table-row>
        <table:table-row table:style-name="Row151">
          <table:table-cell table:style-name="Cell674">
            <text:p text:style-name="P789"/>
          </table:table-cell>
          <table:table-cell table:style-name="Cell675">
            <text:p text:style-name="P790"><text:span text:style-name="T790_1">Overige<text:s/>opdrachten</text:span></text:p>
          </table:table-cell>
          <table:table-cell table:style-name="Cell676">
            <text:p text:style-name="P791"><text:span text:style-name="T791_1">11.945</text:span></text:p>
          </table:table-cell>
          <table:table-cell table:style-name="Cell677">
            <text:p text:style-name="P792"><text:span text:style-name="T792_1">327</text:span></text:p>
          </table:table-cell>
          <table:table-cell table:style-name="Cell678">
            <text:p text:style-name="P793"><text:span text:style-name="T793_1">12.272</text:span></text:p>
          </table:table-cell>
        </table:table-row>
        <table:table-row table:style-name="Row152">
          <table:table-cell table:style-name="Cell679">
            <text:p text:style-name="P794"/>
          </table:table-cell>
          <table:table-cell table:style-name="Cell680">
            <text:p text:style-name="P795"><text:span text:style-name="T795_1">Subsidies<text:s/>(regelingen)</text:span></text:p>
          </table:table-cell>
          <table:table-cell table:style-name="Cell681">
            <text:p text:style-name="P796"><text:span text:style-name="T796_1">180.513</text:span></text:p>
          </table:table-cell>
          <table:table-cell table:style-name="Cell682">
            <text:p text:style-name="P797"><text:span text:style-name="T797_1">‒</text:span><text:span text:style-name="T797_2"><text:s/>1.882</text:span></text:p>
          </table:table-cell>
          <table:table-cell table:style-name="Cell683">
            <text:p text:style-name="P798"><text:span text:style-name="T798_1">178.631</text:span></text:p>
          </table:table-cell>
        </table:table-row>
        <table:table-row table:style-name="Row153">
          <table:table-cell table:style-name="Cell684">
            <text:p text:style-name="P799"/>
          </table:table-cell>
          <table:table-cell table:style-name="Cell685">
            <text:p text:style-name="P800"><text:span text:style-name="T800_1">Duurzame<text:s/>Mobiliteit</text:span></text:p>
          </table:table-cell>
          <table:table-cell table:style-name="Cell686">
            <text:p text:style-name="P801"><text:span text:style-name="T801_1">15.150</text:span></text:p>
          </table:table-cell>
          <table:table-cell table:style-name="Cell687">
            <text:p text:style-name="P802"><text:span text:style-name="T802_1">0</text:span></text:p>
          </table:table-cell>
          <table:table-cell table:style-name="Cell688">
            <text:p text:style-name="P803"><text:span text:style-name="T803_1">15.150</text:span></text:p>
          </table:table-cell>
        </table:table-row>
        <table:table-row table:style-name="Row154">
          <table:table-cell table:style-name="Cell689">
            <text:p text:style-name="P804"/>
          </table:table-cell>
          <table:table-cell table:style-name="Cell690">
            <text:p text:style-name="P805"><text:span text:style-name="T805_1">Elektrisch<text:s/>Vervoer</text:span></text:p>
          </table:table-cell>
          <table:table-cell table:style-name="Cell691">
            <text:p text:style-name="P806"><text:span text:style-name="T806_1">21.830</text:span></text:p>
          </table:table-cell>
          <table:table-cell table:style-name="Cell692">
            <text:p text:style-name="P807"><text:span text:style-name="T807_1">0</text:span></text:p>
          </table:table-cell>
          <table:table-cell table:style-name="Cell693">
            <text:p text:style-name="P808"><text:span text:style-name="T808_1">21.830</text:span></text:p>
          </table:table-cell>
        </table:table-row>
        <table:table-row table:style-name="Row155">
          <table:table-cell table:style-name="Cell694">
            <text:p text:style-name="P809"/>
          </table:table-cell>
          <table:table-cell table:style-name="Cell695">
            <text:p text:style-name="P810"><text:span text:style-name="T810_1">Laad<text:s/>en<text:s/>AanZET</text:span></text:p>
          </table:table-cell>
          <table:table-cell table:style-name="Cell696">
            <text:p text:style-name="P811"><text:span text:style-name="T811_1">42.406</text:span></text:p>
          </table:table-cell>
          <table:table-cell table:style-name="Cell697">
            <text:p text:style-name="P812"><text:span text:style-name="T812_1">0</text:span></text:p>
          </table:table-cell>
          <table:table-cell table:style-name="Cell698">
            <text:p text:style-name="P813"><text:span text:style-name="T813_1">42.406</text:span></text:p>
          </table:table-cell>
        </table:table-row>
        <table:table-row table:style-name="Row156">
          <table:table-cell table:style-name="Cell699">
            <text:p text:style-name="P814"/>
          </table:table-cell>
          <table:table-cell table:style-name="Cell700">
            <text:p text:style-name="P815"><text:span text:style-name="T815_1">Bronmaatregelen<text:s/>Stikstof</text:span></text:p>
          </table:table-cell>
          <table:table-cell table:style-name="Cell701">
            <text:p text:style-name="P816"><text:span text:style-name="T816_1">28.549</text:span></text:p>
          </table:table-cell>
          <table:table-cell table:style-name="Cell702">
            <text:p text:style-name="P817"><text:span text:style-name="T817_1">‒<text:s/>120</text:span></text:p>
          </table:table-cell>
          <table:table-cell table:style-name="Cell703">
            <text:p text:style-name="P818"><text:span text:style-name="T818_1">28.429</text:span></text:p>
          </table:table-cell>
        </table:table-row>
        <table:table-row table:style-name="Row157">
          <table:table-cell table:style-name="Cell704">
            <text:p text:style-name="P819"/>
          </table:table-cell>
          <table:table-cell table:style-name="Cell705">
            <text:p text:style-name="P820"><text:span text:style-name="T820_1">KF:<text:s/>Laadinfra<text:s/>wegvervoer</text:span></text:p>
          </table:table-cell>
          <table:table-cell table:style-name="Cell706">
            <text:p text:style-name="P821"><text:span text:style-name="T821_1">50.948</text:span></text:p>
          </table:table-cell>
          <table:table-cell table:style-name="Cell707">
            <text:p text:style-name="P822"><text:span text:style-name="T822_1">0</text:span></text:p>
          </table:table-cell>
          <table:table-cell table:style-name="Cell708">
            <text:p text:style-name="P823"><text:span text:style-name="T823_1">50.948</text:span></text:p>
          </table:table-cell>
        </table:table-row>
        <table:table-row table:style-name="Row158">
          <table:table-cell table:style-name="Cell709">
            <text:p text:style-name="P824"/>
          </table:table-cell>
          <table:table-cell table:style-name="Cell710">
            <text:p text:style-name="P825"><text:span text:style-name="T825_1">KF:<text:s/>Laadinfra<text:s/>Bouw</text:span></text:p>
          </table:table-cell>
          <table:table-cell table:style-name="Cell711">
            <text:p text:style-name="P826"><text:span text:style-name="T826_1">7.500</text:span></text:p>
          </table:table-cell>
          <table:table-cell table:style-name="Cell712">
            <text:p text:style-name="P827"><text:span text:style-name="T827_1">0</text:span></text:p>
          </table:table-cell>
          <table:table-cell table:style-name="Cell713">
            <text:p text:style-name="P828"><text:span text:style-name="T828_1">7.500</text:span></text:p>
          </table:table-cell>
        </table:table-row>
        <table:table-row table:style-name="Row159">
          <table:table-cell table:style-name="Cell714">
            <text:p text:style-name="P829"/>
          </table:table-cell>
          <table:table-cell table:style-name="Cell715">
            <text:p text:style-name="P830"><text:span text:style-name="T830_1">Vergroenen<text:s/>reisgedrag</text:span></text:p>
          </table:table-cell>
          <table:table-cell table:style-name="Cell716">
            <text:p text:style-name="P831"><text:span text:style-name="T831_1">2.500</text:span></text:p>
          </table:table-cell>
          <table:table-cell table:style-name="Cell717">
            <text:p text:style-name="P832"><text:span text:style-name="T832_1">0</text:span></text:p>
          </table:table-cell>
          <table:table-cell table:style-name="Cell718">
            <text:p text:style-name="P833"><text:span text:style-name="T833_1">2.500</text:span></text:p>
          </table:table-cell>
        </table:table-row>
        <table:table-row table:style-name="Row160">
          <table:table-cell table:style-name="Cell719">
            <text:p text:style-name="P834"/>
          </table:table-cell>
          <table:table-cell table:style-name="Cell720">
            <text:p text:style-name="P835"><text:span text:style-name="T835_1">KF:<text:s/>SWIM</text:span></text:p>
          </table:table-cell>
          <table:table-cell table:style-name="Cell721">
            <text:p text:style-name="P836"><text:span text:style-name="T836_1">6.516</text:span></text:p>
          </table:table-cell>
          <table:table-cell table:style-name="Cell722">
            <text:p text:style-name="P837"><text:span text:style-name="T837_1">0</text:span></text:p>
          </table:table-cell>
          <table:table-cell table:style-name="Cell723">
            <text:p text:style-name="P838"><text:span text:style-name="T838_1">6.516</text:span></text:p>
          </table:table-cell>
        </table:table-row>
        <table:table-row table:style-name="Row161">
          <table:table-cell table:style-name="Cell724">
            <text:p text:style-name="P839"/>
          </table:table-cell>
          <table:table-cell table:style-name="Cell725">
            <text:p text:style-name="P840"><text:span text:style-name="T840_1">KF:<text:s/>inruilregeling</text:span></text:p>
          </table:table-cell>
          <table:table-cell table:style-name="Cell726">
            <text:p text:style-name="P841"><text:span text:style-name="T841_1">1.708</text:span></text:p>
          </table:table-cell>
          <table:table-cell table:style-name="Cell727">
            <text:p text:style-name="P842"><text:span text:style-name="T842_1">‒<text:s/>1.708</text:span></text:p>
          </table:table-cell>
          <table:table-cell table:style-name="Cell728">
            <text:p text:style-name="P843"><text:span text:style-name="T843_1">0</text:span></text:p>
          </table:table-cell>
        </table:table-row>
        <table:table-row table:style-name="Row162">
          <table:table-cell table:style-name="Cell729">
            <text:p text:style-name="P844"/>
          </table:table-cell>
          <table:table-cell table:style-name="Cell730">
            <text:p text:style-name="P845"><text:span text:style-name="T845_1">Overige<text:s/>Subsidies</text:span></text:p>
          </table:table-cell>
          <table:table-cell table:style-name="Cell731">
            <text:p text:style-name="P846"><text:span text:style-name="T846_1">3.406</text:span></text:p>
          </table:table-cell>
          <table:table-cell table:style-name="Cell732">
            <text:p text:style-name="P847"><text:span text:style-name="T847_1">‒<text:s/>54</text:span></text:p>
          </table:table-cell>
          <table:table-cell table:style-name="Cell733">
            <text:p text:style-name="P848"><text:span text:style-name="T848_1">3.352</text:span></text:p>
          </table:table-cell>
        </table:table-row>
        <table:table-row table:style-name="Row163">
          <table:table-cell table:style-name="Cell734">
            <text:p text:style-name="P849"/>
          </table:table-cell>
          <table:table-cell table:style-name="Cell735">
            <text:p text:style-name="P850"><text:span text:style-name="T850_1">Bijdrage<text:s/>aan<text:s/>agentschappen</text:span></text:p>
          </table:table-cell>
          <table:table-cell table:style-name="Cell736">
            <text:p text:style-name="P851"><text:span text:style-name="T851_1">29.620</text:span></text:p>
          </table:table-cell>
          <table:table-cell table:style-name="Cell737">
            <text:p text:style-name="P852"><text:span text:style-name="T852_1">93</text:span></text:p>
          </table:table-cell>
          <table:table-cell table:style-name="Cell738">
            <text:p text:style-name="P853"><text:span text:style-name="T853_1">29.713</text:span></text:p>
          </table:table-cell>
        </table:table-row>
        <table:table-row table:style-name="Row164">
          <table:table-cell table:style-name="Cell739">
            <text:p text:style-name="P854"/>
          </table:table-cell>
          <table:table-cell table:style-name="Cell740">
            <text:p text:style-name="P855"><text:span text:style-name="T855_1">Bijdrage<text:s/>agentschap<text:s/>RWS</text:span></text:p>
          </table:table-cell>
          <table:table-cell table:style-name="Cell741">
            <text:p text:style-name="P856"><text:span text:style-name="T856_1">3.924</text:span></text:p>
          </table:table-cell>
          <table:table-cell table:style-name="Cell742">
            <text:p text:style-name="P857"><text:span text:style-name="T857_1">17</text:span></text:p>
          </table:table-cell>
          <table:table-cell table:style-name="Cell743">
            <text:p text:style-name="P858"><text:span text:style-name="T858_1">3.941</text:span></text:p>
          </table:table-cell>
        </table:table-row>
        <table:table-row table:style-name="Row165">
          <table:table-cell table:style-name="Cell744">
            <text:p text:style-name="P859"/>
          </table:table-cell>
          <table:table-cell table:style-name="Cell745">
            <text:p text:style-name="P860"><text:span text:style-name="T860_1">Bijdrage<text:s/>agentschap<text:s/>NEA</text:span></text:p>
          </table:table-cell>
          <table:table-cell table:style-name="Cell746">
            <text:p text:style-name="P861"><text:span text:style-name="T861_1">5.462</text:span></text:p>
          </table:table-cell>
          <table:table-cell table:style-name="Cell747">
            <text:p text:style-name="P862"><text:span text:style-name="T862_1">52</text:span></text:p>
          </table:table-cell>
          <table:table-cell table:style-name="Cell748">
            <text:p text:style-name="P863"><text:span text:style-name="T863_1">5.514</text:span></text:p>
          </table:table-cell>
        </table:table-row>
        <table:table-row table:style-name="Row166">
          <table:table-cell table:style-name="Cell749">
            <text:p text:style-name="P864"/>
          </table:table-cell>
          <table:table-cell table:style-name="Cell750">
            <text:p text:style-name="P865"><text:span text:style-name="T865_1">Bijdrage<text:s/>agentschap<text:s/>RVO</text:span></text:p>
          </table:table-cell>
          <table:table-cell table:style-name="Cell751">
            <text:p text:style-name="P866"><text:span text:style-name="T866_1">18.097</text:span></text:p>
          </table:table-cell>
          <table:table-cell table:style-name="Cell752">
            <text:p text:style-name="P867"><text:span text:style-name="T867_1">6</text:span></text:p>
          </table:table-cell>
          <table:table-cell table:style-name="Cell753">
            <text:p text:style-name="P868"><text:span text:style-name="T868_1">18.103</text:span></text:p>
          </table:table-cell>
        </table:table-row>
        <table:table-row table:style-name="Row167">
          <table:table-cell table:style-name="Cell754">
            <text:p text:style-name="P869"/>
          </table:table-cell>
          <table:table-cell table:style-name="Cell755">
            <text:p text:style-name="P870"><text:span text:style-name="T870_1">Bijdrage<text:s/>aan<text:s/>agentschap<text:s/>RIVM</text:span></text:p>
          </table:table-cell>
          <table:table-cell table:style-name="Cell756">
            <text:p text:style-name="P871"><text:span text:style-name="T871_1">487</text:span></text:p>
          </table:table-cell>
          <table:table-cell table:style-name="Cell757">
            <text:p text:style-name="P872"><text:span text:style-name="T872_1">2</text:span></text:p>
          </table:table-cell>
          <table:table-cell table:style-name="Cell758">
            <text:p text:style-name="P873"><text:span text:style-name="T873_1">489</text:span></text:p>
          </table:table-cell>
        </table:table-row>
        <table:table-row table:style-name="Row168">
          <table:table-cell table:style-name="Cell759">
            <text:p text:style-name="P874"/>
          </table:table-cell>
          <table:table-cell table:style-name="Cell760">
            <text:p text:style-name="P875"><text:span text:style-name="T875_1">Overige<text:s/>bijdragen<text:s/>aan<text:s/>agentschappen</text:span></text:p>
          </table:table-cell>
          <table:table-cell table:style-name="Cell761">
            <text:p text:style-name="P876"><text:span text:style-name="T876_1">1.650</text:span></text:p>
          </table:table-cell>
          <table:table-cell table:style-name="Cell762">
            <text:p text:style-name="P877"><text:span text:style-name="T877_1">16</text:span></text:p>
          </table:table-cell>
          <table:table-cell table:style-name="Cell763">
            <text:p text:style-name="P878"><text:span text:style-name="T878_1">1.666</text:span></text:p>
          </table:table-cell>
        </table:table-row>
        <table:table-row table:style-name="Row169">
          <table:table-cell table:style-name="Cell764">
            <text:p text:style-name="P879"/>
          </table:table-cell>
          <table:table-cell table:style-name="Cell765">
            <text:p text:style-name="P880"><text:span text:style-name="T880_1">Bijdrage<text:s/>aan<text:s/>medeoverheden</text:span></text:p>
          </table:table-cell>
          <table:table-cell table:style-name="Cell766">
            <text:p text:style-name="P881"><text:span text:style-name="T881_1">13.960</text:span></text:p>
          </table:table-cell>
          <table:table-cell table:style-name="Cell767">
            <text:p text:style-name="P882"><text:span text:style-name="T882_1">54</text:span></text:p>
          </table:table-cell>
          <table:table-cell table:style-name="Cell768">
            <text:p text:style-name="P883"><text:span text:style-name="T883_1">14.014</text:span></text:p>
          </table:table-cell>
        </table:table-row>
        <table:table-row table:style-name="Row170">
          <table:table-cell table:style-name="Cell769">
            <text:p text:style-name="P884"/>
          </table:table-cell>
          <table:table-cell table:style-name="Cell770">
            <text:p text:style-name="P885"><text:span text:style-name="T885_1">Duurzame<text:s/>Mobiliteit</text:span></text:p>
          </table:table-cell>
          <table:table-cell table:style-name="Cell771">
            <text:p text:style-name="P886"><text:span text:style-name="T886_1">13.960</text:span></text:p>
          </table:table-cell>
          <table:table-cell table:style-name="Cell772">
            <text:p text:style-name="P887"><text:span text:style-name="T887_1">0</text:span></text:p>
          </table:table-cell>
          <table:table-cell table:style-name="Cell773">
            <text:p text:style-name="P888"><text:span text:style-name="T888_1">13.960</text:span></text:p>
          </table:table-cell>
        </table:table-row>
        <table:table-row table:style-name="Row171">
          <table:table-cell table:style-name="Cell774">
            <text:p text:style-name="P889"/>
          </table:table-cell>
          <table:table-cell table:style-name="Cell775">
            <text:p text:style-name="P890"><text:span text:style-name="T890_1">Mobiliteit<text:s/>en<text:s/>Gebieden</text:span></text:p>
          </table:table-cell>
          <table:table-cell table:style-name="Cell776">
            <text:p text:style-name="P891"><text:span text:style-name="T891_1">0</text:span></text:p>
          </table:table-cell>
          <table:table-cell table:style-name="Cell777">
            <text:p text:style-name="P892"><text:span text:style-name="T892_1">54</text:span></text:p>
          </table:table-cell>
          <table:table-cell table:style-name="Cell778">
            <text:p text:style-name="P893"><text:span text:style-name="T893_1">54</text:span></text:p>
          </table:table-cell>
        </table:table-row>
        <table:table-row table:style-name="Row172">
          <table:table-cell table:style-name="Cell779">
            <text:p text:style-name="P894"/>
          </table:table-cell>
          <table:table-cell table:style-name="Cell780">
            <text:p text:style-name="P895"><text:span text:style-name="T895_1">Bijdrage<text:s/>aan<text:s/></text:span><text:span text:style-name="T895_2">(inter-)nationale<text:s/>organisaties</text:span></text:p>
          </table:table-cell>
          <table:table-cell table:style-name="Cell781">
            <text:p text:style-name="P896"><text:span text:style-name="T896_1">233</text:span></text:p>
          </table:table-cell>
          <table:table-cell table:style-name="Cell782">
            <text:p text:style-name="P897"><text:span text:style-name="T897_1">0</text:span></text:p>
          </table:table-cell>
          <table:table-cell table:style-name="Cell783">
            <text:p text:style-name="P898"><text:span text:style-name="T898_1">233</text:span></text:p>
          </table:table-cell>
        </table:table-row>
        <table:table-row table:style-name="Row173">
          <table:table-cell table:style-name="Cell784">
            <text:p text:style-name="P899"/>
          </table:table-cell>
          <table:table-cell table:style-name="Cell785">
            <text:p text:style-name="P900"><text:span text:style-name="T900_1">Overige<text:s/>bijdragen</text:span></text:p>
          </table:table-cell>
          <table:table-cell table:style-name="Cell786">
            <text:p text:style-name="P901"><text:span text:style-name="T901_1">233</text:span></text:p>
          </table:table-cell>
          <table:table-cell table:style-name="Cell787">
            <text:p text:style-name="P902"><text:span text:style-name="T902_1">0</text:span></text:p>
          </table:table-cell>
          <table:table-cell table:style-name="Cell788">
            <text:p text:style-name="P903"><text:span text:style-name="T903_1">233</text:span></text:p>
          </table:table-cell>
        </table:table-row>
        <table:table-row table:style-name="Row174">
          <table:table-cell table:style-name="Cell789">
            <text:p text:style-name="P904"/>
          </table:table-cell>
          <table:table-cell table:style-name="Cell790">
            <text:p text:style-name="P905"><text:span text:style-name="T905_1">Bijdrage<text:s/>aan<text:s/>ZBO's/RWT's</text:span></text:p>
          </table:table-cell>
          <table:table-cell table:style-name="Cell791">
            <text:p text:style-name="P906"><text:span text:style-name="T906_1">1.010</text:span></text:p>
          </table:table-cell>
          <table:table-cell table:style-name="Cell792">
            <text:p text:style-name="P907"><text:span text:style-name="T907_1">0</text:span></text:p>
          </table:table-cell>
          <table:table-cell table:style-name="Cell793">
            <text:p text:style-name="P908"><text:span text:style-name="T908_1">1.010</text:span></text:p>
          </table:table-cell>
        </table:table-row>
        <table:table-row table:style-name="Row175">
          <table:table-cell table:style-name="Cell794">
            <text:p text:style-name="P909"/>
          </table:table-cell>
          <table:table-cell table:style-name="Cell795">
            <text:p text:style-name="P910"><text:span text:style-name="T910_1">Overige<text:s/>bijdragen</text:span></text:p>
          </table:table-cell>
          <table:table-cell table:style-name="Cell796">
            <text:p text:style-name="P911"><text:span text:style-name="T911_1">1.010</text:span></text:p>
          </table:table-cell>
          <table:table-cell table:style-name="Cell797">
            <text:p text:style-name="P912"><text:span text:style-name="T912_1">0</text:span></text:p>
          </table:table-cell>
          <table:table-cell table:style-name="Cell798">
            <text:p text:style-name="P913"><text:span text:style-name="T913_1">1.010</text:span></text:p>
          </table:table-cell>
        </table:table-row>
        <table:table-row table:style-name="Row176">
          <table:table-cell table:style-name="Cell799">
            <text:p text:style-name="P914"/>
          </table:table-cell>
          <table:table-cell table:style-name="Cell800">
            <text:p text:style-name="P915"/>
          </table:table-cell>
          <table:table-cell table:style-name="Cell801">
            <text:p text:style-name="P916"/>
          </table:table-cell>
          <table:table-cell table:style-name="Cell802">
            <text:p text:style-name="P917"/>
          </table:table-cell>
          <table:table-cell table:style-name="Cell803">
            <text:p text:style-name="P918"/>
          </table:table-cell>
        </table:table-row>
        <table:table-row table:style-name="Row177">
          <table:table-cell table:style-name="Cell804">
            <text:p text:style-name="P919"/>
          </table:table-cell>
          <table:table-cell table:style-name="Cell805">
            <text:p text:style-name="P920"><text:span text:style-name="T920_1">Ontvangsten</text:span></text:p>
          </table:table-cell>
          <table:table-cell table:style-name="Cell806">
            <text:p text:style-name="P921"><text:span text:style-name="T921_1">5.782</text:span></text:p>
          </table:table-cell>
          <table:table-cell table:style-name="Cell807">
            <text:p text:style-name="P922"><text:span text:style-name="T922_1">0</text:span></text:p>
          </table:table-cell>
          <table:table-cell table:style-name="Cell808">
            <text:p text:style-name="P923"><text:span text:style-name="T923_1">5.782</text:span></text:p>
          </table:table-cell>
        </table:table-row>
        <table:table-row table:style-name="Row178">
          <table:table-cell table:style-name="Cell809">
            <text:p text:style-name="P924"/>
          </table:table-cell>
          <table:table-cell table:style-name="Cell810">
            <text:p text:style-name="P925"/>
          </table:table-cell>
          <table:table-cell table:style-name="Cell811">
            <text:p text:style-name="P926"/>
          </table:table-cell>
          <table:table-cell table:style-name="Cell812">
            <text:p text:style-name="P927"/>
          </table:table-cell>
          <table:table-cell table:style-name="Cell813">
            <text:p text:style-name="P928"/>
          </table:table-cell>
        </table:table-row>
      </table:table>
      <text:p text:style-name="P929"/>
      <text:p text:style-name="P930"><text:span text:style-name="T930_1">Toelichting</text:span></text:p>
      <text:p text:style-name="P931"><text:span text:style-name="T931_1">Verplichtingen</text:span></text:p>
      <text:p text:style-name="P932"><text:span text:style-name="T932_1">Het<text:s/>verplichtingenbudget<text:s/>wordt<text:s/>met<text:s/>€ 11,6 miljoen<text:s/>verlaagd.<text:s/>Dit<text:s/>wordt<text:s/>met<text:s/>name<text:s/>verklaard<text:s/>door<text:s/>de<text:s/>volgende<text:s/>verplichtingenmutatie:</text:span></text:p>
      <text:list text:style-name="LS13" xml:id="list11">
        <text:list-item>
          <text:p text:style-name="P933"><text:span text:style-name="T933_1">Vertraging<text:s/>inruilregeling:<text:s/>Het<text:s/>is<text:s/>nog<text:s/>niet<text:s/>duidelijk<text:s/>of<text:s/>de<text:s/>inruilregeling<text:s/>fossiele<text:s/>auto's<text:s/>in<text:s/>2026<text:s/>van<text:s/>start<text:s/>kan<text:s/>gaan,<text:s/>vanwege<text:s/>hoge<text:s/>complexiteit<text:s/>in<text:s/>de<text:s/>uitvoering<text:s/>bij<text:s/>de<text:s/>RVO.<text:s/>€<text:s/>5<text:s/>miljoen<text:s/>aan<text:s/>verplichtingenbudget<text:s/>wordt<text:s/>daarom<text:s/>van<text:s/>2026<text:s/>doorgeschoven<text:s/>naar<text:s/>2027.<text:s/>Het<text:s/>overige<text:s/>verschil<text:s/>wordt<text:s/>veroorzaakt<text:s/>door<text:s/>diverse<text:s/>kleine<text:s/>mutaties.</text:span></text:p>
        </text:list-item>
      </text:list>
      <text:p text:style-name="P934"/>
      <text:p text:style-name="P935"><text:span text:style-name="T935_1">Uitgaven</text:span></text:p>
      <text:p text:style-name="P936"><text:span text:style-name="T936_1">Artikel<text:s/>14.1<text:s/>Netwerk</text:span></text:p>
      <text:p text:style-name="P937"><text:span text:style-name="T937_1">De<text:s/>uitgavenmutaties<text:s/>zijn<text:s/>lager<text:s/>dan<text:s/>voorgeschreven<text:s/>norm<text:s/>en<text:s/>worden<text:s/>daarom<text:s/>niet<text:s/>toegelicht<text:s/>(zie<text:s/>normering<text:s/>in<text:s/>de<text:s/>leeswijzer).</text:span></text:p>
      <text:p text:style-name="P938"><text:span text:style-name="T938_1">Artikel<text:s/>14.2<text:s/>Verkeersveiligheid</text:span></text:p>
      <text:p text:style-name="P939"><text:span text:style-name="T939_1">De<text:s/>uitgavenmutaties<text:s/>zijn<text:s/>lager<text:s/>dan<text:s/>voorgeschreven<text:s/>norm<text:s/>en<text:s/>worden<text:s/>daarom<text:s/>niet<text:s/>toegelicht<text:s/>(zie<text:s/>normering<text:s/>in<text:s/>de<text:s/>leeswijzer).</text:span></text:p>
      <text:p text:style-name="P940"><text:span text:style-name="T940_1">Artikel<text:s/>14.3<text:s/>Slimme<text:s/>en<text:s/>Duurzame<text:s/>Mobiliteit</text:span></text:p>
      <text:p text:style-name="P941"><text:span text:style-name="T941_1">De<text:s/>uitgavenmutaties<text:s/>zijn<text:s/>lager<text:s/>dan<text:s/>voorgeschreven<text:s/>norm<text:s/>en<text:s/>worden<text:s/>daarom<text:s/>niet<text:s/>toegelicht<text:s/>(zie<text:s/>normering<text:s/>in<text:s/>de<text:s/>leeswijzer).</text:span></text:p>
      <text:p text:style-name="P942"><text:span text:style-name="T942_1">Ontvangsten</text:span></text:p>
      <text:p text:style-name="P943"><text:span text:style-name="T943_1">De<text:s/>ontvangstenmutaties<text:s/>zijn<text:s/>lager<text:s/>dan<text:s/>de<text:s/>voorgeschreven<text:s/>norm<text:s/>en<text:s/>worden<text:s/>daarom<text:s/>niet<text:s/>toegelicht<text:s/>(zie<text:s/>normering<text:s/>in<text:s/>de<text:s/>leeswĳzer).</text:span></text:p>
      <text:p text:style-name="P944"><text:span text:style-name="T944_1">Wettelijke<text:s/>grondslag<text:s/>subsidieverlening</text:span></text:p>
      <text:p text:style-name="P945"><text:span text:style-name="T945_1">Op<text:s/>grond<text:s/>van<text:s/>de<text:s/>Algemene<text:s/>wet<text:s/>bestuursrecht<text:s/>geldt<text:s/>dat<text:s/>in<text:s/>het<text:s/>algemeen<text:s/></text:span><text:span text:style-name="T945_2">subsidie<text:s/>wordt<text:s/>verleend<text:s/>op<text:s/>grond<text:s/>van<text:s/>een<text:s/>wettelijk<text:s/>voorschrift.<text:s/>Uit<text:s/>de<text:s/>Algemene<text:s/>wet<text:s/>bestuursrecht<text:s/>volgt<text:s/>dat<text:s/>één<text:s/>van<text:s/>de<text:s/>uitzonderingen<text:s/>hierop<text:s/>subsidies<text:s/>vormen<text:s/>waarvan<text:s/>zowel<text:s/>de<text:s/>subsidieontvanger<text:s/>als<text:s/>het<text:s/>maximale<text:s/>bedrag<text:s/>in<text:s/>de<text:s/>begroting<text:s/>worden<text:s/>vermeld.<text:s/>In<text:s/>de<text:s/>tabel<text:s/>budgettaire<text:s/>gevolgen<text:s/>van<text:s/>beleid<text:s/>bij<text:s/>dit<text:s/>beleidsartikel<text:s/>is<text:s/>in<text:s/>de<text:s/>regel Verplichtingen dergelijke<text:s/>subsidieverplichtingen<text:s/>voor<text:s/>het<text:s/>jaar<text:s/>2026<text:s/>opgenomen.<text:s/>Voor<text:s/>de<text:s/>subsidieverplichtingen<text:s/>die<text:s/>specifiek<text:s/>in<text:s/>onderstaande<text:s/>tabel<text:s/>worden<text:s/>vermeld<text:s/>geldt<text:s/>dat<text:s/>deze<text:s/>begrotingsvermelding<text:s/>de<text:s/>wettelijke<text:s/>grondslag<text:s/>vormt<text:s/>zoals<text:s/>bedoeld<text:s/>in<text:s/>artikel<text:s/>4.23,<text:s/>derde<text:s/>lid,<text:s/>onder<text:s/>c,<text:s/>van<text:s/>de<text:s/>Algemene<text:s/>wet<text:s/>bestuursrecht.</text:span></text:p>
      <table:table table:style-name="Table11">
        <table:table-column table:style-name="Column37"/>
        <table:table-column table:style-name="Column38"/>
        <table:table-column table:style-name="Column39"/>
        <table:table-column table:style-name="Column40"/>
        <table:table-header-rows>
          <table:table-row table:style-name="Row179">
            <table:table-cell table:style-name="Cell814" table:number-columns-spanned="4">
              <text:p text:style-name="P946"><text:span text:style-name="T946_1">Tabel<text:s/>8<text:s/>Wettelijke<text:s/>grondslagen<text:s/>subsidieverleningen<text:s/>artikel<text:s/>14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80">
            <table:table-cell table:style-name="Cell815">
              <text:p text:style-name="P947"><text:span text:style-name="T947_1">Maximum<text:s/>bedrag</text:span></text:p>
            </table:table-cell>
            <table:table-cell table:style-name="Cell816">
              <text:p text:style-name="P948"><text:span text:style-name="T948_1">Ontvanger</text:span></text:p>
            </table:table-cell>
            <table:table-cell table:style-name="Cell817">
              <text:p text:style-name="P949"><text:span text:style-name="T949_1">Toelichting</text:span></text:p>
            </table:table-cell>
            <table:table-cell table:style-name="Cell818">
              <text:p text:style-name="P950"><text:span text:style-name="T950_1">Artikelonderdeel</text:span></text:p>
            </table:table-cell>
          </table:table-row>
        </table:table-header-rows>
        <table:table-row table:style-name="Row181">
          <table:table-cell table:style-name="Cell819">
            <text:p text:style-name="P951"><text:span text:style-name="T951_1">€4.634.000</text:span></text:p>
          </table:table-cell>
          <table:table-cell table:style-name="Cell820">
            <text:p text:style-name="P952"><text:span text:style-name="T952_1">Stichting<text:s/>Wetenschappelijk<text:s/>Onderzoek<text:s/>Verkeersveiligheid</text:span></text:p>
          </table:table-cell>
          <table:table-cell table:style-name="Cell821">
            <text:p text:style-name="P953"><text:span text:style-name="T953_1">Voor<text:s/>het<text:s/>verrichten<text:s/>van<text:s/>wetenschappelijk<text:s/>onderzoek<text:s/>als<text:s/>input<text:s/>voor<text:s/>verkeersveiligheidsbeleid<text:s/>van<text:s/>IenW<text:s/>en<text:s/>alle<text:s/>overige<text:s/>stakeholders.</text:span></text:p>
          </table:table-cell>
          <table:table-cell table:style-name="Cell822">
            <text:p text:style-name="P954"><text:span text:style-name="T954_1">14.02<text:s/>Verkeersveiligheid</text:span></text:p>
          </table:table-cell>
        </table:table-row>
        <table:table-row table:style-name="Row182">
          <table:table-cell table:style-name="Cell823">
            <text:p text:style-name="P955"><text:span text:style-name="T955_1">€1.102.000</text:span></text:p>
          </table:table-cell>
          <table:table-cell table:style-name="Cell824">
            <text:p text:style-name="P956"><text:span text:style-name="T956_1">TeamAlert</text:span></text:p>
          </table:table-cell>
          <table:table-cell table:style-name="Cell825">
            <text:p text:style-name="P957"><text:span text:style-name="T957_1">Voor<text:s/>het<text:s/>leveren<text:s/>van<text:s/>een<text:s/>actieve<text:s/>bijdrage<text:s/>aan<text:s/>het<text:s/>reduceren<text:s/>van<text:s/>het<text:s/>aantal<text:s/>verkeersslachtoffers<text:s/>onder<text:s/>jongeren.</text:span></text:p>
          </table:table-cell>
          <table:table-cell table:style-name="Cell826">
            <text:p text:style-name="P958"><text:span text:style-name="T958_1">14.02<text:s/>Verkeersveiligheid</text:span></text:p>
          </table:table-cell>
        </table:table-row>
      </table:table>
      <text:p text:style-name="P959"/>
      <text:p text:style-name="P960"><text:span text:style-name="T960_1">3.4<text:s/>Artikel<text:s/>15<text:s/>Vrachtwagenheffing</text:span></text:p>
      <text:p text:style-name="P961"><text:span text:style-name="T961_1">Budgettaire<text:s/>gevolgen<text:s/>van<text:s/>beleid</text:span></text:p>
      <table:table table:style-name="Table12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header-rows>
          <table:table-row table:style-name="Row183">
            <table:table-cell table:style-name="Cell827" table:number-columns-spanned="5">
              <text:p text:style-name="P962"><text:span text:style-name="T962_1">Tabel<text:s/>9<text:s/>Budgettaire<text:s/>gevolgen<text:s/>van<text:s/>beleid<text:s/>artikel<text:s/>15<text:s/>Vrachtwagenheffing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84">
            <table:table-cell table:style-name="Cell828">
              <text:p text:style-name="P963"/>
            </table:table-cell>
            <table:table-cell table:style-name="Cell829">
              <text:p text:style-name="P964"/>
            </table:table-cell>
            <table:table-cell table:style-name="Cell830">
              <text:p text:style-name="P965"><text:span text:style-name="T965_1">Stand<text:s/>eerste<text:s/>suppletoire<text:s/>begroting<text:s/>(incl.<text:s/>amendementen<text:s/>en<text:s/>NvW)<text:s/>(1)</text:span></text:p>
            </table:table-cell>
            <table:table-cell table:style-name="Cell831">
              <text:p text:style-name="P966"><text:span text:style-name="T966_1">Mutaties<text:s/>suppletoire<text:s/>begroting<text:s/>september<text:s/>(2)</text:span></text:p>
            </table:table-cell>
            <table:table-cell table:style-name="Cell832">
              <text:p text:style-name="P967"><text:span text:style-name="T96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85">
          <table:table-cell table:style-name="Cell833">
            <text:p text:style-name="P968"><text:span text:style-name="T968_1">Art.</text:span></text:p>
          </table:table-cell>
          <table:table-cell table:style-name="Cell834">
            <text:p text:style-name="P969"><text:span text:style-name="T969_1">Verplichtingen</text:span></text:p>
          </table:table-cell>
          <table:table-cell table:style-name="Cell835">
            <text:p text:style-name="P970"><text:span text:style-name="T970_1">364.279</text:span></text:p>
          </table:table-cell>
          <table:table-cell table:style-name="Cell836">
            <text:p text:style-name="P971"><text:span text:style-name="T971_1">‒</text:span><text:span text:style-name="T971_2"><text:s/>18.204</text:span></text:p>
          </table:table-cell>
          <table:table-cell table:style-name="Cell837">
            <text:p text:style-name="P972"><text:span text:style-name="T972_1">346.075</text:span></text:p>
          </table:table-cell>
        </table:table-row>
        <table:table-row table:style-name="Row186">
          <table:table-cell table:style-name="Cell838">
            <text:p text:style-name="P973"/>
          </table:table-cell>
          <table:table-cell table:style-name="Cell839">
            <text:p text:style-name="P974"/>
          </table:table-cell>
          <table:table-cell table:style-name="Cell840">
            <text:p text:style-name="P975"/>
          </table:table-cell>
          <table:table-cell table:style-name="Cell841">
            <text:p text:style-name="P976"/>
          </table:table-cell>
          <table:table-cell table:style-name="Cell842">
            <text:p text:style-name="P977"/>
          </table:table-cell>
        </table:table-row>
        <table:table-row table:style-name="Row187">
          <table:table-cell table:style-name="Cell843">
            <text:p text:style-name="P978"/>
          </table:table-cell>
          <table:table-cell table:style-name="Cell844">
            <text:p text:style-name="P979"><text:span text:style-name="T979_1">Uitgaven</text:span></text:p>
          </table:table-cell>
          <table:table-cell table:style-name="Cell845">
            <text:p text:style-name="P980"><text:span text:style-name="T980_1">263.779</text:span></text:p>
          </table:table-cell>
          <table:table-cell table:style-name="Cell846">
            <text:p text:style-name="P981"><text:span text:style-name="T981_1">‒</text:span><text:span text:style-name="T981_2"><text:s/>18.204</text:span></text:p>
          </table:table-cell>
          <table:table-cell table:style-name="Cell847">
            <text:p text:style-name="P982"><text:span text:style-name="T982_1">245.575</text:span></text:p>
          </table:table-cell>
        </table:table-row>
        <table:table-row table:style-name="Row188">
          <table:table-cell table:style-name="Cell848">
            <text:p text:style-name="P983"/>
          </table:table-cell>
          <table:table-cell table:style-name="Cell849">
            <text:p text:style-name="P984"/>
          </table:table-cell>
          <table:table-cell table:style-name="Cell850">
            <text:p text:style-name="P985"/>
          </table:table-cell>
          <table:table-cell table:style-name="Cell851">
            <text:p text:style-name="P986"/>
          </table:table-cell>
          <table:table-cell table:style-name="Cell852">
            <text:p text:style-name="P987"/>
          </table:table-cell>
        </table:table-row>
        <table:table-row table:style-name="Row189">
          <table:table-cell table:style-name="Cell853">
            <text:p text:style-name="P988"><text:span text:style-name="T988_1">15.1</text:span></text:p>
          </table:table-cell>
          <table:table-cell table:style-name="Cell854">
            <text:p text:style-name="P989"><text:span text:style-name="T989_1">Fiscale<text:s/>derving</text:span></text:p>
          </table:table-cell>
          <table:table-cell table:style-name="Cell855">
            <text:p text:style-name="P990"><text:span text:style-name="T990_1">8.104</text:span></text:p>
          </table:table-cell>
          <table:table-cell table:style-name="Cell856">
            <text:p text:style-name="P991"><text:span text:style-name="T991_1">‒</text:span><text:span text:style-name="T991_2"><text:s/></text:span><text:span text:style-name="T991_3">8.104</text:span></text:p>
          </table:table-cell>
          <table:table-cell table:style-name="Cell857">
            <text:p text:style-name="P992"><text:span text:style-name="T992_1">0</text:span></text:p>
          </table:table-cell>
        </table:table-row>
        <table:table-row table:style-name="Row190">
          <table:table-cell table:style-name="Cell858">
            <text:p text:style-name="P993"/>
          </table:table-cell>
          <table:table-cell table:style-name="Cell859">
            <text:p text:style-name="P994"><text:span text:style-name="T994_1">Bijdrage<text:s/>aan<text:s/>(andere)<text:s/>begrotingshoofdstukken</text:span></text:p>
          </table:table-cell>
          <table:table-cell table:style-name="Cell860">
            <text:p text:style-name="P995"><text:span text:style-name="T995_1">8.104</text:span></text:p>
          </table:table-cell>
          <table:table-cell table:style-name="Cell861">
            <text:p text:style-name="P996"><text:span text:style-name="T996_1">‒</text:span><text:span text:style-name="T996_2"><text:s/>8.104</text:span></text:p>
          </table:table-cell>
          <table:table-cell table:style-name="Cell862">
            <text:p text:style-name="P997"><text:span text:style-name="T997_1">0</text:span></text:p>
          </table:table-cell>
        </table:table-row>
        <table:table-row table:style-name="Row191">
          <table:table-cell table:style-name="Cell863">
            <text:p text:style-name="P998"/>
          </table:table-cell>
          <table:table-cell table:style-name="Cell864">
            <text:p text:style-name="P999"><text:span text:style-name="T999_1">MRB</text:span></text:p>
          </table:table-cell>
          <table:table-cell table:style-name="Cell865">
            <text:p text:style-name="P1000"><text:span text:style-name="T1000_1">8.104</text:span></text:p>
          </table:table-cell>
          <table:table-cell table:style-name="Cell866">
            <text:p text:style-name="P1001"><text:span text:style-name="T1001_1">‒<text:s/>8.104</text:span></text:p>
          </table:table-cell>
          <table:table-cell table:style-name="Cell867">
            <text:p text:style-name="P1002"><text:span text:style-name="T1002_1">0</text:span></text:p>
          </table:table-cell>
        </table:table-row>
        <table:table-row table:style-name="Row192">
          <table:table-cell table:style-name="Cell868">
            <text:p text:style-name="P1003"><text:span text:style-name="T1003_1">15.2</text:span></text:p>
          </table:table-cell>
          <table:table-cell table:style-name="Cell869">
            <text:p text:style-name="P1004"><text:span text:style-name="T1004_1">Exploitatiekosten</text:span></text:p>
          </table:table-cell>
          <table:table-cell table:style-name="Cell870">
            <text:p text:style-name="P1005"><text:span text:style-name="T1005_1">68.175</text:span></text:p>
          </table:table-cell>
          <table:table-cell table:style-name="Cell871">
            <text:p text:style-name="P1006"><text:span text:style-name="T1006_1">‒</text:span><text:span text:style-name="T1006_2"><text:s/>20.875</text:span></text:p>
          </table:table-cell>
          <table:table-cell table:style-name="Cell872">
            <text:p text:style-name="P1007"><text:span text:style-name="T1007_1">47.300</text:span></text:p>
          </table:table-cell>
        </table:table-row>
        <table:table-row table:style-name="Row193">
          <table:table-cell table:style-name="Cell873">
            <text:p text:style-name="P1008"/>
          </table:table-cell>
          <table:table-cell table:style-name="Cell874">
            <text:p text:style-name="P1009"><text:span text:style-name="T1009_1">Opdrachten</text:span></text:p>
          </table:table-cell>
          <table:table-cell table:style-name="Cell875">
            <text:p text:style-name="P1010"><text:span text:style-name="T1010_1">25.375</text:span></text:p>
          </table:table-cell>
          <table:table-cell table:style-name="Cell876">
            <text:p text:style-name="P1011"><text:span text:style-name="T1011_1">‒</text:span><text:span text:style-name="T1011_2"><text:s/>20.970</text:span></text:p>
          </table:table-cell>
          <table:table-cell table:style-name="Cell877">
            <text:p text:style-name="P1012"><text:span text:style-name="T1012_1">4.405</text:span></text:p>
          </table:table-cell>
        </table:table-row>
        <table:table-row table:style-name="Row194">
          <table:table-cell table:style-name="Cell878">
            <text:p text:style-name="P1013"/>
          </table:table-cell>
          <table:table-cell table:style-name="Cell879">
            <text:p text:style-name="P1014"><text:span text:style-name="T1014_1">Opdrachten<text:s/>aan<text:s/>ILT</text:span></text:p>
          </table:table-cell>
          <table:table-cell table:style-name="Cell880">
            <text:p text:style-name="P1015"><text:span text:style-name="T1015_1">4.600</text:span></text:p>
          </table:table-cell>
          <table:table-cell table:style-name="Cell881">
            <text:p text:style-name="P1016"><text:span text:style-name="T1016_1">‒<text:s/>4.325</text:span></text:p>
          </table:table-cell>
          <table:table-cell table:style-name="Cell882">
            <text:p text:style-name="P1017"><text:span text:style-name="T1017_1">275</text:span></text:p>
          </table:table-cell>
        </table:table-row>
        <table:table-row table:style-name="Row195">
          <table:table-cell table:style-name="Cell883">
            <text:p text:style-name="P1018"/>
          </table:table-cell>
          <table:table-cell table:style-name="Cell884">
            <text:p text:style-name="P1019"><text:span text:style-name="T1019_1">Programmakosten</text:span></text:p>
          </table:table-cell>
          <table:table-cell table:style-name="Cell885">
            <text:p text:style-name="P1020"><text:span text:style-name="T1020_1">20.775</text:span></text:p>
          </table:table-cell>
          <table:table-cell table:style-name="Cell886">
            <text:p text:style-name="P1021"><text:span text:style-name="T1021_1">‒<text:s/>16.645</text:span></text:p>
          </table:table-cell>
          <table:table-cell table:style-name="Cell887">
            <text:p text:style-name="P1022"><text:span text:style-name="T1022_1">4.130</text:span></text:p>
          </table:table-cell>
        </table:table-row>
        <table:table-row table:style-name="Row196">
          <table:table-cell table:style-name="Cell888">
            <text:p text:style-name="P1023"/>
          </table:table-cell>
          <table:table-cell table:style-name="Cell889">
            <text:p text:style-name="P1024"><text:span text:style-name="T1024_1">Bijdrage<text:s/>aan<text:s/>agentschappen</text:span></text:p>
          </table:table-cell>
          <table:table-cell table:style-name="Cell890">
            <text:p text:style-name="P1025"><text:span text:style-name="T1025_1">5.800</text:span></text:p>
          </table:table-cell>
          <table:table-cell table:style-name="Cell891">
            <text:p text:style-name="P1026"><text:span text:style-name="T1026_1">95</text:span></text:p>
          </table:table-cell>
          <table:table-cell table:style-name="Cell892">
            <text:p text:style-name="P1027"><text:span text:style-name="T1027_1">5.895</text:span></text:p>
          </table:table-cell>
        </table:table-row>
        <table:table-row table:style-name="Row197">
          <table:table-cell table:style-name="Cell893">
            <text:p text:style-name="P1028"/>
          </table:table-cell>
          <table:table-cell table:style-name="Cell894">
            <text:p text:style-name="P1029"><text:span text:style-name="T1029_1">Bijdrage<text:s/>aan<text:s/>RVO</text:span></text:p>
          </table:table-cell>
          <table:table-cell table:style-name="Cell895">
            <text:p text:style-name="P1030"><text:span text:style-name="T1030_1">5.000</text:span></text:p>
          </table:table-cell>
          <table:table-cell table:style-name="Cell896">
            <text:p text:style-name="P1031"><text:span text:style-name="T1031_1">0</text:span></text:p>
          </table:table-cell>
          <table:table-cell table:style-name="Cell897">
            <text:p text:style-name="P1032"><text:span text:style-name="T1032_1">5.000</text:span></text:p>
          </table:table-cell>
        </table:table-row>
        <table:table-row table:style-name="Row198">
          <table:table-cell table:style-name="Cell898">
            <text:p text:style-name="P1033"/>
          </table:table-cell>
          <table:table-cell table:style-name="Cell899">
            <text:p text:style-name="P1034"><text:span text:style-name="T1034_1">Bijdrage<text:s/>aan<text:s/>RWS</text:span></text:p>
          </table:table-cell>
          <table:table-cell table:style-name="Cell900">
            <text:p text:style-name="P1035"><text:span text:style-name="T1035_1">450</text:span></text:p>
          </table:table-cell>
          <table:table-cell table:style-name="Cell901">
            <text:p text:style-name="P1036"><text:span text:style-name="T1036_1">0</text:span></text:p>
          </table:table-cell>
          <table:table-cell table:style-name="Cell902">
            <text:p text:style-name="P1037"><text:span text:style-name="T1037_1">450</text:span></text:p>
          </table:table-cell>
        </table:table-row>
        <table:table-row table:style-name="Row199">
          <table:table-cell table:style-name="Cell903">
            <text:p text:style-name="P1038"/>
          </table:table-cell>
          <table:table-cell table:style-name="Cell904">
            <text:p text:style-name="P1039"><text:span text:style-name="T1039_1">Bijdrage<text:s/>aan<text:s/>CJIB</text:span></text:p>
          </table:table-cell>
          <table:table-cell table:style-name="Cell905">
            <text:p text:style-name="P1040"><text:span text:style-name="T1040_1">350</text:span></text:p>
          </table:table-cell>
          <table:table-cell table:style-name="Cell906">
            <text:p text:style-name="P1041"><text:span text:style-name="T1041_1">95</text:span></text:p>
          </table:table-cell>
          <table:table-cell table:style-name="Cell907">
            <text:p text:style-name="P1042"><text:span text:style-name="T1042_1">445</text:span></text:p>
          </table:table-cell>
        </table:table-row>
        <table:table-row table:style-name="Row200">
          <table:table-cell table:style-name="Cell908">
            <text:p text:style-name="P1043"/>
          </table:table-cell>
          <table:table-cell table:style-name="Cell909">
            <text:p text:style-name="P1044"><text:span text:style-name="T1044_1">Bijdrage<text:s/>aan<text:s/>ZBO's/RWT's</text:span></text:p>
          </table:table-cell>
          <table:table-cell table:style-name="Cell910">
            <text:p text:style-name="P1045"><text:span text:style-name="T1045_1">37.000</text:span></text:p>
          </table:table-cell>
          <table:table-cell table:style-name="Cell911">
            <text:p text:style-name="P1046"><text:span text:style-name="T1046_1">0</text:span></text:p>
          </table:table-cell>
          <table:table-cell table:style-name="Cell912">
            <text:p text:style-name="P1047"><text:span text:style-name="T1047_1">37.000</text:span></text:p>
          </table:table-cell>
        </table:table-row>
        <table:table-row table:style-name="Row201">
          <table:table-cell table:style-name="Cell913">
            <text:p text:style-name="P1048"/>
          </table:table-cell>
          <table:table-cell table:style-name="Cell914">
            <text:p text:style-name="P1049"><text:span text:style-name="T1049_1">Bijdrage<text:s/>aan<text:s/>RDW</text:span></text:p>
          </table:table-cell>
          <table:table-cell table:style-name="Cell915">
            <text:p text:style-name="P1050"><text:span text:style-name="T1050_1">37.000</text:span></text:p>
          </table:table-cell>
          <table:table-cell table:style-name="Cell916">
            <text:p text:style-name="P1051"><text:span text:style-name="T1051_1">0</text:span></text:p>
          </table:table-cell>
          <table:table-cell table:style-name="Cell917">
            <text:p text:style-name="P1052"><text:span text:style-name="T1052_1">37.000</text:span></text:p>
          </table:table-cell>
        </table:table-row>
        <table:table-row table:style-name="Row202">
          <table:table-cell table:style-name="Cell918">
            <text:p text:style-name="P1053"><text:span text:style-name="T1053_1">15.4</text:span></text:p>
          </table:table-cell>
          <table:table-cell table:style-name="Cell919">
            <text:p text:style-name="P1054"><text:span text:style-name="T1054_1">Terugsluis</text:span></text:p>
          </table:table-cell>
          <table:table-cell table:style-name="Cell920">
            <text:p text:style-name="P1055"><text:span text:style-name="T1055_1">187.500</text:span></text:p>
          </table:table-cell>
          <table:table-cell table:style-name="Cell921">
            <text:p text:style-name="P1056"><text:span text:style-name="T1056_1">10.775</text:span></text:p>
          </table:table-cell>
          <table:table-cell table:style-name="Cell922">
            <text:p text:style-name="P1057"><text:span text:style-name="T1057_1">198.275</text:span></text:p>
          </table:table-cell>
        </table:table-row>
        <table:table-row table:style-name="Row203">
          <table:table-cell table:style-name="Cell923">
            <text:p text:style-name="P1058"/>
          </table:table-cell>
          <table:table-cell table:style-name="Cell924">
            <text:p text:style-name="P1059"><text:span text:style-name="T1059_1">Opdrachten</text:span></text:p>
          </table:table-cell>
          <table:table-cell table:style-name="Cell925">
            <text:p text:style-name="P1060"><text:span text:style-name="T1060_1">0</text:span></text:p>
          </table:table-cell>
          <table:table-cell table:style-name="Cell926">
            <text:p text:style-name="P1061"><text:span text:style-name="T1061_1">10.775</text:span></text:p>
          </table:table-cell>
          <table:table-cell table:style-name="Cell927">
            <text:p text:style-name="P1062"><text:span text:style-name="T1062_1">10.775</text:span></text:p>
          </table:table-cell>
        </table:table-row>
        <table:table-row table:style-name="Row204">
          <table:table-cell table:style-name="Cell928">
            <text:p text:style-name="P1063"/>
          </table:table-cell>
          <table:table-cell table:style-name="Cell929">
            <text:p text:style-name="P1064"><text:span text:style-name="T1064_1">Logistieke<text:s/>efficiëntie</text:span></text:p>
          </table:table-cell>
          <table:table-cell table:style-name="Cell930">
            <text:p text:style-name="P1065"><text:span text:style-name="T1065_1">0</text:span></text:p>
          </table:table-cell>
          <table:table-cell table:style-name="Cell931">
            <text:p text:style-name="P1066"><text:span text:style-name="T1066_1">10.775</text:span></text:p>
          </table:table-cell>
          <table:table-cell table:style-name="Cell932">
            <text:p text:style-name="P1067"><text:span text:style-name="T1067_1">10.775</text:span></text:p>
          </table:table-cell>
        </table:table-row>
        <table:table-row table:style-name="Row205">
          <table:table-cell table:style-name="Cell933">
            <text:p text:style-name="P1068"/>
          </table:table-cell>
          <table:table-cell table:style-name="Cell934">
            <text:p text:style-name="P1069"><text:span text:style-name="T1069_1">Subsidies<text:s/>(regelingen)</text:span></text:p>
          </table:table-cell>
          <table:table-cell table:style-name="Cell935">
            <text:p text:style-name="P1070"><text:span text:style-name="T1070_1">187.500</text:span></text:p>
          </table:table-cell>
          <table:table-cell table:style-name="Cell936">
            <text:p text:style-name="P1071"><text:span text:style-name="T1071_1">0</text:span></text:p>
          </table:table-cell>
          <table:table-cell table:style-name="Cell937">
            <text:p text:style-name="P1072"><text:span text:style-name="T1072_1">187.500</text:span></text:p>
          </table:table-cell>
        </table:table-row>
        <table:table-row table:style-name="Row206">
          <table:table-cell table:style-name="Cell938">
            <text:p text:style-name="P1073"/>
          </table:table-cell>
          <table:table-cell table:style-name="Cell939">
            <text:p text:style-name="P1074"><text:span text:style-name="T1074_1">Zero-Emissie<text:s/>Trucks<text:s/>(AanZET)</text:span></text:p>
          </table:table-cell>
          <table:table-cell table:style-name="Cell940">
            <text:p text:style-name="P1075"><text:span text:style-name="T1075_1">143.500</text:span></text:p>
          </table:table-cell>
          <table:table-cell table:style-name="Cell941">
            <text:p text:style-name="P1076"><text:span text:style-name="T1076_1">0</text:span></text:p>
          </table:table-cell>
          <table:table-cell table:style-name="Cell942">
            <text:p text:style-name="P1077"><text:span text:style-name="T1077_1">143.500</text:span></text:p>
          </table:table-cell>
        </table:table-row>
        <table:table-row table:style-name="Row207">
          <table:table-cell table:style-name="Cell943">
            <text:p text:style-name="P1078"/>
          </table:table-cell>
          <table:table-cell table:style-name="Cell944">
            <text:p text:style-name="P1079"><text:span text:style-name="T1079_1">Private<text:s/>Laadinfrastructuur<text:s/>bij<text:s/>bedrijven</text:span></text:p>
          </table:table-cell>
          <table:table-cell table:style-name="Cell945">
            <text:p text:style-name="P1080"><text:span text:style-name="T1080_1">34.000</text:span></text:p>
          </table:table-cell>
          <table:table-cell table:style-name="Cell946">
            <text:p text:style-name="P1081"><text:span text:style-name="T1081_1">0</text:span></text:p>
          </table:table-cell>
          <table:table-cell table:style-name="Cell947">
            <text:p text:style-name="P1082"><text:span text:style-name="T1082_1">34.000</text:span></text:p>
          </table:table-cell>
        </table:table-row>
        <table:table-row table:style-name="Row208">
          <table:table-cell table:style-name="Cell948">
            <text:p text:style-name="P1083"/>
          </table:table-cell>
          <table:table-cell table:style-name="Cell949">
            <text:p text:style-name="P1084"><text:span text:style-name="T1084_1">Waterstof<text:s/>in<text:s/>Mobiliteit<text:s/>(SWiM)</text:span></text:p>
          </table:table-cell>
          <table:table-cell table:style-name="Cell950">
            <text:p text:style-name="P1085"><text:span text:style-name="T1085_1">5.000</text:span></text:p>
          </table:table-cell>
          <table:table-cell table:style-name="Cell951">
            <text:p text:style-name="P1086"><text:span text:style-name="T1086_1">0</text:span></text:p>
          </table:table-cell>
          <table:table-cell table:style-name="Cell952">
            <text:p text:style-name="P1087"><text:span text:style-name="T1087_1">5.000</text:span></text:p>
          </table:table-cell>
        </table:table-row>
        <table:table-row table:style-name="Row209">
          <table:table-cell table:style-name="Cell953">
            <text:p text:style-name="P1088"/>
          </table:table-cell>
          <table:table-cell table:style-name="Cell954">
            <text:p text:style-name="P1089"><text:span text:style-name="T1089_1">Logistieke<text:s/>efficiëntie</text:span></text:p>
          </table:table-cell>
          <table:table-cell table:style-name="Cell955">
            <text:p text:style-name="P1090"><text:span text:style-name="T1090_1">5.000</text:span></text:p>
          </table:table-cell>
          <table:table-cell table:style-name="Cell956">
            <text:p text:style-name="P1091"><text:span text:style-name="T1091_1">0</text:span></text:p>
          </table:table-cell>
          <table:table-cell table:style-name="Cell957">
            <text:p text:style-name="P1092"><text:span text:style-name="T1092_1">5.000</text:span></text:p>
          </table:table-cell>
        </table:table-row>
        <table:table-row table:style-name="Row210">
          <table:table-cell table:style-name="Cell958">
            <text:p text:style-name="P1093"/>
          </table:table-cell>
          <table:table-cell table:style-name="Cell959">
            <text:p text:style-name="P1094"/>
          </table:table-cell>
          <table:table-cell table:style-name="Cell960">
            <text:p text:style-name="P1095"/>
          </table:table-cell>
          <table:table-cell table:style-name="Cell961">
            <text:p text:style-name="P1096"/>
          </table:table-cell>
          <table:table-cell table:style-name="Cell962">
            <text:p text:style-name="P1097"/>
          </table:table-cell>
        </table:table-row>
        <table:table-row table:style-name="Row211">
          <table:table-cell table:style-name="Cell963">
            <text:p text:style-name="P1098"/>
          </table:table-cell>
          <table:table-cell table:style-name="Cell964">
            <text:p text:style-name="P1099"><text:span text:style-name="T1099_1">Ontvangsten</text:span></text:p>
          </table:table-cell>
          <table:table-cell table:style-name="Cell965">
            <text:p text:style-name="P1100"><text:span text:style-name="T1100_1">555.064</text:span></text:p>
          </table:table-cell>
          <table:table-cell table:style-name="Cell966">
            <text:p text:style-name="P1101"><text:span text:style-name="T1101_1">0</text:span></text:p>
          </table:table-cell>
          <table:table-cell table:style-name="Cell967">
            <text:p text:style-name="P1102"><text:span text:style-name="T1102_1">555.064</text:span></text:p>
          </table:table-cell>
        </table:table-row>
        <table:table-row table:style-name="Row212">
          <table:table-cell table:style-name="Cell968">
            <text:p text:style-name="P1103"/>
          </table:table-cell>
          <table:table-cell table:style-name="Cell969">
            <text:p text:style-name="P1104"/>
          </table:table-cell>
          <table:table-cell table:style-name="Cell970">
            <text:p text:style-name="P1105"/>
          </table:table-cell>
          <table:table-cell table:style-name="Cell971">
            <text:p text:style-name="P1106"/>
          </table:table-cell>
          <table:table-cell table:style-name="Cell972">
            <text:p text:style-name="P1107"/>
          </table:table-cell>
        </table:table-row>
      </table:table>
      <text:p text:style-name="P1108"/>
      <text:p text:style-name="P1109"><text:span text:style-name="T1109_1">Toelichting</text:span></text:p>
      <text:p text:style-name="P1110"><text:span text:style-name="T1110_1">Verplichtingen</text:span></text:p>
      <text:p text:style-name="P1111"><text:span text:style-name="T1111_1">Het<text:s/>verplichtingenbudget<text:s/>is<text:s/>in<text:s/>2026<text:s/>met<text:s/>€ 18,2 miljoen<text:s/>verlaagd.<text:s/>Dit<text:s/>komt<text:s/>met<text:s/>name<text:s/>door<text:s/>de<text:s/>onder<text:s/>uitgaven<text:s/>toegelichte<text:s/>mutaties</text:span><text:span text:style-name="T1111_2">.</text:span></text:p>
      <text:p text:style-name="P1112"><text:span text:style-name="T1112_1">Uitgaven</text:span></text:p>
      <text:p text:style-name="P1113"><text:span text:style-name="T1113_1">Artikel<text:s/>15.1<text:s/>Fiscale<text:s/>derving</text:span></text:p>
      <text:p text:style-name="P1114"><text:span text:style-name="T1114_1">Bijdrage<text:s/>aan<text:s/>(andere)<text:s/>begrotingshoofdstukken</text:span></text:p>
      <text:p text:style-name="P1115"><text:span text:style-name="T1115_1">De<text:s/>verlaging<text:s/>van<text:s/>de<text:s/>bijdragen<text:s/>aan<text:s/>(andere)<text:s/>begrotingshoofdstukken<text:s/>met<text:s/>€ 8,1 miljoen<text:s/>wordt<text:s/>veroorzaakt<text:s/>door<text:s/>de<text:s/>overboeking<text:s/>van<text:s/>de<text:s/>compensatie<text:s/>van<text:s/>de<text:s/>fiscale<text:s/>derving<text:s/>naar<text:s/>het<text:s/>Ministerie<text:s/>van<text:s/>Financiën.<text:s/>Dit<text:s/>heeft<text:s/>betrekking<text:s/>op<text:s/>de<text:s/>harmonisatie<text:s/>van<text:s/>de<text:s/>MRB-classificaties<text:s/>met<text:s/>de<text:s/>EU-voertuigclassificaties.<text:s/>De<text:s/>harmonisatie<text:s/>leidt<text:s/>tot<text:s/>een<text:s/>lagere<text:s/>derving<text:s/>op<text:s/>de<text:s/>motorijtuigenbelasting<text:s/>voor<text:s/>het<text:s/>Ministerie<text:s/>van<text:s/>Financiën<text:s/>en<text:s/>komt<text:s/>ten<text:s/>gunste<text:s/>van<text:s/>de<text:s/>terugsluis<text:s/>binnen<text:s/>de<text:s/>Vrachtwagenheffing.</text:span></text:p>
      <text:p text:style-name="P1116"><text:span text:style-name="T1116_1">Artikel<text:s/>15.2<text:s/>Exploitatiekosten</text:span></text:p>
      <text:p text:style-name="P1117"><text:span text:style-name="T1117_1">Opdrachten</text:span></text:p>
      <text:p text:style-name="P1118"><text:span text:style-name="T1118_1">Het<text:s/>opdrachtenbudget<text:s/>wordt<text:s/>in<text:s/>2026<text:s/>met<text:s/>€ 20,9 miljoen<text:s/>verlaagd.<text:s/>Dit<text:s/>komt<text:s/>met<text:s/>name<text:s/>door<text:s/>de<text:s/>volgende<text:s/>mutaties:</text:span></text:p>
      <text:list text:style-name="LS14" xml:id="list12">
        <text:list-item>
          <text:p text:style-name="P1119"><text:span text:style-name="T1119_1">Opdrachten<text:s/>aan<text:s/>ILT:<text:s/>een<text:s/></text:span><text:span text:style-name="T1119_2">bijdrage<text:s/>van<text:s/>€<text:s/>4,3<text:s/>miljoen<text:s/>aan<text:s/>de<text:s/>ILT<text:s/>voor<text:s/>het<text:s/>toezicht<text:s/>dat<text:s/>zij<text:s/>zullen<text:s/>gaan<text:s/>houden<text:s/>vanaf<text:s/>de<text:s/>start<text:s/>van<text:s/>de<text:s/>Vrachtwagenheffing.<text:s/>De<text:s/>middelen<text:s/>worden<text:s/>overgeboekt<text:s/>naar<text:s/>artikel<text:s/>24<text:s/>van<text:s/>deze<text:s/>begroting.</text:span></text:p>
        </text:list-item>
        <text:list-item>
          <text:p text:style-name="P1120"><text:span text:style-name="T1120_1">Programmakosten:<text:s/>het<text:s/>opdrachtenbudget<text:s/>voor<text:s/>de<text:s/>opdrachten<text:s/>die<text:s/>samenhangen<text:s/>met<text:s/>logistieke<text:s/>efficiëntie<text:s/>worden<text:s/>onder<text:s/>artikelonderdeel<text:s/>15.04<text:s/>verantwoord<text:s/>omdat<text:s/>deze<text:s/>samenhangen<text:s/>met<text:s/>de<text:s/>terugsluis.<text:s/>Hierdoor<text:s/>wordt<text:s/>het<text:s/>opdrachtenbudget<text:s/>met<text:s/>€<text:s/>10,8<text:s/>miljoen<text:s/>verlaagd.<text:s/>Daarnaast<text:s/>wordt<text:s/>het<text:s/>opdrachtenbudget<text:s/>in<text:s/>2026<text:s/>met<text:s/>€<text:s/>5,8<text:s/>miljoen<text:s/>verlaagd.<text:s/>Deze<text:s/>middelen<text:s/>zullen<text:s/>in<text:s/>2027<text:s/>pas<text:s/>tot<text:s/>besteding<text:s/>en<text:s/>worden<text:s/>derhalve<text:s/>aan<text:s/>het<text:s/>budget<text:s/>in<text:s/>2027<text:s/>toegevoegd<text:s/>worden.</text:span></text:p>
        </text:list-item>
      </text:list>
      <text:p text:style-name="P1121"/>
      <text:p text:style-name="P1122"><text:span text:style-name="T1122_1">Artikel<text:s/>15.4<text:s/>Terugsluis</text:span></text:p>
      <text:p text:style-name="P1123"><text:span text:style-name="T1123_1">Opdrachten</text:span></text:p>
      <text:p text:style-name="P1124"><text:span text:style-name="T1124_1">Het<text:s/>opdrachtenbudget<text:s/>wordt<text:s/>in<text:s/>2026<text:s/>met<text:s/>€ 10,8 miljoen<text:s/>verlaagd.<text:s/>Dit<text:s/>betreft<text:s/>onder<text:s/>15.02<text:s/>genoemde<text:s/>herschikking<text:s/>omdat<text:s/>het<text:s/>opdrachtenbudget<text:s/>voor<text:s/>de<text:s/>opdrachten<text:s/>die<text:s/>samenhangen<text:s/>met<text:s/>de<text:s/>opdrachten<text:s/>voor<text:s/>logistieke<text:s/>efficiëntie<text:s/>onder<text:s/>artikelonderdeel<text:s/>15.04<text:s/>Terugsluis<text:s/>verantwoord<text:s/>worden.</text:span></text:p>
      <text:p text:style-name="P1125"><text:span text:style-name="T1125_1">Ontvangsten</text:span></text:p>
      <text:p text:style-name="P1126"><text:span text:style-name="T1126_1">De<text:s/>ontvangstenmutaties<text:s/>zijn<text:s/>lager<text:s/>dan<text:s/>de<text:s/>voorgeschreven<text:s/>norm<text:s/>en<text:s/>worden<text:s/>daarom<text:s/>niet<text:s/>toegelicht<text:s/>(zie<text:s/>normering<text:s/>in<text:s/>de<text:s/>leeswĳzer).</text:span></text:p>
      <text:p text:style-name="P1127"><text:span text:style-name="T1127_1">3.5<text:s/>Artikel<text:s/>16<text:s/>Openbaar<text:s/>Vervoer<text:s/>en<text:s/>Spoor</text:span></text:p>
      <text:p text:style-name="P1128"><text:span text:style-name="T1128_1">Budgettaire<text:s/>gevolgen<text:s/>van<text:s/>beleid</text:span></text:p>
      <table:table table:style-name="Table13"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header-rows>
          <table:table-row table:style-name="Row213">
            <table:table-cell table:style-name="Cell973" table:number-columns-spanned="5">
              <text:p text:style-name="P1129"><text:span text:style-name="T1129_1">Tabel<text:s/>10<text:s/>Budgettaire<text:s/>gevolgen<text:s/>van<text:s/>beleid<text:s/>artikel<text:s/>16<text:s/>Openbaar<text:s/>Vervoer<text:s/>en<text:s/>Spoor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14">
            <table:table-cell table:style-name="Cell974">
              <text:p text:style-name="P1130"/>
            </table:table-cell>
            <table:table-cell table:style-name="Cell975">
              <text:p text:style-name="P1131"/>
            </table:table-cell>
            <table:table-cell table:style-name="Cell976">
              <text:p text:style-name="P1132"><text:span text:style-name="T1132_1">Stand<text:s/>eerste<text:s/>suppletoire<text:s/>begroting<text:s/>(incl.<text:s/>amendementen<text:s/>en<text:s/>NvW)<text:s/>(1)</text:span></text:p>
            </table:table-cell>
            <table:table-cell table:style-name="Cell977">
              <text:p text:style-name="P1133"><text:span text:style-name="T1133_1">Mutaties<text:s/>suppletoire<text:s/>begroting<text:s/>september<text:s/>(2)</text:span></text:p>
            </table:table-cell>
            <table:table-cell table:style-name="Cell978">
              <text:p text:style-name="P1134"><text:span text:style-name="T113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15">
          <table:table-cell table:style-name="Cell979">
            <text:p text:style-name="P1135"><text:span text:style-name="T1135_1">Art.</text:span></text:p>
          </table:table-cell>
          <table:table-cell table:style-name="Cell980">
            <text:p text:style-name="P1136"><text:span text:style-name="T1136_1">Verplichtingen</text:span></text:p>
          </table:table-cell>
          <table:table-cell table:style-name="Cell981">
            <text:p text:style-name="P1137"><text:span text:style-name="T1137_1">367.041</text:span></text:p>
          </table:table-cell>
          <table:table-cell table:style-name="Cell982">
            <text:p text:style-name="P1138"><text:span text:style-name="T1138_1">24.623</text:span></text:p>
          </table:table-cell>
          <table:table-cell table:style-name="Cell983">
            <text:p text:style-name="P1139"><text:span text:style-name="T1139_1">391.664</text:span></text:p>
          </table:table-cell>
        </table:table-row>
        <table:table-row table:style-name="Row216">
          <table:table-cell table:style-name="Cell984">
            <text:p text:style-name="P1140"/>
          </table:table-cell>
          <table:table-cell table:style-name="Cell985">
            <text:p text:style-name="P1141"/>
          </table:table-cell>
          <table:table-cell table:style-name="Cell986">
            <text:p text:style-name="P1142"/>
          </table:table-cell>
          <table:table-cell table:style-name="Cell987">
            <text:p text:style-name="P1143"/>
          </table:table-cell>
          <table:table-cell table:style-name="Cell988">
            <text:p text:style-name="P1144"/>
          </table:table-cell>
        </table:table-row>
        <table:table-row table:style-name="Row217">
          <table:table-cell table:style-name="Cell989">
            <text:p text:style-name="P1145"/>
          </table:table-cell>
          <table:table-cell table:style-name="Cell990">
            <text:p text:style-name="P1146"><text:span text:style-name="T1146_1">Uitgaven</text:span></text:p>
          </table:table-cell>
          <table:table-cell table:style-name="Cell991">
            <text:p text:style-name="P1147"><text:span text:style-name="T1147_1">385.961</text:span></text:p>
          </table:table-cell>
          <table:table-cell table:style-name="Cell992">
            <text:p text:style-name="P1148"><text:span text:style-name="T1148_1">19.244</text:span></text:p>
          </table:table-cell>
          <table:table-cell table:style-name="Cell993">
            <text:p text:style-name="P1149"><text:span text:style-name="T1149_1">405.205</text:span></text:p>
          </table:table-cell>
        </table:table-row>
        <table:table-row table:style-name="Row218">
          <table:table-cell table:style-name="Cell994">
            <text:p text:style-name="P1150"/>
          </table:table-cell>
          <table:table-cell table:style-name="Cell995">
            <text:p text:style-name="P1151"/>
          </table:table-cell>
          <table:table-cell table:style-name="Cell996">
            <text:p text:style-name="P1152"/>
          </table:table-cell>
          <table:table-cell table:style-name="Cell997">
            <text:p text:style-name="P1153"/>
          </table:table-cell>
          <table:table-cell table:style-name="Cell998">
            <text:p text:style-name="P1154"/>
          </table:table-cell>
        </table:table-row>
        <table:table-row table:style-name="Row219">
          <table:table-cell table:style-name="Cell999">
            <text:p text:style-name="P1155"><text:span text:style-name="T1155_1">16.1</text:span></text:p>
          </table:table-cell>
          <table:table-cell table:style-name="Cell1000">
            <text:p text:style-name="P1156"><text:span text:style-name="T1156_1">OV<text:s/>en<text:s/></text:span><text:span text:style-name="T1156_2">Spoor</text:span></text:p>
          </table:table-cell>
          <table:table-cell table:style-name="Cell1001">
            <text:p text:style-name="P1157"><text:span text:style-name="T1157_1">378.203</text:span></text:p>
          </table:table-cell>
          <table:table-cell table:style-name="Cell1002">
            <text:p text:style-name="P1158"><text:span text:style-name="T1158_1">19.244</text:span></text:p>
          </table:table-cell>
          <table:table-cell table:style-name="Cell1003">
            <text:p text:style-name="P1159"><text:span text:style-name="T1159_1">397.447</text:span></text:p>
          </table:table-cell>
        </table:table-row>
        <table:table-row table:style-name="Row220">
          <table:table-cell table:style-name="Cell1004">
            <text:p text:style-name="P1160"/>
          </table:table-cell>
          <table:table-cell table:style-name="Cell1005">
            <text:p text:style-name="P1161"><text:span text:style-name="T1161_1">Opdrachten</text:span></text:p>
          </table:table-cell>
          <table:table-cell table:style-name="Cell1006">
            <text:p text:style-name="P1162"><text:span text:style-name="T1162_1">6.742</text:span></text:p>
          </table:table-cell>
          <table:table-cell table:style-name="Cell1007">
            <text:p text:style-name="P1163"><text:span text:style-name="T1163_1">‒</text:span><text:span text:style-name="T1163_2"><text:s/>420</text:span></text:p>
          </table:table-cell>
          <table:table-cell table:style-name="Cell1008">
            <text:p text:style-name="P1164"><text:span text:style-name="T1164_1">6.322</text:span></text:p>
          </table:table-cell>
        </table:table-row>
        <table:table-row table:style-name="Row221">
          <table:table-cell table:style-name="Cell1009">
            <text:p text:style-name="P1165"/>
          </table:table-cell>
          <table:table-cell table:style-name="Cell1010">
            <text:p text:style-name="P1166"><text:span text:style-name="T1166_1">OV<text:s/>&amp;<text:s/>Stations</text:span></text:p>
          </table:table-cell>
          <table:table-cell table:style-name="Cell1011">
            <text:p text:style-name="P1167"><text:span text:style-name="T1167_1">3.120</text:span></text:p>
          </table:table-cell>
          <table:table-cell table:style-name="Cell1012">
            <text:p text:style-name="P1168"><text:span text:style-name="T1168_1">‒<text:s/>542</text:span></text:p>
          </table:table-cell>
          <table:table-cell table:style-name="Cell1013">
            <text:p text:style-name="P1169"><text:span text:style-name="T1169_1">2.578</text:span></text:p>
          </table:table-cell>
        </table:table-row>
        <table:table-row table:style-name="Row222">
          <table:table-cell table:style-name="Cell1014">
            <text:p text:style-name="P1170"/>
          </table:table-cell>
          <table:table-cell table:style-name="Cell1015">
            <text:p text:style-name="P1171"><text:span text:style-name="T1171_1">Overige<text:s/>opdrachten</text:span></text:p>
          </table:table-cell>
          <table:table-cell table:style-name="Cell1016">
            <text:p text:style-name="P1172"><text:span text:style-name="T1172_1">3.622</text:span></text:p>
          </table:table-cell>
          <table:table-cell table:style-name="Cell1017">
            <text:p text:style-name="P1173"><text:span text:style-name="T1173_1">122</text:span></text:p>
          </table:table-cell>
          <table:table-cell table:style-name="Cell1018">
            <text:p text:style-name="P1174"><text:span text:style-name="T1174_1">3.744</text:span></text:p>
          </table:table-cell>
        </table:table-row>
        <table:table-row table:style-name="Row223">
          <table:table-cell table:style-name="Cell1019">
            <text:p text:style-name="P1175"/>
          </table:table-cell>
          <table:table-cell table:style-name="Cell1020">
            <text:p text:style-name="P1176"><text:span text:style-name="T1176_1">Subsidies<text:s/>(regelingen)</text:span></text:p>
          </table:table-cell>
          <table:table-cell table:style-name="Cell1021">
            <text:p text:style-name="P1177"><text:span text:style-name="T1177_1">143.548</text:span></text:p>
          </table:table-cell>
          <table:table-cell table:style-name="Cell1022">
            <text:p text:style-name="P1178"><text:span text:style-name="T1178_1">101.057</text:span></text:p>
          </table:table-cell>
          <table:table-cell table:style-name="Cell1023">
            <text:p text:style-name="P1179"><text:span text:style-name="T1179_1">244.605</text:span></text:p>
          </table:table-cell>
        </table:table-row>
        <table:table-row table:style-name="Row224">
          <table:table-cell table:style-name="Cell1024">
            <text:p text:style-name="P1180"/>
          </table:table-cell>
          <table:table-cell table:style-name="Cell1025">
            <text:p text:style-name="P1181"><text:span text:style-name="T1181_1">NS<text:s/>Sociale<text:s/>Veiligheid</text:span></text:p>
          </table:table-cell>
          <table:table-cell table:style-name="Cell1026">
            <text:p text:style-name="P1182"><text:span text:style-name="T1182_1">8.300</text:span></text:p>
          </table:table-cell>
          <table:table-cell table:style-name="Cell1027">
            <text:p text:style-name="P1183"><text:span text:style-name="T1183_1">‒<text:s/>50</text:span></text:p>
          </table:table-cell>
          <table:table-cell table:style-name="Cell1028">
            <text:p text:style-name="P1184"><text:span text:style-name="T1184_1">8.250</text:span></text:p>
          </table:table-cell>
        </table:table-row>
        <table:table-row table:style-name="Row225">
          <table:table-cell table:style-name="Cell1029">
            <text:p text:style-name="P1185"/>
          </table:table-cell>
          <table:table-cell table:style-name="Cell1030">
            <text:p text:style-name="P1186"><text:span text:style-name="T1186_1">NS-concessie</text:span></text:p>
          </table:table-cell>
          <table:table-cell table:style-name="Cell1031">
            <text:p text:style-name="P1187"><text:span text:style-name="T1187_1">16.139</text:span></text:p>
          </table:table-cell>
          <table:table-cell table:style-name="Cell1032">
            <text:p text:style-name="P1188"><text:span text:style-name="T1188_1">100.178</text:span></text:p>
          </table:table-cell>
          <table:table-cell table:style-name="Cell1033">
            <text:p text:style-name="P1189"><text:span text:style-name="T1189_1">116.317</text:span></text:p>
          </table:table-cell>
        </table:table-row>
        <table:table-row table:style-name="Row226">
          <table:table-cell table:style-name="Cell1034">
            <text:p text:style-name="P1190"/>
          </table:table-cell>
          <table:table-cell table:style-name="Cell1035">
            <text:p text:style-name="P1191"><text:span text:style-name="T1191_1">Energieschok<text:s/>OV</text:span></text:p>
          </table:table-cell>
          <table:table-cell table:style-name="Cell1036">
            <text:p text:style-name="P1192"><text:span text:style-name="T1192_1">118.000</text:span></text:p>
          </table:table-cell>
          <table:table-cell table:style-name="Cell1037">
            <text:p text:style-name="P1193"><text:span text:style-name="T1193_1">0</text:span></text:p>
          </table:table-cell>
          <table:table-cell table:style-name="Cell1038">
            <text:p text:style-name="P1194"><text:span text:style-name="T1194_1">118.000</text:span></text:p>
          </table:table-cell>
        </table:table-row>
        <table:table-row table:style-name="Row227">
          <table:table-cell table:style-name="Cell1039">
            <text:p text:style-name="P1195"/>
          </table:table-cell>
          <table:table-cell table:style-name="Cell1040">
            <text:p text:style-name="P1196"><text:span text:style-name="T1196_1">Overige<text:s/>subsidies</text:span></text:p>
          </table:table-cell>
          <table:table-cell table:style-name="Cell1041">
            <text:p text:style-name="P1197"><text:span text:style-name="T1197_1">1.109</text:span></text:p>
          </table:table-cell>
          <table:table-cell table:style-name="Cell1042">
            <text:p text:style-name="P1198"><text:span text:style-name="T1198_1">929</text:span></text:p>
          </table:table-cell>
          <table:table-cell table:style-name="Cell1043">
            <text:p text:style-name="P1199"><text:span text:style-name="T1199_1">2.038</text:span></text:p>
          </table:table-cell>
        </table:table-row>
        <table:table-row table:style-name="Row228">
          <table:table-cell table:style-name="Cell1044">
            <text:p text:style-name="P1200"/>
          </table:table-cell>
          <table:table-cell table:style-name="Cell1045">
            <text:p text:style-name="P1201"><text:span text:style-name="T1201_1">Bijdrage<text:s/>aan<text:s/>agentschappen</text:span></text:p>
          </table:table-cell>
          <table:table-cell table:style-name="Cell1046">
            <text:p text:style-name="P1202"><text:span text:style-name="T1202_1">1.372</text:span></text:p>
          </table:table-cell>
          <table:table-cell table:style-name="Cell1047">
            <text:p text:style-name="P1203"><text:span text:style-name="T1203_1">9</text:span></text:p>
          </table:table-cell>
          <table:table-cell table:style-name="Cell1048">
            <text:p text:style-name="P1204"><text:span text:style-name="T1204_1">1.381</text:span></text:p>
          </table:table-cell>
        </table:table-row>
        <table:table-row table:style-name="Row229">
          <table:table-cell table:style-name="Cell1049">
            <text:p text:style-name="P1205"/>
          </table:table-cell>
          <table:table-cell table:style-name="Cell1050">
            <text:p text:style-name="P1206"><text:span text:style-name="T1206_1">Bijdrage<text:s/>aan<text:s/>agentschap<text:s/>RWS</text:span></text:p>
          </table:table-cell>
          <table:table-cell table:style-name="Cell1051">
            <text:p text:style-name="P1207"><text:span text:style-name="T1207_1">793</text:span></text:p>
          </table:table-cell>
          <table:table-cell table:style-name="Cell1052">
            <text:p text:style-name="P1208"><text:span text:style-name="T1208_1">9</text:span></text:p>
          </table:table-cell>
          <table:table-cell table:style-name="Cell1053">
            <text:p text:style-name="P1209"><text:span text:style-name="T1209_1">802</text:span></text:p>
          </table:table-cell>
        </table:table-row>
        <table:table-row table:style-name="Row230">
          <table:table-cell table:style-name="Cell1054">
            <text:p text:style-name="P1210"/>
          </table:table-cell>
          <table:table-cell table:style-name="Cell1055">
            <text:p text:style-name="P1211"><text:span text:style-name="T1211_1">Bijdrage<text:s/>aan<text:s/>agentschap<text:s/>KNMI</text:span></text:p>
          </table:table-cell>
          <table:table-cell table:style-name="Cell1056">
            <text:p text:style-name="P1212"><text:span text:style-name="T1212_1">16</text:span></text:p>
          </table:table-cell>
          <table:table-cell table:style-name="Cell1057">
            <text:p text:style-name="P1213"><text:span text:style-name="T1213_1">0</text:span></text:p>
          </table:table-cell>
          <table:table-cell table:style-name="Cell1058">
            <text:p text:style-name="P1214"><text:span text:style-name="T1214_1">16</text:span></text:p>
          </table:table-cell>
        </table:table-row>
        <table:table-row table:style-name="Row231">
          <table:table-cell table:style-name="Cell1059">
            <text:p text:style-name="P1215"/>
          </table:table-cell>
          <table:table-cell table:style-name="Cell1060">
            <text:p text:style-name="P1216"><text:span text:style-name="T1216_1">Bijdrage<text:s/>aan<text:s/>agentschap<text:s/>RVO</text:span></text:p>
          </table:table-cell>
          <table:table-cell table:style-name="Cell1061">
            <text:p text:style-name="P1217"><text:span text:style-name="T1217_1">563</text:span></text:p>
          </table:table-cell>
          <table:table-cell table:style-name="Cell1062">
            <text:p text:style-name="P1218"><text:span text:style-name="T1218_1">0</text:span></text:p>
          </table:table-cell>
          <table:table-cell table:style-name="Cell1063">
            <text:p text:style-name="P1219"><text:span text:style-name="T1219_1">563</text:span></text:p>
          </table:table-cell>
        </table:table-row>
        <table:table-row table:style-name="Row232">
          <table:table-cell table:style-name="Cell1064">
            <text:p text:style-name="P1220"/>
          </table:table-cell>
          <table:table-cell table:style-name="Cell1065">
            <text:p text:style-name="P1221"><text:span text:style-name="T1221_1">Bijdrage<text:s/>aan<text:s/>medeoverheden</text:span></text:p>
          </table:table-cell>
          <table:table-cell table:style-name="Cell1066">
            <text:p text:style-name="P1222"><text:span text:style-name="T1222_1">226.439</text:span></text:p>
          </table:table-cell>
          <table:table-cell table:style-name="Cell1067">
            <text:p text:style-name="P1223"><text:span text:style-name="T1223_1">‒</text:span><text:span text:style-name="T1223_2"><text:s/>81.402</text:span></text:p>
          </table:table-cell>
          <table:table-cell table:style-name="Cell1068">
            <text:p text:style-name="P1224"><text:span text:style-name="T1224_1">145.037</text:span></text:p>
          </table:table-cell>
        </table:table-row>
        <table:table-row table:style-name="Row233">
          <table:table-cell table:style-name="Cell1069">
            <text:p text:style-name="P1225"/>
          </table:table-cell>
          <table:table-cell table:style-name="Cell1070">
            <text:p text:style-name="P1226"><text:span text:style-name="T1226_1">CLU<text:s/>Betuweroute<text:s/>en<text:s/>HSL</text:span></text:p>
          </table:table-cell>
          <table:table-cell table:style-name="Cell1071">
            <text:p text:style-name="P1227"><text:span text:style-name="T1227_1">2.439</text:span></text:p>
          </table:table-cell>
          <table:table-cell table:style-name="Cell1072">
            <text:p text:style-name="P1228"><text:span text:style-name="T1228_1">0</text:span></text:p>
          </table:table-cell>
          <table:table-cell table:style-name="Cell1073">
            <text:p text:style-name="P1229"><text:span text:style-name="T1229_1">2.439</text:span></text:p>
          </table:table-cell>
        </table:table-row>
        <table:table-row table:style-name="Row234">
          <table:table-cell table:style-name="Cell1074">
            <text:p text:style-name="P1230"/>
          </table:table-cell>
          <table:table-cell table:style-name="Cell1075">
            <text:p text:style-name="P1231"><text:span text:style-name="T1231_1">Overige<text:s/>bijdragen</text:span></text:p>
          </table:table-cell>
          <table:table-cell table:style-name="Cell1076">
            <text:p text:style-name="P1232"><text:span text:style-name="T1232_1">224.000</text:span></text:p>
          </table:table-cell>
          <table:table-cell table:style-name="Cell1077">
            <text:p text:style-name="P1233"><text:span text:style-name="T1233_1">‒<text:s/>81.402</text:span></text:p>
          </table:table-cell>
          <table:table-cell table:style-name="Cell1078">
            <text:p text:style-name="P1234"><text:span text:style-name="T1234_1">142.598</text:span></text:p>
          </table:table-cell>
        </table:table-row>
        <table:table-row table:style-name="Row235">
          <table:table-cell table:style-name="Cell1079">
            <text:p text:style-name="P1235"/>
          </table:table-cell>
          <table:table-cell table:style-name="Cell1080">
            <text:p text:style-name="P1236"><text:span text:style-name="T1236_1">Bijdrage<text:s/>aan<text:s/>(inter-)nationale<text:s/>organisaties</text:span></text:p>
          </table:table-cell>
          <table:table-cell table:style-name="Cell1081">
            <text:p text:style-name="P1237"><text:span text:style-name="T1237_1">102</text:span></text:p>
          </table:table-cell>
          <table:table-cell table:style-name="Cell1082">
            <text:p text:style-name="P1238"><text:span text:style-name="T1238_1">0</text:span></text:p>
          </table:table-cell>
          <table:table-cell table:style-name="Cell1083">
            <text:p text:style-name="P1239"><text:span text:style-name="T1239_1">102</text:span></text:p>
          </table:table-cell>
        </table:table-row>
        <table:table-row table:style-name="Row236">
          <table:table-cell table:style-name="Cell1084">
            <text:p text:style-name="P1240"/>
          </table:table-cell>
          <table:table-cell table:style-name="Cell1085">
            <text:p text:style-name="P1241"><text:span text:style-name="T1241_1">Overige<text:s/>bijdragen</text:span></text:p>
          </table:table-cell>
          <table:table-cell table:style-name="Cell1086">
            <text:p text:style-name="P1242"><text:span text:style-name="T1242_1">102</text:span></text:p>
          </table:table-cell>
          <table:table-cell table:style-name="Cell1087">
            <text:p text:style-name="P1243"><text:span text:style-name="T1243_1">0</text:span></text:p>
          </table:table-cell>
          <table:table-cell table:style-name="Cell1088">
            <text:p text:style-name="P1244"><text:span text:style-name="T1244_1">102</text:span></text:p>
          </table:table-cell>
        </table:table-row>
        <table:table-row table:style-name="Row237">
          <table:table-cell table:style-name="Cell1089">
            <text:p text:style-name="P1245"><text:span text:style-name="T1245_1">16.2</text:span></text:p>
          </table:table-cell>
          <table:table-cell table:style-name="Cell1090">
            <text:p text:style-name="P1246"><text:span text:style-name="T1246_1">Maatregelenpakket<text:s/>OVS</text:span></text:p>
          </table:table-cell>
          <table:table-cell table:style-name="Cell1091">
            <text:p text:style-name="P1247"><text:span text:style-name="T1247_1">7.758</text:span></text:p>
          </table:table-cell>
          <table:table-cell table:style-name="Cell1092">
            <text:p text:style-name="P1248"><text:span text:style-name="T1248_1">0</text:span></text:p>
          </table:table-cell>
          <table:table-cell table:style-name="Cell1093">
            <text:p text:style-name="P1249"><text:span text:style-name="T1249_1">7.758</text:span></text:p>
          </table:table-cell>
        </table:table-row>
        <table:table-row table:style-name="Row238">
          <table:table-cell table:style-name="Cell1094">
            <text:p text:style-name="P1250"/>
          </table:table-cell>
          <table:table-cell table:style-name="Cell1095">
            <text:p text:style-name="P1251"><text:span text:style-name="T1251_1">Subsidies<text:s/>(regelingen)</text:span></text:p>
          </table:table-cell>
          <table:table-cell table:style-name="Cell1096">
            <text:p text:style-name="P1252"><text:span text:style-name="T1252_1">7.758</text:span></text:p>
          </table:table-cell>
          <table:table-cell table:style-name="Cell1097">
            <text:p text:style-name="P1253"><text:span text:style-name="T1253_1">0</text:span></text:p>
          </table:table-cell>
          <table:table-cell table:style-name="Cell1098">
            <text:p text:style-name="P1254"><text:span text:style-name="T1254_1">7.758</text:span></text:p>
          </table:table-cell>
        </table:table-row>
        <table:table-row table:style-name="Row239">
          <table:table-cell table:style-name="Cell1099">
            <text:p text:style-name="P1255"/>
          </table:table-cell>
          <table:table-cell table:style-name="Cell1100">
            <text:p text:style-name="P1256"><text:span text:style-name="T1256_1">Beschikbaarheidsvergoeding<text:s/>OV-sector</text:span></text:p>
          </table:table-cell>
          <table:table-cell table:style-name="Cell1101">
            <text:p text:style-name="P1257"><text:span text:style-name="T1257_1">3.204</text:span></text:p>
          </table:table-cell>
          <table:table-cell table:style-name="Cell1102">
            <text:p text:style-name="P1258"><text:span text:style-name="T1258_1">0</text:span></text:p>
          </table:table-cell>
          <table:table-cell table:style-name="Cell1103">
            <text:p text:style-name="P1259"><text:span text:style-name="T1259_1">3.204</text:span></text:p>
          </table:table-cell>
        </table:table-row>
        <table:table-row table:style-name="Row240">
          <table:table-cell table:style-name="Cell1104">
            <text:p text:style-name="P1260"/>
          </table:table-cell>
          <table:table-cell table:style-name="Cell1105">
            <text:p text:style-name="P1261"><text:span text:style-name="T1261_1">Transitievangnet<text:s/>OV</text:span></text:p>
          </table:table-cell>
          <table:table-cell table:style-name="Cell1106">
            <text:p text:style-name="P1262"><text:span text:style-name="T1262_1">4.554</text:span></text:p>
          </table:table-cell>
          <table:table-cell table:style-name="Cell1107">
            <text:p text:style-name="P1263"><text:span text:style-name="T1263_1">0</text:span></text:p>
          </table:table-cell>
          <table:table-cell table:style-name="Cell1108">
            <text:p text:style-name="P1264"><text:span text:style-name="T1264_1">4.554</text:span></text:p>
          </table:table-cell>
        </table:table-row>
        <table:table-row table:style-name="Row241">
          <table:table-cell table:style-name="Cell1109">
            <text:p text:style-name="P1265"/>
          </table:table-cell>
          <table:table-cell table:style-name="Cell1110">
            <text:p text:style-name="P1266"/>
          </table:table-cell>
          <table:table-cell table:style-name="Cell1111">
            <text:p text:style-name="P1267"/>
          </table:table-cell>
          <table:table-cell table:style-name="Cell1112">
            <text:p text:style-name="P1268"/>
          </table:table-cell>
          <table:table-cell table:style-name="Cell1113">
            <text:p text:style-name="P1269"/>
          </table:table-cell>
        </table:table-row>
        <table:table-row table:style-name="Row242">
          <table:table-cell table:style-name="Cell1114">
            <text:p text:style-name="P1270"/>
          </table:table-cell>
          <table:table-cell table:style-name="Cell1115">
            <text:p text:style-name="P1271"><text:span text:style-name="T1271_1">Ontvangsten</text:span></text:p>
          </table:table-cell>
          <table:table-cell table:style-name="Cell1116">
            <text:p text:style-name="P1272"><text:span text:style-name="T1272_1">0</text:span></text:p>
          </table:table-cell>
          <table:table-cell table:style-name="Cell1117">
            <text:p text:style-name="P1273"><text:span text:style-name="T1273_1">0</text:span></text:p>
          </table:table-cell>
          <table:table-cell table:style-name="Cell1118">
            <text:p text:style-name="P1274"><text:span text:style-name="T1274_1">0</text:span></text:p>
          </table:table-cell>
        </table:table-row>
        <table:table-row table:style-name="Row243">
          <table:table-cell table:style-name="Cell1119">
            <text:p text:style-name="P1275"/>
          </table:table-cell>
          <table:table-cell table:style-name="Cell1120">
            <text:p text:style-name="P1276"/>
          </table:table-cell>
          <table:table-cell table:style-name="Cell1121">
            <text:p text:style-name="P1277"/>
          </table:table-cell>
          <table:table-cell table:style-name="Cell1122">
            <text:p text:style-name="P1278"/>
          </table:table-cell>
          <table:table-cell table:style-name="Cell1123">
            <text:p text:style-name="P1279"/>
          </table:table-cell>
        </table:table-row>
      </table:table>
      <text:p text:style-name="P1280"/>
      <text:p text:style-name="P1281"><text:span text:style-name="T1281_1">Toelichting</text:span></text:p>
      <text:p text:style-name="P1282"><text:span text:style-name="T1282_1">Verplichtingen</text:span></text:p>
      <text:p text:style-name="P1283"><text:span text:style-name="T1283_1">Het<text:s/>verplichtingenbudget<text:s/>op<text:s/>artikel<text:s/>16 is<text:s/>in<text:s/>2026<text:s/>met<text:s/>€ 24,6 miljoen<text:s/>verhoogd.<text:s/>Dit<text:s/>wordt<text:s/>met<text:s/>name<text:s/>verklaard<text:s/>door<text:s/>de<text:s/>volgende<text:s/>verplichtingenmutaties:</text:span></text:p>
      <text:list text:style-name="LS15" xml:id="list14">
        <text:list-item>
          <text:p text:style-name="P1284"><text:span text:style-name="T1284_1">Verplichtingenschuiven<text:s/>Openbaar<text:s/>Vervoer<text:s/>en<text:s/>Spoor:<text:s/>Er<text:s/>zijn<text:s/>op<text:s/>dit<text:s/>artikel<text:s/>verplichtingenschuiven<text:s/>doorgevoerd<text:s/>om<text:s/>de<text:s/>budgetten<text:s/>over<text:s/>de<text:s/>diverse<text:s/>jaren<text:s/>te<text:s/>actualiseren.<text:s/>Per<text:s/>saldo<text:s/>schuift<text:s/>er<text:s/>€<text:s/>5<text:s/>miljoen<text:s/>aan<text:s/>verplichtingen<text:s/>naar<text:s/>2026.</text:span></text:p>
        </text:list-item>
        <text:list-item>
          <text:p text:style-name="P1285"><text:span text:style-name="T1285_1">Het<text:s/>verschil<text:s/>wordt<text:s/>veroorzaakt<text:s/>door<text:s/>diverse<text:s/>kleine<text:s/>mutaties<text:s/>of<text:s/>de<text:s/>hieronder<text:s/>toegelichte<text:s/>uitgavenmutaties.</text:span></text:p>
        </text:list-item>
      </text:list>
      <text:p text:style-name="P1286"/>
      <text:p text:style-name="P1287"><text:span text:style-name="T1287_1">Uitgaven</text:span></text:p>
      <text:p text:style-name="P1288"><text:span text:style-name="T1288_1">Artikel<text:s/>16.1<text:s/>OV<text:s/>en<text:s/>Spoor</text:span></text:p>
      <text:p text:style-name="P1289"><text:span text:style-name="T1289_1">Subsidies</text:span></text:p>
      <text:p text:style-name="P1290"><text:span text:style-name="T1290_1">Het<text:s/>subsidiebudget<text:s/>is<text:s/>in<text:s/>2026<text:s/>met<text:s/>€ 101,1 miljoen<text:s/>verhoogd.<text:s/>Dit<text:s/>komt<text:s/></text:span><text:span text:style-name="T1290_2">met<text:s/>name<text:s/>door<text:s/>de<text:s/>subsidie<text:s/>NS-concessie.<text:s/>Er<text:s/>wordt<text:s/>€ 100,2 miljoen<text:s/>overgeboekt<text:s/>van<text:s/>bijdrage<text:s/>aan<text:s/>medeoverheden<text:s/>naar<text:s/>subsidie<text:s/>NS-concessie.<text:s/>Dit<text:s/>budget<text:s/>kan<text:s/>in<text:s/>2026<text:s/>niet<text:s/>meer<text:s/>worden<text:s/>verplicht<text:s/>en<text:s/>uitgegeven<text:s/>in<text:s/>lijn<text:s/>met<text:s/>de<text:s/>doeleinden<text:s/>zoals<text:s/>bedoeld<text:s/>in<text:s/>het<text:s/>amendement-Grinwis.<text:s/>De<text:s/>middelen<text:s/>worden<text:s/>daarom<text:s/>ingezet<text:s/>om<text:s/>de<text:s/>betaling<text:s/>die<text:s/>voortvloeit<text:s/>uit<text:s/>artikel<text:s/>77<text:s/>van<text:s/>de<text:s/>HRN-concessie<text:s/>te<text:s/>bekostigen<text:s/>(€ 100,2 miljoen).<text:s/>De<text:s/>middelen<text:s/>voor<text:s/>het<text:s/>amendement-Grinwis<text:s/>worden<text:s/>bij<text:s/>een<text:s/>volgend<text:s/>begrotingsmoment<text:s/>aangezuiverd,<text:s/>zodat<text:s/>de<text:s/>totale<text:s/>middelen<text:s/>die<text:s/>beschikbaar<text:s/>zijn<text:s/>voor<text:s/>het<text:s/>amendement-Grinwis<text:s/>gelijk<text:s/>blijven.</text:span></text:p>
      <text:p text:style-name="P1291"><text:span text:style-name="T1291_1">Bijdrage<text:s/>aan<text:s/>medeoverheden</text:span></text:p>
      <text:p text:style-name="P1292"><text:span text:style-name="T1292_1">De<text:s/>verlaging<text:s/>van<text:s/>de<text:s/>bijdrage<text:s/>aan<text:s/>medeoverheden<text:s/>met<text:s/>€ 81,4 miljoen<text:s/>wordt<text:s/>veroorzaakt<text:s/>door:</text:span></text:p>
      <text:list text:style-name="LS16" xml:id="list16">
        <text:list-item>
          <text:p text:style-name="P1293"><text:span text:style-name="T1293_1">HXII<text:s/>SPUK:<text:s/>De<text:s/>bijdrage<text:s/>aan<text:s/>medeoverheden<text:s/>is<text:s/>met<text:s/>€ 30,8 miljoen<text:s/>verhoogd.<text:s/>Dat<text:s/>komt<text:s/>door<text:s/>een<text:s/>overboeking<text:s/>van<text:s/>het<text:s/>Mobiliteitsfonds<text:s/>naar<text:s/>HXII<text:s/>Decentraal<text:s/>Spoor<text:s/>voor<text:s/>de<text:s/>exploitatie<text:s/>bijdragen<text:s/>decentraal<text:s/>spoor<text:s/>in<text:s/>2026.<text:s/>Dit<text:s/>bedrag<text:s/>zal<text:s/>in<text:s/>2026<text:s/>aan<text:s/>provincies<text:s/>worden<text:s/>beschikt<text:s/>via<text:s/>een<text:s/>SPUK.<text:s/>Het<text:s/>gaat<text:s/>om<text:s/>de<text:s/>provincies<text:s/>Overijssel<text:s/>(€ 14,2<text:s/>miljoen),<text:s/>Drenthe<text:s/>(€ 2,8 miljoen),<text:s/>Limburg<text:s/>(€ 7,4 miljoen)<text:s/>en<text:s/>Utrecht<text:s/>(€ 6,4 miljoen).</text:span></text:p>
        </text:list-item>
        <text:list-item>
          <text:p text:style-name="P1294"><text:span text:style-name="T1294_1">Subsidie<text:s/>NS-concessie:<text:s/>Er<text:s/>wordt<text:s/>€<text:s/>100,2<text:s/>miljoen<text:s/>overgeboekt<text:s/>naar<text:s/>het<text:s/>instrument<text:s/>subsidies.<text:s/>Deze<text:s/>overboeking<text:s/>wordt<text:s/>onder<text:s/>dit<text:s/>instrument<text:s/>verder<text:s/>toegelicht.</text:span></text:p>
        </text:list-item>
        <text:list-item>
          <text:p text:style-name="P1295"><text:span text:style-name="T1295_1">Kasschuiven<text:s/>bijdrage<text:s/>aan<text:s/>medeoverheden:<text:s/>Er<text:s/>vinden<text:s/>kasschuiven<text:s/>plaats<text:s/>op<text:s/>bijdrage<text:s/>aan<text:s/>medeoverheden,<text:s/>omdat<text:s/>de<text:s/>middelen<text:s/>niet<text:s/>meer<text:s/>in<text:s/>2026<text:s/>tot<text:s/>besteding<text:s/>zullen<text:s/>komen.<text:s/>In<text:s/>totaal<text:s/>schuift<text:s/>er<text:s/>€<text:s/>12<text:s/>miljoen<text:s/>van<text:s/>2026<text:s/>naar<text:s/>2028.</text:span></text:p>
        </text:list-item>
      </text:list>
      <text:p text:style-name="P1296"/>
      <text:p text:style-name="P1297"><text:span text:style-name="T1297_1">Ontvangsten</text:span></text:p>
      <text:p text:style-name="P1298"><text:span text:style-name="T1298_1">Er<text:s/>hebben<text:s/>zich<text:s/>geen<text:s/>ontvangstenmutaties<text:s/>voorgedaan<text:s/>op<text:s/>dit<text:s/>artikel.</text:span></text:p>
      <text:p text:style-name="P1299"><text:span text:style-name="T1299_1">Wettelijke<text:s/>grondslag<text:s/>subsidieverlening</text:span></text:p>
      <text:p text:style-name="P1300"><text:span text:style-name="T1300_1">Op<text:s/>grond<text:s/>van<text:s/>de<text:s/>Algemene<text:s/>wet<text:s/>bestuursrecht<text:s/>geldt<text:s/>dat<text:s/>in<text:s/>het<text:s/>algemeen<text:s/>subsidie<text:s/>wordt<text:s/>verleend<text:s/>op<text:s/>grond<text:s/>van<text:s/>een<text:s/>wettelijk<text:s/>voorschrift.<text:s/>Uit<text:s/>de<text:s/>Algemene<text:s/>wet<text:s/>bestuursrecht<text:s/>volgt<text:s/>dat<text:s/>één<text:s/>van<text:s/>de<text:s/>uitzonderingen<text:s/>hierop<text:s/>subsidies<text:s/>vormen<text:s/>waarvan<text:s/>zowel<text:s/>de<text:s/>subsidieontvanger<text:s/>als<text:s/>het<text:s/>maximale<text:s/>bedrag<text:s/>in<text:s/>de<text:s/>begroting<text:s/>worden<text:s/>vermeld.<text:s/>In<text:s/>de<text:s/>tabel<text:s/>budgettaire<text:s/>gevolgen<text:s/>van<text:s/>beleid<text:s/>bij<text:s/>dit<text:s/>beleidsartikel<text:s/>is<text:s/>in<text:s/>de<text:s/>regel Verplichtingen dergelijke<text:s/>subsidieverplichtingen<text:s/>voor<text:s/>het<text:s/>jaar<text:s/>2026<text:s/>opgenomen.<text:s/>Voor<text:s/>de<text:s/>subsidieverplichtingen<text:s/>die<text:s/>specifiek<text:s/>in<text:s/>onderstaande<text:s/>tabel<text:s/>worden<text:s/>vermeld<text:s/>geldt<text:s/>dat<text:s/>deze<text:s/>begrotingsvermelding<text:s/>de<text:s/>wettelijke<text:s/>grondslag<text:s/>vormt<text:s/>zoals<text:s/>bedoeld<text:s/>in<text:s/>artikel<text:s/>4.23,<text:s/>derde<text:s/>lid,<text:s/>onder<text:s/>c,<text:s/>van<text:s/>de<text:s/>Algemene<text:s/>wet<text:s/>bestuursrecht.</text:span></text:p>
      <table:table table:style-name="Table14">
        <table:table-column table:style-name="Column51"/>
        <table:table-column table:style-name="Column52"/>
        <table:table-column table:style-name="Column53"/>
        <table:table-column table:style-name="Column54"/>
        <table:table-header-rows>
          <table:table-row table:style-name="Row244">
            <table:table-cell table:style-name="Cell1124" table:number-columns-spanned="4">
              <text:p text:style-name="P1301"><text:span text:style-name="T1301_1">Tabel<text:s/>11<text:s/>Wettelijke<text:s/>grondslagen<text:s/>subsidieverleningen<text:s/>artikel<text:s/>16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45">
            <table:table-cell table:style-name="Cell1125">
              <text:p text:style-name="P1302"><text:span text:style-name="T1302_1">Maximum<text:s/>bedrag</text:span></text:p>
            </table:table-cell>
            <table:table-cell table:style-name="Cell1126">
              <text:p text:style-name="P1303"><text:span text:style-name="T1303_1">Ontvanger</text:span></text:p>
            </table:table-cell>
            <table:table-cell table:style-name="Cell1127">
              <text:p text:style-name="P1304"><text:span text:style-name="T1304_1">Toelichting</text:span></text:p>
            </table:table-cell>
            <table:table-cell table:style-name="Cell1128">
              <text:p text:style-name="P1305"><text:span text:style-name="T1305_1">Artikelonderdeel</text:span></text:p>
            </table:table-cell>
          </table:table-row>
        </table:table-header-rows>
        <table:table-row table:style-name="Row246">
          <table:table-cell table:style-name="Cell1129">
            <text:p text:style-name="P1306"><text:span text:style-name="T1306_1">€2.116.000</text:span></text:p>
          </table:table-cell>
          <table:table-cell table:style-name="Cell1130">
            <text:p text:style-name="P1307"><text:span text:style-name="T1307_1">Trans<text:s/>Link<text:s/>Systems<text:s/>B.V.</text:span></text:p>
          </table:table-cell>
          <table:table-cell table:style-name="Cell1131">
            <text:p text:style-name="P1308"><text:span text:style-name="T1308_1">Voor<text:s/>de<text:s/>verdere<text:s/>doorontwikkeling<text:s/>en<text:s/>realisatie<text:s/>van<text:s/>de<text:s/>informatiehuishouding<text:s/>van<text:s/>het<text:s/>openbaar<text:s/>vervoer<text:s/>aan<text:s/>Trans<text:s/>Link<text:s/>Systems<text:s/>B.V.</text:span></text:p>
          </table:table-cell>
          <table:table-cell table:style-name="Cell1132">
            <text:p text:style-name="P1309"><text:span text:style-name="T1309_1">16.01<text:s/>Openbaar<text:s/>Vervoer<text:s/>en<text:s/>Spoor</text:span></text:p>
          </table:table-cell>
        </table:table-row>
        <table:table-row table:style-name="Row247">
          <table:table-cell table:style-name="Cell1133">
            <text:p text:style-name="P1310"><text:span text:style-name="T1310_1">€2.048.000</text:span></text:p>
          </table:table-cell>
          <table:table-cell table:style-name="Cell1134">
            <text:p text:style-name="P1311"><text:span text:style-name="T1311_1">Coöperatieve<text:s/>Vereniging<text:s/>Samenwerkingsverband<text:s/>DOVA<text:s/>(Decentrale<text:s/>Openbaar<text:s/>Vervoer<text:s/>Autoriteit)</text:span></text:p>
          </table:table-cell>
          <table:table-cell table:style-name="Cell1135">
            <text:p text:style-name="P1312"><text:span text:style-name="T1312_1">Om<text:s/>de<text:s/>gezamenlĳke<text:s/>activiteiten<text:s/>voor<text:s/>de<text:s/>Nationale<text:s/>Data<text:s/>Openbaar<text:s/>Vervoer<text:s/>(NDOV),<text:s/>Stationstopologie,<text:s/>Beheer<text:s/>Informatie<text:s/>Standaarden<text:s/>OV<text:s/>Nederland<text:s/>(BISON),<text:s/>Dashboard<text:s/>Deur-tot-Deur<text:s/>en<text:s/>de<text:s/>Staat<text:s/>van<text:s/>het<text:s/>OV<text:s/>optimaal<text:s/>uit<text:s/>te<text:s/>kunnen<text:s/>voeren.</text:span></text:p>
          </table:table-cell>
          <table:table-cell table:style-name="Cell1136">
            <text:p text:style-name="P1313"><text:span text:style-name="T1313_1">16.01<text:s/>Openbaar<text:s/>Vervoer<text:s/>en<text:s/>Spoor</text:span></text:p>
          </table:table-cell>
        </table:table-row>
        <table:table-row table:style-name="Row248">
          <table:table-cell table:style-name="Cell1137">
            <text:p text:style-name="P1314"><text:span text:style-name="T1314_1">€12.000</text:span></text:p>
          </table:table-cell>
          <table:table-cell table:style-name="Cell1138">
            <text:p text:style-name="P1315"><text:span text:style-name="T1315_1">Stichting<text:s/>CROW,<text:s/>kennisplatform<text:s/>voor<text:s/>infrastructuur,<text:s/>verkeer,<text:s/>vervoer<text:s/>en<text:s/>openbare<text:s/>ruimte</text:span></text:p>
          </table:table-cell>
          <table:table-cell table:style-name="Cell1139">
            <text:p text:style-name="P1316"><text:span text:style-name="T1316_1">Voor<text:s/>de<text:s/>nabetaling<text:s/>over<text:s/>de<text:s/>subsidie<text:s/>die<text:s/>in<text:s/>2025<text:s/>is<text:s/>verstrekt<text:s/>voor<text:s/>de<text:s/>uitvoering<text:s/>van<text:s/>de<text:s/>OV<text:s/>Klantenbarometer.<text:s/>De<text:s/>OV-Klantenbarometer<text:s/>is<text:s/>het<text:s/>nationale<text:s/>klanttevredenheidsonderzoek<text:s/>voor<text:s/>het<text:s/>openbaar<text:s/>vervoer<text:s/>in<text:s/>Nederland.<text:s/>Het<text:s/>omvat<text:s/>het<text:s/>regionale<text:s/>stads-<text:s/>en<text:s/>streekvervoer<text:s/>en<text:s/>sinds<text:s/>2018<text:s/>ook<text:s/>het<text:s/>personenvervoer<text:s/>op<text:s/>het<text:s/>hoofdrailnet<text:s/>en<text:s/>de<text:s/>Friese<text:s/>Waddenveren.</text:span></text:p>
          </table:table-cell>
          <table:table-cell table:style-name="Cell1140">
            <text:p text:style-name="P1317"><text:span text:style-name="T1317_1">16.01<text:s/>Openbaar<text:s/>Vervoer<text:s/>en<text:s/>Spoor</text:span></text:p>
          </table:table-cell>
        </table:table-row>
        <table:table-row table:style-name="Row249">
          <table:table-cell table:style-name="Cell1141">
            <text:p text:style-name="P1318"><text:span text:style-name="T1318_1">€668.000</text:span></text:p>
          </table:table-cell>
          <table:table-cell table:style-name="Cell1142">
            <text:p text:style-name="P1319"><text:span text:style-name="T1319_1">Vereniging<text:s/>Reizigers<text:s/>Openbaar<text:s/>Vervoer<text:s/>(Rover)</text:span></text:p>
          </table:table-cell>
          <table:table-cell table:style-name="Cell1143">
            <text:p text:style-name="P1320"><text:span text:style-name="T1320_1">Voor<text:s/>beleidsondersteuning<text:s/>aan<text:s/>Vereniging<text:s/>Reizigers<text:s/>Openbaar<text:s/>Vervoer<text:s/>(Rover).</text:span></text:p>
          </table:table-cell>
          <table:table-cell table:style-name="Cell1144">
            <text:p text:style-name="P1321"><text:span text:style-name="T1321_1">16.01<text:s/>Openbaar<text:s/>Vervoer<text:s/>en<text:s/>Spoor</text:span></text:p>
          </table:table-cell>
        </table:table-row>
        <table:table-row table:style-name="Row250">
          <table:table-cell table:style-name="Cell1145">
            <text:p text:style-name="P1322"><text:span text:style-name="T1322_1">€494.000</text:span></text:p>
          </table:table-cell>
          <table:table-cell table:style-name="Cell1146">
            <text:p text:style-name="P1323"><text:span text:style-name="T1323_1">Stichting<text:s/>geschillencommissies<text:s/>voor<text:s/>consumentenzaken</text:span></text:p>
          </table:table-cell>
          <table:table-cell table:style-name="Cell1147">
            <text:p text:style-name="P1324"><text:span text:style-name="T1324_1">Voor<text:s/>het<text:s/>in<text:s/>stand<text:s/>houden<text:s/>van<text:s/>het<text:s/>tweedelĳns<text:s/>OV<text:s/>klachtenloket.</text:span></text:p>
          </table:table-cell>
          <table:table-cell table:style-name="Cell1148">
            <text:p text:style-name="P1325"><text:span text:style-name="T1325_1">16.01<text:s/>Openbaar<text:s/>Vervoer<text:s/>en<text:s/>Spoor</text:span></text:p>
          </table:table-cell>
        </table:table-row>
        <table:table-row table:style-name="Row251">
          <table:table-cell table:style-name="Cell1149">
            <text:p text:style-name="P1326"><text:span text:style-name="T1326_1">€250.000</text:span></text:p>
          </table:table-cell>
          <table:table-cell table:style-name="Cell1150">
            <text:p text:style-name="P1327"><text:span text:style-name="T1327_1">Verkeersverbund<text:s/>Rhein-Ruhr-exploitatie<text:s/>Regional<text:s/>Express<text:s/>13</text:span></text:p>
          </table:table-cell>
          <table:table-cell table:style-name="Cell1151">
            <text:p text:style-name="P1328"><text:span text:style-name="T1328_1">Voor<text:s/>het<text:s/>exploitatietekort<text:s/>dat<text:s/>zich<text:s/>voordoet<text:s/>op<text:s/>Nederlands<text:s/>grondgebied<text:s/>van<text:s/>de<text:s/>Regional<text:s/>Expres<text:s/>13.</text:span></text:p>
          </table:table-cell>
          <table:table-cell table:style-name="Cell1152">
            <text:p text:style-name="P1329"><text:span text:style-name="T1329_1">16.01<text:s/>Openbaar<text:s/>Vervoer<text:s/>en<text:s/>Spoor</text:span></text:p>
          </table:table-cell>
        </table:table-row>
      </table:table>
      <text:p text:style-name="P1330"/>
      <text:p text:style-name="P1331"><text:span text:style-name="T1331_1">3.6<text:s/>Artikel<text:s/>17<text:s/>Luchtvaart</text:span></text:p>
      <text:p text:style-name="P1332"><text:span text:style-name="T1332_1">Budgettaire<text:s/>gevolgen<text:s/>van<text:s/>beleid</text:span></text:p>
      <table:table table:style-name="Table15"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header-rows>
          <table:table-row table:style-name="Row252">
            <table:table-cell table:style-name="Cell1153" table:number-columns-spanned="5">
              <text:p text:style-name="P1333"><text:span text:style-name="T1333_1">Tabel<text:s/>12<text:s/>Budgettaire<text:s/>gevolgen<text:s/>van<text:s/>beleid<text:s/>artikel<text:s/>17<text:s/>Luchtvaar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53">
            <table:table-cell table:style-name="Cell1154">
              <text:p text:style-name="P1334"/>
            </table:table-cell>
            <table:table-cell table:style-name="Cell1155">
              <text:p text:style-name="P1335"/>
            </table:table-cell>
            <table:table-cell table:style-name="Cell1156">
              <text:p text:style-name="P1336"><text:span text:style-name="T1336_1">Stand<text:s/>eerste<text:s/>suppletoire<text:s/>begroting<text:s/>(incl.<text:s/>amendementen<text:s/>en<text:s/>NvW)<text:s/>(1)</text:span></text:p>
            </table:table-cell>
            <table:table-cell table:style-name="Cell1157">
              <text:p text:style-name="P1337"><text:span text:style-name="T1337_1">Mutaties<text:s/>suppletoire<text:s/>begroting<text:s/>september<text:s/>(2)</text:span></text:p>
            </table:table-cell>
            <table:table-cell table:style-name="Cell1158">
              <text:p text:style-name="P1338"><text:span text:style-name="T133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54">
          <table:table-cell table:style-name="Cell1159">
            <text:p text:style-name="P1339"><text:span text:style-name="T1339_1">Art.</text:span></text:p>
          </table:table-cell>
          <table:table-cell table:style-name="Cell1160">
            <text:p text:style-name="P1340"><text:span text:style-name="T1340_1">Verplichtingen</text:span></text:p>
          </table:table-cell>
          <table:table-cell table:style-name="Cell1161">
            <text:p text:style-name="P1341"><text:span text:style-name="T1341_1">165.281</text:span></text:p>
          </table:table-cell>
          <table:table-cell table:style-name="Cell1162">
            <text:p text:style-name="P1342"><text:span text:style-name="T1342_1">1.225</text:span></text:p>
          </table:table-cell>
          <table:table-cell table:style-name="Cell1163">
            <text:p text:style-name="P1343"><text:span text:style-name="T1343_1">166.506</text:span></text:p>
          </table:table-cell>
        </table:table-row>
        <table:table-row table:style-name="Row255">
          <table:table-cell table:style-name="Cell1164">
            <text:p text:style-name="P1344"/>
          </table:table-cell>
          <table:table-cell table:style-name="Cell1165">
            <text:p text:style-name="P1345"/>
          </table:table-cell>
          <table:table-cell table:style-name="Cell1166">
            <text:p text:style-name="P1346"/>
          </table:table-cell>
          <table:table-cell table:style-name="Cell1167">
            <text:p text:style-name="P1347"/>
          </table:table-cell>
          <table:table-cell table:style-name="Cell1168">
            <text:p text:style-name="P1348"/>
          </table:table-cell>
        </table:table-row>
        <table:table-row table:style-name="Row256">
          <table:table-cell table:style-name="Cell1169">
            <text:p text:style-name="P1349"/>
          </table:table-cell>
          <table:table-cell table:style-name="Cell1170">
            <text:p text:style-name="P1350"><text:span text:style-name="T1350_1">Uitgaven</text:span></text:p>
          </table:table-cell>
          <table:table-cell table:style-name="Cell1171">
            <text:p text:style-name="P1351"><text:span text:style-name="T1351_1">115.404</text:span></text:p>
          </table:table-cell>
          <table:table-cell table:style-name="Cell1172">
            <text:p text:style-name="P1352"><text:span text:style-name="T1352_1">‒</text:span><text:span text:style-name="T1352_2"><text:s/>3.807</text:span></text:p>
          </table:table-cell>
          <table:table-cell table:style-name="Cell1173">
            <text:p text:style-name="P1353"><text:span text:style-name="T1353_1">111.597</text:span></text:p>
          </table:table-cell>
        </table:table-row>
        <table:table-row table:style-name="Row257">
          <table:table-cell table:style-name="Cell1174">
            <text:p text:style-name="P1354"/>
          </table:table-cell>
          <table:table-cell table:style-name="Cell1175">
            <text:p text:style-name="P1355"/>
          </table:table-cell>
          <table:table-cell table:style-name="Cell1176">
            <text:p text:style-name="P1356"/>
          </table:table-cell>
          <table:table-cell table:style-name="Cell1177">
            <text:p text:style-name="P1357"/>
          </table:table-cell>
          <table:table-cell table:style-name="Cell1178">
            <text:p text:style-name="P1358"/>
          </table:table-cell>
        </table:table-row>
        <table:table-row table:style-name="Row258">
          <table:table-cell table:style-name="Cell1179">
            <text:p text:style-name="P1359"><text:span text:style-name="T1359_1">17.1</text:span></text:p>
          </table:table-cell>
          <table:table-cell table:style-name="Cell1180">
            <text:p text:style-name="P1360"><text:span text:style-name="T1360_1">Luchtvaart</text:span></text:p>
          </table:table-cell>
          <table:table-cell table:style-name="Cell1181">
            <text:p text:style-name="P1361"><text:span text:style-name="T1361_1">115.404</text:span></text:p>
          </table:table-cell>
          <table:table-cell table:style-name="Cell1182">
            <text:p text:style-name="P1362"><text:span text:style-name="T1362_1">‒</text:span><text:span text:style-name="T1362_2"><text:s/>3.807</text:span></text:p>
          </table:table-cell>
          <table:table-cell table:style-name="Cell1183">
            <text:p text:style-name="P1363"><text:span text:style-name="T1363_1">111.597</text:span></text:p>
          </table:table-cell>
        </table:table-row>
        <table:table-row table:style-name="Row259">
          <table:table-cell table:style-name="Cell1184">
            <text:p text:style-name="P1364"/>
          </table:table-cell>
          <table:table-cell table:style-name="Cell1185">
            <text:p text:style-name="P1365"><text:span text:style-name="T1365_1">Opdrachten</text:span></text:p>
          </table:table-cell>
          <table:table-cell table:style-name="Cell1186">
            <text:p text:style-name="P1366"><text:span text:style-name="T1366_1">38.169</text:span></text:p>
          </table:table-cell>
          <table:table-cell table:style-name="Cell1187">
            <text:p text:style-name="P1367"><text:span text:style-name="T1367_1">‒</text:span><text:span text:style-name="T1367_2"><text:s/>3.904</text:span></text:p>
          </table:table-cell>
          <table:table-cell table:style-name="Cell1188">
            <text:p text:style-name="P1368"><text:span text:style-name="T1368_1">34.265</text:span></text:p>
          </table:table-cell>
        </table:table-row>
        <table:table-row table:style-name="Row260">
          <table:table-cell table:style-name="Cell1189">
            <text:p text:style-name="P1369"/>
          </table:table-cell>
          <table:table-cell table:style-name="Cell1190">
            <text:p text:style-name="P1370"><text:span text:style-name="T1370_1">Geluidsisolatie<text:s/>Schiphol</text:span></text:p>
          </table:table-cell>
          <table:table-cell table:style-name="Cell1191">
            <text:p text:style-name="P1371"><text:span text:style-name="T1371_1">200</text:span></text:p>
          </table:table-cell>
          <table:table-cell table:style-name="Cell1192">
            <text:p text:style-name="P1372"><text:span text:style-name="T1372_1">908</text:span></text:p>
          </table:table-cell>
          <table:table-cell table:style-name="Cell1193">
            <text:p text:style-name="P1373"><text:span text:style-name="T1373_1">1.108</text:span></text:p>
          </table:table-cell>
        </table:table-row>
        <table:table-row table:style-name="Row261">
          <table:table-cell table:style-name="Cell1194">
            <text:p text:style-name="P1374"/>
          </table:table-cell>
          <table:table-cell table:style-name="Cell1195">
            <text:p text:style-name="P1375"><text:span text:style-name="T1375_1">Caribisch<text:s/>Nederland</text:span></text:p>
          </table:table-cell>
          <table:table-cell table:style-name="Cell1196">
            <text:p text:style-name="P1376"><text:span text:style-name="T1376_1">229</text:span></text:p>
          </table:table-cell>
          <table:table-cell table:style-name="Cell1197">
            <text:p text:style-name="P1377"><text:span text:style-name="T1377_1">50</text:span></text:p>
          </table:table-cell>
          <table:table-cell table:style-name="Cell1198">
            <text:p text:style-name="P1378"><text:span text:style-name="T1378_1">279</text:span></text:p>
          </table:table-cell>
        </table:table-row>
        <table:table-row table:style-name="Row262">
          <table:table-cell table:style-name="Cell1199">
            <text:p text:style-name="P1379"/>
          </table:table-cell>
          <table:table-cell table:style-name="Cell1200">
            <text:p text:style-name="P1380"><text:span text:style-name="T1380_1">NGF<text:s/>Project<text:s/>-<text:s/>Luchtvaart<text:s/>in<text:s/>Transitie</text:span></text:p>
          </table:table-cell>
          <table:table-cell table:style-name="Cell1201">
            <text:p text:style-name="P1381"><text:span text:style-name="T1381_1">307</text:span></text:p>
          </table:table-cell>
          <table:table-cell table:style-name="Cell1202">
            <text:p text:style-name="P1382"><text:span text:style-name="T1382_1">0</text:span></text:p>
          </table:table-cell>
          <table:table-cell table:style-name="Cell1203">
            <text:p text:style-name="P1383"><text:span text:style-name="T1383_1">307</text:span></text:p>
          </table:table-cell>
        </table:table-row>
        <table:table-row table:style-name="Row263">
          <table:table-cell table:style-name="Cell1204">
            <text:p text:style-name="P1384"/>
          </table:table-cell>
          <table:table-cell table:style-name="Cell1205">
            <text:p text:style-name="P1385"><text:span text:style-name="T1385_1">GIS-4<text:s/>regeling</text:span></text:p>
          </table:table-cell>
          <table:table-cell table:style-name="Cell1206">
            <text:p text:style-name="P1386"><text:span text:style-name="T1386_1">10.792</text:span></text:p>
          </table:table-cell>
          <table:table-cell table:style-name="Cell1207">
            <text:p text:style-name="P1387"><text:span text:style-name="T1387_1">0</text:span></text:p>
          </table:table-cell>
          <table:table-cell table:style-name="Cell1208">
            <text:p text:style-name="P1388"><text:span text:style-name="T1388_1">10.792</text:span></text:p>
          </table:table-cell>
        </table:table-row>
        <table:table-row table:style-name="Row264">
          <table:table-cell table:style-name="Cell1209">
            <text:p text:style-name="P1389"/>
          </table:table-cell>
          <table:table-cell table:style-name="Cell1210">
            <text:p text:style-name="P1390"><text:span text:style-name="T1390_1">Programma<text:s/>Omgeving<text:s/>Luchthaven<text:s/>Schiphol</text:span></text:p>
          </table:table-cell>
          <table:table-cell table:style-name="Cell1211">
            <text:p text:style-name="P1391"><text:span text:style-name="T1391_1">3.088</text:span></text:p>
          </table:table-cell>
          <table:table-cell table:style-name="Cell1212">
            <text:p text:style-name="P1392"><text:span text:style-name="T1392_1">‒<text:s/>700</text:span></text:p>
          </table:table-cell>
          <table:table-cell table:style-name="Cell1213">
            <text:p text:style-name="P1393"><text:span text:style-name="T1393_1">2.388</text:span></text:p>
          </table:table-cell>
        </table:table-row>
        <table:table-row table:style-name="Row265">
          <table:table-cell table:style-name="Cell1214">
            <text:p text:style-name="P1394"/>
          </table:table-cell>
          <table:table-cell table:style-name="Cell1215">
            <text:p text:style-name="P1395"><text:span text:style-name="T1395_1">Luchtruim<text:s/>Regio<text:s/>Luchthaven</text:span></text:p>
          </table:table-cell>
          <table:table-cell table:style-name="Cell1216">
            <text:p text:style-name="P1396"><text:span text:style-name="T1396_1">559</text:span></text:p>
          </table:table-cell>
          <table:table-cell table:style-name="Cell1217">
            <text:p text:style-name="P1397"><text:span text:style-name="T1397_1">25</text:span></text:p>
          </table:table-cell>
          <table:table-cell table:style-name="Cell1218">
            <text:p text:style-name="P1398"><text:span text:style-name="T1398_1">584</text:span></text:p>
          </table:table-cell>
        </table:table-row>
        <table:table-row table:style-name="Row266">
          <table:table-cell table:style-name="Cell1219">
            <text:p text:style-name="P1399"/>
          </table:table-cell>
          <table:table-cell table:style-name="Cell1220">
            <text:p text:style-name="P1400"><text:span text:style-name="T1400_1">Luchtruimherziening</text:span></text:p>
          </table:table-cell>
          <table:table-cell table:style-name="Cell1221">
            <text:p text:style-name="P1401"><text:span text:style-name="T1401_1">2.296</text:span></text:p>
          </table:table-cell>
          <table:table-cell table:style-name="Cell1222">
            <text:p text:style-name="P1402"><text:span text:style-name="T1402_1">‒<text:s/>500</text:span></text:p>
          </table:table-cell>
          <table:table-cell table:style-name="Cell1223">
            <text:p text:style-name="P1403"><text:span text:style-name="T1403_1">1.796</text:span></text:p>
          </table:table-cell>
        </table:table-row>
        <table:table-row table:style-name="Row267">
          <table:table-cell table:style-name="Cell1224">
            <text:p text:style-name="P1404"/>
          </table:table-cell>
          <table:table-cell table:style-name="Cell1225">
            <text:p text:style-name="P1405"><text:span text:style-name="T1405_1">KF:<text:s/>Luchtvaartverkeer<text:s/>energie</text:span></text:p>
          </table:table-cell>
          <table:table-cell table:style-name="Cell1226">
            <text:p text:style-name="P1406"><text:span text:style-name="T1406_1">989</text:span></text:p>
          </table:table-cell>
          <table:table-cell table:style-name="Cell1227">
            <text:p text:style-name="P1407"><text:span text:style-name="T1407_1">251</text:span></text:p>
          </table:table-cell>
          <table:table-cell table:style-name="Cell1228">
            <text:p text:style-name="P1408"><text:span text:style-name="T1408_1">1.240</text:span></text:p>
          </table:table-cell>
        </table:table-row>
        <table:table-row table:style-name="Row268">
          <table:table-cell table:style-name="Cell1229">
            <text:p text:style-name="P1409"/>
          </table:table-cell>
          <table:table-cell table:style-name="Cell1230">
            <text:p text:style-name="P1410"><text:span text:style-name="T1410_1">KF:<text:s/>Alcohol-to-jet<text:s/>en<text:s/>Duurzame<text:s/>Luchtvaartbrandstoffen</text:span></text:p>
          </table:table-cell>
          <table:table-cell table:style-name="Cell1231">
            <text:p text:style-name="P1411"><text:span text:style-name="T1411_1">59</text:span></text:p>
          </table:table-cell>
          <table:table-cell table:style-name="Cell1232">
            <text:p text:style-name="P1412"><text:span text:style-name="T1412_1">0</text:span></text:p>
          </table:table-cell>
          <table:table-cell table:style-name="Cell1233">
            <text:p text:style-name="P1413"><text:span text:style-name="T1413_1">59</text:span></text:p>
          </table:table-cell>
        </table:table-row>
        <table:table-row table:style-name="Row269">
          <table:table-cell table:style-name="Cell1234">
            <text:p text:style-name="P1414"/>
          </table:table-cell>
          <table:table-cell table:style-name="Cell1235">
            <text:p text:style-name="P1415"><text:span text:style-name="T1415_1">Overige<text:s/>opdrachten</text:span></text:p>
          </table:table-cell>
          <table:table-cell table:style-name="Cell1236">
            <text:p text:style-name="P1416"><text:span text:style-name="T1416_1">19.650</text:span></text:p>
          </table:table-cell>
          <table:table-cell table:style-name="Cell1237">
            <text:p text:style-name="P1417"><text:span text:style-name="T1417_1">‒<text:s/>3.938</text:span></text:p>
          </table:table-cell>
          <table:table-cell table:style-name="Cell1238">
            <text:p text:style-name="P1418"><text:span text:style-name="T1418_1">15.712</text:span></text:p>
          </table:table-cell>
        </table:table-row>
        <table:table-row table:style-name="Row270">
          <table:table-cell table:style-name="Cell1239">
            <text:p text:style-name="P1419"/>
          </table:table-cell>
          <table:table-cell table:style-name="Cell1240">
            <text:p text:style-name="P1420"><text:span text:style-name="T1420_1">Subsidies<text:s/>(regelingen)</text:span></text:p>
          </table:table-cell>
          <table:table-cell table:style-name="Cell1241">
            <text:p text:style-name="P1421"><text:span text:style-name="T1421_1">71.335</text:span></text:p>
          </table:table-cell>
          <table:table-cell table:style-name="Cell1242">
            <text:p text:style-name="P1422"><text:span text:style-name="T1422_1">0</text:span></text:p>
          </table:table-cell>
          <table:table-cell table:style-name="Cell1243">
            <text:p text:style-name="P1423"><text:span text:style-name="T1423_1">71.335</text:span></text:p>
          </table:table-cell>
        </table:table-row>
        <table:table-row table:style-name="Row271">
          <table:table-cell table:style-name="Cell1244">
            <text:p text:style-name="P1424"/>
          </table:table-cell>
          <table:table-cell table:style-name="Cell1245">
            <text:p text:style-name="P1425"><text:span text:style-name="T1425_1">Tarieven<text:s/>Bonaire</text:span></text:p>
          </table:table-cell>
          <table:table-cell table:style-name="Cell1246">
            <text:p text:style-name="P1426"><text:span text:style-name="T1426_1">420</text:span></text:p>
          </table:table-cell>
          <table:table-cell table:style-name="Cell1247">
            <text:p text:style-name="P1427"><text:span text:style-name="T1427_1">0</text:span></text:p>
          </table:table-cell>
          <table:table-cell table:style-name="Cell1248">
            <text:p text:style-name="P1428"><text:span text:style-name="T1428_1">420</text:span></text:p>
          </table:table-cell>
        </table:table-row>
        <table:table-row table:style-name="Row272">
          <table:table-cell table:style-name="Cell1249">
            <text:p text:style-name="P1429"/>
          </table:table-cell>
          <table:table-cell table:style-name="Cell1250">
            <text:p text:style-name="P1430"><text:span text:style-name="T1430_1">Omploegen<text:s/>graanresten</text:span></text:p>
          </table:table-cell>
          <table:table-cell table:style-name="Cell1251">
            <text:p text:style-name="P1431"><text:span text:style-name="T1431_1">1.500</text:span></text:p>
          </table:table-cell>
          <table:table-cell table:style-name="Cell1252">
            <text:p text:style-name="P1432"><text:span text:style-name="T1432_1">0</text:span></text:p>
          </table:table-cell>
          <table:table-cell table:style-name="Cell1253">
            <text:p text:style-name="P1433"><text:span text:style-name="T1433_1">1.500</text:span></text:p>
          </table:table-cell>
        </table:table-row>
        <table:table-row table:style-name="Row273">
          <table:table-cell table:style-name="Cell1254">
            <text:p text:style-name="P1434"/>
          </table:table-cell>
          <table:table-cell table:style-name="Cell1255">
            <text:p text:style-name="P1435"><text:span text:style-name="T1435_1">Klimaatbeleid</text:span></text:p>
          </table:table-cell>
          <table:table-cell table:style-name="Cell1256">
            <text:p text:style-name="P1436"><text:span text:style-name="T1436_1">56</text:span></text:p>
          </table:table-cell>
          <table:table-cell table:style-name="Cell1257">
            <text:p text:style-name="P1437"><text:span text:style-name="T1437_1">0</text:span></text:p>
          </table:table-cell>
          <table:table-cell table:style-name="Cell1258">
            <text:p text:style-name="P1438"><text:span text:style-name="T1438_1">56</text:span></text:p>
          </table:table-cell>
        </table:table-row>
        <table:table-row table:style-name="Row274">
          <table:table-cell table:style-name="Cell1259">
            <text:p text:style-name="P1439"/>
          </table:table-cell>
          <table:table-cell table:style-name="Cell1260">
            <text:p text:style-name="P1440"><text:span text:style-name="T1440_1">NGF-project<text:s/>Luchtvaart<text:s/>in<text:s/>transitie</text:span></text:p>
          </table:table-cell>
          <table:table-cell table:style-name="Cell1261">
            <text:p text:style-name="P1441"><text:span text:style-name="T1441_1">67.529</text:span></text:p>
          </table:table-cell>
          <table:table-cell table:style-name="Cell1262">
            <text:p text:style-name="P1442"><text:span text:style-name="T1442_1">0</text:span></text:p>
          </table:table-cell>
          <table:table-cell table:style-name="Cell1263">
            <text:p text:style-name="P1443"><text:span text:style-name="T1443_1">67.529</text:span></text:p>
          </table:table-cell>
        </table:table-row>
        <table:table-row table:style-name="Row275">
          <table:table-cell table:style-name="Cell1264">
            <text:p text:style-name="P1444"/>
          </table:table-cell>
          <table:table-cell table:style-name="Cell1265">
            <text:p text:style-name="P1445"><text:span text:style-name="T1445_1">Subsidie<text:s/>Maatschappelijke<text:s/>Raad<text:s/>Schiphol<text:s/>(MRS)</text:span></text:p>
          </table:table-cell>
          <table:table-cell table:style-name="Cell1266">
            <text:p text:style-name="P1446"><text:span text:style-name="T1446_1">1.078</text:span></text:p>
          </table:table-cell>
          <table:table-cell table:style-name="Cell1267">
            <text:p text:style-name="P1447"><text:span text:style-name="T1447_1">0</text:span></text:p>
          </table:table-cell>
          <table:table-cell table:style-name="Cell1268">
            <text:p text:style-name="P1448"><text:span text:style-name="T1448_1">1.078</text:span></text:p>
          </table:table-cell>
        </table:table-row>
        <table:table-row table:style-name="Row276">
          <table:table-cell table:style-name="Cell1269">
            <text:p text:style-name="P1449"/>
          </table:table-cell>
          <table:table-cell table:style-name="Cell1270">
            <text:p text:style-name="P1450"><text:span text:style-name="T1450_1">Overige<text:s/>subsidies</text:span></text:p>
          </table:table-cell>
          <table:table-cell table:style-name="Cell1271">
            <text:p text:style-name="P1451"><text:span text:style-name="T1451_1">752</text:span></text:p>
          </table:table-cell>
          <table:table-cell table:style-name="Cell1272">
            <text:p text:style-name="P1452"><text:span text:style-name="T1452_1">0</text:span></text:p>
          </table:table-cell>
          <table:table-cell table:style-name="Cell1273">
            <text:p text:style-name="P1453"><text:span text:style-name="T1453_1">752</text:span></text:p>
          </table:table-cell>
        </table:table-row>
        <table:table-row table:style-name="Row277">
          <table:table-cell table:style-name="Cell1274">
            <text:p text:style-name="P1454"/>
          </table:table-cell>
          <table:table-cell table:style-name="Cell1275">
            <text:p text:style-name="P1455"><text:span text:style-name="T1455_1">Bijdrage<text:s/>aan<text:s/>agentschappen</text:span></text:p>
          </table:table-cell>
          <table:table-cell table:style-name="Cell1276">
            <text:p text:style-name="P1456"><text:span text:style-name="T1456_1">3.140</text:span></text:p>
          </table:table-cell>
          <table:table-cell table:style-name="Cell1277">
            <text:p text:style-name="P1457"><text:span text:style-name="T1457_1">77</text:span></text:p>
          </table:table-cell>
          <table:table-cell table:style-name="Cell1278">
            <text:p text:style-name="P1458"><text:span text:style-name="T1458_1">3.217</text:span></text:p>
          </table:table-cell>
        </table:table-row>
        <table:table-row table:style-name="Row278">
          <table:table-cell table:style-name="Cell1279">
            <text:p text:style-name="P1459"/>
          </table:table-cell>
          <table:table-cell table:style-name="Cell1280">
            <text:p text:style-name="P1460"><text:span text:style-name="T1460_1">Bijdrage<text:s/>aan<text:s/>agentschap<text:s/>RWS</text:span></text:p>
          </table:table-cell>
          <table:table-cell table:style-name="Cell1281">
            <text:p text:style-name="P1461"><text:span text:style-name="T1461_1">472</text:span></text:p>
          </table:table-cell>
          <table:table-cell table:style-name="Cell1282">
            <text:p text:style-name="P1462"><text:span text:style-name="T1462_1">3</text:span></text:p>
          </table:table-cell>
          <table:table-cell table:style-name="Cell1283">
            <text:p text:style-name="P1463"><text:span text:style-name="T1463_1">475</text:span></text:p>
          </table:table-cell>
        </table:table-row>
        <table:table-row table:style-name="Row279">
          <table:table-cell table:style-name="Cell1284">
            <text:p text:style-name="P1464"/>
          </table:table-cell>
          <table:table-cell table:style-name="Cell1285">
            <text:p text:style-name="P1465"><text:span text:style-name="T1465_1">Bijdrage<text:s/>aan<text:s/>agentschap<text:s/>KNMI</text:span></text:p>
          </table:table-cell>
          <table:table-cell table:style-name="Cell1286">
            <text:p text:style-name="P1466"><text:span text:style-name="T1466_1">35</text:span></text:p>
          </table:table-cell>
          <table:table-cell table:style-name="Cell1287">
            <text:p text:style-name="P1467"><text:span text:style-name="T1467_1">0</text:span></text:p>
          </table:table-cell>
          <table:table-cell table:style-name="Cell1288">
            <text:p text:style-name="P1468"><text:span text:style-name="T1468_1">35</text:span></text:p>
          </table:table-cell>
        </table:table-row>
        <table:table-row table:style-name="Row280">
          <table:table-cell table:style-name="Cell1289">
            <text:p text:style-name="P1469"/>
          </table:table-cell>
          <table:table-cell table:style-name="Cell1290">
            <text:p text:style-name="P1470"><text:span text:style-name="T1470_1">Bijdrage<text:s/>aan<text:s/>agentschap<text:s/>RVO</text:span></text:p>
          </table:table-cell>
          <table:table-cell table:style-name="Cell1291">
            <text:p text:style-name="P1471"><text:span text:style-name="T1471_1">1.091</text:span></text:p>
          </table:table-cell>
          <table:table-cell table:style-name="Cell1292">
            <text:p text:style-name="P1472"><text:span text:style-name="T1472_1">66</text:span></text:p>
          </table:table-cell>
          <table:table-cell table:style-name="Cell1293">
            <text:p text:style-name="P1473"><text:span text:style-name="T1473_1">1.157</text:span></text:p>
          </table:table-cell>
        </table:table-row>
        <table:table-row table:style-name="Row281">
          <table:table-cell table:style-name="Cell1294">
            <text:p text:style-name="P1474"/>
          </table:table-cell>
          <table:table-cell table:style-name="Cell1295">
            <text:p text:style-name="P1475"><text:span text:style-name="T1475_1">Bijdrage<text:s/>aan<text:s/>agentschap<text:s/>RIVM</text:span></text:p>
          </table:table-cell>
          <table:table-cell table:style-name="Cell1296">
            <text:p text:style-name="P1476"><text:span text:style-name="T1476_1">427</text:span></text:p>
          </table:table-cell>
          <table:table-cell table:style-name="Cell1297">
            <text:p text:style-name="P1477"><text:span text:style-name="T1477_1">3</text:span></text:p>
          </table:table-cell>
          <table:table-cell table:style-name="Cell1298">
            <text:p text:style-name="P1478"><text:span text:style-name="T1478_1">430</text:span></text:p>
          </table:table-cell>
        </table:table-row>
        <table:table-row table:style-name="Row282">
          <table:table-cell table:style-name="Cell1299">
            <text:p text:style-name="P1479"/>
          </table:table-cell>
          <table:table-cell table:style-name="Cell1300">
            <text:p text:style-name="P1480"><text:span text:style-name="T1480_1">Bijdrage<text:s/>aan<text:s/>agentschap<text:s/>RVO<text:s/>(NGF)</text:span></text:p>
          </table:table-cell>
          <table:table-cell table:style-name="Cell1301">
            <text:p text:style-name="P1481"><text:span text:style-name="T1481_1">469</text:span></text:p>
          </table:table-cell>
          <table:table-cell table:style-name="Cell1302">
            <text:p text:style-name="P1482"><text:span text:style-name="T1482_1">0</text:span></text:p>
          </table:table-cell>
          <table:table-cell table:style-name="Cell1303">
            <text:p text:style-name="P1483"><text:span text:style-name="T1483_1">469</text:span></text:p>
          </table:table-cell>
        </table:table-row>
        <table:table-row table:style-name="Row283">
          <table:table-cell table:style-name="Cell1304">
            <text:p text:style-name="P1484"/>
          </table:table-cell>
          <table:table-cell table:style-name="Cell1305">
            <text:p text:style-name="P1485"><text:span text:style-name="T1485_1">Overige<text:s/>bijdragen</text:span></text:p>
          </table:table-cell>
          <table:table-cell table:style-name="Cell1306">
            <text:p text:style-name="P1486"><text:span text:style-name="T1486_1">646</text:span></text:p>
          </table:table-cell>
          <table:table-cell table:style-name="Cell1307">
            <text:p text:style-name="P1487"><text:span text:style-name="T1487_1">5</text:span></text:p>
          </table:table-cell>
          <table:table-cell table:style-name="Cell1308">
            <text:p text:style-name="P1488"><text:span text:style-name="T1488_1">651</text:span></text:p>
          </table:table-cell>
        </table:table-row>
        <table:table-row table:style-name="Row284">
          <table:table-cell table:style-name="Cell1309">
            <text:p text:style-name="P1489"/>
          </table:table-cell>
          <table:table-cell table:style-name="Cell1310">
            <text:p text:style-name="P1490"><text:span text:style-name="T1490_1">Bijdrage<text:s/>aan<text:s/>medeoverheden</text:span></text:p>
          </table:table-cell>
          <table:table-cell table:style-name="Cell1311">
            <text:p text:style-name="P1491"><text:span text:style-name="T1491_1">370</text:span></text:p>
          </table:table-cell>
          <table:table-cell table:style-name="Cell1312">
            <text:p text:style-name="P1492"><text:span text:style-name="T1492_1">0</text:span></text:p>
          </table:table-cell>
          <table:table-cell table:style-name="Cell1313">
            <text:p text:style-name="P1493"><text:span text:style-name="T1493_1">370</text:span></text:p>
          </table:table-cell>
        </table:table-row>
        <table:table-row table:style-name="Row285">
          <table:table-cell table:style-name="Cell1314">
            <text:p text:style-name="P1494"/>
          </table:table-cell>
          <table:table-cell table:style-name="Cell1315">
            <text:p text:style-name="P1495"><text:span text:style-name="T1495_1">Bijdrage<text:s/>Caribisch<text:s/>Nederland</text:span></text:p>
          </table:table-cell>
          <table:table-cell table:style-name="Cell1316">
            <text:p text:style-name="P1496"><text:span text:style-name="T1496_1">370</text:span></text:p>
          </table:table-cell>
          <table:table-cell table:style-name="Cell1317">
            <text:p text:style-name="P1497"><text:span text:style-name="T1497_1">0</text:span></text:p>
          </table:table-cell>
          <table:table-cell table:style-name="Cell1318">
            <text:p text:style-name="P1498"><text:span text:style-name="T1498_1">370</text:span></text:p>
          </table:table-cell>
        </table:table-row>
        <table:table-row table:style-name="Row286">
          <table:table-cell table:style-name="Cell1319">
            <text:p text:style-name="P1499"/>
          </table:table-cell>
          <table:table-cell table:style-name="Cell1320">
            <text:p text:style-name="P1500"><text:span text:style-name="T1500_1">Bijdrage<text:s/>aan<text:s/>(inter-)nationale<text:s/>organisaties</text:span></text:p>
          </table:table-cell>
          <table:table-cell table:style-name="Cell1321">
            <text:p text:style-name="P1501"><text:span text:style-name="T1501_1">2.014</text:span></text:p>
          </table:table-cell>
          <table:table-cell table:style-name="Cell1322">
            <text:p text:style-name="P1502"><text:span text:style-name="T1502_1">0</text:span></text:p>
          </table:table-cell>
          <table:table-cell table:style-name="Cell1323">
            <text:p text:style-name="P1503"><text:span text:style-name="T1503_1">2.014</text:span></text:p>
          </table:table-cell>
        </table:table-row>
        <table:table-row table:style-name="Row287">
          <table:table-cell table:style-name="Cell1324">
            <text:p text:style-name="P1504"/>
          </table:table-cell>
          <table:table-cell table:style-name="Cell1325">
            <text:p text:style-name="P1505"><text:span text:style-name="T1505_1">ICAO<text:s/>(HGIS)</text:span></text:p>
          </table:table-cell>
          <table:table-cell table:style-name="Cell1326">
            <text:p text:style-name="P1506"><text:span text:style-name="T1506_1">1.455</text:span></text:p>
          </table:table-cell>
          <table:table-cell table:style-name="Cell1327">
            <text:p text:style-name="P1507"><text:span text:style-name="T1507_1">0</text:span></text:p>
          </table:table-cell>
          <table:table-cell table:style-name="Cell1328">
            <text:p text:style-name="P1508"><text:span text:style-name="T1508_1">1.455</text:span></text:p>
          </table:table-cell>
        </table:table-row>
        <table:table-row table:style-name="Row288">
          <table:table-cell table:style-name="Cell1329">
            <text:p text:style-name="P1509"/>
          </table:table-cell>
          <table:table-cell table:style-name="Cell1330">
            <text:p text:style-name="P1510"><text:span text:style-name="T1510_1">Overige<text:s/>bijdragen</text:span></text:p>
          </table:table-cell>
          <table:table-cell table:style-name="Cell1331">
            <text:p text:style-name="P1511"><text:span text:style-name="T1511_1">559</text:span></text:p>
          </table:table-cell>
          <table:table-cell table:style-name="Cell1332">
            <text:p text:style-name="P1512"><text:span text:style-name="T1512_1">0</text:span></text:p>
          </table:table-cell>
          <table:table-cell table:style-name="Cell1333">
            <text:p text:style-name="P1513"><text:span text:style-name="T1513_1">559</text:span></text:p>
          </table:table-cell>
        </table:table-row>
        <table:table-row table:style-name="Row289">
          <table:table-cell table:style-name="Cell1334">
            <text:p text:style-name="P1514"/>
          </table:table-cell>
          <table:table-cell table:style-name="Cell1335">
            <text:p text:style-name="P1515"><text:span text:style-name="T1515_1">Bijdrage<text:s/>aan<text:s/></text:span><text:span text:style-name="T1515_2">ZBO's/RWT's</text:span></text:p>
          </table:table-cell>
          <table:table-cell table:style-name="Cell1336">
            <text:p text:style-name="P1516"><text:span text:style-name="T1516_1">376</text:span></text:p>
          </table:table-cell>
          <table:table-cell table:style-name="Cell1337">
            <text:p text:style-name="P1517"><text:span text:style-name="T1517_1">20</text:span></text:p>
          </table:table-cell>
          <table:table-cell table:style-name="Cell1338">
            <text:p text:style-name="P1518"><text:span text:style-name="T1518_1">396</text:span></text:p>
          </table:table-cell>
        </table:table-row>
        <table:table-row table:style-name="Row290">
          <table:table-cell table:style-name="Cell1339">
            <text:p text:style-name="P1519"/>
          </table:table-cell>
          <table:table-cell table:style-name="Cell1340">
            <text:p text:style-name="P1520"><text:span text:style-name="T1520_1">Overige<text:s/>bijdragen</text:span></text:p>
          </table:table-cell>
          <table:table-cell table:style-name="Cell1341">
            <text:p text:style-name="P1521"><text:span text:style-name="T1521_1">376</text:span></text:p>
          </table:table-cell>
          <table:table-cell table:style-name="Cell1342">
            <text:p text:style-name="P1522"><text:span text:style-name="T1522_1">20</text:span></text:p>
          </table:table-cell>
          <table:table-cell table:style-name="Cell1343">
            <text:p text:style-name="P1523"><text:span text:style-name="T1523_1">396</text:span></text:p>
          </table:table-cell>
        </table:table-row>
        <table:table-row table:style-name="Row291">
          <table:table-cell table:style-name="Cell1344">
            <text:p text:style-name="P1524"/>
          </table:table-cell>
          <table:table-cell table:style-name="Cell1345">
            <text:p text:style-name="P1525"/>
          </table:table-cell>
          <table:table-cell table:style-name="Cell1346">
            <text:p text:style-name="P1526"/>
          </table:table-cell>
          <table:table-cell table:style-name="Cell1347">
            <text:p text:style-name="P1527"/>
          </table:table-cell>
          <table:table-cell table:style-name="Cell1348">
            <text:p text:style-name="P1528"/>
          </table:table-cell>
        </table:table-row>
        <table:table-row table:style-name="Row292">
          <table:table-cell table:style-name="Cell1349">
            <text:p text:style-name="P1529"/>
          </table:table-cell>
          <table:table-cell table:style-name="Cell1350">
            <text:p text:style-name="P1530"><text:span text:style-name="T1530_1">Ontvangsten</text:span></text:p>
          </table:table-cell>
          <table:table-cell table:style-name="Cell1351">
            <text:p text:style-name="P1531"><text:span text:style-name="T1531_1">14.279</text:span></text:p>
          </table:table-cell>
          <table:table-cell table:style-name="Cell1352">
            <text:p text:style-name="P1532"><text:span text:style-name="T1532_1">125</text:span></text:p>
          </table:table-cell>
          <table:table-cell table:style-name="Cell1353">
            <text:p text:style-name="P1533"><text:span text:style-name="T1533_1">14.404</text:span></text:p>
          </table:table-cell>
        </table:table-row>
        <table:table-row table:style-name="Row293">
          <table:table-cell table:style-name="Cell1354">
            <text:p text:style-name="P1534"/>
          </table:table-cell>
          <table:table-cell table:style-name="Cell1355">
            <text:p text:style-name="P1535"/>
          </table:table-cell>
          <table:table-cell table:style-name="Cell1356">
            <text:p text:style-name="P1536"/>
          </table:table-cell>
          <table:table-cell table:style-name="Cell1357">
            <text:p text:style-name="P1537"/>
          </table:table-cell>
          <table:table-cell table:style-name="Cell1358">
            <text:p text:style-name="P1538"/>
          </table:table-cell>
        </table:table-row>
      </table:table>
      <text:p text:style-name="P1539"/>
      <table:table table:style-name="Table16">
        <table:table-column table:style-name="Column60"/>
        <table:table-column table:style-name="Column61"/>
        <table:table-column table:style-name="Column62"/>
        <table:table-column table:style-name="Column63"/>
        <table:table-header-rows>
          <table:table-row table:style-name="Row294">
            <table:table-cell table:style-name="Cell1359" table:number-columns-spanned="4">
              <text:p text:style-name="P1540"><text:span text:style-name="T1540_1">Tabel<text:s/>13<text:s/>Uitsplitsing<text:s/>verplichtingen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95">
            <table:table-cell table:style-name="Cell1360">
              <text:p text:style-name="P1541"/>
            </table:table-cell>
            <table:table-cell table:style-name="Cell1361">
              <text:p text:style-name="P1542"><text:span text:style-name="T1542_1">Stand<text:s/>eerste<text:s/>suppletoire<text:s/>begroting<text:s/>(incl.<text:s/>amendementen<text:s/>en<text:s/>NvW)<text:s/>(1)</text:span></text:p>
            </table:table-cell>
            <table:table-cell table:style-name="Cell1362">
              <text:p text:style-name="P1543"><text:span text:style-name="T1543_1">Mutaties<text:s/>Suppletoire<text:s/>begroting<text:s/>september<text:s/>(2)</text:span></text:p>
            </table:table-cell>
            <table:table-cell table:style-name="Cell1363">
              <text:p text:style-name="P1544"><text:span text:style-name="T154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96">
          <table:table-cell table:style-name="Cell1364">
            <text:p text:style-name="P1545"><text:span text:style-name="T1545_1">Verplichtingen</text:span></text:p>
          </table:table-cell>
          <table:table-cell table:style-name="Cell1365">
            <text:p text:style-name="P1546"><text:span text:style-name="T1546_1">165.281</text:span></text:p>
          </table:table-cell>
          <table:table-cell table:style-name="Cell1366">
            <text:p text:style-name="P1547"><text:span text:style-name="T1547_1">1.365</text:span></text:p>
          </table:table-cell>
          <table:table-cell table:style-name="Cell1367">
            <text:p text:style-name="P1548"><text:span text:style-name="T1548_1">166.646</text:span></text:p>
          </table:table-cell>
        </table:table-row>
        <table:table-row table:style-name="Row297">
          <table:table-cell table:style-name="Cell1368">
            <text:p text:style-name="P1549"><text:span text:style-name="T1549_1">waarvan<text:s/>garantieverplichtingen</text:span></text:p>
          </table:table-cell>
          <table:table-cell table:style-name="Cell1369">
            <text:p text:style-name="P1550"><text:span text:style-name="T1550_1">67.900</text:span></text:p>
          </table:table-cell>
          <table:table-cell table:style-name="Cell1370">
            <text:p text:style-name="P1551"><text:span text:style-name="T1551_1">0</text:span></text:p>
          </table:table-cell>
          <table:table-cell table:style-name="Cell1371">
            <text:p text:style-name="P1552"><text:span text:style-name="T1552_1">67.900</text:span></text:p>
          </table:table-cell>
        </table:table-row>
        <table:table-row table:style-name="Row298">
          <table:table-cell table:style-name="Cell1372">
            <text:p text:style-name="P1553"><text:span text:style-name="T1553_1">waarvan<text:s/>overige<text:s/>verplichtingen</text:span></text:p>
          </table:table-cell>
          <table:table-cell table:style-name="Cell1373">
            <text:p text:style-name="P1554"><text:span text:style-name="T1554_1">97.381</text:span></text:p>
          </table:table-cell>
          <table:table-cell table:style-name="Cell1374">
            <text:p text:style-name="P1555"><text:span text:style-name="T1555_1">1.365</text:span></text:p>
          </table:table-cell>
          <table:table-cell table:style-name="Cell1375">
            <text:p text:style-name="P1556"><text:span text:style-name="T1556_1">98.746</text:span></text:p>
          </table:table-cell>
        </table:table-row>
      </table:table>
      <text:p text:style-name="P1557"/>
      <text:p text:style-name="P1558"><text:span text:style-name="T1558_1">Toelichting</text:span></text:p>
      <text:p text:style-name="P1559"><text:span text:style-name="T1559_1">Verplichtingen</text:span></text:p>
      <text:p text:style-name="P1560"><text:span text:style-name="T1560_1">Het<text:s/>verplichtingenbudget<text:s/>is<text:s/>in<text:s/>2026<text:s/>met<text:s/>€ 1,2 miljoen<text:s/>verhoogd.<text:s/>Dit<text:s/>komt<text:s/>met<text:s/>name<text:s/>door<text:s/>de<text:s/>onder<text:s/>uitgaven<text:s/>toegelichte<text:s/>mutaties.<text:s/>Daarnaast<text:s/>wordt<text:s/>dit<text:s/>verklaard<text:s/>door<text:s/>een<text:s/>ophoging<text:s/>van<text:s/>het<text:s/>verplichtingenbudget<text:s/>met<text:s/>€ 5,0 miljoen<text:s/>omdat<text:s/>een<text:s/>subsidie<text:s/>van<text:s/>het<text:s/>NGF-project<text:s/>Luchtvaart<text:s/>in<text:s/>Transitie<text:s/>eerder<text:s/>wordt<text:s/>vastgelegd,<text:s/>dit<text:s/>budget<text:s/>wordt<text:s/>voornamelijk<text:s/>vanuit<text:s/>2030<text:s/>naar<text:s/>voren<text:s/>gehaald.</text:span></text:p>
      <text:p text:style-name="P1561"><text:span text:style-name="T1561_1">Uitgaven</text:span></text:p>
      <text:p text:style-name="P1562"><text:span text:style-name="T1562_1">Artikel<text:s/>17.1<text:s/>Luchtvaart</text:span></text:p>
      <text:p text:style-name="P1563"><text:span text:style-name="T1563_1">Opdrachten</text:span></text:p>
      <text:p text:style-name="P1564"><text:span text:style-name="T1564_1">Het<text:s/>opdrachtenbudget<text:s/>is in<text:s/>2026<text:s/>met<text:s/>€ 3,9 miljoen<text:s/>verlaagd.<text:s/>Dit<text:s/>komt<text:s/>met<text:s/>name<text:s/>door<text:s/>de<text:s/>volgende<text:s/>mutaties:</text:span></text:p>
      <text:p text:style-name="P1565"><text:span text:style-name="T1565_1">Geluidsisolatie<text:s/>Schiphol:<text:s/>dit<text:s/>budget<text:s/>wordt<text:s/>met<text:s/>€ 0,9 miljoen<text:s/>opgehoogd<text:s/>vanwege<text:s/>werkzaamheden<text:s/>in<text:s/>de<text:s/>sloopzone<text:s/>rondom<text:s/>Schiphol.</text:span></text:p>
      <text:p text:style-name="P1566"><text:span text:style-name="T1566_1">Programma<text:s/>Omgeving<text:s/>Luchthaven<text:s/>Schiphol:<text:s/>het<text:s/>budget<text:s/>wordt<text:s/>in<text:s/>2026<text:s/>met<text:s/>€ 0,7 miljoen<text:s/>verlaagd.<text:s/>De<text:s/>uitvoering<text:s/>van<text:s/>een<text:s/>deel<text:s/>van<text:s/>de<text:s/>geplande<text:s/>werkzaamheden<text:s/>binnen<text:s/>het<text:s/>programma<text:s/>loopt<text:s/>vertraging<text:s/>op<text:s/>doordat<text:s/>nadere<text:s/>uitwerking<text:s/>en<text:s/>mogelijke<text:s/>herziening<text:s/>van<text:s/>onderdelen<text:s/>van<text:s/>de<text:s/>MER<text:s/>nodig<text:s/>is.<text:s/>Hierdoor<text:s/>zullen<text:s/>enkele<text:s/>opdrachten<text:s/>naar<text:s/>verwachting<text:s/>pas<text:s/>in<text:s/>latere<text:s/>jaren<text:s/>worden<text:s/>verstrekt<text:s/>en<text:s/>uitgevoerd.<text:s/>De<text:s/>middelen<text:s/>blijven<text:s/>benodigd<text:s/>voor<text:s/>de<text:s/>verdere<text:s/>uitvoering<text:s/>van<text:s/>het<text:s/>programma.<text:s/>Daarnaast<text:s/>worden<text:s/>deze<text:s/>middelen<text:s/>gereserveerd<text:s/>voor<text:s/>een<text:s/>mogelijke<text:s/>Balanced<text:s/>Approach<text:s/>procedure<text:s/>in<text:s/>het<text:s/>kader<text:s/>van<text:s/>maatregelen<text:s/>voor<text:s/>de<text:s/>nachtsluiting,<text:s/>afhankelijk<text:s/>van<text:s/>toekomstige<text:s/>politieke<text:s/>besluitvorming.</text:span></text:p>
      <text:p text:style-name="P1567"><text:span text:style-name="T1567_1">Overige<text:s/>opdrachten:</text:span></text:p>
      <text:p text:style-name="P1568"><text:span text:style-name="T1568_1">Het<text:s/>overige<text:s/>opdrachtenbudget<text:s/>is<text:s/>met<text:s/>€ 3,9 miljoen<text:s/>verlaagd<text:s/>en<text:s/>wordt<text:s/>met<text:s/>name<text:s/>verklaard<text:s/>door:</text:span></text:p>
      <text:list text:style-name="LS17" xml:id="list19">
        <text:list-item>
          <text:p text:style-name="P1569"><text:span text:style-name="T1569_1">Programma<text:s/>Bescherming<text:s/>Noordzee<text:s/>Infrastructuur:<text:s/>dit<text:s/>betreft<text:s/>een<text:s/>overboeking<text:s/>van<text:s/>€<text:s/>3,0<text:s/>miljoen<text:s/>aan<text:s/>het<text:s/>Ministerie<text:s/>van<text:s/>Defensie<text:s/>ten<text:s/>behoeve<text:s/>van<text:s/>SeaSEC<text:s/>projecten,<text:s/>die<text:s/>bijdragen<text:s/>aan<text:s/>de<text:s/>kernactiviteiten<text:s/>van<text:s/>PBNI.<text:s/>Daarnaast<text:s/>wordt<text:s/>het<text:s/>budget<text:s/>met<text:s/>€<text:s/>1,9<text:s/>miljoen<text:s/>verhoogd<text:s/>door<text:s/>een<text:s/>overboeking<text:s/>van<text:s/>personele<text:s/>uitgaven,<text:s/>omdat<text:s/>er<text:s/>in<text:s/>plaats<text:s/>van<text:s/>inhuur<text:s/>opdrachten<text:s/>vastgelegd<text:s/>worden<text:s/>en<text:s/>bijdrages<text:s/>verstrekt<text:s/>worden.</text:span></text:p>
        </text:list-item>
        <text:list-item>
          <text:p text:style-name="P1570"><text:span text:style-name="T1570_1">Het<text:s/>budget<text:s/>is<text:s/>verhoogd<text:s/>door<text:s/>het<text:s/>toevoegen<text:s/>van<text:s/>de<text:s/>prijsbijstelling<text:s/>2026<text:s/>van<text:s/>€<text:s/>3,2<text:s/>miljoen.</text:span></text:p>
        </text:list-item>
        <text:list-item>
          <text:p text:style-name="P1571"><text:span text:style-name="T1571_1">Nadeelcompensatie:<text:s/>het<text:s/>opdrachtenbudget<text:s/>wordt<text:s/>in<text:s/>2026<text:s/>met<text:s/>€<text:s/>1,0<text:s/>miljoen<text:s/>verlaagd<text:s/>doordat<text:s/>de<text:s/>uitvoeringskosten<text:s/>van<text:s/>de<text:s/>nadeelcompensatie<text:s/>wegens<text:s/>de<text:s/>wijze<text:s/>van<text:s/>facturatie<text:s/>geheel<text:s/>in<text:s/>2027<text:s/>zullen<text:s/>vallen.</text:span></text:p>
        </text:list-item>
        <text:list-item>
          <text:p text:style-name="P1572"><text:span text:style-name="T1572_1">Bijdrage<text:s/>aan<text:s/>de<text:s/>ILT:<text:s/>in<text:s/>totaal<text:s/>wordt<text:s/>er<text:s/>€<text:s/>3,2<text:s/>miljoen<text:s/>overgeboekt<text:s/>naar<text:s/>artikel<text:s/>24<text:s/>(ILT)<text:s/>voor<text:s/>de<text:s/>uitvoering<text:s/>van<text:s/>taken<text:s/>op<text:s/>het<text:s/>gebied<text:s/>van<text:s/>luchtvaart.<text:s/>Dit<text:s/>betreft<text:s/>o.a.<text:s/>een<text:s/>bijdrage<text:s/>voor<text:s/>de<text:s/>implementatie<text:s/>van<text:s/>het<text:s/>EMPIC<text:s/>systeem<text:s/>(€<text:s/>1,1<text:s/>miljoen)<text:s/>en<text:s/>taken<text:s/>voor<text:s/>de<text:s/>Europese<text:s/>kaderverordening<text:s/>voor<text:s/>U-Space<text:s/>(€<text:s/>0,8<text:s/>miljoen).</text:span></text:p>
        </text:list-item>
        <text:list-item>
          <text:p text:style-name="P1573"><text:span text:style-name="T1573_1">Het<text:s/>overige<text:s/>verschil<text:s/>wordt<text:s/>verklaard<text:s/>door<text:s/>diverse<text:s/>kleine<text:s/>mutaties.</text:span></text:p>
        </text:list-item>
      </text:list>
      <text:p text:style-name="P1574"/>
      <text:p text:style-name="P1575"><text:span text:style-name="T1575_1">Ontvangsten</text:span></text:p>
      <text:p text:style-name="P1576"><text:span text:style-name="T1576_1">De<text:s/>ontvangstenmutaties<text:s/>zijn<text:s/>lager<text:s/>dan<text:s/>de<text:s/>voorgeschreven<text:s/>norm<text:s/>en<text:s/>worden<text:s/>daarom<text:s/>niet<text:s/>toegelicht<text:s/>(zie<text:s/>normering<text:s/>in<text:s/>de<text:s/>leeswĳzer).</text:span></text:p>
      <text:p text:style-name="P1577"><text:span text:style-name="T1577_1">3.7<text:s/>Artikel<text:s/>18<text:s/>Scheepvaart<text:s/>en<text:s/>Havens</text:span></text:p>
      <text:p text:style-name="P1578"><text:span text:style-name="T1578_1">Budgettaire<text:s/>gevolgen<text:s/>van<text:s/>beleid</text:span></text:p>
      <table:table table:style-name="Table17">
        <table:table-column table:style-name="Column64"/>
        <table:table-column table:style-name="Column65"/>
        <table:table-column table:style-name="Column66"/>
        <table:table-column table:style-name="Column67"/>
        <table:table-column table:style-name="Column68"/>
        <table:table-header-rows>
          <table:table-row table:style-name="Row299">
            <table:table-cell table:style-name="Cell1376" table:number-columns-spanned="5">
              <text:p text:style-name="P1579"><text:span text:style-name="T1579_1">Tabel<text:s/>14<text:s/>Budgettaire<text:s/>gevolgen<text:s/>van<text:s/>beleid<text:s/>artikel<text:s/>18<text:s/>Scheepvaart<text:s/>en<text:s/>Havens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00">
            <table:table-cell table:style-name="Cell1377">
              <text:p text:style-name="P1580"/>
            </table:table-cell>
            <table:table-cell table:style-name="Cell1378">
              <text:p text:style-name="P1581"/>
            </table:table-cell>
            <table:table-cell table:style-name="Cell1379">
              <text:p text:style-name="P1582"><text:span text:style-name="T1582_1">Stand<text:s/>eerste<text:s/>suppletoire<text:s/>begroting<text:s/>(incl.<text:s/>amendementen<text:s/>en<text:s/>NvW)<text:s/>(1)</text:span></text:p>
            </table:table-cell>
            <table:table-cell table:style-name="Cell1380">
              <text:p text:style-name="P1583"><text:span text:style-name="T1583_1">Mutaties<text:s/>suppletoire<text:s/>begroting<text:s/>september<text:s/>(2)</text:span></text:p>
            </table:table-cell>
            <table:table-cell table:style-name="Cell1381">
              <text:p text:style-name="P1584"><text:span text:style-name="T158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01">
          <table:table-cell table:style-name="Cell1382">
            <text:p text:style-name="P1585"><text:span text:style-name="T1585_1">Art.</text:span></text:p>
          </table:table-cell>
          <table:table-cell table:style-name="Cell1383">
            <text:p text:style-name="P1586"><text:span text:style-name="T1586_1">Verplichtingen</text:span></text:p>
          </table:table-cell>
          <table:table-cell table:style-name="Cell1384">
            <text:p text:style-name="P1587"><text:span text:style-name="T1587_1">103.785</text:span></text:p>
          </table:table-cell>
          <table:table-cell table:style-name="Cell1385">
            <text:p text:style-name="P1588"><text:span text:style-name="T1588_1">4.059</text:span></text:p>
          </table:table-cell>
          <table:table-cell table:style-name="Cell1386">
            <text:p text:style-name="P1589"><text:span text:style-name="T1589_1">107.844</text:span></text:p>
          </table:table-cell>
        </table:table-row>
        <table:table-row table:style-name="Row302">
          <table:table-cell table:style-name="Cell1387">
            <text:p text:style-name="P1590"/>
          </table:table-cell>
          <table:table-cell table:style-name="Cell1388">
            <text:p text:style-name="P1591"/>
          </table:table-cell>
          <table:table-cell table:style-name="Cell1389">
            <text:p text:style-name="P1592"/>
          </table:table-cell>
          <table:table-cell table:style-name="Cell1390">
            <text:p text:style-name="P1593"/>
          </table:table-cell>
          <table:table-cell table:style-name="Cell1391">
            <text:p text:style-name="P1594"/>
          </table:table-cell>
        </table:table-row>
        <table:table-row table:style-name="Row303">
          <table:table-cell table:style-name="Cell1392">
            <text:p text:style-name="P1595"/>
          </table:table-cell>
          <table:table-cell table:style-name="Cell1393">
            <text:p text:style-name="P1596"><text:span text:style-name="T1596_1">Uitgaven</text:span></text:p>
          </table:table-cell>
          <table:table-cell table:style-name="Cell1394">
            <text:p text:style-name="P1597"><text:span text:style-name="T1597_1">175.231</text:span></text:p>
          </table:table-cell>
          <table:table-cell table:style-name="Cell1395">
            <text:p text:style-name="P1598"><text:span text:style-name="T1598_1">‒</text:span><text:span text:style-name="T1598_2"><text:s/>50.081</text:span></text:p>
          </table:table-cell>
          <table:table-cell table:style-name="Cell1396">
            <text:p text:style-name="P1599"><text:span text:style-name="T1599_1">125.150</text:span></text:p>
          </table:table-cell>
        </table:table-row>
        <table:table-row table:style-name="Row304">
          <table:table-cell table:style-name="Cell1397">
            <text:p text:style-name="P1600"/>
          </table:table-cell>
          <table:table-cell table:style-name="Cell1398">
            <text:p text:style-name="P1601"/>
          </table:table-cell>
          <table:table-cell table:style-name="Cell1399">
            <text:p text:style-name="P1602"/>
          </table:table-cell>
          <table:table-cell table:style-name="Cell1400">
            <text:p text:style-name="P1603"/>
          </table:table-cell>
          <table:table-cell table:style-name="Cell1401">
            <text:p text:style-name="P1604"/>
          </table:table-cell>
        </table:table-row>
        <table:table-row table:style-name="Row305">
          <table:table-cell table:style-name="Cell1402">
            <text:p text:style-name="P1605"><text:span text:style-name="T1605_1">18.1</text:span></text:p>
          </table:table-cell>
          <table:table-cell table:style-name="Cell1403">
            <text:p text:style-name="P1606"><text:span text:style-name="T1606_1">Scheepvaart<text:s/>en<text:s/>havens</text:span></text:p>
          </table:table-cell>
          <table:table-cell table:style-name="Cell1404">
            <text:p text:style-name="P1607"><text:span text:style-name="T1607_1">175.231</text:span></text:p>
          </table:table-cell>
          <table:table-cell table:style-name="Cell1405">
            <text:p text:style-name="P1608"><text:span text:style-name="T1608_1">‒</text:span><text:span text:style-name="T1608_2"><text:s/>50.081</text:span></text:p>
          </table:table-cell>
          <table:table-cell table:style-name="Cell1406">
            <text:p text:style-name="P1609"><text:span text:style-name="T1609_1">125.150</text:span></text:p>
          </table:table-cell>
        </table:table-row>
        <table:table-row table:style-name="Row306">
          <table:table-cell table:style-name="Cell1407">
            <text:p text:style-name="P1610"/>
          </table:table-cell>
          <table:table-cell table:style-name="Cell1408">
            <text:p text:style-name="P1611"><text:span text:style-name="T1611_1">Opdrachten</text:span></text:p>
          </table:table-cell>
          <table:table-cell table:style-name="Cell1409">
            <text:p text:style-name="P1612"><text:span text:style-name="T1612_1">33.789</text:span></text:p>
          </table:table-cell>
          <table:table-cell table:style-name="Cell1410">
            <text:p text:style-name="P1613"><text:span text:style-name="T1613_1">‒</text:span><text:span text:style-name="T1613_2"><text:s/>4.944</text:span></text:p>
          </table:table-cell>
          <table:table-cell table:style-name="Cell1411">
            <text:p text:style-name="P1614"><text:span text:style-name="T1614_1">28.845</text:span></text:p>
          </table:table-cell>
        </table:table-row>
        <table:table-row table:style-name="Row307">
          <table:table-cell table:style-name="Cell1412">
            <text:p text:style-name="P1615"/>
          </table:table-cell>
          <table:table-cell table:style-name="Cell1413">
            <text:p text:style-name="P1616"><text:span text:style-name="T1616_1">Topsector<text:s/>Logistiek</text:span></text:p>
          </table:table-cell>
          <table:table-cell table:style-name="Cell1414">
            <text:p text:style-name="P1617"><text:span text:style-name="T1617_1">9.413</text:span></text:p>
          </table:table-cell>
          <table:table-cell table:style-name="Cell1415">
            <text:p text:style-name="P1618"><text:span text:style-name="T1618_1">‒<text:s/>700</text:span></text:p>
          </table:table-cell>
          <table:table-cell table:style-name="Cell1416">
            <text:p text:style-name="P1619"><text:span text:style-name="T1619_1">8.713</text:span></text:p>
          </table:table-cell>
        </table:table-row>
        <table:table-row table:style-name="Row308">
          <table:table-cell table:style-name="Cell1417">
            <text:p text:style-name="P1620"/>
          </table:table-cell>
          <table:table-cell table:style-name="Cell1418">
            <text:p text:style-name="P1621"><text:span text:style-name="T1621_1">Caribisch<text:s/>Nederland</text:span></text:p>
          </table:table-cell>
          <table:table-cell table:style-name="Cell1419">
            <text:p text:style-name="P1622"><text:span text:style-name="T1622_1">100</text:span></text:p>
          </table:table-cell>
          <table:table-cell table:style-name="Cell1420">
            <text:p text:style-name="P1623"><text:span text:style-name="T1623_1">125</text:span></text:p>
          </table:table-cell>
          <table:table-cell table:style-name="Cell1421">
            <text:p text:style-name="P1624"><text:span text:style-name="T1624_1">225</text:span></text:p>
          </table:table-cell>
        </table:table-row>
        <table:table-row table:style-name="Row309">
          <table:table-cell table:style-name="Cell1422">
            <text:p text:style-name="P1625"/>
          </table:table-cell>
          <table:table-cell table:style-name="Cell1423">
            <text:p text:style-name="P1626"><text:span text:style-name="T1626_1">NGF<text:s/>Project<text:s/>-<text:s/>Digitale<text:s/>Infrastructuur<text:s/>Logistiek</text:span></text:p>
          </table:table-cell>
          <table:table-cell table:style-name="Cell1424">
            <text:p text:style-name="P1627"><text:span text:style-name="T1627_1">10.800</text:span></text:p>
          </table:table-cell>
          <table:table-cell table:style-name="Cell1425">
            <text:p text:style-name="P1628"><text:span text:style-name="T1628_1">‒<text:s/>900</text:span></text:p>
          </table:table-cell>
          <table:table-cell table:style-name="Cell1426">
            <text:p text:style-name="P1629"><text:span text:style-name="T1629_1">9.900</text:span></text:p>
          </table:table-cell>
        </table:table-row>
        <table:table-row table:style-name="Row310">
          <table:table-cell table:style-name="Cell1427">
            <text:p text:style-name="P1630"/>
          </table:table-cell>
          <table:table-cell table:style-name="Cell1428">
            <text:p text:style-name="P1631"><text:span text:style-name="T1631_1">NGF<text:s/>Project<text:s/>-<text:s/>Maritiem<text:s/>Masterplan</text:span></text:p>
          </table:table-cell>
          <table:table-cell table:style-name="Cell1429">
            <text:p text:style-name="P1632"><text:span text:style-name="T1632_1">150</text:span></text:p>
          </table:table-cell>
          <table:table-cell table:style-name="Cell1430">
            <text:p text:style-name="P1633"><text:span text:style-name="T1633_1">0</text:span></text:p>
          </table:table-cell>
          <table:table-cell table:style-name="Cell1431">
            <text:p text:style-name="P1634"><text:span text:style-name="T1634_1">150</text:span></text:p>
          </table:table-cell>
        </table:table-row>
        <table:table-row table:style-name="Row311">
          <table:table-cell table:style-name="Cell1432">
            <text:p text:style-name="P1635"/>
          </table:table-cell>
          <table:table-cell table:style-name="Cell1433">
            <text:p text:style-name="P1636"><text:span text:style-name="T1636_1">Zeehavens/Zeevaart</text:span></text:p>
          </table:table-cell>
          <table:table-cell table:style-name="Cell1434">
            <text:p text:style-name="P1637"><text:span text:style-name="T1637_1">1.871</text:span></text:p>
          </table:table-cell>
          <table:table-cell table:style-name="Cell1435">
            <text:p text:style-name="P1638"><text:span text:style-name="T1638_1">855</text:span></text:p>
          </table:table-cell>
          <table:table-cell table:style-name="Cell1436">
            <text:p text:style-name="P1639"><text:span text:style-name="T1639_1">2.726</text:span></text:p>
          </table:table-cell>
        </table:table-row>
        <table:table-row table:style-name="Row312">
          <table:table-cell table:style-name="Cell1437">
            <text:p text:style-name="P1640"/>
          </table:table-cell>
          <table:table-cell table:style-name="Cell1438">
            <text:p text:style-name="P1641"><text:span text:style-name="T1641_1">KF:<text:s/>Verduurzaming<text:s/>Zeevaart</text:span></text:p>
          </table:table-cell>
          <table:table-cell table:style-name="Cell1439">
            <text:p text:style-name="P1642"><text:span text:style-name="T1642_1">190</text:span></text:p>
          </table:table-cell>
          <table:table-cell table:style-name="Cell1440">
            <text:p text:style-name="P1643"><text:span text:style-name="T1643_1">‒<text:s/>75</text:span></text:p>
          </table:table-cell>
          <table:table-cell table:style-name="Cell1441">
            <text:p text:style-name="P1644"><text:span text:style-name="T1644_1">115</text:span></text:p>
          </table:table-cell>
        </table:table-row>
        <table:table-row table:style-name="Row313">
          <table:table-cell table:style-name="Cell1442">
            <text:p text:style-name="P1645"/>
          </table:table-cell>
          <table:table-cell table:style-name="Cell1443">
            <text:p text:style-name="P1646"><text:span text:style-name="T1646_1">KF:<text:s/>Verduurzaming<text:s/>Binnenvaart</text:span></text:p>
          </table:table-cell>
          <table:table-cell table:style-name="Cell1444">
            <text:p text:style-name="P1647"><text:span text:style-name="T1647_1">177</text:span></text:p>
          </table:table-cell>
          <table:table-cell table:style-name="Cell1445">
            <text:p text:style-name="P1648"><text:span text:style-name="T1648_1">‒<text:s/>33</text:span></text:p>
          </table:table-cell>
          <table:table-cell table:style-name="Cell1446">
            <text:p text:style-name="P1649"><text:span text:style-name="T1649_1">144</text:span></text:p>
          </table:table-cell>
        </table:table-row>
        <table:table-row table:style-name="Row314">
          <table:table-cell table:style-name="Cell1447">
            <text:p text:style-name="P1650"/>
          </table:table-cell>
          <table:table-cell table:style-name="Cell1448">
            <text:p text:style-name="P1651"><text:span text:style-name="T1651_1">CER/NIS2</text:span></text:p>
          </table:table-cell>
          <table:table-cell table:style-name="Cell1449">
            <text:p text:style-name="P1652"><text:span text:style-name="T1652_1">1.054</text:span></text:p>
          </table:table-cell>
          <table:table-cell table:style-name="Cell1450">
            <text:p text:style-name="P1653"><text:span text:style-name="T1653_1">‒<text:s/>714</text:span></text:p>
          </table:table-cell>
          <table:table-cell table:style-name="Cell1451">
            <text:p text:style-name="P1654"><text:span text:style-name="T1654_1">340</text:span></text:p>
          </table:table-cell>
        </table:table-row>
        <table:table-row table:style-name="Row315">
          <table:table-cell table:style-name="Cell1452">
            <text:p text:style-name="P1655"/>
          </table:table-cell>
          <table:table-cell table:style-name="Cell1453">
            <text:p text:style-name="P1656"><text:span text:style-name="T1656_1">Overige<text:s/>opdrachten</text:span></text:p>
          </table:table-cell>
          <table:table-cell table:style-name="Cell1454">
            <text:p text:style-name="P1657"><text:span text:style-name="T1657_1">10.034</text:span></text:p>
          </table:table-cell>
          <table:table-cell table:style-name="Cell1455">
            <text:p text:style-name="P1658"><text:span text:style-name="T1658_1">‒<text:s/>3.502</text:span></text:p>
          </table:table-cell>
          <table:table-cell table:style-name="Cell1456">
            <text:p text:style-name="P1659"><text:span text:style-name="T1659_1">6.532</text:span></text:p>
          </table:table-cell>
        </table:table-row>
        <table:table-row table:style-name="Row316">
          <table:table-cell table:style-name="Cell1457">
            <text:p text:style-name="P1660"/>
          </table:table-cell>
          <table:table-cell table:style-name="Cell1458">
            <text:p text:style-name="P1661"><text:span text:style-name="T1661_1">Subsidies<text:s/></text:span><text:span text:style-name="T1661_2">(regelingen)</text:span></text:p>
          </table:table-cell>
          <table:table-cell table:style-name="Cell1459">
            <text:p text:style-name="P1662"><text:span text:style-name="T1662_1">122.646</text:span></text:p>
          </table:table-cell>
          <table:table-cell table:style-name="Cell1460">
            <text:p text:style-name="P1663"><text:span text:style-name="T1663_1">‒</text:span><text:span text:style-name="T1663_2"><text:s/>37.001</text:span></text:p>
          </table:table-cell>
          <table:table-cell table:style-name="Cell1461">
            <text:p text:style-name="P1664"><text:span text:style-name="T1664_1">85.645</text:span></text:p>
          </table:table-cell>
        </table:table-row>
        <table:table-row table:style-name="Row317">
          <table:table-cell table:style-name="Cell1462">
            <text:p text:style-name="P1665"/>
          </table:table-cell>
          <table:table-cell table:style-name="Cell1463">
            <text:p text:style-name="P1666"><text:span text:style-name="T1666_1">Topsector<text:s/>Logistiek</text:span></text:p>
          </table:table-cell>
          <table:table-cell table:style-name="Cell1464">
            <text:p text:style-name="P1667"><text:span text:style-name="T1667_1">3.550</text:span></text:p>
          </table:table-cell>
          <table:table-cell table:style-name="Cell1465">
            <text:p text:style-name="P1668"><text:span text:style-name="T1668_1">0</text:span></text:p>
          </table:table-cell>
          <table:table-cell table:style-name="Cell1466">
            <text:p text:style-name="P1669"><text:span text:style-name="T1669_1">3.550</text:span></text:p>
          </table:table-cell>
        </table:table-row>
        <table:table-row table:style-name="Row318">
          <table:table-cell table:style-name="Cell1467">
            <text:p text:style-name="P1670"/>
          </table:table-cell>
          <table:table-cell table:style-name="Cell1468">
            <text:p text:style-name="P1671"><text:span text:style-name="T1671_1">Walstroom</text:span></text:p>
          </table:table-cell>
          <table:table-cell table:style-name="Cell1469">
            <text:p text:style-name="P1672"><text:span text:style-name="T1672_1">56.150</text:span></text:p>
          </table:table-cell>
          <table:table-cell table:style-name="Cell1470">
            <text:p text:style-name="P1673"><text:span text:style-name="T1673_1">‒<text:s/>25.238</text:span></text:p>
          </table:table-cell>
          <table:table-cell table:style-name="Cell1471">
            <text:p text:style-name="P1674"><text:span text:style-name="T1674_1">30.912</text:span></text:p>
          </table:table-cell>
        </table:table-row>
        <table:table-row table:style-name="Row319">
          <table:table-cell table:style-name="Cell1472">
            <text:p text:style-name="P1675"/>
          </table:table-cell>
          <table:table-cell table:style-name="Cell1473">
            <text:p text:style-name="P1676"><text:span text:style-name="T1676_1">Subsidie<text:s/>verduurzaming<text:s/>binnenvaartschepen</text:span></text:p>
          </table:table-cell>
          <table:table-cell table:style-name="Cell1474">
            <text:p text:style-name="P1677"><text:span text:style-name="T1677_1">4.125</text:span></text:p>
          </table:table-cell>
          <table:table-cell table:style-name="Cell1475">
            <text:p text:style-name="P1678"><text:span text:style-name="T1678_1">‒<text:s/>4.125</text:span></text:p>
          </table:table-cell>
          <table:table-cell table:style-name="Cell1476">
            <text:p text:style-name="P1679"><text:span text:style-name="T1679_1">0</text:span></text:p>
          </table:table-cell>
        </table:table-row>
        <table:table-row table:style-name="Row320">
          <table:table-cell table:style-name="Cell1477">
            <text:p text:style-name="P1680"/>
          </table:table-cell>
          <table:table-cell table:style-name="Cell1478">
            <text:p text:style-name="P1681"><text:span text:style-name="T1681_1">NGF<text:s/>Project<text:s/>-<text:s/>Zero-emissie<text:s/>binnenvaart<text:s/>batterij-elektrisch</text:span></text:p>
          </table:table-cell>
          <table:table-cell table:style-name="Cell1479">
            <text:p text:style-name="P1682"><text:span text:style-name="T1682_1">5.965</text:span></text:p>
          </table:table-cell>
          <table:table-cell table:style-name="Cell1480">
            <text:p text:style-name="P1683"><text:span text:style-name="T1683_1">‒<text:s/>1.798</text:span></text:p>
          </table:table-cell>
          <table:table-cell table:style-name="Cell1481">
            <text:p text:style-name="P1684"><text:span text:style-name="T1684_1">4.167</text:span></text:p>
          </table:table-cell>
        </table:table-row>
        <table:table-row table:style-name="Row321">
          <table:table-cell table:style-name="Cell1482">
            <text:p text:style-name="P1685"/>
          </table:table-cell>
          <table:table-cell table:style-name="Cell1483">
            <text:p text:style-name="P1686"><text:span text:style-name="T1686_1">KF<text:s/>-<text:s/>Walstroom</text:span></text:p>
          </table:table-cell>
          <table:table-cell table:style-name="Cell1484">
            <text:p text:style-name="P1687"><text:span text:style-name="T1687_1">10.000</text:span></text:p>
          </table:table-cell>
          <table:table-cell table:style-name="Cell1485">
            <text:p text:style-name="P1688"><text:span text:style-name="T1688_1">0</text:span></text:p>
          </table:table-cell>
          <table:table-cell table:style-name="Cell1486">
            <text:p text:style-name="P1689"><text:span text:style-name="T1689_1">10.000</text:span></text:p>
          </table:table-cell>
        </table:table-row>
        <table:table-row table:style-name="Row322">
          <table:table-cell table:style-name="Cell1487">
            <text:p text:style-name="P1690"/>
          </table:table-cell>
          <table:table-cell table:style-name="Cell1488">
            <text:p text:style-name="P1691"><text:span text:style-name="T1691_1">NGF<text:s/>Project<text:s/>-<text:s/>Maritiem<text:s/>Masterplan</text:span></text:p>
          </table:table-cell>
          <table:table-cell table:style-name="Cell1489">
            <text:p text:style-name="P1692"><text:span text:style-name="T1692_1">34.432</text:span></text:p>
          </table:table-cell>
          <table:table-cell table:style-name="Cell1490">
            <text:p text:style-name="P1693"><text:span text:style-name="T1693_1">0</text:span></text:p>
          </table:table-cell>
          <table:table-cell table:style-name="Cell1491">
            <text:p text:style-name="P1694"><text:span text:style-name="T1694_1">34.432</text:span></text:p>
          </table:table-cell>
        </table:table-row>
        <table:table-row table:style-name="Row323">
          <table:table-cell table:style-name="Cell1492">
            <text:p text:style-name="P1695"/>
          </table:table-cell>
          <table:table-cell table:style-name="Cell1493">
            <text:p text:style-name="P1696"><text:span text:style-name="T1696_1">KF<text:s/>-<text:s/>Verduurzaming<text:s/>Binnenvaart</text:span></text:p>
          </table:table-cell>
          <table:table-cell table:style-name="Cell1494">
            <text:p text:style-name="P1697"><text:span text:style-name="T1697_1">2.440</text:span></text:p>
          </table:table-cell>
          <table:table-cell table:style-name="Cell1495">
            <text:p text:style-name="P1698"><text:span text:style-name="T1698_1">70</text:span></text:p>
          </table:table-cell>
          <table:table-cell table:style-name="Cell1496">
            <text:p text:style-name="P1699"><text:span text:style-name="T1699_1">2.510</text:span></text:p>
          </table:table-cell>
        </table:table-row>
        <table:table-row table:style-name="Row324">
          <table:table-cell table:style-name="Cell1497">
            <text:p text:style-name="P1700"/>
          </table:table-cell>
          <table:table-cell table:style-name="Cell1498">
            <text:p text:style-name="P1701"><text:span text:style-name="T1701_1">Duurzame<text:s/>Scheepvaart</text:span></text:p>
          </table:table-cell>
          <table:table-cell table:style-name="Cell1499">
            <text:p text:style-name="P1702"><text:span text:style-name="T1702_1">5.910</text:span></text:p>
          </table:table-cell>
          <table:table-cell table:style-name="Cell1500">
            <text:p text:style-name="P1703"><text:span text:style-name="T1703_1">‒<text:s/>5.910</text:span></text:p>
          </table:table-cell>
          <table:table-cell table:style-name="Cell1501">
            <text:p text:style-name="P1704"><text:span text:style-name="T1704_1">0</text:span></text:p>
          </table:table-cell>
        </table:table-row>
        <table:table-row table:style-name="Row325">
          <table:table-cell table:style-name="Cell1502">
            <text:p text:style-name="P1705"/>
          </table:table-cell>
          <table:table-cell table:style-name="Cell1503">
            <text:p text:style-name="P1706"><text:span text:style-name="T1706_1">Overige<text:s/>subsidies</text:span></text:p>
          </table:table-cell>
          <table:table-cell table:style-name="Cell1504">
            <text:p text:style-name="P1707"><text:span text:style-name="T1707_1">74</text:span></text:p>
          </table:table-cell>
          <table:table-cell table:style-name="Cell1505">
            <text:p text:style-name="P1708"><text:span text:style-name="T1708_1">0</text:span></text:p>
          </table:table-cell>
          <table:table-cell table:style-name="Cell1506">
            <text:p text:style-name="P1709"><text:span text:style-name="T1709_1">74</text:span></text:p>
          </table:table-cell>
        </table:table-row>
        <table:table-row table:style-name="Row326">
          <table:table-cell table:style-name="Cell1507">
            <text:p text:style-name="P1710"/>
          </table:table-cell>
          <table:table-cell table:style-name="Cell1508">
            <text:p text:style-name="P1711"><text:span text:style-name="T1711_1">Bijdrage<text:s/>aan<text:s/>agentschappen</text:span></text:p>
          </table:table-cell>
          <table:table-cell table:style-name="Cell1509">
            <text:p text:style-name="P1712"><text:span text:style-name="T1712_1">8.213</text:span></text:p>
          </table:table-cell>
          <table:table-cell table:style-name="Cell1510">
            <text:p text:style-name="P1713"><text:span text:style-name="T1713_1">51</text:span></text:p>
          </table:table-cell>
          <table:table-cell table:style-name="Cell1511">
            <text:p text:style-name="P1714"><text:span text:style-name="T1714_1">8.264</text:span></text:p>
          </table:table-cell>
        </table:table-row>
        <table:table-row table:style-name="Row327">
          <table:table-cell table:style-name="Cell1512">
            <text:p text:style-name="P1715"/>
          </table:table-cell>
          <table:table-cell table:style-name="Cell1513">
            <text:p text:style-name="P1716"><text:span text:style-name="T1716_1">Bijdrage<text:s/>aan<text:s/>agentschap<text:s/>RWS</text:span></text:p>
          </table:table-cell>
          <table:table-cell table:style-name="Cell1514">
            <text:p text:style-name="P1717"><text:span text:style-name="T1717_1">4.722</text:span></text:p>
          </table:table-cell>
          <table:table-cell table:style-name="Cell1515">
            <text:p text:style-name="P1718"><text:span text:style-name="T1718_1">‒<text:s/>81</text:span></text:p>
          </table:table-cell>
          <table:table-cell table:style-name="Cell1516">
            <text:p text:style-name="P1719"><text:span text:style-name="T1719_1">4.641</text:span></text:p>
          </table:table-cell>
        </table:table-row>
        <table:table-row table:style-name="Row328">
          <table:table-cell table:style-name="Cell1517">
            <text:p text:style-name="P1720"/>
          </table:table-cell>
          <table:table-cell table:style-name="Cell1518">
            <text:p text:style-name="P1721"><text:span text:style-name="T1721_1">NGF<text:s/>Project<text:s/>-<text:s/>Maritiem<text:s/>Masterplan<text:s/>RVO</text:span></text:p>
          </table:table-cell>
          <table:table-cell table:style-name="Cell1519">
            <text:p text:style-name="P1722"><text:span text:style-name="T1722_1">359</text:span></text:p>
          </table:table-cell>
          <table:table-cell table:style-name="Cell1520">
            <text:p text:style-name="P1723"><text:span text:style-name="T1723_1">0</text:span></text:p>
          </table:table-cell>
          <table:table-cell table:style-name="Cell1521">
            <text:p text:style-name="P1724"><text:span text:style-name="T1724_1">359</text:span></text:p>
          </table:table-cell>
        </table:table-row>
        <table:table-row table:style-name="Row329">
          <table:table-cell table:style-name="Cell1522">
            <text:p text:style-name="P1725"/>
          </table:table-cell>
          <table:table-cell table:style-name="Cell1523">
            <text:p text:style-name="P1726"><text:span text:style-name="T1726_1">Overige<text:s/>bijdragen</text:span></text:p>
          </table:table-cell>
          <table:table-cell table:style-name="Cell1524">
            <text:p text:style-name="P1727"><text:span text:style-name="T1727_1">3.132</text:span></text:p>
          </table:table-cell>
          <table:table-cell table:style-name="Cell1525">
            <text:p text:style-name="P1728"><text:span text:style-name="T1728_1">132</text:span></text:p>
          </table:table-cell>
          <table:table-cell table:style-name="Cell1526">
            <text:p text:style-name="P1729"><text:span text:style-name="T1729_1">3.264</text:span></text:p>
          </table:table-cell>
        </table:table-row>
        <table:table-row table:style-name="Row330">
          <table:table-cell table:style-name="Cell1527">
            <text:p text:style-name="P1730"/>
          </table:table-cell>
          <table:table-cell table:style-name="Cell1528">
            <text:p text:style-name="P1731"><text:span text:style-name="T1731_1">Bijdrage<text:s/>aan<text:s/>medeoverheden</text:span></text:p>
          </table:table-cell>
          <table:table-cell table:style-name="Cell1529">
            <text:p text:style-name="P1732"><text:span text:style-name="T1732_1">8.500</text:span></text:p>
          </table:table-cell>
          <table:table-cell table:style-name="Cell1530">
            <text:p text:style-name="P1733"><text:span text:style-name="T1733_1">‒</text:span><text:span text:style-name="T1733_2"><text:s/>8.500</text:span></text:p>
          </table:table-cell>
          <table:table-cell table:style-name="Cell1531">
            <text:p text:style-name="P1734"><text:span text:style-name="T1734_1">0</text:span></text:p>
          </table:table-cell>
        </table:table-row>
        <table:table-row table:style-name="Row331">
          <table:table-cell table:style-name="Cell1532">
            <text:p text:style-name="P1735"/>
          </table:table-cell>
          <table:table-cell table:style-name="Cell1533">
            <text:p text:style-name="P1736"><text:span text:style-name="T1736_1">Overige<text:s/>bijdrage<text:s/>aan<text:s/>medeoverheden</text:span></text:p>
          </table:table-cell>
          <table:table-cell table:style-name="Cell1534">
            <text:p text:style-name="P1737"><text:span text:style-name="T1737_1">8.500</text:span></text:p>
          </table:table-cell>
          <table:table-cell table:style-name="Cell1535">
            <text:p text:style-name="P1738"><text:span text:style-name="T1738_1">‒<text:s/>8.500</text:span></text:p>
          </table:table-cell>
          <table:table-cell table:style-name="Cell1536">
            <text:p text:style-name="P1739"><text:span text:style-name="T1739_1">0</text:span></text:p>
          </table:table-cell>
        </table:table-row>
        <table:table-row table:style-name="Row332">
          <table:table-cell table:style-name="Cell1537">
            <text:p text:style-name="P1740"/>
          </table:table-cell>
          <table:table-cell table:style-name="Cell1538">
            <text:p text:style-name="P1741"><text:span text:style-name="T1741_1">Bijdrage<text:s/>aan<text:s/></text:span><text:span text:style-name="T1741_2">(inter-)nationale<text:s/>organisaties</text:span></text:p>
          </table:table-cell>
          <table:table-cell table:style-name="Cell1539">
            <text:p text:style-name="P1742"><text:span text:style-name="T1742_1">1.679</text:span></text:p>
          </table:table-cell>
          <table:table-cell table:style-name="Cell1540">
            <text:p text:style-name="P1743"><text:span text:style-name="T1743_1">473</text:span></text:p>
          </table:table-cell>
          <table:table-cell table:style-name="Cell1541">
            <text:p text:style-name="P1744"><text:span text:style-name="T1744_1">2.152</text:span></text:p>
          </table:table-cell>
        </table:table-row>
        <table:table-row table:style-name="Row333">
          <table:table-cell table:style-name="Cell1542">
            <text:p text:style-name="P1745"/>
          </table:table-cell>
          <table:table-cell table:style-name="Cell1543">
            <text:p text:style-name="P1746"><text:span text:style-name="T1746_1">CCR/<text:s/>IMO<text:s/>HGIS</text:span></text:p>
          </table:table-cell>
          <table:table-cell table:style-name="Cell1544">
            <text:p text:style-name="P1747"><text:span text:style-name="T1747_1">1.173</text:span></text:p>
          </table:table-cell>
          <table:table-cell table:style-name="Cell1545">
            <text:p text:style-name="P1748"><text:span text:style-name="T1748_1">0</text:span></text:p>
          </table:table-cell>
          <table:table-cell table:style-name="Cell1546">
            <text:p text:style-name="P1749"><text:span text:style-name="T1749_1">1.173</text:span></text:p>
          </table:table-cell>
        </table:table-row>
        <table:table-row table:style-name="Row334">
          <table:table-cell table:style-name="Cell1547">
            <text:p text:style-name="P1750"/>
          </table:table-cell>
          <table:table-cell table:style-name="Cell1548">
            <text:p text:style-name="P1751"><text:span text:style-name="T1751_1">Overige<text:s/>bijdragen</text:span></text:p>
          </table:table-cell>
          <table:table-cell table:style-name="Cell1549">
            <text:p text:style-name="P1752"><text:span text:style-name="T1752_1">506</text:span></text:p>
          </table:table-cell>
          <table:table-cell table:style-name="Cell1550">
            <text:p text:style-name="P1753"><text:span text:style-name="T1753_1">473</text:span></text:p>
          </table:table-cell>
          <table:table-cell table:style-name="Cell1551">
            <text:p text:style-name="P1754"><text:span text:style-name="T1754_1">979</text:span></text:p>
          </table:table-cell>
        </table:table-row>
        <table:table-row table:style-name="Row335">
          <table:table-cell table:style-name="Cell1552">
            <text:p text:style-name="P1755"/>
          </table:table-cell>
          <table:table-cell table:style-name="Cell1553">
            <text:p text:style-name="P1756"><text:span text:style-name="T1756_1">Bijdrage<text:s/>aan<text:s/>ZBO's/RWT's</text:span></text:p>
          </table:table-cell>
          <table:table-cell table:style-name="Cell1554">
            <text:p text:style-name="P1757"><text:span text:style-name="T1757_1">404</text:span></text:p>
          </table:table-cell>
          <table:table-cell table:style-name="Cell1555">
            <text:p text:style-name="P1758"><text:span text:style-name="T1758_1">‒</text:span><text:span text:style-name="T1758_2"><text:s/>160</text:span></text:p>
          </table:table-cell>
          <table:table-cell table:style-name="Cell1556">
            <text:p text:style-name="P1759"><text:span text:style-name="T1759_1">244</text:span></text:p>
          </table:table-cell>
        </table:table-row>
        <table:table-row table:style-name="Row336">
          <table:table-cell table:style-name="Cell1557">
            <text:p text:style-name="P1760"/>
          </table:table-cell>
          <table:table-cell table:style-name="Cell1558">
            <text:p text:style-name="P1761"><text:span text:style-name="T1761_1">Overige</text:span></text:p>
          </table:table-cell>
          <table:table-cell table:style-name="Cell1559">
            <text:p text:style-name="P1762"><text:span text:style-name="T1762_1">404</text:span></text:p>
          </table:table-cell>
          <table:table-cell table:style-name="Cell1560">
            <text:p text:style-name="P1763"><text:span text:style-name="T1763_1">‒<text:s/>160</text:span></text:p>
          </table:table-cell>
          <table:table-cell table:style-name="Cell1561">
            <text:p text:style-name="P1764"><text:span text:style-name="T1764_1">244</text:span></text:p>
          </table:table-cell>
        </table:table-row>
        <table:table-row table:style-name="Row337">
          <table:table-cell table:style-name="Cell1562">
            <text:p text:style-name="P1765"/>
          </table:table-cell>
          <table:table-cell table:style-name="Cell1563">
            <text:p text:style-name="P1766"/>
          </table:table-cell>
          <table:table-cell table:style-name="Cell1564">
            <text:p text:style-name="P1767"/>
          </table:table-cell>
          <table:table-cell table:style-name="Cell1565">
            <text:p text:style-name="P1768"/>
          </table:table-cell>
          <table:table-cell table:style-name="Cell1566">
            <text:p text:style-name="P1769"/>
          </table:table-cell>
        </table:table-row>
        <table:table-row table:style-name="Row338">
          <table:table-cell table:style-name="Cell1567">
            <text:p text:style-name="P1770"/>
          </table:table-cell>
          <table:table-cell table:style-name="Cell1568">
            <text:p text:style-name="P1771"><text:span text:style-name="T1771_1">Ontvangsten</text:span></text:p>
          </table:table-cell>
          <table:table-cell table:style-name="Cell1569">
            <text:p text:style-name="P1772"><text:span text:style-name="T1772_1">1.360</text:span></text:p>
          </table:table-cell>
          <table:table-cell table:style-name="Cell1570">
            <text:p text:style-name="P1773"><text:span text:style-name="T1773_1">3.655</text:span></text:p>
          </table:table-cell>
          <table:table-cell table:style-name="Cell1571">
            <text:p text:style-name="P1774"><text:span text:style-name="T1774_1">5.015</text:span></text:p>
          </table:table-cell>
        </table:table-row>
        <table:table-row table:style-name="Row339">
          <table:table-cell table:style-name="Cell1572">
            <text:p text:style-name="P1775"/>
          </table:table-cell>
          <table:table-cell table:style-name="Cell1573">
            <text:p text:style-name="P1776"/>
          </table:table-cell>
          <table:table-cell table:style-name="Cell1574">
            <text:p text:style-name="P1777"/>
          </table:table-cell>
          <table:table-cell table:style-name="Cell1575">
            <text:p text:style-name="P1778"/>
          </table:table-cell>
          <table:table-cell table:style-name="Cell1576">
            <text:p text:style-name="P1779"/>
          </table:table-cell>
        </table:table-row>
      </table:table>
      <text:p text:style-name="P1780"/>
      <text:p text:style-name="P1781"><text:span text:style-name="T1781_1">Toelichting</text:span></text:p>
      <text:p text:style-name="P1782"><text:span text:style-name="T1782_1">Verplichtingen</text:span></text:p>
      <text:p text:style-name="P1783"><text:span text:style-name="T1783_1">Het<text:s/>verplichtingenbudget<text:s/>is<text:s/>in<text:s/>2026<text:s/>met<text:s/>€ 4,1 miljoen<text:s/>verhoogd.<text:s/>Dit<text:s/>komt<text:s/>met<text:s/>name<text:s/>door<text:s/>de<text:s/>onder<text:s/>uitgaven<text:s/>toegelichte<text:s/>mutaties.<text:s/>Daarnaast,<text:s/>neemt<text:s/>het<text:s/>deel<text:s/>toe<text:s/>door<text:s/>de<text:s/>volgende<text:s/>mutaties:</text:span></text:p>
      <text:list text:style-name="LS18" xml:id="list24">
        <text:list-item>
          <text:p text:style-name="P1784"><text:span text:style-name="T1784_1">Opdrachten<text:s/>zeehavens<text:s/>(€ 3,8<text:s/>miljoen):<text:s/>voor<text:s/>het<text:s/>uitvoeren<text:s/>van<text:s/>de<text:s/>verkenning<text:s/>van<text:s/>de<text:s/>NOVEX<text:s/>Rotterdamse<text:s/>haven<text:s/>wordt<text:s/>door<text:s/>IenW<text:s/>en<text:s/>andere<text:s/>departementen<text:s/>budget<text:s/>beschikbaar<text:s/>gesteld.<text:s/>Door<text:s/>de<text:s/>overboeking<text:s/>van<text:s/>de<text:s/>andere<text:s/>departementen<text:s/>neemt<text:s/>verplichtingen<text:s/>budget<text:s/>in<text:s/>2026<text:s/>toe<text:s/>met<text:s/>€ 2,7<text:s/>miljoen.<text:s/>Het<text:s/>restant<text:s/>betreft<text:s/>diverse<text:s/>kleine<text:s/>mutaties.</text:span></text:p>
        </text:list-item>
        <text:list-item>
          <text:p text:style-name="P1785"><text:span text:style-name="T1785_1">Overige<text:s/>opdrachten<text:s/>(€<text:s/>17,6<text:s/>miljoen):<text:s/>om<text:s/>de<text:s/>opdracht<text:s/>voor<text:s/>de<text:s/>Europese<text:s/>verordening<text:s/>European<text:s/>Maritime<text:s/>Single<text:s/>Window<text:s/>environment</text:span></text:p>
        </text:list-item>
      </text:list>
      <text:p text:style-name="P1786"><text:span text:style-name="T1786_1">(EMSWe)<text:s/>te<text:s/>kunnen<text:s/>gunnen<text:s/>dit<text:s/>jaar<text:s/>aan<text:s/>Portbase<text:s/>is<text:s/>€<text:s/>17,5<text:s/>miljoen<text:s/>verplichtingen<text:s/>ruimte<text:s/>uit<text:s/>latere<text:s/>jaren<text:s/>naar<text:s/>2026<text:s/>geschoven.</text:span></text:p>
      <text:p text:style-name="P1787"/>
      <text:p text:style-name="P1788"><text:span text:style-name="T1788_1">Uitgaven</text:span></text:p>
      <text:p text:style-name="P1789"><text:span text:style-name="T1789_1">Artikel<text:s/>18.1<text:s/>Scheepvaart<text:s/>en<text:s/>havens</text:span></text:p>
      <text:p text:style-name="P1790"><text:span text:style-name="T1790_1">Opdrachten</text:span></text:p>
      <text:p text:style-name="P1791"><text:span text:style-name="T1791_1">Het<text:s/>opdrachtenbudget<text:s/>is<text:s/>in<text:s/>2026<text:s/>met<text:s/>€ 4,9 miljoen<text:s/>verlaagd.<text:s/>Dit<text:s/>komt<text:s/>met<text:s/>name<text:s/>door<text:s/>de<text:s/>volgende<text:s/>mutatie:</text:span></text:p>
      <text:list text:style-name="LS19" xml:id="list26">
        <text:list-item>
          <text:p text:style-name="P1792"><text:span text:style-name="T1792_1">Overige<text:s/>opdrachten<text:s/>(-<text:s/>€<text:s/>3,5<text:s/>miljoen):<text:s/>dit<text:s/>betreft<text:s/>voornamelijk<text:s/>de<text:s/>Digitale<text:s/></text:span><text:span text:style-name="T1792_2">Transport<text:s/>Strategie<text:s/>(DTS).<text:s/>In<text:s/>2026<text:s/>wordt<text:s/>er<text:s/>voor<text:s/>DTS<text:s/>€<text:s/>3,2<text:s/>miljoen<text:s/>minder<text:s/>gerealiseerd.<text:s/>Dit<text:s/>komt<text:s/>omdat<text:s/>er<text:s/>voor<text:s/>€<text:s/>1,0<text:s/>miljoen<text:s/>een<text:s/>opdracht<text:s/>is<text:s/>verleend<text:s/>voor<text:s/>het<text:s/>beheren<text:s/>en<text:s/>realiseren<text:s/>van<text:s/>het<text:s/>'electronic<text:s/>Freight<text:s/>Transport<text:s/>Information<text:s/>(eFTI)<text:s/>Regulation'<text:s/>die<text:s/>later<text:s/>pas<text:s/>tot<text:s/>betaling<text:s/>komt.<text:s/>Daarnaast<text:s/>schuift<text:s/>er<text:s/>€<text:s/>2,1<text:s/>miljoen<text:s/>naar<text:s/>2027<text:s/>als<text:s/>gevolg<text:s/>van<text:s/>vertraging<text:s/>bij<text:s/>de<text:s/>implementatie<text:s/>van<text:s/>EMSWe,<text:s/>een<text:s/>EU-verordening.</text:span></text:p>
        </text:list-item>
      </text:list>
      <text:p text:style-name="P1793"/>
      <text:p text:style-name="P1794"><text:span text:style-name="T1794_1">Het<text:s/>verschil<text:s/>wordt<text:s/>verklaard<text:s/>door<text:s/>diverse<text:s/>kleine<text:s/>mutaties</text:span></text:p>
      <text:p text:style-name="P1795"><text:span text:style-name="T1795_1">Subsidies</text:span></text:p>
      <text:p text:style-name="P1796"><text:span text:style-name="T1796_1">Het<text:s/>subsidiebudget<text:s/>is<text:s/>in<text:s/>2026<text:s/>met<text:s/>€ 37,0 miljoen<text:s/>verlaagd.<text:s/>Dit<text:s/>komt<text:s/>met<text:s/>name<text:s/>door<text:s/>de<text:s/>volgende<text:s/>mutaties:</text:span></text:p>
      <text:list text:style-name="LS20" xml:id="list27">
        <text:list-item>
          <text:p text:style-name="P1797"><text:span text:style-name="T1797_1">Walstroom<text:s/>zeehavens<text:s/>(-<text:s/>€<text:s/>25,2<text:s/>miljoen):<text:s/>om<text:s/>de<text:s/>middelen<text:s/>aan<text:s/>te<text:s/>laten<text:s/>sluiten<text:s/>op<text:s/>de<text:s/>prognoses<text:s/>van<text:s/>RVO<text:s/>schuift<text:s/>er<text:s/>€<text:s/>5,5<text:s/>miljoen<text:s/>van<text:s/>2026<text:s/>naar<text:s/>latere<text:s/>jaren.<text:s/>Daarnaast<text:s/>is<text:s/>er<text:s/>ook<text:s/>onterecht<text:s/>€<text:s/>0,3<text:s/>verstrekt.<text:s/>Dit<text:s/>bedrag<text:s/>wordt<text:s/>teruggevorderd<text:s/>en<text:s/>opnieuw<text:s/>aan<text:s/>de<text:s/>regeling<text:s/>wordt<text:s/>toegevoegd.</text:span></text:p>
        </text:list-item>
        <text:list-item>
          <text:p text:style-name="P1798"><text:span text:style-name="T1798_1">Door<text:s/>Schiphol<text:s/>wordt<text:s/>een<text:s/>kortlopend<text:s/>fonds<text:s/>opgezet<text:s/>om<text:s/>luchtvaartmaatschappijen<text:s/>te<text:s/>stimuleren<text:s/>duurzame<text:s/>luchtvaartbrandstoffen<text:s/>(SAF)<text:s/>bovenop<text:s/>het<text:s/>EU-mandaat<text:s/>bij<text:s/>te<text:s/>mengen.<text:s/>IenW<text:s/>levert<text:s/>hiervoor<text:s/>een<text:s/>bijdrage<text:s/>aan<text:s/>het<text:s/>fonds<text:s/>van<text:s/>in<text:s/>totaal<text:s/>€<text:s/>45<text:s/>miljoen<text:s/>euro<text:s/>in<text:s/>de<text:s/>jaren<text:s/>2027-2029,<text:s/>mits<text:s/>de<text:s/>Europese<text:s/>Commissie<text:s/>hiermee<text:s/>akkoord<text:s/>gaat.<text:s/>Dit<text:s/>betreft<text:s/>de<text:s/>overboeking<text:s/>van<text:s/>het<text:s/>aandeel<text:s/>van<text:s/>HXII<text:s/>naar<text:s/>het<text:s/>Mobiliteitsfonds<text:s/>waar<text:s/>de<text:s/>bijdrage<text:s/>integraal<text:s/>wordt<text:s/>gefaciliteerd.<text:s/>Verder<text:s/>wordt<text:s/>er<text:s/>€<text:s/>20,0<text:s/>miljoen<text:s/>overgeboekt<text:s/>naar<text:s/>het<text:s/>Mobiliteitsfond</text:span><text:span text:style-name="T1798_2">s<text:s/>voor<text:s/>de<text:s/>reservering<text:s/>SAF.<text:s/>Door<text:s/>Schiphol<text:s/>wordt<text:s/>een<text:s/>kortlopend<text:s/>fonds<text:s/>opgezet<text:s/>om<text:s/>luchtvaartmaatschappijen<text:s/>te<text:s/>stimuleren<text:s/>duurzame<text:s/>luchtvaartbrandstoffen<text:s/>(SAF)<text:s/>bovenop<text:s/>het<text:s/>EU-mandaat<text:s/>bij<text:s/>te<text:s/>mengen.<text:s/>IenW<text:s/>levert<text:s/>hiervoor<text:s/>een<text:s/>bijdrage<text:s/>aan<text:s/>het<text:s/>fonds<text:s/>van<text:s/>in<text:s/>totaal<text:s/>€<text:s/>45<text:s/>miljoen<text:s/>euro<text:s/>in<text:s/>de<text:s/>jaren<text:s/>2027-2029,<text:s/>mits<text:s/>de<text:s/>Europese<text:s/>Commissie<text:s/>hiermee<text:s/>akkoord<text:s/>gaat.<text:s/>Dit<text:s/>betreft<text:s/>de<text:s/>overboeking<text:s/>van<text:s/>het<text:s/>aandeel<text:s/>van<text:s/>HXII<text:s/>naar<text:s/>het<text:s/>Mobiliteitsfonds<text:s/>waar<text:s/>de<text:s/>bijdrage<text:s/>integraal<text:s/>wordt<text:s/>gefaciliteerd.</text:span></text:p>
        </text:list-item>
        <text:list-item>
          <text:p text:style-name="P1799"><text:span text:style-name="T1799_1">Subsidie<text:s/>verduurzaming<text:s/>binnenvaartschepen<text:s/>(-<text:s/>€<text:s/>4,1<text:s/>miljoen):<text:s/>om<text:s/>de<text:s/>middelen<text:s/>aan<text:s/>te<text:s/>laten<text:s/>sluiten<text:s/>op<text:s/>de<text:s/>prognoses<text:s/>schuift<text:s/>er<text:s/>budget<text:s/>door<text:s/>naar<text:s/>latere<text:s/>jaren<text:s/>i.v.m.<text:s/>minder<text:s/>aanvragen.</text:span></text:p>
        </text:list-item>
        <text:list-item>
          <text:p text:style-name="P1800"><text:span text:style-name="T1800_1">Zero<text:s/>Emission<text:s/>Services<text:s/>(ZES)<text:s/>-<text:s/>batterij<text:s/>elektrisch<text:s/>varen<text:s/>(-<text:s/>€<text:s/>1,8<text:s/>miljoen):<text:s/>Er<text:s/>zijn<text:s/>in<text:s/>2026<text:s/>minder<text:s/>aanvragen<text:s/>binnengekomen<text:s/>dan<text:s/>verwacht,<text:s/>waardoor<text:s/>de<text:s/>middelen<text:s/>worden<text:s/>toegevoegd<text:s/>aan<text:s/>de<text:s/>openstellingen<text:s/>voor<text:s/>2027.</text:span></text:p>
        </text:list-item>
        <text:list-item>
          <text:p text:style-name="P1801"><text:span text:style-name="T1801_1">Duurzame<text:s/>zeevaart<text:s/>(-<text:s/>€<text:s/>5,9<text:s/>miljoen):<text:s/>er<text:s/>schuift<text:s/>€<text:s/>5,9<text:s/>miljoen<text:s/>uit<text:s/>2026<text:s/>naar<text:s/>latere<text:s/>jaren<text:s/>om<text:s/>de<text:s/>middelen<text:s/>aan<text:s/>te<text:s/>sluiten<text:s/>bij<text:s/>de<text:s/>prognoses.</text:span></text:p>
        </text:list-item>
      </text:list>
      <text:p text:style-name="P1802"/>
      <text:p text:style-name="P1803"><text:span text:style-name="T1803_1">Het<text:s/>verschil<text:s/>wordt<text:s/>verklaard<text:s/>door<text:s/>diverse<text:s/>kleine<text:s/>mutaties</text:span></text:p>
      <text:p text:style-name="P1804"><text:span text:style-name="T1804_1">Bijdragen<text:s/>aan<text:s/>medeoverheden</text:span></text:p>
      <text:p text:style-name="P1805"><text:span text:style-name="T1805_1">Het<text:s/>budget<text:s/>voor<text:s/>bijdragen<text:s/>aan<text:s/>medeoverheden<text:s/>is<text:s/>in<text:s/>2026<text:s/>met<text:s/>€ 8,5 miljoen<text:s/>verlaagd.<text:s/>Dit<text:s/>komt<text:s/>met<text:s/>name<text:s/>door<text:s/>de<text:s/>volgende<text:s/>mutatie</text:span></text:p>
      <text:list text:style-name="LS21" xml:id="list32">
        <text:list-item>
          <text:p text:style-name="P1806"><text:span text:style-name="T1806_1">Overige<text:s/>bijdrage<text:s/>aan<text:s/>medeoverheden<text:s/>(-<text:s/>€<text:s/>8,5<text:s/>miljoen):<text:s/>IenW<text:s/>heeft<text:s/>samen<text:s/>met<text:s/>EZK<text:s/>in<text:s/>het<text:s/>najaar<text:s/>van<text:s/>2025<text:s/>toegezegd<text:s/>bij<text:s/>te<text:s/>dragen<text:s/>aan<text:s/>het<text:s/>ophogen<text:s/>van<text:s/>de<text:s/>Moerdijkregeling.<text:s/>Uit<text:s/>prognoses<text:s/>blijkt<text:s/>dat<text:s/>er<text:s/>dit<text:s/>en<text:s/>volgend<text:s/>jaar<text:s/>vanuit<text:s/>IenW<text:s/>€<text:s/>1,4<text:s/>miljoen<text:s/>nodig<text:s/>is<text:s/>om<text:s/>hier<text:s/>aan<text:s/>bij<text:s/>te<text:s/>dragen<text:s/>en<text:s/>dit<text:s/>wordt<text:s/>dit<text:s/>jaar<text:s/>overgeboekt<text:s/>aan<text:s/>EZ,<text:s/>de<text:s/>overige<text:s/>€<text:s/>7,1<text:s/>miljoen<text:s/>schuift<text:s/>door<text:s/>naar<text:s/>2028.</text:span></text:p>
        </text:list-item>
      </text:list>
      <text:p text:style-name="P1807"/>
      <text:p text:style-name="P1808"><text:span text:style-name="T1808_1">Ontvangsten</text:span></text:p>
      <text:p text:style-name="P1809"><text:span text:style-name="T1809_1">Het<text:s/>ontvangstenbudget<text:s/>is<text:s/>in<text:s/>2026<text:s/>met<text:s/>€ 3,7 miljoen<text:s/>verhoogd.<text:s/>Dit<text:s/>komt<text:s/>met<text:s/>name<text:s/>door<text:s/>de<text:s/>volgende<text:s/>mutatie:</text:span></text:p>
      <text:list text:style-name="LS22" xml:id="list33">
        <text:list-item>
          <text:p text:style-name="P1810"><text:span text:style-name="T1810_1">Terugvordering<text:s/>Maritiem<text:s/>Masterplan<text:s/>(€<text:s/>3,3<text:s/>miljoen):<text:s/>Voor<text:s/>de<text:s/>inzet<text:s/>op<text:s/>NGF<text:s/>subsidieregeling<text:s/>Maritiem<text:s/>Masterplan<text:s/>is<text:s/>budget<text:s/>aan<text:s/>RVO<text:s/>ter<text:s/>beschikking<text:s/>gesteld<text:s/>waarvan<text:s/>een<text:s/>deel<text:s/>onterecht<text:s/>verstrekt<text:s/>is<text:s/>en<text:s/>wordt<text:s/>teruggevorderd.</text:span></text:p>
        </text:list-item>
      </text:list>
      <text:p text:style-name="P1811"/>
      <text:p text:style-name="P1812"><text:span text:style-name="T1812_1">Het<text:s/>verschil<text:s/>wordt<text:s/>verklaard<text:s/>door<text:s/>diverse<text:s/>kleine<text:s/>mutaties.</text:span></text:p>
      <text:p text:style-name="P1813"><text:span text:style-name="T1813_1">3.8<text:s/>Artikel<text:s/>19<text:s/>Internationaal<text:s/>Beleid</text:span></text:p>
      <text:p text:style-name="P1814"><text:span text:style-name="T1814_1">Budgettaire<text:s/>gevolgen<text:s/>van<text:s/>beleid</text:span></text:p>
      <table:table table:style-name="Table18">
        <table:table-column table:style-name="Column69"/>
        <table:table-column table:style-name="Column70"/>
        <table:table-column table:style-name="Column71"/>
        <table:table-column table:style-name="Column72"/>
        <table:table-column table:style-name="Column73"/>
        <table:table-header-rows>
          <table:table-row table:style-name="Row340">
            <table:table-cell table:style-name="Cell1577" table:number-columns-spanned="5">
              <text:p text:style-name="P1815"><text:span text:style-name="T1815_1">Tabel<text:s/>15<text:s/>Budgettaire<text:s/>gevolgen<text:s/>van<text:s/>beleid<text:s/>artikel<text:s/>19<text:s/>Internationaal<text:s/>Belei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41">
            <table:table-cell table:style-name="Cell1578">
              <text:p text:style-name="P1816"/>
            </table:table-cell>
            <table:table-cell table:style-name="Cell1579">
              <text:p text:style-name="P1817"/>
            </table:table-cell>
            <table:table-cell table:style-name="Cell1580">
              <text:p text:style-name="P1818"><text:span text:style-name="T1818_1">Stand<text:s/>eerste<text:s/>suppletoire<text:s/>begroting<text:s/>(incl.<text:s/>amendementen<text:s/>en<text:s/>NvW)<text:s/>(1)</text:span></text:p>
            </table:table-cell>
            <table:table-cell table:style-name="Cell1581">
              <text:p text:style-name="P1819"><text:span text:style-name="T1819_1">Mutaties<text:s/>suppletoire<text:s/>begroting<text:s/>september<text:s/>(2)</text:span></text:p>
            </table:table-cell>
            <table:table-cell table:style-name="Cell1582">
              <text:p text:style-name="P1820"><text:span text:style-name="T182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42">
          <table:table-cell table:style-name="Cell1583">
            <text:p text:style-name="P1821"><text:span text:style-name="T1821_1">Art.</text:span></text:p>
          </table:table-cell>
          <table:table-cell table:style-name="Cell1584">
            <text:p text:style-name="P1822"><text:span text:style-name="T1822_1">Verplichtingen</text:span></text:p>
          </table:table-cell>
          <table:table-cell table:style-name="Cell1585">
            <text:p text:style-name="P1823"><text:span text:style-name="T1823_1">10.788</text:span></text:p>
          </table:table-cell>
          <table:table-cell table:style-name="Cell1586">
            <text:p text:style-name="P1824"><text:span text:style-name="T1824_1">‒</text:span><text:span text:style-name="T1824_2"><text:s/>879</text:span></text:p>
          </table:table-cell>
          <table:table-cell table:style-name="Cell1587">
            <text:p text:style-name="P1825"><text:span text:style-name="T1825_1">9.909</text:span></text:p>
          </table:table-cell>
        </table:table-row>
        <table:table-row table:style-name="Row343">
          <table:table-cell table:style-name="Cell1588">
            <text:p text:style-name="P1826"/>
          </table:table-cell>
          <table:table-cell table:style-name="Cell1589">
            <text:p text:style-name="P1827"/>
          </table:table-cell>
          <table:table-cell table:style-name="Cell1590">
            <text:p text:style-name="P1828"/>
          </table:table-cell>
          <table:table-cell table:style-name="Cell1591">
            <text:p text:style-name="P1829"/>
          </table:table-cell>
          <table:table-cell table:style-name="Cell1592">
            <text:p text:style-name="P1830"/>
          </table:table-cell>
        </table:table-row>
        <table:table-row table:style-name="Row344">
          <table:table-cell table:style-name="Cell1593">
            <text:p text:style-name="P1831"/>
          </table:table-cell>
          <table:table-cell table:style-name="Cell1594">
            <text:p text:style-name="P1832"><text:span text:style-name="T1832_1">Uitgaven</text:span></text:p>
          </table:table-cell>
          <table:table-cell table:style-name="Cell1595">
            <text:p text:style-name="P1833"><text:span text:style-name="T1833_1">11.797</text:span></text:p>
          </table:table-cell>
          <table:table-cell table:style-name="Cell1596">
            <text:p text:style-name="P1834"><text:span text:style-name="T1834_1">‒</text:span><text:span text:style-name="T1834_2"><text:s/>879</text:span></text:p>
          </table:table-cell>
          <table:table-cell table:style-name="Cell1597">
            <text:p text:style-name="P1835"><text:span text:style-name="T1835_1">10.918</text:span></text:p>
          </table:table-cell>
        </table:table-row>
        <table:table-row table:style-name="Row345">
          <table:table-cell table:style-name="Cell1598">
            <text:p text:style-name="P1836"/>
          </table:table-cell>
          <table:table-cell table:style-name="Cell1599">
            <text:p text:style-name="P1837"/>
          </table:table-cell>
          <table:table-cell table:style-name="Cell1600">
            <text:p text:style-name="P1838"/>
          </table:table-cell>
          <table:table-cell table:style-name="Cell1601">
            <text:p text:style-name="P1839"/>
          </table:table-cell>
          <table:table-cell table:style-name="Cell1602">
            <text:p text:style-name="P1840"/>
          </table:table-cell>
        </table:table-row>
        <table:table-row table:style-name="Row346">
          <table:table-cell table:style-name="Cell1603">
            <text:p text:style-name="P1841"><text:span text:style-name="T1841_1">19.2</text:span></text:p>
          </table:table-cell>
          <table:table-cell table:style-name="Cell1604">
            <text:p text:style-name="P1842"><text:span text:style-name="T1842_1">Internationaal<text:s/>beleid,<text:s/>coördinatie<text:s/>en<text:s/>samenwerking</text:span></text:p>
          </table:table-cell>
          <table:table-cell table:style-name="Cell1605">
            <text:p text:style-name="P1843"><text:span text:style-name="T1843_1">11.797</text:span></text:p>
          </table:table-cell>
          <table:table-cell table:style-name="Cell1606">
            <text:p text:style-name="P1844"><text:span text:style-name="T1844_1">‒</text:span><text:span text:style-name="T1844_2"><text:s/>879</text:span></text:p>
          </table:table-cell>
          <table:table-cell table:style-name="Cell1607">
            <text:p text:style-name="P1845"><text:span text:style-name="T1845_1">10.918</text:span></text:p>
          </table:table-cell>
        </table:table-row>
        <table:table-row table:style-name="Row347">
          <table:table-cell table:style-name="Cell1608">
            <text:p text:style-name="P1846"/>
          </table:table-cell>
          <table:table-cell table:style-name="Cell1609">
            <text:p text:style-name="P1847"><text:span text:style-name="T1847_1">Opdrachten</text:span></text:p>
          </table:table-cell>
          <table:table-cell table:style-name="Cell1610">
            <text:p text:style-name="P1848"><text:span text:style-name="T1848_1">6.796</text:span></text:p>
          </table:table-cell>
          <table:table-cell table:style-name="Cell1611">
            <text:p text:style-name="P1849"><text:span text:style-name="T1849_1">‒</text:span><text:span text:style-name="T1849_2"><text:s/>1.079</text:span></text:p>
          </table:table-cell>
          <table:table-cell table:style-name="Cell1612">
            <text:p text:style-name="P1850"><text:span text:style-name="T1850_1">5.717</text:span></text:p>
          </table:table-cell>
        </table:table-row>
        <table:table-row table:style-name="Row348">
          <table:table-cell table:style-name="Cell1613">
            <text:p text:style-name="P1851"/>
          </table:table-cell>
          <table:table-cell table:style-name="Cell1614">
            <text:p text:style-name="P1852"><text:span text:style-name="T1852_1">Uitvoering<text:s/>internationaal<text:s/>HGIS</text:span></text:p>
          </table:table-cell>
          <table:table-cell table:style-name="Cell1615">
            <text:p text:style-name="P1853"><text:span text:style-name="T1853_1">1.502</text:span></text:p>
          </table:table-cell>
          <table:table-cell table:style-name="Cell1616">
            <text:p text:style-name="P1854"><text:span text:style-name="T1854_1">‒<text:s/>27</text:span></text:p>
          </table:table-cell>
          <table:table-cell table:style-name="Cell1617">
            <text:p text:style-name="P1855"><text:span text:style-name="T1855_1">1.475</text:span></text:p>
          </table:table-cell>
        </table:table-row>
        <table:table-row table:style-name="Row349">
          <table:table-cell table:style-name="Cell1618">
            <text:p text:style-name="P1856"/>
          </table:table-cell>
          <table:table-cell table:style-name="Cell1619">
            <text:p text:style-name="P1857"><text:span text:style-name="T1857_1">Uitvoering<text:s/>niet-HGIS</text:span></text:p>
          </table:table-cell>
          <table:table-cell table:style-name="Cell1620">
            <text:p text:style-name="P1858"><text:span text:style-name="T1858_1">3.728</text:span></text:p>
          </table:table-cell>
          <table:table-cell table:style-name="Cell1621">
            <text:p text:style-name="P1859"><text:span text:style-name="T1859_1">‒<text:s/>902</text:span></text:p>
          </table:table-cell>
          <table:table-cell table:style-name="Cell1622">
            <text:p text:style-name="P1860"><text:span text:style-name="T1860_1">2.826</text:span></text:p>
          </table:table-cell>
        </table:table-row>
        <table:table-row table:style-name="Row350">
          <table:table-cell table:style-name="Cell1623">
            <text:p text:style-name="P1861"/>
          </table:table-cell>
          <table:table-cell table:style-name="Cell1624">
            <text:p text:style-name="P1862"><text:span text:style-name="T1862_1">Overige<text:s/>opdrachten</text:span></text:p>
          </table:table-cell>
          <table:table-cell table:style-name="Cell1625">
            <text:p text:style-name="P1863"><text:span text:style-name="T1863_1">1.566</text:span></text:p>
          </table:table-cell>
          <table:table-cell table:style-name="Cell1626">
            <text:p text:style-name="P1864"><text:span text:style-name="T1864_1">‒<text:s/>150</text:span></text:p>
          </table:table-cell>
          <table:table-cell table:style-name="Cell1627">
            <text:p text:style-name="P1865"><text:span text:style-name="T1865_1">1.416</text:span></text:p>
          </table:table-cell>
        </table:table-row>
        <table:table-row table:style-name="Row351">
          <table:table-cell table:style-name="Cell1628">
            <text:p text:style-name="P1866"/>
          </table:table-cell>
          <table:table-cell table:style-name="Cell1629">
            <text:p text:style-name="P1867"><text:span text:style-name="T1867_1">Subsidies<text:s/>(regelingen)</text:span></text:p>
          </table:table-cell>
          <table:table-cell table:style-name="Cell1630">
            <text:p text:style-name="P1868"><text:span text:style-name="T1868_1">5</text:span></text:p>
          </table:table-cell>
          <table:table-cell table:style-name="Cell1631">
            <text:p text:style-name="P1869"><text:span text:style-name="T1869_1">0</text:span></text:p>
          </table:table-cell>
          <table:table-cell table:style-name="Cell1632">
            <text:p text:style-name="P1870"><text:span text:style-name="T1870_1">5</text:span></text:p>
          </table:table-cell>
        </table:table-row>
        <table:table-row table:style-name="Row352">
          <table:table-cell table:style-name="Cell1633">
            <text:p text:style-name="P1871"/>
          </table:table-cell>
          <table:table-cell table:style-name="Cell1634">
            <text:p text:style-name="P1872"><text:span text:style-name="T1872_1">Overige<text:s/>subsidies</text:span></text:p>
          </table:table-cell>
          <table:table-cell table:style-name="Cell1635">
            <text:p text:style-name="P1873"><text:span text:style-name="T1873_1">5</text:span></text:p>
          </table:table-cell>
          <table:table-cell table:style-name="Cell1636">
            <text:p text:style-name="P1874"><text:span text:style-name="T1874_1">0</text:span></text:p>
          </table:table-cell>
          <table:table-cell table:style-name="Cell1637">
            <text:p text:style-name="P1875"><text:span text:style-name="T1875_1">5</text:span></text:p>
          </table:table-cell>
        </table:table-row>
        <table:table-row table:style-name="Row353">
          <table:table-cell table:style-name="Cell1638">
            <text:p text:style-name="P1876"/>
          </table:table-cell>
          <table:table-cell table:style-name="Cell1639">
            <text:p text:style-name="P1877"><text:span text:style-name="T1877_1">Bijdrage<text:s/>aan<text:s/></text:span><text:span text:style-name="T1877_2">agentschappen</text:span></text:p>
          </table:table-cell>
          <table:table-cell table:style-name="Cell1640">
            <text:p text:style-name="P1878"><text:span text:style-name="T1878_1">3.152</text:span></text:p>
          </table:table-cell>
          <table:table-cell table:style-name="Cell1641">
            <text:p text:style-name="P1879"><text:span text:style-name="T1879_1">100</text:span></text:p>
          </table:table-cell>
          <table:table-cell table:style-name="Cell1642">
            <text:p text:style-name="P1880"><text:span text:style-name="T1880_1">3.252</text:span></text:p>
          </table:table-cell>
        </table:table-row>
        <table:table-row table:style-name="Row354">
          <table:table-cell table:style-name="Cell1643">
            <text:p text:style-name="P1881"/>
          </table:table-cell>
          <table:table-cell table:style-name="Cell1644">
            <text:p text:style-name="P1882"><text:span text:style-name="T1882_1">Bijdrage<text:s/>aan<text:s/>RWS</text:span></text:p>
          </table:table-cell>
          <table:table-cell table:style-name="Cell1645">
            <text:p text:style-name="P1883"><text:span text:style-name="T1883_1">692</text:span></text:p>
          </table:table-cell>
          <table:table-cell table:style-name="Cell1646">
            <text:p text:style-name="P1884"><text:span text:style-name="T1884_1">0</text:span></text:p>
          </table:table-cell>
          <table:table-cell table:style-name="Cell1647">
            <text:p text:style-name="P1885"><text:span text:style-name="T1885_1">692</text:span></text:p>
          </table:table-cell>
        </table:table-row>
        <table:table-row table:style-name="Row355">
          <table:table-cell table:style-name="Cell1648">
            <text:p text:style-name="P1886"/>
          </table:table-cell>
          <table:table-cell table:style-name="Cell1649">
            <text:p text:style-name="P1887"><text:span text:style-name="T1887_1">Bijdrage<text:s/>aan<text:s/>RVO</text:span></text:p>
          </table:table-cell>
          <table:table-cell table:style-name="Cell1650">
            <text:p text:style-name="P1888"><text:span text:style-name="T1888_1">2.348</text:span></text:p>
          </table:table-cell>
          <table:table-cell table:style-name="Cell1651">
            <text:p text:style-name="P1889"><text:span text:style-name="T1889_1">100</text:span></text:p>
          </table:table-cell>
          <table:table-cell table:style-name="Cell1652">
            <text:p text:style-name="P1890"><text:span text:style-name="T1890_1">2.448</text:span></text:p>
          </table:table-cell>
        </table:table-row>
        <table:table-row table:style-name="Row356">
          <table:table-cell table:style-name="Cell1653">
            <text:p text:style-name="P1891"/>
          </table:table-cell>
          <table:table-cell table:style-name="Cell1654">
            <text:p text:style-name="P1892"><text:span text:style-name="T1892_1">Bijdrage<text:s/>aan<text:s/>RIVM</text:span></text:p>
          </table:table-cell>
          <table:table-cell table:style-name="Cell1655">
            <text:p text:style-name="P1893"><text:span text:style-name="T1893_1">112</text:span></text:p>
          </table:table-cell>
          <table:table-cell table:style-name="Cell1656">
            <text:p text:style-name="P1894"><text:span text:style-name="T1894_1">0</text:span></text:p>
          </table:table-cell>
          <table:table-cell table:style-name="Cell1657">
            <text:p text:style-name="P1895"><text:span text:style-name="T1895_1">112</text:span></text:p>
          </table:table-cell>
        </table:table-row>
        <table:table-row table:style-name="Row357">
          <table:table-cell table:style-name="Cell1658">
            <text:p text:style-name="P1896"/>
          </table:table-cell>
          <table:table-cell table:style-name="Cell1659">
            <text:p text:style-name="P1897"><text:span text:style-name="T1897_1">Bijdrage<text:s/>aan<text:s/>(inter-)nationale<text:s/>organisaties</text:span></text:p>
          </table:table-cell>
          <table:table-cell table:style-name="Cell1660">
            <text:p text:style-name="P1898"><text:span text:style-name="T1898_1">1.844</text:span></text:p>
          </table:table-cell>
          <table:table-cell table:style-name="Cell1661">
            <text:p text:style-name="P1899"><text:span text:style-name="T1899_1">100</text:span></text:p>
          </table:table-cell>
          <table:table-cell table:style-name="Cell1662">
            <text:p text:style-name="P1900"><text:span text:style-name="T1900_1">1.944</text:span></text:p>
          </table:table-cell>
        </table:table-row>
        <table:table-row table:style-name="Row358">
          <table:table-cell table:style-name="Cell1663">
            <text:p text:style-name="P1901"/>
          </table:table-cell>
          <table:table-cell table:style-name="Cell1664">
            <text:p text:style-name="P1902"><text:span text:style-name="T1902_1">Bijdrage<text:s/>HGIS</text:span></text:p>
          </table:table-cell>
          <table:table-cell table:style-name="Cell1665">
            <text:p text:style-name="P1903"><text:span text:style-name="T1903_1">1.844</text:span></text:p>
          </table:table-cell>
          <table:table-cell table:style-name="Cell1666">
            <text:p text:style-name="P1904"><text:span text:style-name="T1904_1">‒<text:s/>430</text:span></text:p>
          </table:table-cell>
          <table:table-cell table:style-name="Cell1667">
            <text:p text:style-name="P1905"><text:span text:style-name="T1905_1">1.414</text:span></text:p>
          </table:table-cell>
        </table:table-row>
        <table:table-row table:style-name="Row359">
          <table:table-cell table:style-name="Cell1668">
            <text:p text:style-name="P1906"/>
          </table:table-cell>
          <table:table-cell table:style-name="Cell1669">
            <text:p text:style-name="P1907"><text:span text:style-name="T1907_1">Bijdrage<text:s/>niet-HGIS</text:span></text:p>
          </table:table-cell>
          <table:table-cell table:style-name="Cell1670">
            <text:p text:style-name="P1908"><text:span text:style-name="T1908_1">0</text:span></text:p>
          </table:table-cell>
          <table:table-cell table:style-name="Cell1671">
            <text:p text:style-name="P1909"><text:span text:style-name="T1909_1">530</text:span></text:p>
          </table:table-cell>
          <table:table-cell table:style-name="Cell1672">
            <text:p text:style-name="P1910"><text:span text:style-name="T1910_1">530</text:span></text:p>
          </table:table-cell>
        </table:table-row>
        <table:table-row table:style-name="Row360">
          <table:table-cell table:style-name="Cell1673">
            <text:p text:style-name="P1911"/>
          </table:table-cell>
          <table:table-cell table:style-name="Cell1674">
            <text:p text:style-name="P1912"/>
          </table:table-cell>
          <table:table-cell table:style-name="Cell1675">
            <text:p text:style-name="P1913"/>
          </table:table-cell>
          <table:table-cell table:style-name="Cell1676">
            <text:p text:style-name="P1914"/>
          </table:table-cell>
          <table:table-cell table:style-name="Cell1677">
            <text:p text:style-name="P1915"/>
          </table:table-cell>
        </table:table-row>
        <table:table-row table:style-name="Row361">
          <table:table-cell table:style-name="Cell1678">
            <text:p text:style-name="P1916"/>
          </table:table-cell>
          <table:table-cell table:style-name="Cell1679">
            <text:p text:style-name="P1917"><text:span text:style-name="T1917_1">Ontvangsten</text:span></text:p>
          </table:table-cell>
          <table:table-cell table:style-name="Cell1680">
            <text:p text:style-name="P1918"><text:span text:style-name="T1918_1">1.199</text:span></text:p>
          </table:table-cell>
          <table:table-cell table:style-name="Cell1681">
            <text:p text:style-name="P1919"><text:span text:style-name="T1919_1">223</text:span></text:p>
          </table:table-cell>
          <table:table-cell table:style-name="Cell1682">
            <text:p text:style-name="P1920"><text:span text:style-name="T1920_1">1.422</text:span></text:p>
          </table:table-cell>
        </table:table-row>
        <table:table-row table:style-name="Row362">
          <table:table-cell table:style-name="Cell1683">
            <text:p text:style-name="P1921"/>
          </table:table-cell>
          <table:table-cell table:style-name="Cell1684">
            <text:p text:style-name="P1922"/>
          </table:table-cell>
          <table:table-cell table:style-name="Cell1685">
            <text:p text:style-name="P1923"/>
          </table:table-cell>
          <table:table-cell table:style-name="Cell1686">
            <text:p text:style-name="P1924"/>
          </table:table-cell>
          <table:table-cell table:style-name="Cell1687">
            <text:p text:style-name="P1925"/>
          </table:table-cell>
        </table:table-row>
      </table:table>
      <text:p text:style-name="P1926"/>
      <text:p text:style-name="P1927"><text:span text:style-name="T1927_1">Toelichting</text:span></text:p>
      <text:p text:style-name="P1928"><text:span text:style-name="T1928_1">Verplichtingen</text:span></text:p>
      <text:p text:style-name="P1929"><text:span text:style-name="T1929_1">De<text:s/>verplichtingen<text:s/>mutaties<text:s/>zijn<text:s/>kleiner<text:s/>dan<text:s/>de<text:s/>gehanteerde<text:s/>norm<text:s/>en<text:s/>worden<text:s/>daarom<text:s/>niet<text:s/>toegelicht<text:s/>(zie<text:s/>leeswijzer).</text:span></text:p>
      <text:p text:style-name="P1930"><text:span text:style-name="T1930_1">Uitgaven</text:span></text:p>
      <text:p text:style-name="P1931"><text:span text:style-name="T1931_1">Artikel<text:s/>19 Internationaal<text:s/>beleid,<text:s/>coördinatie<text:s/>en<text:s/>samenwerking</text:span></text:p>
      <text:p text:style-name="P1932"><text:span text:style-name="T1932_1">Opdrachten</text:span></text:p>
      <text:p text:style-name="P1933"><text:span text:style-name="T1933_1">De<text:s/>verlaging<text:s/>van<text:s/>het<text:s/>opdrachtenbudget<text:s/>met<text:s/>€ 1,1 miljoen<text:s/>wordt<text:s/>met<text:s/>name<text:s/>veroorzaakt<text:s/>door:</text:span></text:p>
      <text:list text:style-name="LS23" xml:id="list34">
        <text:list-item>
          <text:p text:style-name="P1934"><text:span text:style-name="T1934_1">Uitvoering<text:s/>niet-HGIS:<text:s/>Het<text:s/>opdrachtenbudget<text:s/>is<text:s/>met<text:s/>€<text:s/>0,9<text:s/>miljoen<text:s/>verlaagd<text:s/>en<text:s/>wordt<text:s/>met<text:s/>name<text:s/>verklaard<text:s/>door:</text:span></text:p>
          <text:list>
            <text:list-item>
              <text:p text:style-name="P1935"><text:span text:style-name="T1935_1">Een<text:s/>kasschuif<text:s/>van<text:s/>€<text:s/>0,5<text:s/></text:span><text:span text:style-name="T1935_2">miljoen<text:s/>vanuit<text:s/>2026<text:s/>naar<text:s/>2027<text:s/>ten<text:s/>behoeve<text:s/>van<text:s/>de<text:s/>bouw<text:s/>van<text:s/>het<text:s/>bezoekerscentrum<text:s/>Galileo<text:s/>Sensor<text:s/>Station<text:s/>(GSS)<text:s/>op<text:s/>Bonaire.<text:s/>De<text:s/>uitgaven<text:s/>waren<text:s/>voorzien<text:s/>in<text:s/>2026.<text:s/>Echter<text:s/>trad<text:s/>er<text:s/>vertraging<text:s/>op<text:s/>in<text:s/>de<text:s/>bouw<text:s/>van<text:s/>het<text:s/>bezoekerscentrum<text:s/>doordat<text:s/>het<text:s/>Openbaar<text:s/>Lichaam<text:s/>Bonaire<text:s/>(OLB)<text:s/>in<text:s/>2026<text:s/>de<text:s/>eigen<text:s/>financiering<text:s/>nog<text:s/>niet<text:s/>rond<text:s/>heeft.<text:s/>Vanwege<text:s/>deze<text:s/>reden<text:s/>schuiven<text:s/>de<text:s/>middelen<text:s/>door<text:s/>naar<text:s/>2027.</text:span></text:p>
            </text:list-item>
            <text:list-item>
              <text:p text:style-name="P1936"><text:span text:style-name="T1936_1">Een<text:s/>herschikking<text:s/>van<text:s/>€<text:s/>0,5<text:s/>miljoen<text:s/>vanuit<text:s/>het<text:s/>opdrachtenbudget<text:s/>naar<text:s/>bijdrage<text:s/>aan<text:s/>(inter-)nationale<text:s/>organisaties<text:s/>ten<text:s/>behoeve<text:s/>van<text:s/>een<text:s/>internationale<text:s/>bijdrage<text:s/>aan<text:s/>onder<text:s/>andere<text:s/>de<text:s/>UNEP<text:s/>voor<text:s/>het<text:s/>Global<text:s/>Framework<text:s/>on<text:s/>Chemicals<text:s/>workprogramme<text:s/>en<text:s/>de<text:s/>The<text:s/>Montevideo<text:s/>Environmental<text:s/>Law<text:s/>Programme.</text:span></text:p>
            </text:list-item>
          </text:list>
        </text:list-item>
      </text:list>
      <text:p text:style-name="P1937"/>
      <text:list text:style-name="LS23" xml:id="list37">
        <text:list-item>
          <text:p text:style-name="P1938"><text:span text:style-name="T1938_1">Overige<text:s/>opdrachten:<text:s/>Het<text:s/>opdrachtenbudget<text:s/>is<text:s/>verlaagd<text:s/>met<text:s/>€<text:s/>0,2<text:s/>miljoen<text:s/>en<text:s/>wordt<text:s/>met<text:s/>name<text:s/>verklaard<text:s/>door:</text:span></text:p>
          <text:list>
            <text:list-item>
              <text:p text:style-name="P1939"><text:span text:style-name="T1939_1">Een<text:s/></text:span><text:span text:style-name="T1939_2">kasschuif<text:s/>van<text:s/>€<text:s/>0,3<text:s/>miljoen<text:s/>vanuit<text:s/>2026<text:s/>naar<text:s/>2027<text:s/>voor<text:s/>de<text:s/>verdere<text:s/>ontwikkeling<text:s/>van<text:s/>het<text:s/>langetermijnbeleid<text:s/>voor<text:s/>milieu<text:s/>en<text:s/>een<text:s/>gezonde,<text:s/>schone<text:s/>en<text:s/>veilige<text:s/>leefomgeving<text:s/>in<text:s/>2050.<text:s/>Het<text:s/>programma<text:s/>is<text:s/>in<text:s/>2026<text:s/>vertraagd.<text:s/>In<text:s/>2027<text:s/>wordt<text:s/>er<text:s/>verder<text:s/>gewerkt<text:s/>aan<text:s/>de<text:s/>invulling<text:s/>van<text:s/>het<text:s/>NMP,<text:s/>in<text:s/>2027<text:s/>wordt<text:s/>dit<text:s/>programma<text:s/>overgeboekt<text:s/>en<text:s/>verantwoord<text:s/>op<text:s/>artikel<text:s/>20.</text:span></text:p>
            </text:list-item>
            <text:list-item>
              <text:p text:style-name="P1940"><text:span text:style-name="T1940_1">Een<text:s/>ophoging<text:s/>van<text:s/>€<text:s/>0,1<text:s/>miljoen<text:s/>door<text:s/>een<text:s/>ophoging<text:s/>van<text:s/>het<text:s/>uitgave<text:s/>budget<text:s/>met<text:s/>de<text:s/>te<text:s/>ontvangen<text:s/>middelen<text:s/>van<text:s/>RVO<text:s/>als<text:s/>gevolg<text:s/>van<text:s/>de<text:s/>eindafrekening<text:s/>over<text:s/>2025.<text:s/>RVO<text:s/>heeft<text:s/>in<text:s/>2025<text:s/>minder<text:s/>uitgaven<text:s/>gerealiseerd<text:s/>dan<text:s/>verwacht<text:s/>doordat<text:s/>een<text:s/>evenement<text:s/>met<text:s/>stakeholders<text:s/>in<text:s/>het<text:s/>kader<text:s/>van<text:s/>het<text:s/>programma<text:s/>Interreg<text:s/>is<text:s/>uitgesteld<text:s/>naar<text:s/>2026.<text:s/>De<text:s/>ontvangen<text:s/>middelen<text:s/>worden<text:s/>ingezet<text:s/>voor<text:s/>de<text:s/>financiering<text:s/>van<text:s/>dit<text:s/>desbetreffende<text:s/>evenement.</text:span></text:p>
            </text:list-item>
          </text:list>
        </text:list-item>
      </text:list>
      <text:p text:style-name="P1941"/>
      <text:p text:style-name="P1942"/>
      <text:p text:style-name="P1943"><text:span text:style-name="T1943_1">Ontvangsten</text:span></text:p>
      <text:p text:style-name="P1944"><text:span text:style-name="T1944_1">De<text:s/>ontvangsten<text:s/>mutaties<text:s/>zijn<text:s/>kleiner<text:s/>dan<text:s/>de<text:s/>gehanteerde<text:s/>norm<text:s/>en<text:s/>worden<text:s/>daarom<text:s/>niet<text:s/>toegelicht<text:s/>(zie<text:s/>leeswijzer).</text:span></text:p>
      <text:p text:style-name="P1945"><text:span text:style-name="T1945_1">3.9<text:s/>Artikel<text:s/>20<text:s/>Lucht<text:s/>en<text:s/>Geluid</text:span></text:p>
      <text:p text:style-name="P1946"><text:span text:style-name="T1946_1">Budgettaire<text:s/>gevolgen<text:s/>van<text:s/>beleid</text:span></text:p>
      <table:table table:style-name="Table19">
        <table:table-column table:style-name="Column74"/>
        <table:table-column table:style-name="Column75"/>
        <table:table-column table:style-name="Column76"/>
        <table:table-column table:style-name="Column77"/>
        <table:table-column table:style-name="Column78"/>
        <table:table-header-rows>
          <table:table-row table:style-name="Row363">
            <table:table-cell table:style-name="Cell1688" table:number-columns-spanned="5">
              <text:p text:style-name="P1947"><text:span text:style-name="T1947_1">Tabel<text:s/>16<text:s/>Budgettaire<text:s/>gevolgen<text:s/>van<text:s/>beleid<text:s/>artikel<text:s/>20<text:s/>Lucht<text:s/>en<text:s/>Gelui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64">
            <table:table-cell table:style-name="Cell1689">
              <text:p text:style-name="P1948"/>
            </table:table-cell>
            <table:table-cell table:style-name="Cell1690">
              <text:p text:style-name="P1949"/>
            </table:table-cell>
            <table:table-cell table:style-name="Cell1691">
              <text:p text:style-name="P1950"><text:span text:style-name="T1950_1">Stand<text:s/>eerste<text:s/>suppletoire<text:s/>begroting<text:s/>(incl.<text:s/>amendementen<text:s/>en<text:s/>NvW)<text:s/>(1)</text:span></text:p>
            </table:table-cell>
            <table:table-cell table:style-name="Cell1692">
              <text:p text:style-name="P1951"><text:span text:style-name="T1951_1">Mutaties<text:s/>suppletoire<text:s/>begroting<text:s/>september<text:s/>(2)</text:span></text:p>
            </table:table-cell>
            <table:table-cell table:style-name="Cell1693">
              <text:p text:style-name="P1952"><text:span text:style-name="T1952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65">
          <table:table-cell table:style-name="Cell1694">
            <text:p text:style-name="P1953"><text:span text:style-name="T1953_1">Art.</text:span></text:p>
          </table:table-cell>
          <table:table-cell table:style-name="Cell1695">
            <text:p text:style-name="P1954"><text:span text:style-name="T1954_1">Verplichtingen</text:span></text:p>
          </table:table-cell>
          <table:table-cell table:style-name="Cell1696">
            <text:p text:style-name="P1955"><text:span text:style-name="T1955_1">54.670</text:span></text:p>
          </table:table-cell>
          <table:table-cell table:style-name="Cell1697">
            <text:p text:style-name="P1956"><text:span text:style-name="T1956_1">396</text:span></text:p>
          </table:table-cell>
          <table:table-cell table:style-name="Cell1698">
            <text:p text:style-name="P1957"><text:span text:style-name="T1957_1">55.066</text:span></text:p>
          </table:table-cell>
        </table:table-row>
        <table:table-row table:style-name="Row366">
          <table:table-cell table:style-name="Cell1699">
            <text:p text:style-name="P1958"/>
          </table:table-cell>
          <table:table-cell table:style-name="Cell1700">
            <text:p text:style-name="P1959"/>
          </table:table-cell>
          <table:table-cell table:style-name="Cell1701">
            <text:p text:style-name="P1960"/>
          </table:table-cell>
          <table:table-cell table:style-name="Cell1702">
            <text:p text:style-name="P1961"/>
          </table:table-cell>
          <table:table-cell table:style-name="Cell1703">
            <text:p text:style-name="P1962"/>
          </table:table-cell>
        </table:table-row>
        <table:table-row table:style-name="Row367">
          <table:table-cell table:style-name="Cell1704">
            <text:p text:style-name="P1963"/>
          </table:table-cell>
          <table:table-cell table:style-name="Cell1705">
            <text:p text:style-name="P1964"><text:span text:style-name="T1964_1">Uitgaven</text:span></text:p>
          </table:table-cell>
          <table:table-cell table:style-name="Cell1706">
            <text:p text:style-name="P1965"><text:span text:style-name="T1965_1">61.022</text:span></text:p>
          </table:table-cell>
          <table:table-cell table:style-name="Cell1707">
            <text:p text:style-name="P1966"><text:span text:style-name="T1966_1">67</text:span></text:p>
          </table:table-cell>
          <table:table-cell table:style-name="Cell1708">
            <text:p text:style-name="P1967"><text:span text:style-name="T1967_1">61.089</text:span></text:p>
          </table:table-cell>
        </table:table-row>
        <table:table-row table:style-name="Row368">
          <table:table-cell table:style-name="Cell1709">
            <text:p text:style-name="P1968"/>
          </table:table-cell>
          <table:table-cell table:style-name="Cell1710">
            <text:p text:style-name="P1969"/>
          </table:table-cell>
          <table:table-cell table:style-name="Cell1711">
            <text:p text:style-name="P1970"/>
          </table:table-cell>
          <table:table-cell table:style-name="Cell1712">
            <text:p text:style-name="P1971"/>
          </table:table-cell>
          <table:table-cell table:style-name="Cell1713">
            <text:p text:style-name="P1972"/>
          </table:table-cell>
        </table:table-row>
        <table:table-row table:style-name="Row369">
          <table:table-cell table:style-name="Cell1714">
            <text:p text:style-name="P1973"><text:span text:style-name="T1973_1">20.1</text:span></text:p>
          </table:table-cell>
          <table:table-cell table:style-name="Cell1715">
            <text:p text:style-name="P1974"><text:span text:style-name="T1974_1">Gezonde<text:s/>lucht<text:s/>en<text:s/>tegengaan<text:s/>geluidhinder</text:span></text:p>
          </table:table-cell>
          <table:table-cell table:style-name="Cell1716">
            <text:p text:style-name="P1975"><text:span text:style-name="T1975_1">61.022</text:span></text:p>
          </table:table-cell>
          <table:table-cell table:style-name="Cell1717">
            <text:p text:style-name="P1976"><text:span text:style-name="T1976_1">67</text:span></text:p>
          </table:table-cell>
          <table:table-cell table:style-name="Cell1718">
            <text:p text:style-name="P1977"><text:span text:style-name="T1977_1">61.089</text:span></text:p>
          </table:table-cell>
        </table:table-row>
        <table:table-row table:style-name="Row370">
          <table:table-cell table:style-name="Cell1719">
            <text:p text:style-name="P1978"/>
          </table:table-cell>
          <table:table-cell table:style-name="Cell1720">
            <text:p text:style-name="P1979"><text:span text:style-name="T1979_1">Opdrachten</text:span></text:p>
          </table:table-cell>
          <table:table-cell table:style-name="Cell1721">
            <text:p text:style-name="P1980"><text:span text:style-name="T1980_1">13.921</text:span></text:p>
          </table:table-cell>
          <table:table-cell table:style-name="Cell1722">
            <text:p text:style-name="P1981"><text:span text:style-name="T1981_1">2.653</text:span></text:p>
          </table:table-cell>
          <table:table-cell table:style-name="Cell1723">
            <text:p text:style-name="P1982"><text:span text:style-name="T1982_1">16.574</text:span></text:p>
          </table:table-cell>
        </table:table-row>
        <table:table-row table:style-name="Row371">
          <table:table-cell table:style-name="Cell1724">
            <text:p text:style-name="P1983"/>
          </table:table-cell>
          <table:table-cell table:style-name="Cell1725">
            <text:p text:style-name="P1984"><text:span text:style-name="T1984_1">Geluid-<text:s/>en<text:s/>luchtsanering</text:span></text:p>
          </table:table-cell>
          <table:table-cell table:style-name="Cell1726">
            <text:p text:style-name="P1985"><text:span text:style-name="T1985_1">5.294</text:span></text:p>
          </table:table-cell>
          <table:table-cell table:style-name="Cell1727">
            <text:p text:style-name="P1986"><text:span text:style-name="T1986_1">1.148</text:span></text:p>
          </table:table-cell>
          <table:table-cell table:style-name="Cell1728">
            <text:p text:style-name="P1987"><text:span text:style-name="T1987_1">6.442</text:span></text:p>
          </table:table-cell>
        </table:table-row>
        <table:table-row table:style-name="Row372">
          <table:table-cell table:style-name="Cell1729">
            <text:p text:style-name="P1988"/>
          </table:table-cell>
          <table:table-cell table:style-name="Cell1730">
            <text:p text:style-name="P1989"><text:span text:style-name="T1989_1">Waarvan<text:s/>RWS</text:span></text:p>
          </table:table-cell>
          <table:table-cell table:style-name="Cell1731">
            <text:p text:style-name="P1990"><text:span text:style-name="T1990_1">257</text:span></text:p>
          </table:table-cell>
          <table:table-cell table:style-name="Cell1732">
            <text:p text:style-name="P1991"><text:span text:style-name="T1991_1">‒<text:s/>49</text:span></text:p>
          </table:table-cell>
          <table:table-cell table:style-name="Cell1733">
            <text:p text:style-name="P1992"><text:span text:style-name="T1992_1">208</text:span></text:p>
          </table:table-cell>
        </table:table-row>
        <table:table-row table:style-name="Row373">
          <table:table-cell table:style-name="Cell1734">
            <text:p text:style-name="P1993"/>
          </table:table-cell>
          <table:table-cell table:style-name="Cell1735">
            <text:p text:style-name="P1994"><text:span text:style-name="T1994_1">Waarvan<text:s/>RIVM</text:span></text:p>
          </table:table-cell>
          <table:table-cell table:style-name="Cell1736">
            <text:p text:style-name="P1995"><text:span text:style-name="T1995_1">6.873</text:span></text:p>
          </table:table-cell>
          <table:table-cell table:style-name="Cell1737">
            <text:p text:style-name="P1996"><text:span text:style-name="T1996_1">1.200</text:span></text:p>
          </table:table-cell>
          <table:table-cell table:style-name="Cell1738">
            <text:p text:style-name="P1997"><text:span text:style-name="T1997_1">8.073</text:span></text:p>
          </table:table-cell>
        </table:table-row>
        <table:table-row table:style-name="Row374">
          <table:table-cell table:style-name="Cell1739">
            <text:p text:style-name="P1998"/>
          </table:table-cell>
          <table:table-cell table:style-name="Cell1740">
            <text:p text:style-name="P1999"><text:span text:style-name="T1999_1">Overige<text:s/>opdrachten</text:span></text:p>
          </table:table-cell>
          <table:table-cell table:style-name="Cell1741">
            <text:p text:style-name="P2000"><text:span text:style-name="T2000_1">1.497</text:span></text:p>
          </table:table-cell>
          <table:table-cell table:style-name="Cell1742">
            <text:p text:style-name="P2001"><text:span text:style-name="T2001_1">354</text:span></text:p>
          </table:table-cell>
          <table:table-cell table:style-name="Cell1743">
            <text:p text:style-name="P2002"><text:span text:style-name="T2002_1">1.851</text:span></text:p>
          </table:table-cell>
        </table:table-row>
        <table:table-row table:style-name="Row375">
          <table:table-cell table:style-name="Cell1744">
            <text:p text:style-name="P2003"/>
          </table:table-cell>
          <table:table-cell table:style-name="Cell1745">
            <text:p text:style-name="P2004"><text:span text:style-name="T2004_1">Bijdrage<text:s/>aan<text:s/></text:span><text:span text:style-name="T2004_2">agentschappen</text:span></text:p>
          </table:table-cell>
          <table:table-cell table:style-name="Cell1746">
            <text:p text:style-name="P2005"><text:span text:style-name="T2005_1">20.747</text:span></text:p>
          </table:table-cell>
          <table:table-cell table:style-name="Cell1747">
            <text:p text:style-name="P2006"><text:span text:style-name="T2006_1">‒</text:span><text:span text:style-name="T2006_2"><text:s/>1.529</text:span></text:p>
          </table:table-cell>
          <table:table-cell table:style-name="Cell1748">
            <text:p text:style-name="P2007"><text:span text:style-name="T2007_1">19.218</text:span></text:p>
          </table:table-cell>
        </table:table-row>
        <table:table-row table:style-name="Row376">
          <table:table-cell table:style-name="Cell1749">
            <text:p text:style-name="P2008"/>
          </table:table-cell>
          <table:table-cell table:style-name="Cell1750">
            <text:p text:style-name="P2009"><text:span text:style-name="T2009_1">Bijdrage<text:s/>aan<text:s/>agentschap<text:s/>RWS</text:span></text:p>
          </table:table-cell>
          <table:table-cell table:style-name="Cell1751">
            <text:p text:style-name="P2010"><text:span text:style-name="T2010_1">4.394</text:span></text:p>
          </table:table-cell>
          <table:table-cell table:style-name="Cell1752">
            <text:p text:style-name="P2011"><text:span text:style-name="T2011_1">‒<text:s/>329</text:span></text:p>
          </table:table-cell>
          <table:table-cell table:style-name="Cell1753">
            <text:p text:style-name="P2012"><text:span text:style-name="T2012_1">4.065</text:span></text:p>
          </table:table-cell>
        </table:table-row>
        <table:table-row table:style-name="Row377">
          <table:table-cell table:style-name="Cell1754">
            <text:p text:style-name="P2013"/>
          </table:table-cell>
          <table:table-cell table:style-name="Cell1755">
            <text:p text:style-name="P2014"><text:span text:style-name="T2014_1">Bijdrage<text:s/>aan<text:s/>agentschap<text:s/>KNMI</text:span></text:p>
          </table:table-cell>
          <table:table-cell table:style-name="Cell1756">
            <text:p text:style-name="P2015"><text:span text:style-name="T2015_1">35</text:span></text:p>
          </table:table-cell>
          <table:table-cell table:style-name="Cell1757">
            <text:p text:style-name="P2016"><text:span text:style-name="T2016_1">0</text:span></text:p>
          </table:table-cell>
          <table:table-cell table:style-name="Cell1758">
            <text:p text:style-name="P2017"><text:span text:style-name="T2017_1">35</text:span></text:p>
          </table:table-cell>
        </table:table-row>
        <table:table-row table:style-name="Row378">
          <table:table-cell table:style-name="Cell1759">
            <text:p text:style-name="P2018"/>
          </table:table-cell>
          <table:table-cell table:style-name="Cell1760">
            <text:p text:style-name="P2019"><text:span text:style-name="T2019_1">Bijdrage<text:s/>aan<text:s/>agentschap<text:s/>RVO</text:span></text:p>
          </table:table-cell>
          <table:table-cell table:style-name="Cell1761">
            <text:p text:style-name="P2020"><text:span text:style-name="T2020_1">1.048</text:span></text:p>
          </table:table-cell>
          <table:table-cell table:style-name="Cell1762">
            <text:p text:style-name="P2021"><text:span text:style-name="T2021_1">0</text:span></text:p>
          </table:table-cell>
          <table:table-cell table:style-name="Cell1763">
            <text:p text:style-name="P2022"><text:span text:style-name="T2022_1">1.048</text:span></text:p>
          </table:table-cell>
        </table:table-row>
        <table:table-row table:style-name="Row379">
          <table:table-cell table:style-name="Cell1764">
            <text:p text:style-name="P2023"/>
          </table:table-cell>
          <table:table-cell table:style-name="Cell1765">
            <text:p text:style-name="P2024"><text:span text:style-name="T2024_1">Bijdrage<text:s/>aan<text:s/>agentschap<text:s/>RIVM</text:span></text:p>
          </table:table-cell>
          <table:table-cell table:style-name="Cell1766">
            <text:p text:style-name="P2025"><text:span text:style-name="T2025_1">15.270</text:span></text:p>
          </table:table-cell>
          <table:table-cell table:style-name="Cell1767">
            <text:p text:style-name="P2026"><text:span text:style-name="T2026_1">‒<text:s/>1.200</text:span></text:p>
          </table:table-cell>
          <table:table-cell table:style-name="Cell1768">
            <text:p text:style-name="P2027"><text:span text:style-name="T2027_1">14.070</text:span></text:p>
          </table:table-cell>
        </table:table-row>
        <table:table-row table:style-name="Row380">
          <table:table-cell table:style-name="Cell1769">
            <text:p text:style-name="P2028"/>
          </table:table-cell>
          <table:table-cell table:style-name="Cell1770">
            <text:p text:style-name="P2029"><text:span text:style-name="T2029_1">Bijdrage<text:s/>aan<text:s/></text:span><text:span text:style-name="T2029_2">medeoverheden</text:span></text:p>
          </table:table-cell>
          <table:table-cell table:style-name="Cell1771">
            <text:p text:style-name="P2030"><text:span text:style-name="T2030_1">26.317</text:span></text:p>
          </table:table-cell>
          <table:table-cell table:style-name="Cell1772">
            <text:p text:style-name="P2031"><text:span text:style-name="T2031_1">‒</text:span><text:span text:style-name="T2031_2"><text:s/>1.020</text:span></text:p>
          </table:table-cell>
          <table:table-cell table:style-name="Cell1773">
            <text:p text:style-name="P2032"><text:span text:style-name="T2032_1">25.297</text:span></text:p>
          </table:table-cell>
        </table:table-row>
        <table:table-row table:style-name="Row381">
          <table:table-cell table:style-name="Cell1774">
            <text:p text:style-name="P2033"/>
          </table:table-cell>
          <table:table-cell table:style-name="Cell1775">
            <text:p text:style-name="P2034"><text:span text:style-name="T2034_1">Uitvoering<text:s/>geluidsanering</text:span></text:p>
          </table:table-cell>
          <table:table-cell table:style-name="Cell1776">
            <text:p text:style-name="P2035"><text:span text:style-name="T2035_1">24.920</text:span></text:p>
          </table:table-cell>
          <table:table-cell table:style-name="Cell1777">
            <text:p text:style-name="P2036"><text:span text:style-name="T2036_1">‒<text:s/>851</text:span></text:p>
          </table:table-cell>
          <table:table-cell table:style-name="Cell1778">
            <text:p text:style-name="P2037"><text:span text:style-name="T2037_1">24.069</text:span></text:p>
          </table:table-cell>
        </table:table-row>
        <table:table-row table:style-name="Row382">
          <table:table-cell table:style-name="Cell1779">
            <text:p text:style-name="P2038"/>
          </table:table-cell>
          <table:table-cell table:style-name="Cell1780">
            <text:p text:style-name="P2039"><text:span text:style-name="T2039_1">Programma<text:s/>NSL<text:s/>en<text:s/>SLA</text:span></text:p>
          </table:table-cell>
          <table:table-cell table:style-name="Cell1781">
            <text:p text:style-name="P2040"><text:span text:style-name="T2040_1">1.397</text:span></text:p>
          </table:table-cell>
          <table:table-cell table:style-name="Cell1782">
            <text:p text:style-name="P2041"><text:span text:style-name="T2041_1">‒<text:s/>169</text:span></text:p>
          </table:table-cell>
          <table:table-cell table:style-name="Cell1783">
            <text:p text:style-name="P2042"><text:span text:style-name="T2042_1">1.228</text:span></text:p>
          </table:table-cell>
        </table:table-row>
        <table:table-row table:style-name="Row383">
          <table:table-cell table:style-name="Cell1784">
            <text:p text:style-name="P2043"/>
          </table:table-cell>
          <table:table-cell table:style-name="Cell1785">
            <text:p text:style-name="P2044"><text:span text:style-name="T2044_1">Bekostiging</text:span></text:p>
          </table:table-cell>
          <table:table-cell table:style-name="Cell1786">
            <text:p text:style-name="P2045"><text:span text:style-name="T2045_1">37</text:span></text:p>
          </table:table-cell>
          <table:table-cell table:style-name="Cell1787">
            <text:p text:style-name="P2046"><text:span text:style-name="T2046_1">‒</text:span><text:span text:style-name="T2046_2"><text:s/>37</text:span></text:p>
          </table:table-cell>
          <table:table-cell table:style-name="Cell1788">
            <text:p text:style-name="P2047"><text:span text:style-name="T2047_1">0</text:span></text:p>
          </table:table-cell>
        </table:table-row>
        <table:table-row table:style-name="Row384">
          <table:table-cell table:style-name="Cell1789">
            <text:p text:style-name="P2048"/>
          </table:table-cell>
          <table:table-cell table:style-name="Cell1790">
            <text:p text:style-name="P2049"><text:span text:style-name="T2049_1">Overige<text:s/>bekostiging</text:span></text:p>
          </table:table-cell>
          <table:table-cell table:style-name="Cell1791">
            <text:p text:style-name="P2050"><text:span text:style-name="T2050_1">37</text:span></text:p>
          </table:table-cell>
          <table:table-cell table:style-name="Cell1792">
            <text:p text:style-name="P2051"><text:span text:style-name="T2051_1">‒<text:s/>37</text:span></text:p>
          </table:table-cell>
          <table:table-cell table:style-name="Cell1793">
            <text:p text:style-name="P2052"><text:span text:style-name="T2052_1">0</text:span></text:p>
          </table:table-cell>
        </table:table-row>
        <table:table-row table:style-name="Row385">
          <table:table-cell table:style-name="Cell1794">
            <text:p text:style-name="P2053"/>
          </table:table-cell>
          <table:table-cell table:style-name="Cell1795">
            <text:p text:style-name="P2054"/>
          </table:table-cell>
          <table:table-cell table:style-name="Cell1796">
            <text:p text:style-name="P2055"/>
          </table:table-cell>
          <table:table-cell table:style-name="Cell1797">
            <text:p text:style-name="P2056"/>
          </table:table-cell>
          <table:table-cell table:style-name="Cell1798">
            <text:p text:style-name="P2057"/>
          </table:table-cell>
        </table:table-row>
        <table:table-row table:style-name="Row386">
          <table:table-cell table:style-name="Cell1799">
            <text:p text:style-name="P2058"/>
          </table:table-cell>
          <table:table-cell table:style-name="Cell1800">
            <text:p text:style-name="P2059"><text:span text:style-name="T2059_1">Ontvangsten</text:span></text:p>
          </table:table-cell>
          <table:table-cell table:style-name="Cell1801">
            <text:p text:style-name="P2060"><text:span text:style-name="T2060_1">1.000</text:span></text:p>
          </table:table-cell>
          <table:table-cell table:style-name="Cell1802">
            <text:p text:style-name="P2061"><text:span text:style-name="T2061_1">0</text:span></text:p>
          </table:table-cell>
          <table:table-cell table:style-name="Cell1803">
            <text:p text:style-name="P2062"><text:span text:style-name="T2062_1">1.000</text:span></text:p>
          </table:table-cell>
        </table:table-row>
        <table:table-row table:style-name="Row387">
          <table:table-cell table:style-name="Cell1804">
            <text:p text:style-name="P2063"/>
          </table:table-cell>
          <table:table-cell table:style-name="Cell1805">
            <text:p text:style-name="P2064"/>
          </table:table-cell>
          <table:table-cell table:style-name="Cell1806">
            <text:p text:style-name="P2065"/>
          </table:table-cell>
          <table:table-cell table:style-name="Cell1807">
            <text:p text:style-name="P2066"/>
          </table:table-cell>
          <table:table-cell table:style-name="Cell1808">
            <text:p text:style-name="P2067"/>
          </table:table-cell>
        </table:table-row>
      </table:table>
      <text:p text:style-name="P2068"/>
      <text:p text:style-name="P2069"><text:span text:style-name="T2069_1">Toelichting</text:span></text:p>
      <text:p text:style-name="P2070"><text:span text:style-name="T2070_1">Verplichtingen</text:span></text:p>
      <text:p text:style-name="P2071"><text:span text:style-name="T2071_1">De<text:s/>verplichtingen<text:s/>mutaties<text:s/>zijn<text:s/>kleiner<text:s/>dan<text:s/>de<text:s/>gehanteerde<text:s/>norm<text:s/>en<text:s/>worden<text:s/>daarom<text:s/>niet<text:s/>toegelicht<text:s/>(zie<text:s/>leeswijzer).</text:span></text:p>
      <text:p text:style-name="P2072"><text:span text:style-name="T2072_1">Uitgaven</text:span></text:p>
      <text:p text:style-name="P2073"><text:span text:style-name="T2073_1">Artikel<text:s/>20.1<text:s/>Gezonde<text:s/>lucht<text:s/>en<text:s/>tegengaan<text:s/>geluidhinder</text:span></text:p>
      <text:p text:style-name="P2074"><text:span text:style-name="T2074_1">Opdrachten</text:span></text:p>
      <text:p text:style-name="P2075"><text:span text:style-name="T2075_1">De<text:s/>verhoging<text:s/>van<text:s/>het<text:s/>opdrachtenbudget<text:s/>met<text:s/>€ 2,7 miljoen<text:s/>wordt<text:s/>met<text:s/>name<text:s/>veroorzaakt<text:s/>door:</text:span></text:p>
      <text:list text:style-name="LS24" xml:id="list40">
        <text:list-item>
          <text:p text:style-name="P2076"><text:span text:style-name="T2076_1">Geluid-<text:s/>en<text:s/>lucht<text:s/>sanering:<text:s/>Het<text:s/>opdrachtenbudget<text:s/>is<text:s/>met<text:s/>€<text:s/>1,1<text:s/>miljoen<text:s/>verhoogd<text:s/>en<text:s/>wordt<text:s/>met<text:s/>name<text:s/>verklaard<text:s/>door:</text:span></text:p>
          <text:list>
            <text:list-item>
              <text:p text:style-name="P2077"><text:span text:style-name="T2077_1">Een<text:s/>herschikking<text:s/>van<text:s/>€<text:s/>1,1<text:s/>miljoen<text:s/>vanuit<text:s/>de<text:s/>bijdrage<text:s/>aan<text:s/>medeoverheden<text:s/>naar<text:s/>het<text:s/>opdrachtenbudget<text:s/>voor<text:s/>diverse<text:s/>opdrachten<text:s/>in<text:s/>het<text:s/>kader<text:s/>van<text:s/>het<text:s/>programma<text:s/>lucht<text:s/>gericht<text:s/>op<text:s/>de<text:s/>verbetering<text:s/>van<text:s/>de<text:s/>luchtkwaliteit<text:s/>en<text:s/>het<text:s/>bevorderen<text:s/>van<text:s/>een<text:s/>gezonde<text:s/>leefomgeving.</text:span></text:p>
            </text:list-item>
          </text:list>
        </text:list-item>
      </text:list>
      <text:p text:style-name="P2078"/>
      <text:list text:style-name="LS24" xml:id="list42">
        <text:list-item>
          <text:p text:style-name="P2079"><text:span text:style-name="T2079_1">Het<text:s/>opdrachtenbudget<text:s/>van<text:s/>de<text:s/>RIVM:<text:s/>Het<text:s/>opdrachtenbudget<text:s/>is<text:s/>met<text:s/>€<text:s/>1,2<text:s/>miljoen<text:s/>verhoogd<text:s/>en<text:s/>wordt<text:s/>met<text:s/>name<text:s/></text:span><text:span text:style-name="T2079_2">verklaard<text:s/>door:</text:span></text:p>
          <text:list>
            <text:list-item>
              <text:p text:style-name="P2080"><text:span text:style-name="T2080_1">Een<text:s/>herschikking<text:s/>vanuit<text:s/>de<text:s/>bijdrage<text:s/>aan<text:s/>agentschappen<text:s/>voor<text:s/>de<text:s/>RIVM<text:s/>naar<text:s/>het<text:s/>opdrachtenbudget<text:s/>van<text:s/>de<text:s/>RIVM<text:s/>voor<text:s/>het<text:s/>programma<text:s/>Duurzame<text:s/>Leefomgeving<text:s/>(DLO).<text:s/>Er<text:s/>worden<text:s/>minder<text:s/>fte's<text:s/>ingezet<text:s/>dan<text:s/>voorzien<text:s/>terwijl<text:s/>de<text:s/>programma<text:s/>uitgaven<text:s/>hoger<text:s/>uitvallen<text:s/>dan<text:s/>op<text:s/>basis<text:s/>van<text:s/>de<text:s/>verstrekte<text:s/>jaaropdracht<text:s/>aan<text:s/>het<text:s/>RIVM<text:s/>verwacht<text:s/>wordt.</text:span></text:p>
            </text:list-item>
          </text:list>
        </text:list-item>
      </text:list>
      <text:p text:style-name="P2081"/>
      <text:list text:style-name="LS24" xml:id="list44">
        <text:list-item>
          <text:p text:style-name="P2082"><text:span text:style-name="T2082_1">Overige<text:s/>opdrachten:<text:s/>Het<text:s/>opdrachtenbudget<text:s/>is<text:s/>per<text:s/>saldo<text:s/>met<text:s/>€<text:s/>0,4<text:s/>miljoen<text:s/>verhoogd<text:s/>en<text:s/>wordt<text:s/>met<text:s/>name<text:s/>verklaard<text:s/>door:</text:span></text:p>
          <text:list>
            <text:list-item>
              <text:p text:style-name="P2083"><text:span text:style-name="T2083_1">De<text:s/>ontvangen<text:s/>prijsbijstelling<text:s/>bedroeg<text:s/>€<text:s/>0,6<text:s/>miljoen<text:s/>over<text:s/>het<text:s/>jaar<text:s/>2026<text:s/>op<text:s/>artikel<text:s/>20.</text:span></text:p>
            </text:list-item>
            <text:list-item>
              <text:p text:style-name="P2084"><text:span text:style-name="T2084_1">Een<text:s/>kasschuif<text:s/>van<text:s/>2026<text:s/>naar<text:s/>2027<text:s/>van<text:s/>€<text:s/>0,4<text:s/>miljoen<text:s/>als<text:s/>gevolg<text:s/>van<text:s/>vertraging<text:s/>op<text:s/>het<text:s/>programma<text:s/>Duurzame<text:s/>Agro.<text:s/>Meetonderzoeken<text:s/>naar<text:s/>de<text:s/>emissies<text:s/>uit<text:s/>pluimvee-<text:s/>en<text:s/>volière<text:s/>stallen<text:s/>zijn<text:s/>vertraagd<text:s/>doordat<text:s/>gesprekken<text:s/>met<text:s/>de<text:s/>sector<text:s/>nog<text:s/>lopen.<text:s/>Deze<text:s/>voorziene<text:s/>uitgave<text:s/>zullen<text:s/>hierdoor<text:s/>grotendeels<text:s/>in<text:s/>2027<text:s/>plaatsvinden.</text:span></text:p>
            </text:list-item>
            <text:list-item>
              <text:p text:style-name="P2085"><text:span text:style-name="T2085_1">Een<text:s/>overboeking<text:s/>van<text:s/>LVVN<text:s/>naar<text:s/>IenW<text:s/>van<text:s/>€<text:s/>0,2<text:s/>miljoen<text:s/>voor<text:s/>een<text:s/>aanvullende<text:s/>opdracht<text:s/>aan<text:s/>het<text:s/>Koninklijk<text:s/>Nederlands<text:s/>Normalisatie<text:s/>Instituut<text:s/>(NEN)<text:s/>in<text:s/>het<text:s/>kader<text:s/>van<text:s/>het<text:s/>programma<text:s/>Vernieuwing<text:s/>Stalbeoordeling.</text:span></text:p>
            </text:list-item>
          </text:list>
        </text:list-item>
      </text:list>
      <text:p text:style-name="P2086"/>
      <text:p text:style-name="P2087"/>
      <text:p text:style-name="P2088"><text:span text:style-name="T2088_1">Ontvangsten</text:span></text:p>
      <text:p text:style-name="P2089"><text:span text:style-name="T2089_1">De<text:s/>ontvangsten<text:s/>mutaties<text:s/>zijn<text:s/>kleiner<text:s/>dan<text:s/>de<text:s/>gehanteerde<text:s/>norm<text:s/>en<text:s/>worden<text:s/>daarom<text:s/>niet<text:s/>toegelicht<text:s/>(zie<text:s/>leeswijzer).</text:span></text:p>
      <text:p text:style-name="P2090"><text:span text:style-name="T2090_1">3.10<text:s/>Artikel<text:s/>21<text:s/>Circulaire<text:s/>Economie</text:span></text:p>
      <text:p text:style-name="P2091"><text:span text:style-name="T2091_1">Budgettaire<text:s/>gevolgen<text:s/>van<text:s/>beleid</text:span></text:p>
      <table:table table:style-name="Table20">
        <table:table-column table:style-name="Column79"/>
        <table:table-column table:style-name="Column80"/>
        <table:table-column table:style-name="Column81"/>
        <table:table-column table:style-name="Column82"/>
        <table:table-column table:style-name="Column83"/>
        <table:table-header-rows>
          <table:table-row table:style-name="Row388">
            <table:table-cell table:style-name="Cell1809" table:number-columns-spanned="5">
              <text:p text:style-name="P2092"><text:span text:style-name="T2092_1">Tabel<text:s/>17<text:s/>Budgettaire<text:s/>gevolgen<text:s/>van<text:s/>beleid<text:s/>artikel<text:s/>21<text:s/>Circulaire<text:s/>Economie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89">
            <table:table-cell table:style-name="Cell1810">
              <text:p text:style-name="P2093"/>
            </table:table-cell>
            <table:table-cell table:style-name="Cell1811">
              <text:p text:style-name="P2094"/>
            </table:table-cell>
            <table:table-cell table:style-name="Cell1812">
              <text:p text:style-name="P2095"><text:span text:style-name="T2095_1">Stand<text:s/>eerste<text:s/>suppletoire<text:s/>begroting<text:s/>(incl.<text:s/>amendementen<text:s/>en<text:s/>NvW)<text:s/>(1)</text:span></text:p>
            </table:table-cell>
            <table:table-cell table:style-name="Cell1813">
              <text:p text:style-name="P2096"><text:span text:style-name="T2096_1">Mutaties<text:s/>suppletoire<text:s/>begroting<text:s/>september<text:s/>(2)</text:span></text:p>
            </table:table-cell>
            <table:table-cell table:style-name="Cell1814">
              <text:p text:style-name="P2097"><text:span text:style-name="T209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90">
          <table:table-cell table:style-name="Cell1815">
            <text:p text:style-name="P2098"><text:span text:style-name="T2098_1">Art.</text:span></text:p>
          </table:table-cell>
          <table:table-cell table:style-name="Cell1816">
            <text:p text:style-name="P2099"><text:span text:style-name="T2099_1">Verplichtingen</text:span></text:p>
          </table:table-cell>
          <table:table-cell table:style-name="Cell1817">
            <text:p text:style-name="P2100"><text:span text:style-name="T2100_1">84.689</text:span></text:p>
          </table:table-cell>
          <table:table-cell table:style-name="Cell1818">
            <text:p text:style-name="P2101"><text:span text:style-name="T2101_1">‒</text:span><text:span text:style-name="T2101_2"><text:s/></text:span><text:span text:style-name="T2101_3">1.806</text:span></text:p>
          </table:table-cell>
          <table:table-cell table:style-name="Cell1819">
            <text:p text:style-name="P2102"><text:span text:style-name="T2102_1">82.883</text:span></text:p>
          </table:table-cell>
        </table:table-row>
        <table:table-row table:style-name="Row391">
          <table:table-cell table:style-name="Cell1820">
            <text:p text:style-name="P2103"/>
          </table:table-cell>
          <table:table-cell table:style-name="Cell1821">
            <text:p text:style-name="P2104"/>
          </table:table-cell>
          <table:table-cell table:style-name="Cell1822">
            <text:p text:style-name="P2105"/>
          </table:table-cell>
          <table:table-cell table:style-name="Cell1823">
            <text:p text:style-name="P2106"/>
          </table:table-cell>
          <table:table-cell table:style-name="Cell1824">
            <text:p text:style-name="P2107"/>
          </table:table-cell>
        </table:table-row>
        <table:table-row table:style-name="Row392">
          <table:table-cell table:style-name="Cell1825">
            <text:p text:style-name="P2108"/>
          </table:table-cell>
          <table:table-cell table:style-name="Cell1826">
            <text:p text:style-name="P2109"><text:span text:style-name="T2109_1">Uitgaven</text:span></text:p>
          </table:table-cell>
          <table:table-cell table:style-name="Cell1827">
            <text:p text:style-name="P2110"><text:span text:style-name="T2110_1">76.991</text:span></text:p>
          </table:table-cell>
          <table:table-cell table:style-name="Cell1828">
            <text:p text:style-name="P2111"><text:span text:style-name="T2111_1">‒</text:span><text:span text:style-name="T2111_2"><text:s/>5.542</text:span></text:p>
          </table:table-cell>
          <table:table-cell table:style-name="Cell1829">
            <text:p text:style-name="P2112"><text:span text:style-name="T2112_1">71.449</text:span></text:p>
          </table:table-cell>
        </table:table-row>
        <table:table-row table:style-name="Row393">
          <table:table-cell table:style-name="Cell1830">
            <text:p text:style-name="P2113"/>
          </table:table-cell>
          <table:table-cell table:style-name="Cell1831">
            <text:p text:style-name="P2114"/>
          </table:table-cell>
          <table:table-cell table:style-name="Cell1832">
            <text:p text:style-name="P2115"/>
          </table:table-cell>
          <table:table-cell table:style-name="Cell1833">
            <text:p text:style-name="P2116"/>
          </table:table-cell>
          <table:table-cell table:style-name="Cell1834">
            <text:p text:style-name="P2117"/>
          </table:table-cell>
        </table:table-row>
        <table:table-row table:style-name="Row394">
          <table:table-cell table:style-name="Cell1835">
            <text:p text:style-name="P2118"><text:span text:style-name="T2118_1">21.5</text:span></text:p>
          </table:table-cell>
          <table:table-cell table:style-name="Cell1836">
            <text:p text:style-name="P2119"><text:span text:style-name="T2119_1">Duurzame<text:s/>Productketens</text:span></text:p>
          </table:table-cell>
          <table:table-cell table:style-name="Cell1837">
            <text:p text:style-name="P2120"><text:span text:style-name="T2120_1">76.991</text:span></text:p>
          </table:table-cell>
          <table:table-cell table:style-name="Cell1838">
            <text:p text:style-name="P2121"><text:span text:style-name="T2121_1">‒</text:span><text:span text:style-name="T2121_2"><text:s/>5.542</text:span></text:p>
          </table:table-cell>
          <table:table-cell table:style-name="Cell1839">
            <text:p text:style-name="P2122"><text:span text:style-name="T2122_1">71.449</text:span></text:p>
          </table:table-cell>
        </table:table-row>
        <table:table-row table:style-name="Row395">
          <table:table-cell table:style-name="Cell1840">
            <text:p text:style-name="P2123"/>
          </table:table-cell>
          <table:table-cell table:style-name="Cell1841">
            <text:p text:style-name="P2124"><text:span text:style-name="T2124_1">Opdrachten</text:span></text:p>
          </table:table-cell>
          <table:table-cell table:style-name="Cell1842">
            <text:p text:style-name="P2125"><text:span text:style-name="T2125_1">15.723</text:span></text:p>
          </table:table-cell>
          <table:table-cell table:style-name="Cell1843">
            <text:p text:style-name="P2126"><text:span text:style-name="T2126_1">‒</text:span><text:span text:style-name="T2126_2"><text:s/>2.503</text:span></text:p>
          </table:table-cell>
          <table:table-cell table:style-name="Cell1844">
            <text:p text:style-name="P2127"><text:span text:style-name="T2127_1">13.220</text:span></text:p>
          </table:table-cell>
        </table:table-row>
        <table:table-row table:style-name="Row396">
          <table:table-cell table:style-name="Cell1845">
            <text:p text:style-name="P2128"/>
          </table:table-cell>
          <table:table-cell table:style-name="Cell1846">
            <text:p text:style-name="P2129"><text:span text:style-name="T2129_1">Uitvoering<text:s/>Duurzame<text:s/>productketens</text:span></text:p>
          </table:table-cell>
          <table:table-cell table:style-name="Cell1847">
            <text:p text:style-name="P2130"><text:span text:style-name="T2130_1">11.035</text:span></text:p>
          </table:table-cell>
          <table:table-cell table:style-name="Cell1848">
            <text:p text:style-name="P2131"><text:span text:style-name="T2131_1">333</text:span></text:p>
          </table:table-cell>
          <table:table-cell table:style-name="Cell1849">
            <text:p text:style-name="P2132"><text:span text:style-name="T2132_1">11.368</text:span></text:p>
          </table:table-cell>
        </table:table-row>
        <table:table-row table:style-name="Row397">
          <table:table-cell table:style-name="Cell1850">
            <text:p text:style-name="P2133"/>
          </table:table-cell>
          <table:table-cell table:style-name="Cell1851">
            <text:p text:style-name="P2134"><text:span text:style-name="T2134_1">KF<text:s/>-<text:s/>Circulair<text:s/>doen<text:s/>en<text:s/>gedrag</text:span></text:p>
          </table:table-cell>
          <table:table-cell table:style-name="Cell1852">
            <text:p text:style-name="P2135"><text:span text:style-name="T2135_1">569</text:span></text:p>
          </table:table-cell>
          <table:table-cell table:style-name="Cell1853">
            <text:p text:style-name="P2136"><text:span text:style-name="T2136_1">‒<text:s/>350</text:span></text:p>
          </table:table-cell>
          <table:table-cell table:style-name="Cell1854">
            <text:p text:style-name="P2137"><text:span text:style-name="T2137_1">219</text:span></text:p>
          </table:table-cell>
        </table:table-row>
        <table:table-row table:style-name="Row398">
          <table:table-cell table:style-name="Cell1855">
            <text:p text:style-name="P2138"/>
          </table:table-cell>
          <table:table-cell table:style-name="Cell1856">
            <text:p text:style-name="P2139"><text:span text:style-name="T2139_1">KF<text:s/>-<text:s/>Biobased<text:s/>bouwen</text:span></text:p>
          </table:table-cell>
          <table:table-cell table:style-name="Cell1857">
            <text:p text:style-name="P2140"><text:span text:style-name="T2140_1">2.753</text:span></text:p>
          </table:table-cell>
          <table:table-cell table:style-name="Cell1858">
            <text:p text:style-name="P2141"><text:span text:style-name="T2141_1">‒<text:s/>2.553</text:span></text:p>
          </table:table-cell>
          <table:table-cell table:style-name="Cell1859">
            <text:p text:style-name="P2142"><text:span text:style-name="T2142_1">200</text:span></text:p>
          </table:table-cell>
        </table:table-row>
        <table:table-row table:style-name="Row399">
          <table:table-cell table:style-name="Cell1860">
            <text:p text:style-name="P2143"/>
          </table:table-cell>
          <table:table-cell table:style-name="Cell1861">
            <text:p text:style-name="P2144"><text:span text:style-name="T2144_1">Overige<text:s/>opdrachten</text:span></text:p>
          </table:table-cell>
          <table:table-cell table:style-name="Cell1862">
            <text:p text:style-name="P2145"><text:span text:style-name="T2145_1">1.366</text:span></text:p>
          </table:table-cell>
          <table:table-cell table:style-name="Cell1863">
            <text:p text:style-name="P2146"><text:span text:style-name="T2146_1">67</text:span></text:p>
          </table:table-cell>
          <table:table-cell table:style-name="Cell1864">
            <text:p text:style-name="P2147"><text:span text:style-name="T2147_1">1.433</text:span></text:p>
          </table:table-cell>
        </table:table-row>
        <table:table-row table:style-name="Row400">
          <table:table-cell table:style-name="Cell1865">
            <text:p text:style-name="P2148"/>
          </table:table-cell>
          <table:table-cell table:style-name="Cell1866">
            <text:p text:style-name="P2149"><text:span text:style-name="T2149_1">Subsidies<text:s/>(regelingen)</text:span></text:p>
          </table:table-cell>
          <table:table-cell table:style-name="Cell1867">
            <text:p text:style-name="P2150"><text:span text:style-name="T2150_1">26.286</text:span></text:p>
          </table:table-cell>
          <table:table-cell table:style-name="Cell1868">
            <text:p text:style-name="P2151"><text:span text:style-name="T2151_1">‒</text:span><text:span text:style-name="T2151_2"><text:s/>3.917</text:span></text:p>
          </table:table-cell>
          <table:table-cell table:style-name="Cell1869">
            <text:p text:style-name="P2152"><text:span text:style-name="T2152_1">22.369</text:span></text:p>
          </table:table-cell>
        </table:table-row>
        <table:table-row table:style-name="Row401">
          <table:table-cell table:style-name="Cell1870">
            <text:p text:style-name="P2153"/>
          </table:table-cell>
          <table:table-cell table:style-name="Cell1871">
            <text:p text:style-name="P2154"><text:span text:style-name="T2154_1">Subsidies<text:s/>duurzame<text:s/>productketens</text:span></text:p>
          </table:table-cell>
          <table:table-cell table:style-name="Cell1872">
            <text:p text:style-name="P2155"><text:span text:style-name="T2155_1">12.488</text:span></text:p>
          </table:table-cell>
          <table:table-cell table:style-name="Cell1873">
            <text:p text:style-name="P2156"><text:span text:style-name="T2156_1">35</text:span></text:p>
          </table:table-cell>
          <table:table-cell table:style-name="Cell1874">
            <text:p text:style-name="P2157"><text:span text:style-name="T2157_1">12.523</text:span></text:p>
          </table:table-cell>
        </table:table-row>
        <table:table-row table:style-name="Row402">
          <table:table-cell table:style-name="Cell1875">
            <text:p text:style-name="P2158"/>
          </table:table-cell>
          <table:table-cell table:style-name="Cell1876">
            <text:p text:style-name="P2159"><text:span text:style-name="T2159_1">KF<text:s/>-<text:s/>DEI<text:s/>+<text:s/>CE</text:span></text:p>
          </table:table-cell>
          <table:table-cell table:style-name="Cell1877">
            <text:p text:style-name="P2160"><text:span text:style-name="T2160_1">8.805</text:span></text:p>
          </table:table-cell>
          <table:table-cell table:style-name="Cell1878">
            <text:p text:style-name="P2161"><text:span text:style-name="T2161_1">‒<text:s/>4.433</text:span></text:p>
          </table:table-cell>
          <table:table-cell table:style-name="Cell1879">
            <text:p text:style-name="P2162"><text:span text:style-name="T2162_1">4.372</text:span></text:p>
          </table:table-cell>
        </table:table-row>
        <table:table-row table:style-name="Row403">
          <table:table-cell table:style-name="Cell1880">
            <text:p text:style-name="P2163"/>
          </table:table-cell>
          <table:table-cell table:style-name="Cell1881">
            <text:p text:style-name="P2164"><text:span text:style-name="T2164_1">KF<text:s/>-<text:s/>circulair<text:s/>doen<text:s/>en<text:s/>gedrag</text:span></text:p>
          </table:table-cell>
          <table:table-cell table:style-name="Cell1882">
            <text:p text:style-name="P2165"><text:span text:style-name="T2165_1">2.610</text:span></text:p>
          </table:table-cell>
          <table:table-cell table:style-name="Cell1883">
            <text:p text:style-name="P2166"><text:span text:style-name="T2166_1">0</text:span></text:p>
          </table:table-cell>
          <table:table-cell table:style-name="Cell1884">
            <text:p text:style-name="P2167"><text:span text:style-name="T2167_1">2.610</text:span></text:p>
          </table:table-cell>
        </table:table-row>
        <table:table-row table:style-name="Row404">
          <table:table-cell table:style-name="Cell1885">
            <text:p text:style-name="P2168"/>
          </table:table-cell>
          <table:table-cell table:style-name="Cell1886">
            <text:p text:style-name="P2169"><text:span text:style-name="T2169_1">KF<text:s/>-<text:s/>Plastics<text:s/>norm</text:span></text:p>
          </table:table-cell>
          <table:table-cell table:style-name="Cell1887">
            <text:p text:style-name="P2170"><text:span text:style-name="T2170_1">2.283</text:span></text:p>
          </table:table-cell>
          <table:table-cell table:style-name="Cell1888">
            <text:p text:style-name="P2171"><text:span text:style-name="T2171_1">0</text:span></text:p>
          </table:table-cell>
          <table:table-cell table:style-name="Cell1889">
            <text:p text:style-name="P2172"><text:span text:style-name="T2172_1">2.283</text:span></text:p>
          </table:table-cell>
        </table:table-row>
        <table:table-row table:style-name="Row405">
          <table:table-cell table:style-name="Cell1890">
            <text:p text:style-name="P2173"/>
          </table:table-cell>
          <table:table-cell table:style-name="Cell1891">
            <text:p text:style-name="P2174"><text:span text:style-name="T2174_1">KF<text:s/>-<text:s/>Biobased<text:s/>Bouwen</text:span></text:p>
          </table:table-cell>
          <table:table-cell table:style-name="Cell1892">
            <text:p text:style-name="P2175"><text:span text:style-name="T2175_1">100</text:span></text:p>
          </table:table-cell>
          <table:table-cell table:style-name="Cell1893">
            <text:p text:style-name="P2176"><text:span text:style-name="T2176_1">481</text:span></text:p>
          </table:table-cell>
          <table:table-cell table:style-name="Cell1894">
            <text:p text:style-name="P2177"><text:span text:style-name="T2177_1">581</text:span></text:p>
          </table:table-cell>
        </table:table-row>
        <table:table-row table:style-name="Row406">
          <table:table-cell table:style-name="Cell1895">
            <text:p text:style-name="P2178"/>
          </table:table-cell>
          <table:table-cell table:style-name="Cell1896">
            <text:p text:style-name="P2179"><text:span text:style-name="T2179_1">Bijdrage<text:s/>aan<text:s/>agentschappen</text:span></text:p>
          </table:table-cell>
          <table:table-cell table:style-name="Cell1897">
            <text:p text:style-name="P2180"><text:span text:style-name="T2180_1">31.576</text:span></text:p>
          </table:table-cell>
          <table:table-cell table:style-name="Cell1898">
            <text:p text:style-name="P2181"><text:span text:style-name="T2181_1">495</text:span></text:p>
          </table:table-cell>
          <table:table-cell table:style-name="Cell1899">
            <text:p text:style-name="P2182"><text:span text:style-name="T2182_1">32.071</text:span></text:p>
          </table:table-cell>
        </table:table-row>
        <table:table-row table:style-name="Row407">
          <table:table-cell table:style-name="Cell1900">
            <text:p text:style-name="P2183"/>
          </table:table-cell>
          <table:table-cell table:style-name="Cell1901">
            <text:p text:style-name="P2184"><text:span text:style-name="T2184_1">Bijdrage<text:s/>aan<text:s/>RWS</text:span></text:p>
          </table:table-cell>
          <table:table-cell table:style-name="Cell1902">
            <text:p text:style-name="P2185"><text:span text:style-name="T2185_1">18.474</text:span></text:p>
          </table:table-cell>
          <table:table-cell table:style-name="Cell1903">
            <text:p text:style-name="P2186"><text:span text:style-name="T2186_1">126</text:span></text:p>
          </table:table-cell>
          <table:table-cell table:style-name="Cell1904">
            <text:p text:style-name="P2187"><text:span text:style-name="T2187_1">18.600</text:span></text:p>
          </table:table-cell>
        </table:table-row>
        <table:table-row table:style-name="Row408">
          <table:table-cell table:style-name="Cell1905">
            <text:p text:style-name="P2188"/>
          </table:table-cell>
          <table:table-cell table:style-name="Cell1906">
            <text:p text:style-name="P2189"><text:span text:style-name="T2189_1">Bijdrage<text:s/>aan<text:s/>RVO</text:span></text:p>
          </table:table-cell>
          <table:table-cell table:style-name="Cell1907">
            <text:p text:style-name="P2190"><text:span text:style-name="T2190_1">12.278</text:span></text:p>
          </table:table-cell>
          <table:table-cell table:style-name="Cell1908">
            <text:p text:style-name="P2191"><text:span text:style-name="T2191_1">590</text:span></text:p>
          </table:table-cell>
          <table:table-cell table:style-name="Cell1909">
            <text:p text:style-name="P2192"><text:span text:style-name="T2192_1">12.868</text:span></text:p>
          </table:table-cell>
        </table:table-row>
        <table:table-row table:style-name="Row409">
          <table:table-cell table:style-name="Cell1910">
            <text:p text:style-name="P2193"/>
          </table:table-cell>
          <table:table-cell table:style-name="Cell1911">
            <text:p text:style-name="P2194"><text:span text:style-name="T2194_1">Bijdrage<text:s/>aan<text:s/>RIVM</text:span></text:p>
          </table:table-cell>
          <table:table-cell table:style-name="Cell1912">
            <text:p text:style-name="P2195"><text:span text:style-name="T2195_1">824</text:span></text:p>
          </table:table-cell>
          <table:table-cell table:style-name="Cell1913">
            <text:p text:style-name="P2196"><text:span text:style-name="T2196_1">‒<text:s/>221</text:span></text:p>
          </table:table-cell>
          <table:table-cell table:style-name="Cell1914">
            <text:p text:style-name="P2197"><text:span text:style-name="T2197_1">603</text:span></text:p>
          </table:table-cell>
        </table:table-row>
        <table:table-row table:style-name="Row410">
          <table:table-cell table:style-name="Cell1915">
            <text:p text:style-name="P2198"/>
          </table:table-cell>
          <table:table-cell table:style-name="Cell1916">
            <text:p text:style-name="P2199"><text:span text:style-name="T2199_1">Bijdrage<text:s/>aan<text:s/></text:span><text:span text:style-name="T2199_2">medeoverheden</text:span></text:p>
          </table:table-cell>
          <table:table-cell table:style-name="Cell1917">
            <text:p text:style-name="P2200"><text:span text:style-name="T2200_1">2.844</text:span></text:p>
          </table:table-cell>
          <table:table-cell table:style-name="Cell1918">
            <text:p text:style-name="P2201"><text:span text:style-name="T2201_1">340</text:span></text:p>
          </table:table-cell>
          <table:table-cell table:style-name="Cell1919">
            <text:p text:style-name="P2202"><text:span text:style-name="T2202_1">3.184</text:span></text:p>
          </table:table-cell>
        </table:table-row>
        <table:table-row table:style-name="Row411">
          <table:table-cell table:style-name="Cell1920">
            <text:p text:style-name="P2203"/>
          </table:table-cell>
          <table:table-cell table:style-name="Cell1921">
            <text:p text:style-name="P2204"><text:span text:style-name="T2204_1">Caribisch<text:s/>Nederland<text:s/>afvalbeheer</text:span></text:p>
          </table:table-cell>
          <table:table-cell table:style-name="Cell1922">
            <text:p text:style-name="P2205"><text:span text:style-name="T2205_1">2.844</text:span></text:p>
          </table:table-cell>
          <table:table-cell table:style-name="Cell1923">
            <text:p text:style-name="P2206"><text:span text:style-name="T2206_1">‒<text:s/>2.629</text:span></text:p>
          </table:table-cell>
          <table:table-cell table:style-name="Cell1924">
            <text:p text:style-name="P2207"><text:span text:style-name="T2207_1">215</text:span></text:p>
          </table:table-cell>
        </table:table-row>
        <table:table-row table:style-name="Row412">
          <table:table-cell table:style-name="Cell1925">
            <text:p text:style-name="P2208"/>
          </table:table-cell>
          <table:table-cell table:style-name="Cell1926">
            <text:p text:style-name="P2209"><text:span text:style-name="T2209_1">Overige<text:s/>bijdragen</text:span></text:p>
          </table:table-cell>
          <table:table-cell table:style-name="Cell1927">
            <text:p text:style-name="P2210"><text:span text:style-name="T2210_1">0</text:span></text:p>
          </table:table-cell>
          <table:table-cell table:style-name="Cell1928">
            <text:p text:style-name="P2211"><text:span text:style-name="T2211_1">2.969</text:span></text:p>
          </table:table-cell>
          <table:table-cell table:style-name="Cell1929">
            <text:p text:style-name="P2212"><text:span text:style-name="T2212_1">2.969</text:span></text:p>
          </table:table-cell>
        </table:table-row>
        <table:table-row table:style-name="Row413">
          <table:table-cell table:style-name="Cell1930">
            <text:p text:style-name="P2213"/>
          </table:table-cell>
          <table:table-cell table:style-name="Cell1931">
            <text:p text:style-name="P2214"><text:span text:style-name="T2214_1">Bijdrage<text:s/>aan<text:s/>(inter-)nationale<text:s/>organisaties</text:span></text:p>
          </table:table-cell>
          <table:table-cell table:style-name="Cell1932">
            <text:p text:style-name="P2215"><text:span text:style-name="T2215_1">0</text:span></text:p>
          </table:table-cell>
          <table:table-cell table:style-name="Cell1933">
            <text:p text:style-name="P2216"><text:span text:style-name="T2216_1">50</text:span></text:p>
          </table:table-cell>
          <table:table-cell table:style-name="Cell1934">
            <text:p text:style-name="P2217"><text:span text:style-name="T2217_1">50</text:span></text:p>
          </table:table-cell>
        </table:table-row>
        <table:table-row table:style-name="Row414">
          <table:table-cell table:style-name="Cell1935">
            <text:p text:style-name="P2218"/>
          </table:table-cell>
          <table:table-cell table:style-name="Cell1936">
            <text:p text:style-name="P2219"><text:span text:style-name="T2219_1">Overige<text:s/>bijdragen</text:span></text:p>
          </table:table-cell>
          <table:table-cell table:style-name="Cell1937">
            <text:p text:style-name="P2220"><text:span text:style-name="T2220_1">0</text:span></text:p>
          </table:table-cell>
          <table:table-cell table:style-name="Cell1938">
            <text:p text:style-name="P2221"><text:span text:style-name="T2221_1">50</text:span></text:p>
          </table:table-cell>
          <table:table-cell table:style-name="Cell1939">
            <text:p text:style-name="P2222"><text:span text:style-name="T2222_1">50</text:span></text:p>
          </table:table-cell>
        </table:table-row>
        <table:table-row table:style-name="Row415">
          <table:table-cell table:style-name="Cell1940">
            <text:p text:style-name="P2223"/>
          </table:table-cell>
          <table:table-cell table:style-name="Cell1941">
            <text:p text:style-name="P2224"><text:span text:style-name="T2224_1">Bijdrage<text:s/>aan<text:s/>ZBO's/RWT's</text:span></text:p>
          </table:table-cell>
          <table:table-cell table:style-name="Cell1942">
            <text:p text:style-name="P2225"><text:span text:style-name="T2225_1">562</text:span></text:p>
          </table:table-cell>
          <table:table-cell table:style-name="Cell1943">
            <text:p text:style-name="P2226"><text:span text:style-name="T2226_1">‒</text:span><text:span text:style-name="T2226_2"><text:s/>7</text:span></text:p>
          </table:table-cell>
          <table:table-cell table:style-name="Cell1944">
            <text:p text:style-name="P2227"><text:span text:style-name="T2227_1">555</text:span></text:p>
          </table:table-cell>
        </table:table-row>
        <table:table-row table:style-name="Row416">
          <table:table-cell table:style-name="Cell1945">
            <text:p text:style-name="P2228"/>
          </table:table-cell>
          <table:table-cell table:style-name="Cell1946">
            <text:p text:style-name="P2229"><text:span text:style-name="T2229_1">Overige<text:s/>bijdragen</text:span></text:p>
          </table:table-cell>
          <table:table-cell table:style-name="Cell1947">
            <text:p text:style-name="P2230"><text:span text:style-name="T2230_1">562</text:span></text:p>
          </table:table-cell>
          <table:table-cell table:style-name="Cell1948">
            <text:p text:style-name="P2231"><text:span text:style-name="T2231_1">‒<text:s/>7</text:span></text:p>
          </table:table-cell>
          <table:table-cell table:style-name="Cell1949">
            <text:p text:style-name="P2232"><text:span text:style-name="T2232_1">555</text:span></text:p>
          </table:table-cell>
        </table:table-row>
        <table:table-row table:style-name="Row417">
          <table:table-cell table:style-name="Cell1950">
            <text:p text:style-name="P2233"/>
          </table:table-cell>
          <table:table-cell table:style-name="Cell1951">
            <text:p text:style-name="P2234"/>
          </table:table-cell>
          <table:table-cell table:style-name="Cell1952">
            <text:p text:style-name="P2235"/>
          </table:table-cell>
          <table:table-cell table:style-name="Cell1953">
            <text:p text:style-name="P2236"/>
          </table:table-cell>
          <table:table-cell table:style-name="Cell1954">
            <text:p text:style-name="P2237"/>
          </table:table-cell>
        </table:table-row>
        <table:table-row table:style-name="Row418">
          <table:table-cell table:style-name="Cell1955">
            <text:p text:style-name="P2238"/>
          </table:table-cell>
          <table:table-cell table:style-name="Cell1956">
            <text:p text:style-name="P2239"><text:span text:style-name="T2239_1">Ontvangsten</text:span></text:p>
          </table:table-cell>
          <table:table-cell table:style-name="Cell1957">
            <text:p text:style-name="P2240"><text:span text:style-name="T2240_1">0</text:span></text:p>
          </table:table-cell>
          <table:table-cell table:style-name="Cell1958">
            <text:p text:style-name="P2241"><text:span text:style-name="T2241_1">1.626</text:span></text:p>
          </table:table-cell>
          <table:table-cell table:style-name="Cell1959">
            <text:p text:style-name="P2242"><text:span text:style-name="T2242_1">1.626</text:span></text:p>
          </table:table-cell>
        </table:table-row>
        <table:table-row table:style-name="Row419">
          <table:table-cell table:style-name="Cell1960">
            <text:p text:style-name="P2243"/>
          </table:table-cell>
          <table:table-cell table:style-name="Cell1961">
            <text:p text:style-name="P2244"/>
          </table:table-cell>
          <table:table-cell table:style-name="Cell1962">
            <text:p text:style-name="P2245"/>
          </table:table-cell>
          <table:table-cell table:style-name="Cell1963">
            <text:p text:style-name="P2246"/>
          </table:table-cell>
          <table:table-cell table:style-name="Cell1964">
            <text:p text:style-name="P2247"/>
          </table:table-cell>
        </table:table-row>
      </table:table>
      <text:p text:style-name="P2248"/>
      <text:p text:style-name="P2249"><text:span text:style-name="T2249_1">Toelichting</text:span></text:p>
      <text:p text:style-name="P2250"><text:span text:style-name="T2250_1">Verplichtingen</text:span></text:p>
      <text:p text:style-name="P2251"><text:span text:style-name="T2251_1">De<text:s/>verplichtingen<text:s/>mutaties<text:s/>zijn<text:s/>kleiner<text:s/>dan<text:s/>de<text:s/>gehanteerde<text:s/>norm<text:s/>en<text:s/>worden<text:s/>daarom<text:s/>niet<text:s/>toegelicht<text:s/>(zie<text:s/>leeswijzer).</text:span></text:p>
      <text:p text:style-name="P2252"><text:span text:style-name="T2252_1">Uitgaven</text:span></text:p>
      <text:p text:style-name="P2253"><text:span text:style-name="T2253_1">Artikel<text:s/>21.5<text:s/>Duurzame<text:s/>Productketens</text:span></text:p>
      <text:p text:style-name="P2254"><text:span text:style-name="T2254_1">Opdrachten</text:span></text:p>
      <text:p text:style-name="P2255"><text:span text:style-name="T2255_1">De<text:s/>verlaging<text:s/>van<text:s/>het<text:s/>opdrachtenbudget<text:s/>met<text:s/>€ 2,5 miljoen<text:s/>wordt<text:s/>met<text:s/>name<text:s/>veroorzaakt<text:s/>door:</text:span></text:p>
      <text:list text:style-name="LS25" xml:id="list48">
        <text:list-item>
          <text:p text:style-name="P2256"><text:span text:style-name="T2256_1">KF<text:s/>-<text:s/>Biobased<text:s/>bouwen:<text:s/>Het<text:s/>opdrachtenbudget<text:s/>is<text:s/>met<text:s/>€ 2,6 miljoen<text:s/>verlaagd.<text:s/>Dit<text:s/>komt<text:s/>met<text:s/>name<text:s/>door<text:s/>een<text:s/>herschikking<text:s/>van<text:s/>€<text:s/>2,8<text:s/>miljoen<text:s/>binnen<text:s/>de<text:s/>klimaatfondsmaatregel<text:s/>Biobased<text:s/>Bouwen<text:s/>naar<text:s/>de<text:s/>bijdrage<text:s/>aan<text:s/>medeoverheden<text:s/>voor<text:s/>de<text:s/>te<text:s/>verstrekken<text:s/>bijdrage<text:s/>aan<text:s/>de<text:s/>gemeente<text:s/>Rotterdam.<text:s/>Vanuit<text:s/>de<text:s/>Nationale<text:s/>Aanpak<text:s/>Biobased<text:s/>Bouwen<text:s/>(NABB)<text:s/>wil<text:s/>men<text:s/>de<text:s/>toepassing<text:s/>van<text:s/>Biobased<text:s/>asfalt<text:s/>stimuleren.<text:s/>Dit<text:s/>wil<text:s/>men<text:s/>realiseren<text:s/>via<text:s/>een<text:s/>innovatiepartnerschap,<text:s/>de<text:s/>gemeente<text:s/>Rotterdam<text:s/>zal<text:s/>optreden<text:s/>als<text:s/>lead<text:s/>buyer<text:s/>van<text:s/>de<text:s/>opdrachtgeverscoalitie.</text:span></text:p>
        </text:list-item>
      </text:list>
      <text:p text:style-name="P2257"/>
      <text:p text:style-name="P2258"><text:span text:style-name="T2258_1">Subsidies</text:span></text:p>
      <text:p text:style-name="P2259"><text:span text:style-name="T2259_1">De<text:s/>verlaging<text:s/>van<text:s/>het<text:s/>subsidiebudget<text:s/>met<text:s/>€ 3,9 miljoen<text:s/>wordt<text:s/>met<text:s/>name<text:s/>veroorzaakt<text:s/>door:</text:span></text:p>
      <text:list text:style-name="LS26" xml:id="list49">
        <text:list-item>
          <text:p text:style-name="P2260"><text:span text:style-name="T2260_1">KF<text:s/>-<text:s/>DEI<text:s/>+<text:s/>CE:</text:span><text:span text:style-name="T2260_2"><text:s/>Het<text:s/>subsidiebudget<text:s/>is<text:s/>met<text:s/>€ 4,4 miljoen<text:s/>verlaagd.</text:span></text:p>
          <text:list>
            <text:list-item>
              <text:p text:style-name="P2261"><text:span text:style-name="T2261_1">Dit<text:s/>wordt<text:s/>met<text:s/>name<text:s/>verklaard<text:s/>door<text:s/>een<text:s/>kasschuif<text:s/>van<text:s/>€<text:s/>3,7<text:s/>miljoen<text:s/>naar<text:s/>2027,<text:s/>2028,<text:s/>2029<text:s/>en<text:s/>2030.<text:s/>De<text:s/>kasreeks<text:s/>wordt<text:s/>in<text:s/>lijn<text:s/>gebracht<text:s/>met<text:s/>de<text:s/>gewijzigde<text:s/>meerjarenprognose<text:s/>van<text:s/>RVO<text:s/>voor<text:s/>de<text:s/>subsidieregeling<text:s/>demonstratie<text:s/>en<text:s/>innovatietrajecten<text:s/>circulaire<text:s/>economie.</text:span></text:p>
            </text:list-item>
            <text:list-item>
              <text:p text:style-name="P2262"><text:span text:style-name="T2262_1">Er<text:s/>wordt<text:s/>€<text:s/>0,2<text:s/>miljoen<text:s/>herschikt<text:s/>vanuit<text:s/>het<text:s/>subsidiebudget<text:s/>DEI<text:s/>+<text:s/>CE<text:s/>naar<text:s/>het<text:s/>opdrachtenbudget<text:s/>voor<text:s/>de<text:s/>te<text:s/>verstrekken<text:s/>bijdragen<text:s/>aan<text:s/>de<text:s/>gemeente<text:s/>Rotterdam<text:s/>voor<text:s/>de<text:s/>stimulatie<text:s/>van<text:s/>biobased<text:s/>asfalt<text:s/>vanuit<text:s/>de<text:s/>Nationale<text:s/>Aanpak<text:s/>Biobased<text:s/>Bouwen<text:s/>(NABB).</text:span></text:p>
            </text:list-item>
          </text:list>
        </text:list-item>
      </text:list>
      <text:p text:style-name="P2263"/>
      <text:list text:style-name="LS26" xml:id="list52">
        <text:list-item>
          <text:p text:style-name="P2264"><text:span text:style-name="T2264_1">KF-Biobased<text:s/>bouwen:</text:span><text:span text:style-name="T2264_2"><text:s/>De<text:s/>overige<text:s/>€<text:s/>0,5<text:s/>miljoen<text:s/>wordt<text:s/>binnen<text:s/>het<text:s/>subsidie<text:s/>budget<text:s/>herschikt<text:s/>vanuit<text:s/>KF-<text:s/>DEI<text:s/>+<text:s/>CE<text:s/>naar<text:s/>KF<text:s/>-<text:s/>Biobased<text:s/>bouwen<text:s/>voor<text:s/>de<text:s/>te<text:s/>verstrekken<text:s/>opdracht<text:s/>aan<text:s/>het<text:s/>RVO<text:s/>voor<text:s/>de<text:s/>Innovation<text:s/>Impact<text:s/>Challenge<text:s/>Biobased<text:s/>Geotextielen.</text:span></text:p>
        </text:list-item>
      </text:list>
      <text:p text:style-name="P2265"/>
      <text:p text:style-name="P2266"><text:span text:style-name="T2266_1">Wettelijke<text:s/>grondslag<text:s/>subsidieverlening</text:span></text:p>
      <text:p text:style-name="P2267"><text:span text:style-name="T2267_1">Op<text:s/>grond<text:s/>van<text:s/>de<text:s/>Algemene<text:s/>wet<text:s/>bestuursrecht<text:s/>geldt<text:s/>dat<text:s/>in<text:s/>het<text:s/>algemeen<text:s/>subsidie<text:s/>wordt<text:s/>verleend<text:s/>op<text:s/>grond<text:s/>van<text:s/>een<text:s/>wettelijk<text:s/>voorschrift.<text:s/>Uit<text:s/>de<text:s/>Algemene<text:s/>wet<text:s/>bestuursrecht<text:s/>volgt<text:s/>dat<text:s/>één<text:s/>van<text:s/>de<text:s/>uitzonderingen<text:s/>hierop<text:s/>subsidies<text:s/>vormen<text:s/>waarvan<text:s/>zowel<text:s/>de<text:s/>subsidieontvanger<text:s/>als<text:s/>het<text:s/>maximale<text:s/>bedrag<text:s/>in<text:s/>de<text:s/>begroting<text:s/>worden<text:s/>vermeld.<text:s/>In<text:s/>de<text:s/>tabel<text:s/>budgettaire<text:s/>gevolgen<text:s/>van<text:s/>beleid<text:s/>bij<text:s/>dit<text:s/>beleidsartikel<text:s/>is<text:s/>in<text:s/>de<text:s/>regel Verplichtingen dergelijke<text:s/>subsidieverplichtingen<text:s/>voor<text:s/>het<text:s/>jaar<text:s/>2026<text:s/>opgenomen.<text:s/>Voor<text:s/>de<text:s/>subsidieverplichtingen<text:s/>die<text:s/>specifiek<text:s/>in<text:s/>onderstaande<text:s/>tabel<text:s/>worden<text:s/>vermeld<text:s/>geldt<text:s/>dat<text:s/>deze<text:s/>begrotingsvermelding<text:s/>de<text:s/>wettelijke<text:s/>grondslag<text:s/>vormt<text:s/>zoals<text:s/>bedoeld<text:s/>in<text:s/>artikel<text:s/>4.23,<text:s/>derde<text:s/>lid,<text:s/>onder<text:s/>c,<text:s/>van<text:s/>de<text:s/>Algemene<text:s/>wet<text:s/>bestuursrecht.</text:span></text:p>
      <table:table table:style-name="Table21">
        <table:table-column table:style-name="Column84"/>
        <table:table-column table:style-name="Column85"/>
        <table:table-column table:style-name="Column86"/>
        <table:table-column table:style-name="Column87"/>
        <table:table-header-rows>
          <table:table-row table:style-name="Row420">
            <table:table-cell table:style-name="Cell1965" table:number-columns-spanned="4">
              <text:p text:style-name="P2268"><text:span text:style-name="T2268_1">Tabel<text:s/>18<text:s/>Wettelijke<text:s/>grondslagen<text:s/>subsidieverleningen<text:s/>artikel<text:s/>16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421">
            <table:table-cell table:style-name="Cell1966">
              <text:p text:style-name="P2269"><text:span text:style-name="T2269_1">Maximum<text:s/>bedrag</text:span></text:p>
            </table:table-cell>
            <table:table-cell table:style-name="Cell1967">
              <text:p text:style-name="P2270"><text:span text:style-name="T2270_1">Ontvanger</text:span></text:p>
            </table:table-cell>
            <table:table-cell table:style-name="Cell1968">
              <text:p text:style-name="P2271"><text:span text:style-name="T2271_1">Toelichting</text:span></text:p>
            </table:table-cell>
            <table:table-cell table:style-name="Cell1969">
              <text:p text:style-name="P2272"><text:span text:style-name="T2272_1">Artikelonderdeel</text:span></text:p>
            </table:table-cell>
          </table:table-row>
        </table:table-header-rows>
        <table:table-row table:style-name="Row422">
          <table:table-cell table:style-name="Cell1970">
            <text:p text:style-name="P2273"><text:span text:style-name="T2273_1">€400.000</text:span></text:p>
          </table:table-cell>
          <table:table-cell table:style-name="Cell1971">
            <text:p text:style-name="P2274"><text:span text:style-name="T2274_1">TKI<text:s/>CLICKNL</text:span></text:p>
          </table:table-cell>
          <table:table-cell table:style-name="Cell1972">
            <text:p text:style-name="P2275"><text:span text:style-name="T2275_1">Voor<text:s/>de<text:s/>stimulering<text:s/>van<text:s/>circulair<text:s/>ontwerpen<text:s/>door<text:s/>middel<text:s/>van<text:s/>het<text:s/>programma<text:s/>Circonnect</text:span></text:p>
          </table:table-cell>
          <table:table-cell table:style-name="Cell1973">
            <text:p text:style-name="P2276"><text:span text:style-name="T2276_1">21.05<text:s/>Duurzame<text:s/>productieketens</text:span></text:p>
          </table:table-cell>
        </table:table-row>
        <table:table-row table:style-name="Row423">
          <table:table-cell table:style-name="Cell1974">
            <text:p text:style-name="P2277"><text:span text:style-name="T2277_1">€100.000</text:span></text:p>
          </table:table-cell>
          <table:table-cell table:style-name="Cell1975">
            <text:p text:style-name="P2278"><text:span text:style-name="T2278_1">Stichting<text:s/>Repair<text:s/>Café</text:span></text:p>
          </table:table-cell>
          <table:table-cell table:style-name="Cell1976">
            <text:p text:style-name="P2279"><text:span text:style-name="T2279_1">Voor<text:s/>de<text:s/>ondersteuning<text:s/>van<text:s/>een<text:s/>betere<text:s/>infrastructuur<text:s/>voor<text:s/>repair.</text:span></text:p>
          </table:table-cell>
          <table:table-cell table:style-name="Cell1977">
            <text:p text:style-name="P2280"><text:span text:style-name="T2280_1">21.05<text:s/>Duurzame<text:s/>productieketens</text:span></text:p>
          </table:table-cell>
        </table:table-row>
      </table:table>
      <text:p text:style-name="P2281"/>
      <text:p text:style-name="P2282"><text:span text:style-name="T2282_1">Ontvangsten</text:span></text:p>
      <text:p text:style-name="P2283"><text:span text:style-name="T2283_1">De<text:s/>ontvangsten<text:s/>mutaties<text:s/>zijn<text:s/>kleiner<text:s/>dan<text:s/>de<text:s/>gehanteerde<text:s/>norm<text:s/>en<text:s/>worden<text:s/>daarom<text:s/>niet<text:s/>toegelicht<text:s/>(zie<text:s/>leeswijzer).</text:span></text:p>
      <text:p text:style-name="P2284"><text:span text:style-name="T2284_1">3.11<text:s/>Artikel<text:s/>22<text:s/>Omgevingsveiligheid<text:s/>en<text:s/>Milieurisico's</text:span></text:p>
      <text:p text:style-name="P2285"><text:span text:style-name="T2285_1">Budgettaire<text:s/>gevolgen<text:s/>van<text:s/>beleid</text:span></text:p>
      <table:table table:style-name="Table22">
        <table:table-column table:style-name="Column88"/>
        <table:table-column table:style-name="Column89"/>
        <table:table-column table:style-name="Column90"/>
        <table:table-column table:style-name="Column91"/>
        <table:table-column table:style-name="Column92"/>
        <table:table-header-rows>
          <table:table-row table:style-name="Row424">
            <table:table-cell table:style-name="Cell1978" table:number-columns-spanned="5">
              <text:p text:style-name="P2286"><text:span text:style-name="T2286_1">Tabel<text:s/>19<text:s/>Budgettaire<text:s/>gevolgen<text:s/>van<text:s/>beleid<text:s/>artikel<text:s/>22<text:s/>Omgevingsveiligheid<text:s/>en<text:s/>Milieurisico's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25">
            <table:table-cell table:style-name="Cell1979">
              <text:p text:style-name="P2287"/>
            </table:table-cell>
            <table:table-cell table:style-name="Cell1980">
              <text:p text:style-name="P2288"/>
            </table:table-cell>
            <table:table-cell table:style-name="Cell1981">
              <text:p text:style-name="P2289"><text:span text:style-name="T2289_1">Stand<text:s/>eerste<text:s/>suppletoire<text:s/>begroting<text:s/>(incl.<text:s/>amendementen<text:s/>en<text:s/>NvW)<text:s/>(1)</text:span></text:p>
            </table:table-cell>
            <table:table-cell table:style-name="Cell1982">
              <text:p text:style-name="P2290"><text:span text:style-name="T2290_1">Mutaties<text:s/>suppletoire<text:s/>begroting<text:s/>september<text:s/>(2)</text:span></text:p>
            </table:table-cell>
            <table:table-cell table:style-name="Cell1983">
              <text:p text:style-name="P2291"><text:span text:style-name="T229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26">
          <table:table-cell table:style-name="Cell1984">
            <text:p text:style-name="P2292"><text:span text:style-name="T2292_1">Art.</text:span></text:p>
          </table:table-cell>
          <table:table-cell table:style-name="Cell1985">
            <text:p text:style-name="P2293"><text:span text:style-name="T2293_1">Verplichtingen</text:span></text:p>
          </table:table-cell>
          <table:table-cell table:style-name="Cell1986">
            <text:p text:style-name="P2294"><text:span text:style-name="T2294_1">102.196</text:span></text:p>
          </table:table-cell>
          <table:table-cell table:style-name="Cell1987">
            <text:p text:style-name="P2295"><text:span text:style-name="T2295_1">87.077</text:span></text:p>
          </table:table-cell>
          <table:table-cell table:style-name="Cell1988">
            <text:p text:style-name="P2296"><text:span text:style-name="T2296_1">189.273</text:span></text:p>
          </table:table-cell>
        </table:table-row>
        <table:table-row table:style-name="Row427">
          <table:table-cell table:style-name="Cell1989">
            <text:p text:style-name="P2297"/>
          </table:table-cell>
          <table:table-cell table:style-name="Cell1990">
            <text:p text:style-name="P2298"/>
          </table:table-cell>
          <table:table-cell table:style-name="Cell1991">
            <text:p text:style-name="P2299"/>
          </table:table-cell>
          <table:table-cell table:style-name="Cell1992">
            <text:p text:style-name="P2300"/>
          </table:table-cell>
          <table:table-cell table:style-name="Cell1993">
            <text:p text:style-name="P2301"/>
          </table:table-cell>
        </table:table-row>
        <table:table-row table:style-name="Row428">
          <table:table-cell table:style-name="Cell1994">
            <text:p text:style-name="P2302"/>
          </table:table-cell>
          <table:table-cell table:style-name="Cell1995">
            <text:p text:style-name="P2303"><text:span text:style-name="T2303_1">Uitgaven</text:span></text:p>
          </table:table-cell>
          <table:table-cell table:style-name="Cell1996">
            <text:p text:style-name="P2304"><text:span text:style-name="T2304_1">93.393</text:span></text:p>
          </table:table-cell>
          <table:table-cell table:style-name="Cell1997">
            <text:p text:style-name="P2305"><text:span text:style-name="T2305_1">‒</text:span><text:span text:style-name="T2305_2"><text:s/>5.085</text:span></text:p>
          </table:table-cell>
          <table:table-cell table:style-name="Cell1998">
            <text:p text:style-name="P2306"><text:span text:style-name="T2306_1">88.308</text:span></text:p>
          </table:table-cell>
        </table:table-row>
        <table:table-row table:style-name="Row429">
          <table:table-cell table:style-name="Cell1999">
            <text:p text:style-name="P2307"/>
          </table:table-cell>
          <table:table-cell table:style-name="Cell2000">
            <text:p text:style-name="P2308"/>
          </table:table-cell>
          <table:table-cell table:style-name="Cell2001">
            <text:p text:style-name="P2309"/>
          </table:table-cell>
          <table:table-cell table:style-name="Cell2002">
            <text:p text:style-name="P2310"/>
          </table:table-cell>
          <table:table-cell table:style-name="Cell2003">
            <text:p text:style-name="P2311"/>
          </table:table-cell>
        </table:table-row>
        <table:table-row table:style-name="Row430">
          <table:table-cell table:style-name="Cell2004">
            <text:p text:style-name="P2312"><text:span text:style-name="T2312_1">22.1</text:span></text:p>
          </table:table-cell>
          <table:table-cell table:style-name="Cell2005">
            <text:p text:style-name="P2313"><text:span text:style-name="T2313_1">Veiligheid<text:s/>chemische<text:s/>stoffen</text:span></text:p>
          </table:table-cell>
          <table:table-cell table:style-name="Cell2006">
            <text:p text:style-name="P2314"><text:span text:style-name="T2314_1">31.679</text:span></text:p>
          </table:table-cell>
          <table:table-cell table:style-name="Cell2007">
            <text:p text:style-name="P2315"><text:span text:style-name="T2315_1">‒</text:span><text:span text:style-name="T2315_2"><text:s/>85</text:span></text:p>
          </table:table-cell>
          <table:table-cell table:style-name="Cell2008">
            <text:p text:style-name="P2316"><text:span text:style-name="T2316_1">31.594</text:span></text:p>
          </table:table-cell>
        </table:table-row>
        <table:table-row table:style-name="Row431">
          <table:table-cell table:style-name="Cell2009">
            <text:p text:style-name="P2317"/>
          </table:table-cell>
          <table:table-cell table:style-name="Cell2010">
            <text:p text:style-name="P2318"><text:span text:style-name="T2318_1">Opdrachten</text:span></text:p>
          </table:table-cell>
          <table:table-cell table:style-name="Cell2011">
            <text:p text:style-name="P2319"><text:span text:style-name="T2319_1">11.981</text:span></text:p>
          </table:table-cell>
          <table:table-cell table:style-name="Cell2012">
            <text:p text:style-name="P2320"><text:span text:style-name="T2320_1">‒</text:span><text:span text:style-name="T2320_2"><text:s/>499</text:span></text:p>
          </table:table-cell>
          <table:table-cell table:style-name="Cell2013">
            <text:p text:style-name="P2321"><text:span text:style-name="T2321_1">11.482</text:span></text:p>
          </table:table-cell>
        </table:table-row>
        <table:table-row table:style-name="Row432">
          <table:table-cell table:style-name="Cell2014">
            <text:p text:style-name="P2322"/>
          </table:table-cell>
          <table:table-cell table:style-name="Cell2015">
            <text:p text:style-name="P2323"><text:span text:style-name="T2323_1">KF:<text:s/>NVS</text:span></text:p>
          </table:table-cell>
          <table:table-cell table:style-name="Cell2016">
            <text:p text:style-name="P2324"><text:span text:style-name="T2324_1">300</text:span></text:p>
          </table:table-cell>
          <table:table-cell table:style-name="Cell2017">
            <text:p text:style-name="P2325"><text:span text:style-name="T2325_1">‒<text:s/>152</text:span></text:p>
          </table:table-cell>
          <table:table-cell table:style-name="Cell2018">
            <text:p text:style-name="P2326"><text:span text:style-name="T2326_1">148</text:span></text:p>
          </table:table-cell>
        </table:table-row>
        <table:table-row table:style-name="Row433">
          <table:table-cell table:style-name="Cell2019">
            <text:p text:style-name="P2327"/>
          </table:table-cell>
          <table:table-cell table:style-name="Cell2020">
            <text:p text:style-name="P2328"><text:span text:style-name="T2328_1">Waarvan<text:s/>RWS</text:span></text:p>
          </table:table-cell>
          <table:table-cell table:style-name="Cell2021">
            <text:p text:style-name="P2329"><text:span text:style-name="T2329_1">75</text:span></text:p>
          </table:table-cell>
          <table:table-cell table:style-name="Cell2022">
            <text:p text:style-name="P2330"><text:span text:style-name="T2330_1">0</text:span></text:p>
          </table:table-cell>
          <table:table-cell table:style-name="Cell2023">
            <text:p text:style-name="P2331"><text:span text:style-name="T2331_1">75</text:span></text:p>
          </table:table-cell>
        </table:table-row>
        <table:table-row table:style-name="Row434">
          <table:table-cell table:style-name="Cell2024">
            <text:p text:style-name="P2332"/>
          </table:table-cell>
          <table:table-cell table:style-name="Cell2025">
            <text:p text:style-name="P2333"><text:span text:style-name="T2333_1">Waarvan<text:s/>RIVM</text:span></text:p>
          </table:table-cell>
          <table:table-cell table:style-name="Cell2026">
            <text:p text:style-name="P2334"><text:span text:style-name="T2334_1">4.599</text:span></text:p>
          </table:table-cell>
          <table:table-cell table:style-name="Cell2027">
            <text:p text:style-name="P2335"><text:span text:style-name="T2335_1">13</text:span></text:p>
          </table:table-cell>
          <table:table-cell table:style-name="Cell2028">
            <text:p text:style-name="P2336"><text:span text:style-name="T2336_1">4.612</text:span></text:p>
          </table:table-cell>
        </table:table-row>
        <table:table-row table:style-name="Row435">
          <table:table-cell table:style-name="Cell2029">
            <text:p text:style-name="P2337"/>
          </table:table-cell>
          <table:table-cell table:style-name="Cell2030">
            <text:p text:style-name="P2338"><text:span text:style-name="T2338_1">Uitvoering<text:s/>Veiligheid</text:span></text:p>
          </table:table-cell>
          <table:table-cell table:style-name="Cell2031">
            <text:p text:style-name="P2339"><text:span text:style-name="T2339_1">1.881</text:span></text:p>
          </table:table-cell>
          <table:table-cell table:style-name="Cell2032">
            <text:p text:style-name="P2340"><text:span text:style-name="T2340_1">‒<text:s/>465</text:span></text:p>
          </table:table-cell>
          <table:table-cell table:style-name="Cell2033">
            <text:p text:style-name="P2341"><text:span text:style-name="T2341_1">1.416</text:span></text:p>
          </table:table-cell>
        </table:table-row>
        <table:table-row table:style-name="Row436">
          <table:table-cell table:style-name="Cell2034">
            <text:p text:style-name="P2342"/>
          </table:table-cell>
          <table:table-cell table:style-name="Cell2035">
            <text:p text:style-name="P2343"><text:span text:style-name="T2343_1">Uitvoering<text:s/>stoffen<text:s/>en<text:s/>Milieu<text:s/>&amp;<text:s/>Gezondheid</text:span></text:p>
          </table:table-cell>
          <table:table-cell table:style-name="Cell2036">
            <text:p text:style-name="P2344"><text:span text:style-name="T2344_1">4.238</text:span></text:p>
          </table:table-cell>
          <table:table-cell table:style-name="Cell2037">
            <text:p text:style-name="P2345"><text:span text:style-name="T2345_1">51</text:span></text:p>
          </table:table-cell>
          <table:table-cell table:style-name="Cell2038">
            <text:p text:style-name="P2346"><text:span text:style-name="T2346_1">4.289</text:span></text:p>
          </table:table-cell>
        </table:table-row>
        <table:table-row table:style-name="Row437">
          <table:table-cell table:style-name="Cell2039">
            <text:p text:style-name="P2347"/>
          </table:table-cell>
          <table:table-cell table:style-name="Cell2040">
            <text:p text:style-name="P2348"><text:span text:style-name="T2348_1">Overige<text:s/>opdrachten</text:span></text:p>
          </table:table-cell>
          <table:table-cell table:style-name="Cell2041">
            <text:p text:style-name="P2349"><text:span text:style-name="T2349_1">888</text:span></text:p>
          </table:table-cell>
          <table:table-cell table:style-name="Cell2042">
            <text:p text:style-name="P2350"><text:span text:style-name="T2350_1">54</text:span></text:p>
          </table:table-cell>
          <table:table-cell table:style-name="Cell2043">
            <text:p text:style-name="P2351"><text:span text:style-name="T2351_1">942</text:span></text:p>
          </table:table-cell>
        </table:table-row>
        <table:table-row table:style-name="Row438">
          <table:table-cell table:style-name="Cell2044">
            <text:p text:style-name="P2352"/>
          </table:table-cell>
          <table:table-cell table:style-name="Cell2045">
            <text:p text:style-name="P2353"><text:span text:style-name="T2353_1">Bijdrage<text:s/>aan<text:s/>agentschappen</text:span></text:p>
          </table:table-cell>
          <table:table-cell table:style-name="Cell2046">
            <text:p text:style-name="P2354"><text:span text:style-name="T2354_1">19.229</text:span></text:p>
          </table:table-cell>
          <table:table-cell table:style-name="Cell2047">
            <text:p text:style-name="P2355"><text:span text:style-name="T2355_1">3</text:span></text:p>
          </table:table-cell>
          <table:table-cell table:style-name="Cell2048">
            <text:p text:style-name="P2356"><text:span text:style-name="T2356_1">19.232</text:span></text:p>
          </table:table-cell>
        </table:table-row>
        <table:table-row table:style-name="Row439">
          <table:table-cell table:style-name="Cell2049">
            <text:p text:style-name="P2357"/>
          </table:table-cell>
          <table:table-cell table:style-name="Cell2050">
            <text:p text:style-name="P2358"><text:span text:style-name="T2358_1">Bijdrage<text:s/>aan<text:s/>RWS</text:span></text:p>
          </table:table-cell>
          <table:table-cell table:style-name="Cell2051">
            <text:p text:style-name="P2359"><text:span text:style-name="T2359_1">4.286</text:span></text:p>
          </table:table-cell>
          <table:table-cell table:style-name="Cell2052">
            <text:p text:style-name="P2360"><text:span text:style-name="T2360_1">0</text:span></text:p>
          </table:table-cell>
          <table:table-cell table:style-name="Cell2053">
            <text:p text:style-name="P2361"><text:span text:style-name="T2361_1">4.286</text:span></text:p>
          </table:table-cell>
        </table:table-row>
        <table:table-row table:style-name="Row440">
          <table:table-cell table:style-name="Cell2054">
            <text:p text:style-name="P2362"/>
          </table:table-cell>
          <table:table-cell table:style-name="Cell2055">
            <text:p text:style-name="P2363"><text:span text:style-name="T2363_1">Bijdrage<text:s/>aan<text:s/>RIVM</text:span></text:p>
          </table:table-cell>
          <table:table-cell table:style-name="Cell2056">
            <text:p text:style-name="P2364"><text:span text:style-name="T2364_1">14.669</text:span></text:p>
          </table:table-cell>
          <table:table-cell table:style-name="Cell2057">
            <text:p text:style-name="P2365"><text:span text:style-name="T2365_1">3</text:span></text:p>
          </table:table-cell>
          <table:table-cell table:style-name="Cell2058">
            <text:p text:style-name="P2366"><text:span text:style-name="T2366_1">14.672</text:span></text:p>
          </table:table-cell>
        </table:table-row>
        <table:table-row table:style-name="Row441">
          <table:table-cell table:style-name="Cell2059">
            <text:p text:style-name="P2367"/>
          </table:table-cell>
          <table:table-cell table:style-name="Cell2060">
            <text:p text:style-name="P2368"><text:span text:style-name="T2368_1">Overige<text:s/>bijdragen</text:span></text:p>
          </table:table-cell>
          <table:table-cell table:style-name="Cell2061">
            <text:p text:style-name="P2369"><text:span text:style-name="T2369_1">274</text:span></text:p>
          </table:table-cell>
          <table:table-cell table:style-name="Cell2062">
            <text:p text:style-name="P2370"><text:span text:style-name="T2370_1">0</text:span></text:p>
          </table:table-cell>
          <table:table-cell table:style-name="Cell2063">
            <text:p text:style-name="P2371"><text:span text:style-name="T2371_1">274</text:span></text:p>
          </table:table-cell>
        </table:table-row>
        <table:table-row table:style-name="Row442">
          <table:table-cell table:style-name="Cell2064">
            <text:p text:style-name="P2372"/>
          </table:table-cell>
          <table:table-cell table:style-name="Cell2065">
            <text:p text:style-name="P2373"><text:span text:style-name="T2373_1">Bijdrage<text:s/>aan<text:s/>(inter-)nationale<text:s/>organisaties</text:span></text:p>
          </table:table-cell>
          <table:table-cell table:style-name="Cell2066">
            <text:p text:style-name="P2374"><text:span text:style-name="T2374_1">360</text:span></text:p>
          </table:table-cell>
          <table:table-cell table:style-name="Cell2067">
            <text:p text:style-name="P2375"><text:span text:style-name="T2375_1">45</text:span></text:p>
          </table:table-cell>
          <table:table-cell table:style-name="Cell2068">
            <text:p text:style-name="P2376"><text:span text:style-name="T2376_1">405</text:span></text:p>
          </table:table-cell>
        </table:table-row>
        <table:table-row table:style-name="Row443">
          <table:table-cell table:style-name="Cell2069">
            <text:p text:style-name="P2377"/>
          </table:table-cell>
          <table:table-cell table:style-name="Cell2070">
            <text:p text:style-name="P2378"><text:span text:style-name="T2378_1">Overig</text:span></text:p>
          </table:table-cell>
          <table:table-cell table:style-name="Cell2071">
            <text:p text:style-name="P2379"><text:span text:style-name="T2379_1">360</text:span></text:p>
          </table:table-cell>
          <table:table-cell table:style-name="Cell2072">
            <text:p text:style-name="P2380"><text:span text:style-name="T2380_1">45</text:span></text:p>
          </table:table-cell>
          <table:table-cell table:style-name="Cell2073">
            <text:p text:style-name="P2381"><text:span text:style-name="T2381_1">405</text:span></text:p>
          </table:table-cell>
        </table:table-row>
        <table:table-row table:style-name="Row444">
          <table:table-cell table:style-name="Cell2074">
            <text:p text:style-name="P2382"/>
          </table:table-cell>
          <table:table-cell table:style-name="Cell2075">
            <text:p text:style-name="P2383"><text:span text:style-name="T2383_1">Bijdrage<text:s/>aan<text:s/>ZBO's/RWT's</text:span></text:p>
          </table:table-cell>
          <table:table-cell table:style-name="Cell2076">
            <text:p text:style-name="P2384"><text:span text:style-name="T2384_1">109</text:span></text:p>
          </table:table-cell>
          <table:table-cell table:style-name="Cell2077">
            <text:p text:style-name="P2385"><text:span text:style-name="T2385_1">366</text:span></text:p>
          </table:table-cell>
          <table:table-cell table:style-name="Cell2078">
            <text:p text:style-name="P2386"><text:span text:style-name="T2386_1">475</text:span></text:p>
          </table:table-cell>
        </table:table-row>
        <table:table-row table:style-name="Row445">
          <table:table-cell table:style-name="Cell2079">
            <text:p text:style-name="P2387"/>
          </table:table-cell>
          <table:table-cell table:style-name="Cell2080">
            <text:p text:style-name="P2388"><text:span text:style-name="T2388_1">Bijdrage<text:s/>aan<text:s/>CTGB</text:span></text:p>
          </table:table-cell>
          <table:table-cell table:style-name="Cell2081">
            <text:p text:style-name="P2389"><text:span text:style-name="T2389_1">59</text:span></text:p>
          </table:table-cell>
          <table:table-cell table:style-name="Cell2082">
            <text:p text:style-name="P2390"><text:span text:style-name="T2390_1">‒<text:s/>59</text:span></text:p>
          </table:table-cell>
          <table:table-cell table:style-name="Cell2083">
            <text:p text:style-name="P2391"><text:span text:style-name="T2391_1">0</text:span></text:p>
          </table:table-cell>
        </table:table-row>
        <table:table-row table:style-name="Row446">
          <table:table-cell table:style-name="Cell2084">
            <text:p text:style-name="P2392"/>
          </table:table-cell>
          <table:table-cell table:style-name="Cell2085">
            <text:p text:style-name="P2393"><text:span text:style-name="T2393_1">Overige<text:s/>Bijdragen</text:span></text:p>
          </table:table-cell>
          <table:table-cell table:style-name="Cell2086">
            <text:p text:style-name="P2394"><text:span text:style-name="T2394_1">50</text:span></text:p>
          </table:table-cell>
          <table:table-cell table:style-name="Cell2087">
            <text:p text:style-name="P2395"><text:span text:style-name="T2395_1">425</text:span></text:p>
          </table:table-cell>
          <table:table-cell table:style-name="Cell2088">
            <text:p text:style-name="P2396"><text:span text:style-name="T2396_1">475</text:span></text:p>
          </table:table-cell>
        </table:table-row>
        <table:table-row table:style-name="Row447">
          <table:table-cell table:style-name="Cell2089">
            <text:p text:style-name="P2397"><text:span text:style-name="T2397_1">22.2</text:span></text:p>
          </table:table-cell>
          <table:table-cell table:style-name="Cell2090">
            <text:p text:style-name="P2398"><text:span text:style-name="T2398_1">Veiligheid<text:s/>biotechnologie</text:span></text:p>
          </table:table-cell>
          <table:table-cell table:style-name="Cell2091">
            <text:p text:style-name="P2399"><text:span text:style-name="T2399_1">6.806</text:span></text:p>
          </table:table-cell>
          <table:table-cell table:style-name="Cell2092">
            <text:p text:style-name="P2400"><text:span text:style-name="T2400_1">0</text:span></text:p>
          </table:table-cell>
          <table:table-cell table:style-name="Cell2093">
            <text:p text:style-name="P2401"><text:span text:style-name="T2401_1">6.806</text:span></text:p>
          </table:table-cell>
        </table:table-row>
        <table:table-row table:style-name="Row448">
          <table:table-cell table:style-name="Cell2094">
            <text:p text:style-name="P2402"/>
          </table:table-cell>
          <table:table-cell table:style-name="Cell2095">
            <text:p text:style-name="P2403"><text:span text:style-name="T2403_1">Opdrachten</text:span></text:p>
          </table:table-cell>
          <table:table-cell table:style-name="Cell2096">
            <text:p text:style-name="P2404"><text:span text:style-name="T2404_1">1.324</text:span></text:p>
          </table:table-cell>
          <table:table-cell table:style-name="Cell2097">
            <text:p text:style-name="P2405"><text:span text:style-name="T2405_1">0</text:span></text:p>
          </table:table-cell>
          <table:table-cell table:style-name="Cell2098">
            <text:p text:style-name="P2406"><text:span text:style-name="T2406_1">1.324</text:span></text:p>
          </table:table-cell>
        </table:table-row>
        <table:table-row table:style-name="Row449">
          <table:table-cell table:style-name="Cell2099">
            <text:p text:style-name="P2407"/>
          </table:table-cell>
          <table:table-cell table:style-name="Cell2100">
            <text:p text:style-name="P2408"><text:span text:style-name="T2408_1">Veiligheid<text:s/>Genetisch<text:s/>Gemodificeerde<text:s/>Organismen<text:s/>(GGO)</text:span></text:p>
          </table:table-cell>
          <table:table-cell table:style-name="Cell2101">
            <text:p text:style-name="P2409"><text:span text:style-name="T2409_1">733</text:span></text:p>
          </table:table-cell>
          <table:table-cell table:style-name="Cell2102">
            <text:p text:style-name="P2410"><text:span text:style-name="T2410_1">0</text:span></text:p>
          </table:table-cell>
          <table:table-cell table:style-name="Cell2103">
            <text:p text:style-name="P2411"><text:span text:style-name="T2411_1">733</text:span></text:p>
          </table:table-cell>
        </table:table-row>
        <table:table-row table:style-name="Row450">
          <table:table-cell table:style-name="Cell2104">
            <text:p text:style-name="P2412"/>
          </table:table-cell>
          <table:table-cell table:style-name="Cell2105">
            <text:p text:style-name="P2413"><text:span text:style-name="T2413_1">Overige<text:s/>opdrachten</text:span></text:p>
          </table:table-cell>
          <table:table-cell table:style-name="Cell2106">
            <text:p text:style-name="P2414"><text:span text:style-name="T2414_1">591</text:span></text:p>
          </table:table-cell>
          <table:table-cell table:style-name="Cell2107">
            <text:p text:style-name="P2415"><text:span text:style-name="T2415_1">0</text:span></text:p>
          </table:table-cell>
          <table:table-cell table:style-name="Cell2108">
            <text:p text:style-name="P2416"><text:span text:style-name="T2416_1">591</text:span></text:p>
          </table:table-cell>
        </table:table-row>
        <table:table-row table:style-name="Row451">
          <table:table-cell table:style-name="Cell2109">
            <text:p text:style-name="P2417"/>
          </table:table-cell>
          <table:table-cell table:style-name="Cell2110">
            <text:p text:style-name="P2418"><text:span text:style-name="T2418_1">Bijdrage<text:s/>aan<text:s/></text:span><text:span text:style-name="T2418_2">agentschappen</text:span></text:p>
          </table:table-cell>
          <table:table-cell table:style-name="Cell2111">
            <text:p text:style-name="P2419"><text:span text:style-name="T2419_1">5.482</text:span></text:p>
          </table:table-cell>
          <table:table-cell table:style-name="Cell2112">
            <text:p text:style-name="P2420"><text:span text:style-name="T2420_1">0</text:span></text:p>
          </table:table-cell>
          <table:table-cell table:style-name="Cell2113">
            <text:p text:style-name="P2421"><text:span text:style-name="T2421_1">5.482</text:span></text:p>
          </table:table-cell>
        </table:table-row>
        <table:table-row table:style-name="Row452">
          <table:table-cell table:style-name="Cell2114">
            <text:p text:style-name="P2422"/>
          </table:table-cell>
          <table:table-cell table:style-name="Cell2115">
            <text:p text:style-name="P2423"><text:span text:style-name="T2423_1">Bijdrage<text:s/>aan<text:s/>agentschap<text:s/>RIVM</text:span></text:p>
          </table:table-cell>
          <table:table-cell table:style-name="Cell2116">
            <text:p text:style-name="P2424"><text:span text:style-name="T2424_1">3.492</text:span></text:p>
          </table:table-cell>
          <table:table-cell table:style-name="Cell2117">
            <text:p text:style-name="P2425"><text:span text:style-name="T2425_1">0</text:span></text:p>
          </table:table-cell>
          <table:table-cell table:style-name="Cell2118">
            <text:p text:style-name="P2426"><text:span text:style-name="T2426_1">3.492</text:span></text:p>
          </table:table-cell>
        </table:table-row>
        <table:table-row table:style-name="Row453">
          <table:table-cell table:style-name="Cell2119">
            <text:p text:style-name="P2427"/>
          </table:table-cell>
          <table:table-cell table:style-name="Cell2120">
            <text:p text:style-name="P2428"><text:span text:style-name="T2428_1">Bijdrage<text:s/>aan<text:s/>COGEM</text:span></text:p>
          </table:table-cell>
          <table:table-cell table:style-name="Cell2121">
            <text:p text:style-name="P2429"><text:span text:style-name="T2429_1">1.990</text:span></text:p>
          </table:table-cell>
          <table:table-cell table:style-name="Cell2122">
            <text:p text:style-name="P2430"><text:span text:style-name="T2430_1">0</text:span></text:p>
          </table:table-cell>
          <table:table-cell table:style-name="Cell2123">
            <text:p text:style-name="P2431"><text:span text:style-name="T2431_1">1.990</text:span></text:p>
          </table:table-cell>
        </table:table-row>
        <table:table-row table:style-name="Row454">
          <table:table-cell table:style-name="Cell2124">
            <text:p text:style-name="P2432"><text:span text:style-name="T2432_1">22.3</text:span></text:p>
          </table:table-cell>
          <table:table-cell table:style-name="Cell2125">
            <text:p text:style-name="P2433"><text:span text:style-name="T2433_1">Omgevingsveiligheid<text:s/>en<text:s/>Milieurisico's</text:span></text:p>
          </table:table-cell>
          <table:table-cell table:style-name="Cell2126">
            <text:p text:style-name="P2434"><text:span text:style-name="T2434_1">54.908</text:span></text:p>
          </table:table-cell>
          <table:table-cell table:style-name="Cell2127">
            <text:p text:style-name="P2435"><text:span text:style-name="T2435_1">‒</text:span><text:span text:style-name="T2435_2"><text:s/>5.000</text:span></text:p>
          </table:table-cell>
          <table:table-cell table:style-name="Cell2128">
            <text:p text:style-name="P2436"><text:span text:style-name="T2436_1">49.908</text:span></text:p>
          </table:table-cell>
        </table:table-row>
        <table:table-row table:style-name="Row455">
          <table:table-cell table:style-name="Cell2129">
            <text:p text:style-name="P2437"/>
          </table:table-cell>
          <table:table-cell table:style-name="Cell2130">
            <text:p text:style-name="P2438"><text:span text:style-name="T2438_1">Opdrachten</text:span></text:p>
          </table:table-cell>
          <table:table-cell table:style-name="Cell2131">
            <text:p text:style-name="P2439"><text:span text:style-name="T2439_1">14.356</text:span></text:p>
          </table:table-cell>
          <table:table-cell table:style-name="Cell2132">
            <text:p text:style-name="P2440"><text:span text:style-name="T2440_1">‒</text:span><text:span text:style-name="T2440_2"><text:s/>6.000</text:span></text:p>
          </table:table-cell>
          <table:table-cell table:style-name="Cell2133">
            <text:p text:style-name="P2441"><text:span text:style-name="T2441_1">8.356</text:span></text:p>
          </table:table-cell>
        </table:table-row>
        <table:table-row table:style-name="Row456">
          <table:table-cell table:style-name="Cell2134">
            <text:p text:style-name="P2442"/>
          </table:table-cell>
          <table:table-cell table:style-name="Cell2135">
            <text:p text:style-name="P2443"><text:span text:style-name="T2443_1">Omgevingsveiligheid</text:span></text:p>
          </table:table-cell>
          <table:table-cell table:style-name="Cell2136">
            <text:p text:style-name="P2444"><text:span text:style-name="T2444_1">2.995</text:span></text:p>
          </table:table-cell>
          <table:table-cell table:style-name="Cell2137">
            <text:p text:style-name="P2445"><text:span text:style-name="T2445_1">‒<text:s/>763</text:span></text:p>
          </table:table-cell>
          <table:table-cell table:style-name="Cell2138">
            <text:p text:style-name="P2446"><text:span text:style-name="T2446_1">2.232</text:span></text:p>
          </table:table-cell>
        </table:table-row>
        <table:table-row table:style-name="Row457">
          <table:table-cell table:style-name="Cell2139">
            <text:p text:style-name="P2447"/>
          </table:table-cell>
          <table:table-cell table:style-name="Cell2140">
            <text:p text:style-name="P2448"><text:span text:style-name="T2448_1">Asbest</text:span></text:p>
          </table:table-cell>
          <table:table-cell table:style-name="Cell2141">
            <text:p text:style-name="P2449"><text:span text:style-name="T2449_1">2.489</text:span></text:p>
          </table:table-cell>
          <table:table-cell table:style-name="Cell2142">
            <text:p text:style-name="P2450"><text:span text:style-name="T2450_1">0</text:span></text:p>
          </table:table-cell>
          <table:table-cell table:style-name="Cell2143">
            <text:p text:style-name="P2451"><text:span text:style-name="T2451_1">2.489</text:span></text:p>
          </table:table-cell>
        </table:table-row>
        <table:table-row table:style-name="Row458">
          <table:table-cell table:style-name="Cell2144">
            <text:p text:style-name="P2452"/>
          </table:table-cell>
          <table:table-cell table:style-name="Cell2145">
            <text:p text:style-name="P2453"><text:span text:style-name="T2453_1">Waarvan<text:s/>RWS</text:span></text:p>
          </table:table-cell>
          <table:table-cell table:style-name="Cell2146">
            <text:p text:style-name="P2454"><text:span text:style-name="T2454_1">645</text:span></text:p>
          </table:table-cell>
          <table:table-cell table:style-name="Cell2147">
            <text:p text:style-name="P2455"><text:span text:style-name="T2455_1">75</text:span></text:p>
          </table:table-cell>
          <table:table-cell table:style-name="Cell2148">
            <text:p text:style-name="P2456"><text:span text:style-name="T2456_1">720</text:span></text:p>
          </table:table-cell>
        </table:table-row>
        <table:table-row table:style-name="Row459">
          <table:table-cell table:style-name="Cell2149">
            <text:p text:style-name="P2457"/>
          </table:table-cell>
          <table:table-cell table:style-name="Cell2150">
            <text:p text:style-name="P2458"><text:span text:style-name="T2458_1">VTH-stelsel</text:span></text:p>
          </table:table-cell>
          <table:table-cell table:style-name="Cell2151">
            <text:p text:style-name="P2459"><text:span text:style-name="T2459_1">4.614</text:span></text:p>
          </table:table-cell>
          <table:table-cell table:style-name="Cell2152">
            <text:p text:style-name="P2460"><text:span text:style-name="T2460_1">‒<text:s/>4.111</text:span></text:p>
          </table:table-cell>
          <table:table-cell table:style-name="Cell2153">
            <text:p text:style-name="P2461"><text:span text:style-name="T2461_1">503</text:span></text:p>
          </table:table-cell>
        </table:table-row>
        <table:table-row table:style-name="Row460">
          <table:table-cell table:style-name="Cell2154">
            <text:p text:style-name="P2462"/>
          </table:table-cell>
          <table:table-cell table:style-name="Cell2155">
            <text:p text:style-name="P2463"><text:span text:style-name="T2463_1">Waarvan<text:s/>RIVM</text:span></text:p>
          </table:table-cell>
          <table:table-cell table:style-name="Cell2156">
            <text:p text:style-name="P2464"><text:span text:style-name="T2464_1">0</text:span></text:p>
          </table:table-cell>
          <table:table-cell table:style-name="Cell2157">
            <text:p text:style-name="P2465"><text:span text:style-name="T2465_1">158</text:span></text:p>
          </table:table-cell>
          <table:table-cell table:style-name="Cell2158">
            <text:p text:style-name="P2466"><text:span text:style-name="T2466_1">158</text:span></text:p>
          </table:table-cell>
        </table:table-row>
        <table:table-row table:style-name="Row461">
          <table:table-cell table:style-name="Cell2159">
            <text:p text:style-name="P2467"/>
          </table:table-cell>
          <table:table-cell table:style-name="Cell2160">
            <text:p text:style-name="P2468"><text:span text:style-name="T2468_1">Overige<text:s/>opdrachten</text:span></text:p>
          </table:table-cell>
          <table:table-cell table:style-name="Cell2161">
            <text:p text:style-name="P2469"><text:span text:style-name="T2469_1">3.613</text:span></text:p>
          </table:table-cell>
          <table:table-cell table:style-name="Cell2162">
            <text:p text:style-name="P2470"><text:span text:style-name="T2470_1">‒<text:s/>1.359</text:span></text:p>
          </table:table-cell>
          <table:table-cell table:style-name="Cell2163">
            <text:p text:style-name="P2471"><text:span text:style-name="T2471_1">2.254</text:span></text:p>
          </table:table-cell>
        </table:table-row>
        <table:table-row table:style-name="Row462">
          <table:table-cell table:style-name="Cell2164">
            <text:p text:style-name="P2472"/>
          </table:table-cell>
          <table:table-cell table:style-name="Cell2165">
            <text:p text:style-name="P2473"><text:span text:style-name="T2473_1">Subsidies<text:s/>(regelingen)</text:span></text:p>
          </table:table-cell>
          <table:table-cell table:style-name="Cell2166">
            <text:p text:style-name="P2474"><text:span text:style-name="T2474_1">18.826</text:span></text:p>
          </table:table-cell>
          <table:table-cell table:style-name="Cell2167">
            <text:p text:style-name="P2475"><text:span text:style-name="T2475_1">0</text:span></text:p>
          </table:table-cell>
          <table:table-cell table:style-name="Cell2168">
            <text:p text:style-name="P2476"><text:span text:style-name="T2476_1">18.826</text:span></text:p>
          </table:table-cell>
        </table:table-row>
        <table:table-row table:style-name="Row463">
          <table:table-cell table:style-name="Cell2169">
            <text:p text:style-name="P2477"/>
          </table:table-cell>
          <table:table-cell table:style-name="Cell2170">
            <text:p text:style-name="P2478"><text:span text:style-name="T2478_1">inrichting<text:s/>&amp;<text:s/>transport</text:span></text:p>
          </table:table-cell>
          <table:table-cell table:style-name="Cell2171">
            <text:p text:style-name="P2479"><text:span text:style-name="T2479_1">4.346</text:span></text:p>
          </table:table-cell>
          <table:table-cell table:style-name="Cell2172">
            <text:p text:style-name="P2480"><text:span text:style-name="T2480_1">0</text:span></text:p>
          </table:table-cell>
          <table:table-cell table:style-name="Cell2173">
            <text:p text:style-name="P2481"><text:span text:style-name="T2481_1">4.346</text:span></text:p>
          </table:table-cell>
        </table:table-row>
        <table:table-row table:style-name="Row464">
          <table:table-cell table:style-name="Cell2174">
            <text:p text:style-name="P2482"/>
          </table:table-cell>
          <table:table-cell table:style-name="Cell2175">
            <text:p text:style-name="P2483"><text:span text:style-name="T2483_1">Overige<text:s/>subsidies</text:span></text:p>
          </table:table-cell>
          <table:table-cell table:style-name="Cell2176">
            <text:p text:style-name="P2484"><text:span text:style-name="T2484_1">14.480</text:span></text:p>
          </table:table-cell>
          <table:table-cell table:style-name="Cell2177">
            <text:p text:style-name="P2485"><text:span text:style-name="T2485_1">0</text:span></text:p>
          </table:table-cell>
          <table:table-cell table:style-name="Cell2178">
            <text:p text:style-name="P2486"><text:span text:style-name="T2486_1">14.480</text:span></text:p>
          </table:table-cell>
        </table:table-row>
        <table:table-row table:style-name="Row465">
          <table:table-cell table:style-name="Cell2179">
            <text:p text:style-name="P2487"/>
          </table:table-cell>
          <table:table-cell table:style-name="Cell2180">
            <text:p text:style-name="P2488"><text:span text:style-name="T2488_1">Bijdrage<text:s/>aan<text:s/>agentschappen</text:span></text:p>
          </table:table-cell>
          <table:table-cell table:style-name="Cell2181">
            <text:p text:style-name="P2489"><text:span text:style-name="T2489_1">17.187</text:span></text:p>
          </table:table-cell>
          <table:table-cell table:style-name="Cell2182">
            <text:p text:style-name="P2490"><text:span text:style-name="T2490_1">819</text:span></text:p>
          </table:table-cell>
          <table:table-cell table:style-name="Cell2183">
            <text:p text:style-name="P2491"><text:span text:style-name="T2491_1">18.006</text:span></text:p>
          </table:table-cell>
        </table:table-row>
        <table:table-row table:style-name="Row466">
          <table:table-cell table:style-name="Cell2184">
            <text:p text:style-name="P2492"/>
          </table:table-cell>
          <table:table-cell table:style-name="Cell2185">
            <text:p text:style-name="P2493"><text:span text:style-name="T2493_1">Bijdrage<text:s/>aan<text:s/>RWS</text:span></text:p>
          </table:table-cell>
          <table:table-cell table:style-name="Cell2186">
            <text:p text:style-name="P2494"><text:span text:style-name="T2494_1">9.890</text:span></text:p>
          </table:table-cell>
          <table:table-cell table:style-name="Cell2187">
            <text:p text:style-name="P2495"><text:span text:style-name="T2495_1">0</text:span></text:p>
          </table:table-cell>
          <table:table-cell table:style-name="Cell2188">
            <text:p text:style-name="P2496"><text:span text:style-name="T2496_1">9.890</text:span></text:p>
          </table:table-cell>
        </table:table-row>
        <table:table-row table:style-name="Row467">
          <table:table-cell table:style-name="Cell2189">
            <text:p text:style-name="P2497"/>
          </table:table-cell>
          <table:table-cell table:style-name="Cell2190">
            <text:p text:style-name="P2498"><text:span text:style-name="T2498_1">Bijdrage<text:s/>aan<text:s/>RVO</text:span></text:p>
          </table:table-cell>
          <table:table-cell table:style-name="Cell2191">
            <text:p text:style-name="P2499"><text:span text:style-name="T2499_1">435</text:span></text:p>
          </table:table-cell>
          <table:table-cell table:style-name="Cell2192">
            <text:p text:style-name="P2500"><text:span text:style-name="T2500_1">849</text:span></text:p>
          </table:table-cell>
          <table:table-cell table:style-name="Cell2193">
            <text:p text:style-name="P2501"><text:span text:style-name="T2501_1">1.284</text:span></text:p>
          </table:table-cell>
        </table:table-row>
        <table:table-row table:style-name="Row468">
          <table:table-cell table:style-name="Cell2194">
            <text:p text:style-name="P2502"/>
          </table:table-cell>
          <table:table-cell table:style-name="Cell2195">
            <text:p text:style-name="P2503"><text:span text:style-name="T2503_1">Bijdrage<text:s/>aan<text:s/>RIVM</text:span></text:p>
          </table:table-cell>
          <table:table-cell table:style-name="Cell2196">
            <text:p text:style-name="P2504"><text:span text:style-name="T2504_1">6.832</text:span></text:p>
          </table:table-cell>
          <table:table-cell table:style-name="Cell2197">
            <text:p text:style-name="P2505"><text:span text:style-name="T2505_1">0</text:span></text:p>
          </table:table-cell>
          <table:table-cell table:style-name="Cell2198">
            <text:p text:style-name="P2506"><text:span text:style-name="T2506_1">6.832</text:span></text:p>
          </table:table-cell>
        </table:table-row>
        <table:table-row table:style-name="Row469">
          <table:table-cell table:style-name="Cell2199">
            <text:p text:style-name="P2507"/>
          </table:table-cell>
          <table:table-cell table:style-name="Cell2200">
            <text:p text:style-name="P2508"><text:span text:style-name="T2508_1">Overige<text:s/>bijdragen</text:span></text:p>
          </table:table-cell>
          <table:table-cell table:style-name="Cell2201">
            <text:p text:style-name="P2509"><text:span text:style-name="T2509_1">30</text:span></text:p>
          </table:table-cell>
          <table:table-cell table:style-name="Cell2202">
            <text:p text:style-name="P2510"><text:span text:style-name="T2510_1">‒<text:s/>30</text:span></text:p>
          </table:table-cell>
          <table:table-cell table:style-name="Cell2203">
            <text:p text:style-name="P2511"><text:span text:style-name="T2511_1">0</text:span></text:p>
          </table:table-cell>
        </table:table-row>
        <table:table-row table:style-name="Row470">
          <table:table-cell table:style-name="Cell2204">
            <text:p text:style-name="P2512"/>
          </table:table-cell>
          <table:table-cell table:style-name="Cell2205">
            <text:p text:style-name="P2513"><text:span text:style-name="T2513_1">Bijdrage<text:s/>aan<text:s/>(inter-)nationale<text:s/>organisaties</text:span></text:p>
          </table:table-cell>
          <table:table-cell table:style-name="Cell2206">
            <text:p text:style-name="P2514"><text:span text:style-name="T2514_1">0</text:span></text:p>
          </table:table-cell>
          <table:table-cell table:style-name="Cell2207">
            <text:p text:style-name="P2515"><text:span text:style-name="T2515_1">30</text:span></text:p>
          </table:table-cell>
          <table:table-cell table:style-name="Cell2208">
            <text:p text:style-name="P2516"><text:span text:style-name="T2516_1">30</text:span></text:p>
          </table:table-cell>
        </table:table-row>
        <table:table-row table:style-name="Row471">
          <table:table-cell table:style-name="Cell2209">
            <text:p text:style-name="P2517"/>
          </table:table-cell>
          <table:table-cell table:style-name="Cell2210">
            <text:p text:style-name="P2518"><text:span text:style-name="T2518_1">Overige<text:s/>bijdragen</text:span></text:p>
          </table:table-cell>
          <table:table-cell table:style-name="Cell2211">
            <text:p text:style-name="P2519"><text:span text:style-name="T2519_1">0</text:span></text:p>
          </table:table-cell>
          <table:table-cell table:style-name="Cell2212">
            <text:p text:style-name="P2520"><text:span text:style-name="T2520_1">30</text:span></text:p>
          </table:table-cell>
          <table:table-cell table:style-name="Cell2213">
            <text:p text:style-name="P2521"><text:span text:style-name="T2521_1">30</text:span></text:p>
          </table:table-cell>
        </table:table-row>
        <table:table-row table:style-name="Row472">
          <table:table-cell table:style-name="Cell2214">
            <text:p text:style-name="P2522"/>
          </table:table-cell>
          <table:table-cell table:style-name="Cell2215">
            <text:p text:style-name="P2523"><text:span text:style-name="T2523_1">Inkomensoverdrachten</text:span></text:p>
          </table:table-cell>
          <table:table-cell table:style-name="Cell2216">
            <text:p text:style-name="P2524"><text:span text:style-name="T2524_1">4.539</text:span></text:p>
          </table:table-cell>
          <table:table-cell table:style-name="Cell2217">
            <text:p text:style-name="P2525"><text:span text:style-name="T2525_1">151</text:span></text:p>
          </table:table-cell>
          <table:table-cell table:style-name="Cell2218">
            <text:p text:style-name="P2526"><text:span text:style-name="T2526_1">4.690</text:span></text:p>
          </table:table-cell>
        </table:table-row>
        <table:table-row table:style-name="Row473">
          <table:table-cell table:style-name="Cell2219">
            <text:p text:style-name="P2527"/>
          </table:table-cell>
          <table:table-cell table:style-name="Cell2220">
            <text:p text:style-name="P2528"><text:span text:style-name="T2528_1">Inkomensoverdrachten<text:s/>mesothelioom</text:span></text:p>
          </table:table-cell>
          <table:table-cell table:style-name="Cell2221">
            <text:p text:style-name="P2529"><text:span text:style-name="T2529_1">4.539</text:span></text:p>
          </table:table-cell>
          <table:table-cell table:style-name="Cell2222">
            <text:p text:style-name="P2530"><text:span text:style-name="T2530_1">151</text:span></text:p>
          </table:table-cell>
          <table:table-cell table:style-name="Cell2223">
            <text:p text:style-name="P2531"><text:span text:style-name="T2531_1">4.690</text:span></text:p>
          </table:table-cell>
        </table:table-row>
        <table:table-row table:style-name="Row474">
          <table:table-cell table:style-name="Cell2224">
            <text:p text:style-name="P2532"/>
          </table:table-cell>
          <table:table-cell table:style-name="Cell2225">
            <text:p text:style-name="P2533"/>
          </table:table-cell>
          <table:table-cell table:style-name="Cell2226">
            <text:p text:style-name="P2534"/>
          </table:table-cell>
          <table:table-cell table:style-name="Cell2227">
            <text:p text:style-name="P2535"/>
          </table:table-cell>
          <table:table-cell table:style-name="Cell2228">
            <text:p text:style-name="P2536"/>
          </table:table-cell>
        </table:table-row>
        <table:table-row table:style-name="Row475">
          <table:table-cell table:style-name="Cell2229">
            <text:p text:style-name="P2537"/>
          </table:table-cell>
          <table:table-cell table:style-name="Cell2230">
            <text:p text:style-name="P2538"><text:span text:style-name="T2538_1">Ontvangsten</text:span></text:p>
          </table:table-cell>
          <table:table-cell table:style-name="Cell2231">
            <text:p text:style-name="P2539"><text:span text:style-name="T2539_1">250</text:span></text:p>
          </table:table-cell>
          <table:table-cell table:style-name="Cell2232">
            <text:p text:style-name="P2540"><text:span text:style-name="T2540_1">1.000</text:span></text:p>
          </table:table-cell>
          <table:table-cell table:style-name="Cell2233">
            <text:p text:style-name="P2541"><text:span text:style-name="T2541_1">1.250</text:span></text:p>
          </table:table-cell>
        </table:table-row>
        <table:table-row table:style-name="Row476">
          <table:table-cell table:style-name="Cell2234">
            <text:p text:style-name="P2542"/>
          </table:table-cell>
          <table:table-cell table:style-name="Cell2235">
            <text:p text:style-name="P2543"/>
          </table:table-cell>
          <table:table-cell table:style-name="Cell2236">
            <text:p text:style-name="P2544"/>
          </table:table-cell>
          <table:table-cell table:style-name="Cell2237">
            <text:p text:style-name="P2545"/>
          </table:table-cell>
          <table:table-cell table:style-name="Cell2238">
            <text:p text:style-name="P2546"/>
          </table:table-cell>
        </table:table-row>
      </table:table>
      <text:p text:style-name="P2547"/>
      <text:p text:style-name="P2548"><text:span text:style-name="T2548_1">Toelichting</text:span></text:p>
      <text:p text:style-name="P2549"><text:span text:style-name="T2549_1">Verplichtingen</text:span></text:p>
      <text:p text:style-name="P2550"><text:span text:style-name="T2550_1">Het<text:s/>verplichtingen<text:s/>budget<text:s/>op<text:s/>artikel<text:s/>22 is<text:s/>met<text:s/>€ 87 miljoen<text:s/>verhoogd.<text:s/>Dit<text:s/>komt<text:s/>met<text:s/>name<text:s/>door<text:s/>een<text:s/>verplichtingenschuif<text:s/>van<text:s/>€ 88 miljoen<text:s/>vanuit<text:s/>2027,<text:s/>2028,<text:s/>2029<text:s/>en<text:s/>2030<text:s/>naar<text:s/>2026<text:s/>voor<text:s/>de<text:s/>nadeelcompensatie<text:s/>vuurwerkverbod.<text:s/>Met<text:s/>de<text:s/>invoering<text:s/>van<text:s/>de<text:s/>Wet<text:s/>veilige<text:s/>jaarwisseling<text:s/>wordt<text:s/>er<text:s/>een<text:s/>nadeelcompensatieregeling<text:s/>ingesteld<text:s/>voor<text:s/>zowel<text:s/>de<text:s/>detailhandel<text:s/>als<text:s/>importeurs<text:s/>van<text:s/>vuurwerk.<text:s/>Deze<text:s/>compensatieregelingen<text:s/>zullen<text:s/>naar<text:s/>huidige<text:s/>inschatting<text:s/>in<text:s/>2026<text:s/>worden<text:s/>opengesteld<text:s/>en<text:s/>verplicht.<text:s/>Het<text:s/>overige<text:s/>verschil<text:s/>wordt<text:s/>verklaard<text:s/>door<text:s/>de<text:s/>hieronder<text:s/>toegelichte<text:s/>uitgavenmutaties.</text:span></text:p>
      <text:p text:style-name="P2551"><text:span text:style-name="T2551_1">Uitgaven</text:span></text:p>
      <text:p text:style-name="P2552"><text:span text:style-name="T2552_1">Artikel<text:s/>22.03<text:s/>Veiligheid<text:s/>bedrijven<text:s/>en<text:s/>transport</text:span></text:p>
      <text:p text:style-name="P2553"><text:span text:style-name="T2553_1">Opdrachten</text:span></text:p>
      <text:p text:style-name="P2554"><text:span text:style-name="T2554_1">De<text:s/>verlaging<text:s/>van<text:s/>het<text:s/>opdrachtenbudget<text:s/>met<text:s/>€ 6,0 miljoen<text:s/>wordt<text:s/>met<text:s/>name<text:s/>veroorzaakt<text:s/>door:</text:span></text:p>
      <text:list text:style-name="LS27" xml:id="list53">
        <text:list-item>
          <text:p text:style-name="P2555"><text:span text:style-name="T2555_1">VTH-stelsel:<text:s/>Het<text:s/>opdrachtenbudget<text:s/>is<text:s/>met<text:s/>€ 4,1 miljoen<text:s/>verlaagd<text:s/>en<text:s/>wordt<text:s/>met<text:s/>name<text:s/>verklaard<text:s/>door:</text:span></text:p>
          <text:list>
            <text:list-item>
              <text:p text:style-name="P2556"><text:span text:style-name="T2556_1">Een<text:s/>kasschuif<text:s/>VTH<text:s/>van<text:s/>€<text:s/>7<text:s/>miljoen<text:s/>vanuit<text:s/>2026<text:s/>naar<text:s/>de<text:s/>jaren<text:s/>2028,<text:s/>2029,<text:s/>en<text:s/>2030<text:s/>voor<text:s/>de<text:s/>implementatiekosten<text:s/>van<text:s/>omgevingsdiensten<text:s/>voor<text:s/>programma's<text:s/>ten<text:s/>behoeve<text:s/>van<text:s/>de<text:s/>digitalisering<text:s/>VTH.<text:s/>Deze<text:s/>kosten<text:s/>waren<text:s/>voorzien<text:s/>in<text:s/>2026<text:s/>maar<text:s/>zijn<text:s/>opgeschoven<text:s/>naar<text:s/>latere<text:s/>jaren<text:s/>doordat<text:s/>er<text:s/>pas<text:s/>gestart<text:s/>kon<text:s/>worden<text:s/>na<text:s/>goedkeuring<text:s/>van<text:s/>het<text:s/>programma<text:s/>in<text:s/>het<text:s/>kernberaad.<text:s/>Deze<text:s/>goedkeuring<text:s/>is<text:s/>medio<text:s/>2026<text:s/>gekomen.</text:span></text:p>
            </text:list-item>
            <text:list-item>
              <text:p text:style-name="P2557"><text:span text:style-name="T2557_1">Het<text:s/>opdrachtenbudget<text:s/>is<text:s/>met<text:s/>€<text:s/>1,1<text:s/>miljoen<text:s/>verhoogd<text:s/>na<text:s/>de<text:s/>toebedeling<text:s/>van<text:s/>de<text:s/>te<text:s/>ontvangen<text:s/>prijsbijstelling<text:s/>2026<text:s/>op<text:s/>artikel<text:s/>22.</text:span></text:p>
            </text:list-item>
          </text:list>
        </text:list-item>
      </text:list>
      <text:p text:style-name="P2558"/>
      <text:list text:style-name="LS27" xml:id="list56">
        <text:list-item>
          <text:p text:style-name="P2559"><text:span text:style-name="T2559_1">Omgevingsveiligheid:<text:s/>Het<text:s/>opdrachtenbudget<text:s/>is<text:s/>met<text:s/>€ 0,8 miljoen<text:s/>verlaagd<text:s/>en<text:s/>wordt<text:s/>met<text:s/>name<text:s/>verklaard<text:s/>door<text:s/>een<text:s/>herschikking<text:s/>van<text:s/>€<text:s/>0,7<text:s/>miljoen<text:s/>naar<text:s/>de<text:s/>bijdrage<text:s/>aan<text:s/>RVO<text:s/>voor<text:s/>de<text:s/>uitvoerings-<text:s/>en<text:s/>voorbereidingskosten<text:s/>van<text:s/>de<text:s/>geplande<text:s/>nadeelcompensatie<text:s/>vuurwerkverbod.</text:span></text:p>
        </text:list-item>
      </text:list>
      <text:p text:style-name="P2560"/>
      <text:p text:style-name="P2561"><text:span text:style-name="T2561_1">De<text:s/>verlaging<text:s/>van<text:s/>de<text:s/>overige<text:s/>€ 1,1 miljoen<text:s/>wordt<text:s/>veroorzaakt<text:s/>door<text:s/>diverse<text:s/>kleinere<text:s/>mutaties.</text:span></text:p>
      <text:p text:style-name="P2562"><text:span text:style-name="T2562_1">Ontvangsten</text:span></text:p>
      <text:p text:style-name="P2563"><text:span text:style-name="T2563_1">De<text:s/>ontvangsten<text:s/>mutaties<text:s/>zijn<text:s/>kleiner<text:s/>dan<text:s/>de<text:s/>gehanteerde<text:s/>norm<text:s/>en<text:s/>worden<text:s/>daarom<text:s/>niet<text:s/>toegelicht<text:s/>(zie<text:s/>leeswijzer).</text:span></text:p>
      <text:p text:style-name="P2564"><text:span text:style-name="T2564_1">3.12<text:s/>Artikel<text:s/>23<text:s/>Meteorologie,<text:s/>Seismologie<text:s/>en<text:s/>Aardobservatie</text:span></text:p>
      <text:p text:style-name="P2565"><text:span text:style-name="T2565_1">Budgettaire<text:s/>gevolgen<text:s/>van<text:s/>beleid</text:span></text:p>
      <table:table table:style-name="Table23">
        <table:table-column table:style-name="Column93"/>
        <table:table-column table:style-name="Column94"/>
        <table:table-column table:style-name="Column95"/>
        <table:table-column table:style-name="Column96"/>
        <table:table-column table:style-name="Column97"/>
        <table:table-header-rows>
          <table:table-row table:style-name="Row477">
            <table:table-cell table:style-name="Cell2239" table:number-columns-spanned="5">
              <text:p text:style-name="P2566"><text:span text:style-name="T2566_1">Tabel<text:s/>20<text:s/>Budgettaire<text:s/>gevolgen<text:s/>van<text:s/>beleid<text:s/>artikel<text:s/>23<text:s/>Meteorologie,<text:s/>Seismologie<text:s/>en<text:s/>Aardobservatie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78">
            <table:table-cell table:style-name="Cell2240">
              <text:p text:style-name="P2567"/>
            </table:table-cell>
            <table:table-cell table:style-name="Cell2241">
              <text:p text:style-name="P2568"/>
            </table:table-cell>
            <table:table-cell table:style-name="Cell2242">
              <text:p text:style-name="P2569"><text:span text:style-name="T2569_1">Stand<text:s/>eerste<text:s/>suppletoire<text:s/>begroting<text:s/>(incl.<text:s/>amendementen<text:s/>en<text:s/>NvW)<text:s/>(1)</text:span></text:p>
            </table:table-cell>
            <table:table-cell table:style-name="Cell2243">
              <text:p text:style-name="P2570"><text:span text:style-name="T2570_1">Mutaties<text:s/>suppletoire<text:s/>begroting<text:s/>september<text:s/>(2)</text:span></text:p>
            </table:table-cell>
            <table:table-cell table:style-name="Cell2244">
              <text:p text:style-name="P2571"><text:span text:style-name="T257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79">
          <table:table-cell table:style-name="Cell2245">
            <text:p text:style-name="P2572"><text:span text:style-name="T2572_1">Art.</text:span></text:p>
          </table:table-cell>
          <table:table-cell table:style-name="Cell2246">
            <text:p text:style-name="P2573"><text:span text:style-name="T2573_1">Verplichtingen</text:span></text:p>
          </table:table-cell>
          <table:table-cell table:style-name="Cell2247">
            <text:p text:style-name="P2574"><text:span text:style-name="T2574_1">85.315</text:span></text:p>
          </table:table-cell>
          <table:table-cell table:style-name="Cell2248">
            <text:p text:style-name="P2575"><text:span text:style-name="T2575_1">1.794</text:span></text:p>
          </table:table-cell>
          <table:table-cell table:style-name="Cell2249">
            <text:p text:style-name="P2576"><text:span text:style-name="T2576_1">87.109</text:span></text:p>
          </table:table-cell>
        </table:table-row>
        <table:table-row table:style-name="Row480">
          <table:table-cell table:style-name="Cell2250">
            <text:p text:style-name="P2577"/>
          </table:table-cell>
          <table:table-cell table:style-name="Cell2251">
            <text:p text:style-name="P2578"/>
          </table:table-cell>
          <table:table-cell table:style-name="Cell2252">
            <text:p text:style-name="P2579"/>
          </table:table-cell>
          <table:table-cell table:style-name="Cell2253">
            <text:p text:style-name="P2580"/>
          </table:table-cell>
          <table:table-cell table:style-name="Cell2254">
            <text:p text:style-name="P2581"/>
          </table:table-cell>
        </table:table-row>
        <table:table-row table:style-name="Row481">
          <table:table-cell table:style-name="Cell2255">
            <text:p text:style-name="P2582"/>
          </table:table-cell>
          <table:table-cell table:style-name="Cell2256">
            <text:p text:style-name="P2583"><text:span text:style-name="T2583_1">Uitgaven</text:span></text:p>
          </table:table-cell>
          <table:table-cell table:style-name="Cell2257">
            <text:p text:style-name="P2584"><text:span text:style-name="T2584_1">86.255</text:span></text:p>
          </table:table-cell>
          <table:table-cell table:style-name="Cell2258">
            <text:p text:style-name="P2585"><text:span text:style-name="T2585_1">1.794</text:span></text:p>
          </table:table-cell>
          <table:table-cell table:style-name="Cell2259">
            <text:p text:style-name="P2586"><text:span text:style-name="T2586_1">88.049</text:span></text:p>
          </table:table-cell>
        </table:table-row>
        <table:table-row table:style-name="Row482">
          <table:table-cell table:style-name="Cell2260">
            <text:p text:style-name="P2587"/>
          </table:table-cell>
          <table:table-cell table:style-name="Cell2261">
            <text:p text:style-name="P2588"/>
          </table:table-cell>
          <table:table-cell table:style-name="Cell2262">
            <text:p text:style-name="P2589"/>
          </table:table-cell>
          <table:table-cell table:style-name="Cell2263">
            <text:p text:style-name="P2590"/>
          </table:table-cell>
          <table:table-cell table:style-name="Cell2264">
            <text:p text:style-name="P2591"/>
          </table:table-cell>
        </table:table-row>
        <table:table-row table:style-name="Row483">
          <table:table-cell table:style-name="Cell2265">
            <text:p text:style-name="P2592"><text:span text:style-name="T2592_1">23.1</text:span></text:p>
          </table:table-cell>
          <table:table-cell table:style-name="Cell2266">
            <text:p text:style-name="P2593"><text:span text:style-name="T2593_1">Meteorologie<text:s/>en<text:s/>seismologie</text:span></text:p>
          </table:table-cell>
          <table:table-cell table:style-name="Cell2267">
            <text:p text:style-name="P2594"><text:span text:style-name="T2594_1">60.069</text:span></text:p>
          </table:table-cell>
          <table:table-cell table:style-name="Cell2268">
            <text:p text:style-name="P2595"><text:span text:style-name="T2595_1">1.174</text:span></text:p>
          </table:table-cell>
          <table:table-cell table:style-name="Cell2269">
            <text:p text:style-name="P2596"><text:span text:style-name="T2596_1">61.243</text:span></text:p>
          </table:table-cell>
        </table:table-row>
        <table:table-row table:style-name="Row484">
          <table:table-cell table:style-name="Cell2270">
            <text:p text:style-name="P2597"/>
          </table:table-cell>
          <table:table-cell table:style-name="Cell2271">
            <text:p text:style-name="P2598"><text:span text:style-name="T2598_1">Bijdrage<text:s/>aan<text:s/></text:span><text:span text:style-name="T2598_2">agentschappen</text:span></text:p>
          </table:table-cell>
          <table:table-cell table:style-name="Cell2272">
            <text:p text:style-name="P2599"><text:span text:style-name="T2599_1">55.537</text:span></text:p>
          </table:table-cell>
          <table:table-cell table:style-name="Cell2273">
            <text:p text:style-name="P2600"><text:span text:style-name="T2600_1">1.174</text:span></text:p>
          </table:table-cell>
          <table:table-cell table:style-name="Cell2274">
            <text:p text:style-name="P2601"><text:span text:style-name="T2601_1">56.711</text:span></text:p>
          </table:table-cell>
        </table:table-row>
        <table:table-row table:style-name="Row485">
          <table:table-cell table:style-name="Cell2275">
            <text:p text:style-name="P2602"/>
          </table:table-cell>
          <table:table-cell table:style-name="Cell2276">
            <text:p text:style-name="P2603"><text:span text:style-name="T2603_1">Waarvan<text:s/>bijdragen<text:s/>aan<text:s/>agentschap<text:s/>KNMI</text:span></text:p>
          </table:table-cell>
          <table:table-cell table:style-name="Cell2277">
            <text:p text:style-name="P2604"><text:span text:style-name="T2604_1">55.537</text:span></text:p>
          </table:table-cell>
          <table:table-cell table:style-name="Cell2278">
            <text:p text:style-name="P2605"><text:span text:style-name="T2605_1">1.174</text:span></text:p>
          </table:table-cell>
          <table:table-cell table:style-name="Cell2279">
            <text:p text:style-name="P2606"><text:span text:style-name="T2606_1">56.711</text:span></text:p>
          </table:table-cell>
        </table:table-row>
        <table:table-row table:style-name="Row486">
          <table:table-cell table:style-name="Cell2280">
            <text:p text:style-name="P2607"/>
          </table:table-cell>
          <table:table-cell table:style-name="Cell2281">
            <text:p text:style-name="P2608"><text:span text:style-name="T2608_1">Bijdrage<text:s/>aan<text:s/>(inter-)nationale<text:s/>organisaties</text:span></text:p>
          </table:table-cell>
          <table:table-cell table:style-name="Cell2282">
            <text:p text:style-name="P2609"><text:span text:style-name="T2609_1">4.532</text:span></text:p>
          </table:table-cell>
          <table:table-cell table:style-name="Cell2283">
            <text:p text:style-name="P2610"><text:span text:style-name="T2610_1">0</text:span></text:p>
          </table:table-cell>
          <table:table-cell table:style-name="Cell2284">
            <text:p text:style-name="P2611"><text:span text:style-name="T2611_1">4.532</text:span></text:p>
          </table:table-cell>
        </table:table-row>
        <table:table-row table:style-name="Row487">
          <table:table-cell table:style-name="Cell2285">
            <text:p text:style-name="P2612"/>
          </table:table-cell>
          <table:table-cell table:style-name="Cell2286">
            <text:p text:style-name="P2613"><text:span text:style-name="T2613_1">Contributie<text:s/>WMO<text:s/>(HGIS)</text:span></text:p>
          </table:table-cell>
          <table:table-cell table:style-name="Cell2287">
            <text:p text:style-name="P2614"><text:span text:style-name="T2614_1">970</text:span></text:p>
          </table:table-cell>
          <table:table-cell table:style-name="Cell2288">
            <text:p text:style-name="P2615"><text:span text:style-name="T2615_1">0</text:span></text:p>
          </table:table-cell>
          <table:table-cell table:style-name="Cell2289">
            <text:p text:style-name="P2616"><text:span text:style-name="T2616_1">970</text:span></text:p>
          </table:table-cell>
        </table:table-row>
        <table:table-row table:style-name="Row488">
          <table:table-cell table:style-name="Cell2290">
            <text:p text:style-name="P2617"/>
          </table:table-cell>
          <table:table-cell table:style-name="Cell2291">
            <text:p text:style-name="P2618"><text:span text:style-name="T2618_1">Contributie<text:s/>ECMWF<text:s/>(HGIS)</text:span></text:p>
          </table:table-cell>
          <table:table-cell table:style-name="Cell2292">
            <text:p text:style-name="P2619"><text:span text:style-name="T2619_1">3.524</text:span></text:p>
          </table:table-cell>
          <table:table-cell table:style-name="Cell2293">
            <text:p text:style-name="P2620"><text:span text:style-name="T2620_1">0</text:span></text:p>
          </table:table-cell>
          <table:table-cell table:style-name="Cell2294">
            <text:p text:style-name="P2621"><text:span text:style-name="T2621_1">3.524</text:span></text:p>
          </table:table-cell>
        </table:table-row>
        <table:table-row table:style-name="Row489">
          <table:table-cell table:style-name="Cell2295">
            <text:p text:style-name="P2622"/>
          </table:table-cell>
          <table:table-cell table:style-name="Cell2296">
            <text:p text:style-name="P2623"><text:span text:style-name="T2623_1">Overige<text:s/>bijdragen<text:s/>aan<text:s/>(inter-)nationale<text:s/>organisaties</text:span></text:p>
          </table:table-cell>
          <table:table-cell table:style-name="Cell2297">
            <text:p text:style-name="P2624"><text:span text:style-name="T2624_1">38</text:span></text:p>
          </table:table-cell>
          <table:table-cell table:style-name="Cell2298">
            <text:p text:style-name="P2625"><text:span text:style-name="T2625_1">0</text:span></text:p>
          </table:table-cell>
          <table:table-cell table:style-name="Cell2299">
            <text:p text:style-name="P2626"><text:span text:style-name="T2626_1">38</text:span></text:p>
          </table:table-cell>
        </table:table-row>
        <table:table-row table:style-name="Row490">
          <table:table-cell table:style-name="Cell2300">
            <text:p text:style-name="P2627"><text:span text:style-name="T2627_1">23.2</text:span></text:p>
          </table:table-cell>
          <table:table-cell table:style-name="Cell2301">
            <text:p text:style-name="P2628"><text:span text:style-name="T2628_1">Aardobservatie</text:span></text:p>
          </table:table-cell>
          <table:table-cell table:style-name="Cell2302">
            <text:p text:style-name="P2629"><text:span text:style-name="T2629_1">26.186</text:span></text:p>
          </table:table-cell>
          <table:table-cell table:style-name="Cell2303">
            <text:p text:style-name="P2630"><text:span text:style-name="T2630_1">620</text:span></text:p>
          </table:table-cell>
          <table:table-cell table:style-name="Cell2304">
            <text:p text:style-name="P2631"><text:span text:style-name="T2631_1">26.806</text:span></text:p>
          </table:table-cell>
        </table:table-row>
        <table:table-row table:style-name="Row491">
          <table:table-cell table:style-name="Cell2305">
            <text:p text:style-name="P2632"/>
          </table:table-cell>
          <table:table-cell table:style-name="Cell2306">
            <text:p text:style-name="P2633"><text:span text:style-name="T2633_1">Bijdrage<text:s/>aan<text:s/>agentschappen</text:span></text:p>
          </table:table-cell>
          <table:table-cell table:style-name="Cell2307">
            <text:p text:style-name="P2634"><text:span text:style-name="T2634_1">26.186</text:span></text:p>
          </table:table-cell>
          <table:table-cell table:style-name="Cell2308">
            <text:p text:style-name="P2635"><text:span text:style-name="T2635_1">620</text:span></text:p>
          </table:table-cell>
          <table:table-cell table:style-name="Cell2309">
            <text:p text:style-name="P2636"><text:span text:style-name="T2636_1">26.806</text:span></text:p>
          </table:table-cell>
        </table:table-row>
        <table:table-row table:style-name="Row492">
          <table:table-cell table:style-name="Cell2310">
            <text:p text:style-name="P2637"/>
          </table:table-cell>
          <table:table-cell table:style-name="Cell2311">
            <text:p text:style-name="P2638"><text:span text:style-name="T2638_1">KNMI:<text:s/>Bijdrage<text:s/>voor<text:s/>Aardobservatie</text:span></text:p>
          </table:table-cell>
          <table:table-cell table:style-name="Cell2312">
            <text:p text:style-name="P2639"><text:span text:style-name="T2639_1">26.186</text:span></text:p>
          </table:table-cell>
          <table:table-cell table:style-name="Cell2313">
            <text:p text:style-name="P2640"><text:span text:style-name="T2640_1">620</text:span></text:p>
          </table:table-cell>
          <table:table-cell table:style-name="Cell2314">
            <text:p text:style-name="P2641"><text:span text:style-name="T2641_1">26.806</text:span></text:p>
          </table:table-cell>
        </table:table-row>
        <table:table-row table:style-name="Row493">
          <table:table-cell table:style-name="Cell2315">
            <text:p text:style-name="P2642"/>
          </table:table-cell>
          <table:table-cell table:style-name="Cell2316">
            <text:p text:style-name="P2643"/>
          </table:table-cell>
          <table:table-cell table:style-name="Cell2317">
            <text:p text:style-name="P2644"/>
          </table:table-cell>
          <table:table-cell table:style-name="Cell2318">
            <text:p text:style-name="P2645"/>
          </table:table-cell>
          <table:table-cell table:style-name="Cell2319">
            <text:p text:style-name="P2646"/>
          </table:table-cell>
        </table:table-row>
        <table:table-row table:style-name="Row494">
          <table:table-cell table:style-name="Cell2320">
            <text:p text:style-name="P2647"/>
          </table:table-cell>
          <table:table-cell table:style-name="Cell2321">
            <text:p text:style-name="P2648"><text:span text:style-name="T2648_1">Ontvangsten</text:span></text:p>
          </table:table-cell>
          <table:table-cell table:style-name="Cell2322">
            <text:p text:style-name="P2649"><text:span text:style-name="T2649_1">0</text:span></text:p>
          </table:table-cell>
          <table:table-cell table:style-name="Cell2323">
            <text:p text:style-name="P2650"><text:span text:style-name="T2650_1">0</text:span></text:p>
          </table:table-cell>
          <table:table-cell table:style-name="Cell2324">
            <text:p text:style-name="P2651"><text:span text:style-name="T2651_1">0</text:span></text:p>
          </table:table-cell>
        </table:table-row>
        <table:table-row table:style-name="Row495">
          <table:table-cell table:style-name="Cell2325">
            <text:p text:style-name="P2652"/>
          </table:table-cell>
          <table:table-cell table:style-name="Cell2326">
            <text:p text:style-name="P2653"/>
          </table:table-cell>
          <table:table-cell table:style-name="Cell2327">
            <text:p text:style-name="P2654"/>
          </table:table-cell>
          <table:table-cell table:style-name="Cell2328">
            <text:p text:style-name="P2655"/>
          </table:table-cell>
          <table:table-cell table:style-name="Cell2329">
            <text:p text:style-name="P2656"/>
          </table:table-cell>
        </table:table-row>
      </table:table>
      <text:p text:style-name="P2657"/>
      <text:p text:style-name="P2658"><text:span text:style-name="T2658_1">Toelichting</text:span></text:p>
      <text:p text:style-name="P2659"><text:span text:style-name="T2659_1">De<text:s/>mutaties<text:s/>zijn<text:s/>lager<text:s/>dan<text:s/>voorgeschreven<text:s/>norm<text:s/>en<text:s/>worden<text:s/>daarom<text:s/>niet<text:s/>toegelicht<text:s/>(zie<text:s/>normering<text:s/>in<text:s/>de<text:s/>).</text:span></text:p>
      <text:p text:style-name="P2660"><text:span text:style-name="T2660_1">3.13<text:s/>Artikel<text:s/>24<text:s/>Inspectie<text:s/>Leefomgeving<text:s/>en<text:s/>Transport</text:span></text:p>
      <text:p text:style-name="P2661"><text:span text:style-name="T2661_1">Budgettaire<text:s/>gevolgen<text:s/>van<text:s/>beleid</text:span></text:p>
      <table:table table:style-name="Table24">
        <table:table-column table:style-name="Column98"/>
        <table:table-column table:style-name="Column99"/>
        <table:table-column table:style-name="Column100"/>
        <table:table-column table:style-name="Column101"/>
        <table:table-column table:style-name="Column102"/>
        <table:table-header-rows>
          <table:table-row table:style-name="Row496">
            <table:table-cell table:style-name="Cell2330" table:number-columns-spanned="5">
              <text:p text:style-name="P2662"><text:span text:style-name="T2662_1">Tabel<text:s/>21<text:s/>Budgettaire<text:s/>gevolgen<text:s/>van<text:s/>beleid<text:s/>artikel<text:s/>24<text:s/>Inspectie<text:s/>Leefomgeving<text:s/>en<text:s/>Transpor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97">
            <table:table-cell table:style-name="Cell2331">
              <text:p text:style-name="P2663"/>
            </table:table-cell>
            <table:table-cell table:style-name="Cell2332">
              <text:p text:style-name="P2664"/>
            </table:table-cell>
            <table:table-cell table:style-name="Cell2333">
              <text:p text:style-name="P2665"><text:span text:style-name="T2665_1">Stand<text:s/>eerste<text:s/>suppletoire<text:s/>begroting<text:s/>(incl.<text:s/>amendementen<text:s/>en<text:s/>NvW)<text:s/>(1)</text:span></text:p>
            </table:table-cell>
            <table:table-cell table:style-name="Cell2334">
              <text:p text:style-name="P2666"><text:span text:style-name="T2666_1">Mutaties<text:s/>suppletoire<text:s/>begroting<text:s/>september<text:s/>(2)</text:span></text:p>
            </table:table-cell>
            <table:table-cell table:style-name="Cell2335">
              <text:p text:style-name="P2667"><text:span text:style-name="T266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98">
          <table:table-cell table:style-name="Cell2336">
            <text:p text:style-name="P2668"><text:span text:style-name="T2668_1">Art.</text:span></text:p>
          </table:table-cell>
          <table:table-cell table:style-name="Cell2337">
            <text:p text:style-name="P2669"><text:span text:style-name="T2669_1">Verplichtingen</text:span></text:p>
          </table:table-cell>
          <table:table-cell table:style-name="Cell2338">
            <text:p text:style-name="P2670"><text:span text:style-name="T2670_1">241.921</text:span></text:p>
          </table:table-cell>
          <table:table-cell table:style-name="Cell2339">
            <text:p text:style-name="P2671"><text:span text:style-name="T2671_1">12.123</text:span></text:p>
          </table:table-cell>
          <table:table-cell table:style-name="Cell2340">
            <text:p text:style-name="P2672"><text:span text:style-name="T2672_1">254.044</text:span></text:p>
          </table:table-cell>
        </table:table-row>
        <table:table-row table:style-name="Row499">
          <table:table-cell table:style-name="Cell2341">
            <text:p text:style-name="P2673"/>
          </table:table-cell>
          <table:table-cell table:style-name="Cell2342">
            <text:p text:style-name="P2674"/>
          </table:table-cell>
          <table:table-cell table:style-name="Cell2343">
            <text:p text:style-name="P2675"/>
          </table:table-cell>
          <table:table-cell table:style-name="Cell2344">
            <text:p text:style-name="P2676"/>
          </table:table-cell>
          <table:table-cell table:style-name="Cell2345">
            <text:p text:style-name="P2677"/>
          </table:table-cell>
        </table:table-row>
        <table:table-row table:style-name="Row500">
          <table:table-cell table:style-name="Cell2346">
            <text:p text:style-name="P2678"/>
          </table:table-cell>
          <table:table-cell table:style-name="Cell2347">
            <text:p text:style-name="P2679"><text:span text:style-name="T2679_1">Uitgaven</text:span></text:p>
          </table:table-cell>
          <table:table-cell table:style-name="Cell2348">
            <text:p text:style-name="P2680"><text:span text:style-name="T2680_1">244.120</text:span></text:p>
          </table:table-cell>
          <table:table-cell table:style-name="Cell2349">
            <text:p text:style-name="P2681"><text:span text:style-name="T2681_1">12.123</text:span></text:p>
          </table:table-cell>
          <table:table-cell table:style-name="Cell2350">
            <text:p text:style-name="P2682"><text:span text:style-name="T2682_1">256.243</text:span></text:p>
          </table:table-cell>
        </table:table-row>
        <table:table-row table:style-name="Row501">
          <table:table-cell table:style-name="Cell2351">
            <text:p text:style-name="P2683"/>
          </table:table-cell>
          <table:table-cell table:style-name="Cell2352">
            <text:p text:style-name="P2684"/>
          </table:table-cell>
          <table:table-cell table:style-name="Cell2353">
            <text:p text:style-name="P2685"/>
          </table:table-cell>
          <table:table-cell table:style-name="Cell2354">
            <text:p text:style-name="P2686"/>
          </table:table-cell>
          <table:table-cell table:style-name="Cell2355">
            <text:p text:style-name="P2687"/>
          </table:table-cell>
        </table:table-row>
        <table:table-row table:style-name="Row502">
          <table:table-cell table:style-name="Cell2356">
            <text:p text:style-name="P2688"><text:span text:style-name="T2688_1">24.1</text:span></text:p>
          </table:table-cell>
          <table:table-cell table:style-name="Cell2357">
            <text:p text:style-name="P2689"><text:span text:style-name="T2689_1">Personele<text:s/>uitgaven</text:span></text:p>
          </table:table-cell>
          <table:table-cell table:style-name="Cell2358">
            <text:p text:style-name="P2690"><text:span text:style-name="T2690_1">218.278</text:span></text:p>
          </table:table-cell>
          <table:table-cell table:style-name="Cell2359">
            <text:p text:style-name="P2691"><text:span text:style-name="T2691_1">9.338</text:span></text:p>
          </table:table-cell>
          <table:table-cell table:style-name="Cell2360">
            <text:p text:style-name="P2692"><text:span text:style-name="T2692_1">227.616</text:span></text:p>
          </table:table-cell>
        </table:table-row>
        <table:table-row table:style-name="Row503">
          <table:table-cell table:style-name="Cell2361">
            <text:p text:style-name="P2693"/>
          </table:table-cell>
          <table:table-cell table:style-name="Cell2362">
            <text:p text:style-name="P2694"><text:span text:style-name="T2694_1">Personele<text:s/>uitgaven</text:span></text:p>
          </table:table-cell>
          <table:table-cell table:style-name="Cell2363">
            <text:p text:style-name="P2695"><text:span text:style-name="T2695_1">218.278</text:span></text:p>
          </table:table-cell>
          <table:table-cell table:style-name="Cell2364">
            <text:p text:style-name="P2696"><text:span text:style-name="T2696_1">9.338</text:span></text:p>
          </table:table-cell>
          <table:table-cell table:style-name="Cell2365">
            <text:p text:style-name="P2697"><text:span text:style-name="T2697_1">227.616</text:span></text:p>
          </table:table-cell>
        </table:table-row>
        <table:table-row table:style-name="Row504">
          <table:table-cell table:style-name="Cell2366">
            <text:p text:style-name="P2698"/>
          </table:table-cell>
          <table:table-cell table:style-name="Cell2367">
            <text:p text:style-name="P2699"><text:span text:style-name="T2699_1">Eigen<text:s/>personeel</text:span></text:p>
          </table:table-cell>
          <table:table-cell table:style-name="Cell2368">
            <text:p text:style-name="P2700"><text:span text:style-name="T2700_1">198.016</text:span></text:p>
          </table:table-cell>
          <table:table-cell table:style-name="Cell2369">
            <text:p text:style-name="P2701"><text:span text:style-name="T2701_1">12.338</text:span></text:p>
          </table:table-cell>
          <table:table-cell table:style-name="Cell2370">
            <text:p text:style-name="P2702"><text:span text:style-name="T2702_1">210.354</text:span></text:p>
          </table:table-cell>
        </table:table-row>
        <table:table-row table:style-name="Row505">
          <table:table-cell table:style-name="Cell2371">
            <text:p text:style-name="P2703"/>
          </table:table-cell>
          <table:table-cell table:style-name="Cell2372">
            <text:p text:style-name="P2704"><text:span text:style-name="T2704_1">Externe<text:s/>Inhuur</text:span></text:p>
          </table:table-cell>
          <table:table-cell table:style-name="Cell2373">
            <text:p text:style-name="P2705"><text:span text:style-name="T2705_1">20.262</text:span></text:p>
          </table:table-cell>
          <table:table-cell table:style-name="Cell2374">
            <text:p text:style-name="P2706"><text:span text:style-name="T2706_1">‒<text:s/>3.000</text:span></text:p>
          </table:table-cell>
          <table:table-cell table:style-name="Cell2375">
            <text:p text:style-name="P2707"><text:span text:style-name="T2707_1">17.262</text:span></text:p>
          </table:table-cell>
        </table:table-row>
        <table:table-row table:style-name="Row506">
          <table:table-cell table:style-name="Cell2376">
            <text:p text:style-name="P2708"><text:span text:style-name="T2708_1">24.2</text:span></text:p>
          </table:table-cell>
          <table:table-cell table:style-name="Cell2377">
            <text:p text:style-name="P2709"><text:span text:style-name="T2709_1">Materiële<text:s/>uitgaven</text:span></text:p>
          </table:table-cell>
          <table:table-cell table:style-name="Cell2378">
            <text:p text:style-name="P2710"><text:span text:style-name="T2710_1">25.842</text:span></text:p>
          </table:table-cell>
          <table:table-cell table:style-name="Cell2379">
            <text:p text:style-name="P2711"><text:span text:style-name="T2711_1">2.785</text:span></text:p>
          </table:table-cell>
          <table:table-cell table:style-name="Cell2380">
            <text:p text:style-name="P2712"><text:span text:style-name="T2712_1">28.627</text:span></text:p>
          </table:table-cell>
        </table:table-row>
        <table:table-row table:style-name="Row507">
          <table:table-cell table:style-name="Cell2381">
            <text:p text:style-name="P2713"/>
          </table:table-cell>
          <table:table-cell table:style-name="Cell2382">
            <text:p text:style-name="P2714"><text:span text:style-name="T2714_1">Materiële<text:s/>uitgaven</text:span></text:p>
          </table:table-cell>
          <table:table-cell table:style-name="Cell2383">
            <text:p text:style-name="P2715"><text:span text:style-name="T2715_1">25.842</text:span></text:p>
          </table:table-cell>
          <table:table-cell table:style-name="Cell2384">
            <text:p text:style-name="P2716"><text:span text:style-name="T2716_1">2.785</text:span></text:p>
          </table:table-cell>
          <table:table-cell table:style-name="Cell2385">
            <text:p text:style-name="P2717"><text:span text:style-name="T2717_1">28.627</text:span></text:p>
          </table:table-cell>
        </table:table-row>
        <table:table-row table:style-name="Row508">
          <table:table-cell table:style-name="Cell2386">
            <text:p text:style-name="P2718"/>
          </table:table-cell>
          <table:table-cell table:style-name="Cell2387">
            <text:p text:style-name="P2719"><text:span text:style-name="T2719_1">ICT</text:span></text:p>
          </table:table-cell>
          <table:table-cell table:style-name="Cell2388">
            <text:p text:style-name="P2720"><text:span text:style-name="T2720_1">3.346</text:span></text:p>
          </table:table-cell>
          <table:table-cell table:style-name="Cell2389">
            <text:p text:style-name="P2721"><text:span text:style-name="T2721_1">3.000</text:span></text:p>
          </table:table-cell>
          <table:table-cell table:style-name="Cell2390">
            <text:p text:style-name="P2722"><text:span text:style-name="T2722_1">6.346</text:span></text:p>
          </table:table-cell>
        </table:table-row>
        <table:table-row table:style-name="Row509">
          <table:table-cell table:style-name="Cell2391">
            <text:p text:style-name="P2723"/>
          </table:table-cell>
          <table:table-cell table:style-name="Cell2392">
            <text:p text:style-name="P2724"><text:span text:style-name="T2724_1">Bijdragen<text:s/>aan<text:s/>SSOs</text:span></text:p>
          </table:table-cell>
          <table:table-cell table:style-name="Cell2393">
            <text:p text:style-name="P2725"><text:span text:style-name="T2725_1">8.692</text:span></text:p>
          </table:table-cell>
          <table:table-cell table:style-name="Cell2394">
            <text:p text:style-name="P2726"><text:span text:style-name="T2726_1">1.013</text:span></text:p>
          </table:table-cell>
          <table:table-cell table:style-name="Cell2395">
            <text:p text:style-name="P2727"><text:span text:style-name="T2727_1">9.705</text:span></text:p>
          </table:table-cell>
        </table:table-row>
        <table:table-row table:style-name="Row510">
          <table:table-cell table:style-name="Cell2396">
            <text:p text:style-name="P2728"/>
          </table:table-cell>
          <table:table-cell table:style-name="Cell2397">
            <text:p text:style-name="P2729"><text:span text:style-name="T2729_1">overige<text:s/>materiele<text:s/>uitgaven</text:span></text:p>
          </table:table-cell>
          <table:table-cell table:style-name="Cell2398">
            <text:p text:style-name="P2730"><text:span text:style-name="T2730_1">13.804</text:span></text:p>
          </table:table-cell>
          <table:table-cell table:style-name="Cell2399">
            <text:p text:style-name="P2731"><text:span text:style-name="T2731_1">‒<text:s/>1.228</text:span></text:p>
          </table:table-cell>
          <table:table-cell table:style-name="Cell2400">
            <text:p text:style-name="P2732"><text:span text:style-name="T2732_1">12.576</text:span></text:p>
          </table:table-cell>
        </table:table-row>
        <table:table-row table:style-name="Row511">
          <table:table-cell table:style-name="Cell2401">
            <text:p text:style-name="P2733"/>
          </table:table-cell>
          <table:table-cell table:style-name="Cell2402">
            <text:p text:style-name="P2734"/>
          </table:table-cell>
          <table:table-cell table:style-name="Cell2403">
            <text:p text:style-name="P2735"/>
          </table:table-cell>
          <table:table-cell table:style-name="Cell2404">
            <text:p text:style-name="P2736"/>
          </table:table-cell>
          <table:table-cell table:style-name="Cell2405">
            <text:p text:style-name="P2737"/>
          </table:table-cell>
        </table:table-row>
        <table:table-row table:style-name="Row512">
          <table:table-cell table:style-name="Cell2406">
            <text:p text:style-name="P2738"/>
          </table:table-cell>
          <table:table-cell table:style-name="Cell2407">
            <text:p text:style-name="P2739"><text:span text:style-name="T2739_1">Ontvangsten</text:span></text:p>
          </table:table-cell>
          <table:table-cell table:style-name="Cell2408">
            <text:p text:style-name="P2740"><text:span text:style-name="T2740_1">16.678</text:span></text:p>
          </table:table-cell>
          <table:table-cell table:style-name="Cell2409">
            <text:p text:style-name="P2741"><text:span text:style-name="T2741_1">0</text:span></text:p>
          </table:table-cell>
          <table:table-cell table:style-name="Cell2410">
            <text:p text:style-name="P2742"><text:span text:style-name="T2742_1">16.678</text:span></text:p>
          </table:table-cell>
        </table:table-row>
        <table:table-row table:style-name="Row513">
          <table:table-cell table:style-name="Cell2411">
            <text:p text:style-name="P2743"/>
          </table:table-cell>
          <table:table-cell table:style-name="Cell2412">
            <text:p text:style-name="P2744"/>
          </table:table-cell>
          <table:table-cell table:style-name="Cell2413">
            <text:p text:style-name="P2745"/>
          </table:table-cell>
          <table:table-cell table:style-name="Cell2414">
            <text:p text:style-name="P2746"/>
          </table:table-cell>
          <table:table-cell table:style-name="Cell2415">
            <text:p text:style-name="P2747"/>
          </table:table-cell>
        </table:table-row>
      </table:table>
      <text:p text:style-name="P2748"/>
      <text:p text:style-name="P2749"><text:span text:style-name="T2749_1">Toelichting</text:span></text:p>
      <text:p text:style-name="P2750"><text:span text:style-name="T2750_1">Verplichtingen</text:span></text:p>
      <text:p text:style-name="P2751"><text:span text:style-name="T2751_1">Het<text:s/>verplichtingenbudget<text:s/>op<text:s/>artikel<text:s/>24 is<text:s/>in<text:s/>2026<text:s/>met<text:s/>€ 12,1 miljoen<text:s/>verhoogd.<text:s/>Dit<text:s/>wordt<text:s/>verklaard<text:s/>door<text:s/>de<text:s/>hieronder<text:s/>toegelichte<text:s/>uitgavenmutaties<text:s/>en<text:s/>het<text:s/>ophogen<text:s/>van<text:s/>het<text:s/>budget<text:s/>met<text:s/>€ 3,0 miljoen<text:s/>voor<text:s/>de<text:s/>vastlegging<text:s/>van<text:s/>een<text:s/>aantal<text:s/>grote<text:s/>licenties.</text:span></text:p>
      <text:p text:style-name="P2752"><text:span text:style-name="T2752_1">Uitgaven</text:span></text:p>
      <text:p text:style-name="P2753"><text:span text:style-name="T2753_1">Artikel<text:s/>24.1<text:s/>Personele<text:s/>uitgaven</text:span></text:p>
      <text:p text:style-name="P2754"><text:span text:style-name="T2754_1">Personele<text:s/>uitgaven</text:span></text:p>
      <text:p text:style-name="P2755"><text:span text:style-name="T2755_1">Het<text:s/>budget<text:s/>voor<text:s/>personele<text:s/>uitgaven<text:s/>is<text:s/>in<text:s/>2026<text:s/>met<text:s/>€ 9,3 miljoen<text:s/>verhoogd.<text:s/>Dit<text:s/>komt<text:s/>met<text:s/>name<text:s/>door<text:s/>de<text:s/>volgende<text:s/>mutaties:</text:span></text:p>
      <text:list text:style-name="LS28" xml:id="list57">
        <text:list-item>
          <text:p text:style-name="P2756"><text:span text:style-name="T2756_1">Eigen<text:s/>personeel:<text:s/>Het<text:s/>uitgavenbudget<text:s/>op<text:s/>eigen<text:s/>personeel<text:s/>is<text:s/>met<text:s/></text:span><text:span text:style-name="T2756_2">€ 12,3 miljoen<text:s/>verhoogd.<text:s/>Dit<text:s/>wordt<text:s/>met<text:s/>name<text:s/>verklaard<text:s/>door:</text:span></text:p>
          <text:list>
            <text:list-item>
              <text:p text:style-name="P2757"><text:span text:style-name="T2757_1">Een<text:s/>bijdrage<text:s/>van<text:s/>€<text:s/>4,3<text:s/>miljoen<text:s/>van<text:s/>artikel<text:s/>15<text:s/>Vrachtwagenheffing<text:s/>in<text:s/>het<text:s/>kader<text:s/>van<text:s/>de<text:s/>start<text:s/>van<text:s/>de<text:s/>Vrachtwagenheffing.<text:s/>Per<text:s/>1<text:s/>juli<text:s/>2026<text:s/>start<text:s/>de<text:s/>Vrachtwagenheffing<text:s/>in<text:s/>Nederland,<text:s/>waarvoor<text:s/>de<text:s/>ILT<text:s/>toezicht<text:s/>zal<text:s/>gaan<text:s/>houden.</text:span></text:p>
            </text:list-item>
            <text:list-item>
              <text:p text:style-name="P2758"><text:span text:style-name="T2758_1">Een<text:s/>bijdrage<text:s/>van<text:s/>€<text:s/>3,8<text:s/>miljoen<text:s/>van<text:s/>artikel<text:s/>17<text:s/>Luchtvaart<text:s/>voor<text:s/>de<text:s/>uitvoeringstaken<text:s/>op<text:s/>het<text:s/>gebied<text:s/>van<text:s/>luchtvaart<text:s/>en<text:s/>maritieme<text:s/>zaken.<text:s/>Dit<text:s/>betreft<text:s/>o.a.<text:s/>een<text:s/>bijdrage<text:s/>voor<text:s/>de<text:s/>implementatie<text:s/>van<text:s/>het<text:s/>medisch<text:s/>software-<text:s/>en<text:s/>databasesysteem<text:s/>dat<text:s/>de<text:s/>ILT<text:s/>gebruikt<text:s/>voor<text:s/>het<text:s/>registreren<text:s/>en<text:s/>beheren<text:s/>van<text:s/>vliegmedische<text:s/>gegevens<text:s/>in<text:s/>de<text:s/>Nederlandse<text:s/>luchtvaart<text:s/>en<text:s/>taken<text:s/>voor<text:s/>de<text:s/>Europese<text:s/>kaderverordening<text:s/>voor<text:s/>U-Space.</text:span></text:p>
            </text:list-item>
            <text:list-item>
              <text:p text:style-name="P2759"><text:span text:style-name="T2759_1">De<text:s/>toevoeging<text:s/>van<text:s/>de<text:s/>loon-en<text:s/>prijsbijstelling<text:s/>voor<text:s/>2026<text:s/>van<text:s/>€<text:s/>2,3<text:s/>miljoen.</text:span></text:p>
            </text:list-item>
            <text:list-item>
              <text:p text:style-name="P2760"><text:span text:style-name="T2760_1">Een<text:s/>bijdrage<text:s/>van<text:s/>€<text:s/>1,9<text:s/>miljoen<text:s/>van<text:s/>artikel<text:s/>14<text:s/>Wegen<text:s/>en<text:s/>Verkeersveiligheid<text:s/>in<text:s/>het<text:s/>kader<text:s/>van<text:s/>de<text:s/>compensatie<text:s/>die<text:s/>betaald<text:s/>wordt<text:s/>aan<text:s/>KIWA<text:s/>voor<text:s/>de<text:s/>niet<text:s/>kostendekkende<text:s/>tarieven<text:s/>voor<text:s/>vergunningverlening.<text:s/>KIWA<text:s/>voert<text:s/>een<text:s/>deel<text:s/>van<text:s/>de<text:s/>vergunningverlenende<text:s/>taken<text:s/>uit,<text:s/>dit<text:s/>wordt<text:s/>verantwoord<text:s/>op<text:s/>artikel<text:s/>24.</text:span></text:p>
            </text:list-item>
          </text:list>
        </text:list-item>
      </text:list>
      <text:p text:style-name="P2761"/>
      <text:list text:style-name="LS28" xml:id="list62">
        <text:list-item>
          <text:p text:style-name="P2762"><text:span text:style-name="T2762_1">Externe<text:s/>inhuur:<text:s/>Het<text:s/>uitgavenbudget<text:s/>op<text:s/>externe<text:s/>inhuur<text:s/>is<text:s/>met<text:s/>€ 3,0 miljoen<text:s/>verlaagd<text:s/>op<text:s/>het<text:s/>gebied<text:s/>van<text:s/>ICT-inhuur<text:s/>ten<text:s/>behoeve<text:s/>van<text:s/>de<text:s/>overige<text:s/>materiële<text:s/>uitgaven.<text:s/>Deze<text:s/>materiële<text:s/>uitgaven<text:s/>betreffen<text:s/>ICT-<text:s/>kosten<text:s/>voor<text:s/>het<text:s/>vastleggen<text:s/>van<text:s/>een<text:s/>aantal<text:s/>grote<text:s/>licenties.</text:span></text:p>
        </text:list-item>
      </text:list>
      <text:p text:style-name="P2763"/>
      <text:p text:style-name="P2764"><text:span text:style-name="T2764_1">Artikel<text:s/>24.2<text:s/>Materiële<text:s/>uitgaven</text:span></text:p>
      <text:p text:style-name="P2765"><text:span text:style-name="T2765_1">De<text:s/>uitgavenmutaties<text:s/>zijn<text:s/>lager<text:s/>dan<text:s/>voorgeschreven<text:s/>norm<text:s/>en<text:s/>worden<text:s/>daarom<text:s/>niet<text:s/>toegelicht<text:s/>(zie<text:s/>normering<text:s/>in<text:s/>de<text:s/>leeswijzer).</text:span></text:p>
      <text:p text:style-name="P2766"><text:span text:style-name="T2766_1">Ontvangsten</text:span></text:p>
      <text:p text:style-name="P2767"><text:span text:style-name="T2767_1">De<text:s/>ontvangstenmutaties<text:s/>zijn<text:s/>lager<text:s/>dan<text:s/>de<text:s/>voorgeschreven<text:s/>norm<text:s/>en<text:s/>worden<text:s/>daarom<text:s/>niet<text:s/>toegelicht<text:s/>(zie<text:s/>normering<text:s/>in<text:s/>de<text:s/>leeswĳzer).</text:span></text:p>
      <text:p text:style-name="P2768"><text:span text:style-name="T2768_1">3.14<text:s/>Artikel<text:s/>25<text:s/>Brede<text:s/>Doeluitkering</text:span></text:p>
      <text:p text:style-name="P2769"><text:span text:style-name="T2769_1">Budgettaire<text:s/>gevolgen<text:s/>van<text:s/>beleid</text:span></text:p>
      <table:table table:style-name="Table25">
        <table:table-column table:style-name="Column103"/>
        <table:table-column table:style-name="Column104"/>
        <table:table-column table:style-name="Column105"/>
        <table:table-column table:style-name="Column106"/>
        <table:table-column table:style-name="Column107"/>
        <table:table-header-rows>
          <table:table-row table:style-name="Row514">
            <table:table-cell table:style-name="Cell2416" table:number-columns-spanned="5">
              <text:p text:style-name="P2770"><text:span text:style-name="T2770_1">Tabel<text:s/>22<text:s/>Budgettaire<text:s/>gevolgen<text:s/>van<text:s/>beleid<text:s/>artikel<text:s/>25<text:s/>Brede<text:s/>Doeluitkering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15">
            <table:table-cell table:style-name="Cell2417">
              <text:p text:style-name="P2771"/>
            </table:table-cell>
            <table:table-cell table:style-name="Cell2418">
              <text:p text:style-name="P2772"/>
            </table:table-cell>
            <table:table-cell table:style-name="Cell2419">
              <text:p text:style-name="P2773"><text:span text:style-name="T2773_1">Stand<text:s/>eerste<text:s/>suppletoire<text:s/>begroting<text:s/>(incl.<text:s/>amendementen<text:s/>en<text:s/>NvW)<text:s/>(1)</text:span></text:p>
            </table:table-cell>
            <table:table-cell table:style-name="Cell2420">
              <text:p text:style-name="P2774"><text:span text:style-name="T2774_1">Mutaties<text:s/>suppletoire<text:s/>begroting<text:s/>september<text:s/>(2)</text:span></text:p>
            </table:table-cell>
            <table:table-cell table:style-name="Cell2421">
              <text:p text:style-name="P2775"><text:span text:style-name="T277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516">
          <table:table-cell table:style-name="Cell2422">
            <text:p text:style-name="P2776"><text:span text:style-name="T2776_1">Art.</text:span></text:p>
          </table:table-cell>
          <table:table-cell table:style-name="Cell2423">
            <text:p text:style-name="P2777"><text:span text:style-name="T2777_1">Verplichtingen</text:span></text:p>
          </table:table-cell>
          <table:table-cell table:style-name="Cell2424">
            <text:p text:style-name="P2778"><text:span text:style-name="T2778_1">1.104.789</text:span></text:p>
          </table:table-cell>
          <table:table-cell table:style-name="Cell2425">
            <text:p text:style-name="P2779"><text:span text:style-name="T2779_1">70.565</text:span></text:p>
          </table:table-cell>
          <table:table-cell table:style-name="Cell2426">
            <text:p text:style-name="P2780"><text:span text:style-name="T2780_1">1.175.354</text:span></text:p>
          </table:table-cell>
        </table:table-row>
        <table:table-row table:style-name="Row517">
          <table:table-cell table:style-name="Cell2427">
            <text:p text:style-name="P2781"/>
          </table:table-cell>
          <table:table-cell table:style-name="Cell2428">
            <text:p text:style-name="P2782"/>
          </table:table-cell>
          <table:table-cell table:style-name="Cell2429">
            <text:p text:style-name="P2783"/>
          </table:table-cell>
          <table:table-cell table:style-name="Cell2430">
            <text:p text:style-name="P2784"/>
          </table:table-cell>
          <table:table-cell table:style-name="Cell2431">
            <text:p text:style-name="P2785"/>
          </table:table-cell>
        </table:table-row>
        <table:table-row table:style-name="Row518">
          <table:table-cell table:style-name="Cell2432">
            <text:p text:style-name="P2786"/>
          </table:table-cell>
          <table:table-cell table:style-name="Cell2433">
            <text:p text:style-name="P2787"><text:span text:style-name="T2787_1">Uitgaven</text:span></text:p>
          </table:table-cell>
          <table:table-cell table:style-name="Cell2434">
            <text:p text:style-name="P2788"><text:span text:style-name="T2788_1">1.361.197</text:span></text:p>
          </table:table-cell>
          <table:table-cell table:style-name="Cell2435">
            <text:p text:style-name="P2789"><text:span text:style-name="T2789_1">43.991</text:span></text:p>
          </table:table-cell>
          <table:table-cell table:style-name="Cell2436">
            <text:p text:style-name="P2790"><text:span text:style-name="T2790_1">1.405.188</text:span></text:p>
          </table:table-cell>
        </table:table-row>
        <table:table-row table:style-name="Row519">
          <table:table-cell table:style-name="Cell2437">
            <text:p text:style-name="P2791"/>
          </table:table-cell>
          <table:table-cell table:style-name="Cell2438">
            <text:p text:style-name="P2792"/>
          </table:table-cell>
          <table:table-cell table:style-name="Cell2439">
            <text:p text:style-name="P2793"/>
          </table:table-cell>
          <table:table-cell table:style-name="Cell2440">
            <text:p text:style-name="P2794"/>
          </table:table-cell>
          <table:table-cell table:style-name="Cell2441">
            <text:p text:style-name="P2795"/>
          </table:table-cell>
        </table:table-row>
        <table:table-row table:style-name="Row520">
          <table:table-cell table:style-name="Cell2442">
            <text:p text:style-name="P2796"><text:span text:style-name="T2796_1">25.1</text:span></text:p>
          </table:table-cell>
          <table:table-cell table:style-name="Cell2443">
            <text:p text:style-name="P2797"><text:span text:style-name="T2797_1">Brede<text:s/></text:span><text:span text:style-name="T2797_2">doeluitkering</text:span></text:p>
          </table:table-cell>
          <table:table-cell table:style-name="Cell2444">
            <text:p text:style-name="P2798"><text:span text:style-name="T2798_1">1.361.197</text:span></text:p>
          </table:table-cell>
          <table:table-cell table:style-name="Cell2445">
            <text:p text:style-name="P2799"><text:span text:style-name="T2799_1">43.991</text:span></text:p>
          </table:table-cell>
          <table:table-cell table:style-name="Cell2446">
            <text:p text:style-name="P2800"><text:span text:style-name="T2800_1">1.405.188</text:span></text:p>
          </table:table-cell>
        </table:table-row>
        <table:table-row table:style-name="Row521">
          <table:table-cell table:style-name="Cell2447">
            <text:p text:style-name="P2801"/>
          </table:table-cell>
          <table:table-cell table:style-name="Cell2448">
            <text:p text:style-name="P2802"><text:span text:style-name="T2802_1">Bijdrage<text:s/>aan<text:s/>medeoverheden</text:span></text:p>
          </table:table-cell>
          <table:table-cell table:style-name="Cell2449">
            <text:p text:style-name="P2803"><text:span text:style-name="T2803_1">1.361.197</text:span></text:p>
          </table:table-cell>
          <table:table-cell table:style-name="Cell2450">
            <text:p text:style-name="P2804"><text:span text:style-name="T2804_1">43.991</text:span></text:p>
          </table:table-cell>
          <table:table-cell table:style-name="Cell2451">
            <text:p text:style-name="P2805"><text:span text:style-name="T2805_1">1.405.188</text:span></text:p>
          </table:table-cell>
        </table:table-row>
        <table:table-row table:style-name="Row522">
          <table:table-cell table:style-name="Cell2452">
            <text:p text:style-name="P2806"/>
          </table:table-cell>
          <table:table-cell table:style-name="Cell2453">
            <text:p text:style-name="P2807"><text:span text:style-name="T2807_1">Overige<text:s/>bijdragen</text:span></text:p>
          </table:table-cell>
          <table:table-cell table:style-name="Cell2454">
            <text:p text:style-name="P2808"><text:span text:style-name="T2808_1">1.361.197</text:span></text:p>
          </table:table-cell>
          <table:table-cell table:style-name="Cell2455">
            <text:p text:style-name="P2809"><text:span text:style-name="T2809_1">43.991</text:span></text:p>
          </table:table-cell>
          <table:table-cell table:style-name="Cell2456">
            <text:p text:style-name="P2810"><text:span text:style-name="T2810_1">1.405.188</text:span></text:p>
          </table:table-cell>
        </table:table-row>
        <table:table-row table:style-name="Row523">
          <table:table-cell table:style-name="Cell2457">
            <text:p text:style-name="P2811"/>
          </table:table-cell>
          <table:table-cell table:style-name="Cell2458">
            <text:p text:style-name="P2812"/>
          </table:table-cell>
          <table:table-cell table:style-name="Cell2459">
            <text:p text:style-name="P2813"/>
          </table:table-cell>
          <table:table-cell table:style-name="Cell2460">
            <text:p text:style-name="P2814"/>
          </table:table-cell>
          <table:table-cell table:style-name="Cell2461">
            <text:p text:style-name="P2815"/>
          </table:table-cell>
        </table:table-row>
        <table:table-row table:style-name="Row524">
          <table:table-cell table:style-name="Cell2462">
            <text:p text:style-name="P2816"/>
          </table:table-cell>
          <table:table-cell table:style-name="Cell2463">
            <text:p text:style-name="P2817"><text:span text:style-name="T2817_1">Ontvangsten</text:span></text:p>
          </table:table-cell>
          <table:table-cell table:style-name="Cell2464">
            <text:p text:style-name="P2818"><text:span text:style-name="T2818_1">0</text:span></text:p>
          </table:table-cell>
          <table:table-cell table:style-name="Cell2465">
            <text:p text:style-name="P2819"><text:span text:style-name="T2819_1">0</text:span></text:p>
          </table:table-cell>
          <table:table-cell table:style-name="Cell2466">
            <text:p text:style-name="P2820"><text:span text:style-name="T2820_1">0</text:span></text:p>
          </table:table-cell>
        </table:table-row>
        <table:table-row table:style-name="Row525">
          <table:table-cell table:style-name="Cell2467">
            <text:p text:style-name="P2821"/>
          </table:table-cell>
          <table:table-cell table:style-name="Cell2468">
            <text:p text:style-name="P2822"/>
          </table:table-cell>
          <table:table-cell table:style-name="Cell2469">
            <text:p text:style-name="P2823"/>
          </table:table-cell>
          <table:table-cell table:style-name="Cell2470">
            <text:p text:style-name="P2824"/>
          </table:table-cell>
          <table:table-cell table:style-name="Cell2471">
            <text:p text:style-name="P2825"/>
          </table:table-cell>
        </table:table-row>
      </table:table>
      <text:p text:style-name="P2826"/>
      <text:p text:style-name="P2827"><text:span text:style-name="T2827_1">Toelichting</text:span></text:p>
      <text:p text:style-name="P2828"><text:span text:style-name="T2828_1">Verplichtingen</text:span></text:p>
      <text:p text:style-name="P2829"><text:span text:style-name="T2829_1">Het<text:s/>verplichtingenbudget<text:s/>op<text:s/>artikel<text:s/>25 is<text:s/>in<text:s/>2026<text:s/>met<text:s/>€ 70,6 miljoen<text:s/>verhoogd.<text:s/>Dit<text:s/>wordt<text:s/>met<text:s/>name<text:s/>verklaard<text:s/>door<text:s/>een<text:s/>verplichtingenschuif<text:s/>van<text:s/>de<text:s/>Grinwismiddelen.<text:s/>Er<text:s/>wordt<text:s/>€ 26,6 miljoen<text:s/>aan<text:s/>verplichtingen<text:s/>van<text:s/>2027<text:s/>naar<text:s/>2026<text:s/>geschoven.<text:s/>In<text:s/>2027<text:s/>wordt<text:s/>dit<text:s/>bedrag<text:s/>uitgekeerd<text:s/>via<text:s/>de<text:s/>BDU.<text:s/>Aangezien<text:s/>de<text:s/>verplichting<text:s/>moet<text:s/>worden<text:s/>aangegaan<text:s/>in<text:s/>het<text:s/>jaar<text:s/>voorafgaand<text:s/>aan<text:s/>de<text:s/>uitkering<text:s/>van<text:s/>de<text:s/>BDU,<text:s/>is<text:s/>het<text:s/>verplichtingenbudget<text:s/>al<text:s/>in<text:s/>2026<text:s/>nodig.</text:span></text:p>
      <text:p text:style-name="P2830"><text:span text:style-name="T2830_1">Uitgaven</text:span></text:p>
      <text:p text:style-name="P2831"><text:span text:style-name="T2831_1">Artikel<text:s/>25.1<text:s/>Brede<text:s/>doeluitkering</text:span></text:p>
      <text:p text:style-name="P2832"><text:span text:style-name="T2832_1">Bijdrage<text:s/>aan<text:s/>medeoverheden</text:span></text:p>
      <text:p text:style-name="P2833"><text:span text:style-name="T2833_1">De<text:s/>verhoging<text:s/>van<text:s/>de<text:s/>bijdragen<text:s/>aan<text:s/>medeoverheden<text:s/>met<text:s/>€ 44 miljoen<text:s/>wordt<text:s/>veroorzaakt<text:s/>door:</text:span></text:p>
      <text:list text:style-name="LS29" xml:id="list63">
        <text:list-item>
          <text:p text:style-name="P2834"><text:span text:style-name="T2834_1">Overige<text:s/>bijdragen:<text:s/>Dit<text:s/>betreft<text:s/>de<text:s/>verwerking<text:s/>van<text:s/>de<text:s/>loon-<text:s/>en<text:s/>prijsbijstelling<text:s/>2026<text:s/>ter<text:s/>hoogte<text:s/>van<text:s/>€<text:s/>44<text:s/>miljoen.</text:span></text:p>
        </text:list-item>
      </text:list>
      <text:p text:style-name="P2835"/>
      <text:p text:style-name="P2836"><text:span text:style-name="T2836_1">Ontvangsten</text:span></text:p>
      <text:p text:style-name="P2837"><text:span text:style-name="T2837_1">Er<text:s/>hebben<text:s/>zich<text:s/>geen<text:s/>ontvangstenmutaties<text:s/>voorgedaan<text:s/>op<text:s/>dit<text:s/>artikel.</text:span></text:p>
      <text:p text:style-name="P2838"/>
      <text:p text:style-name="P2839"><text:bookmark-start text:name="1539289813776902"/><text:span text:style-name="T2839_1">4<text:s/>Niet-beleidsartikelen</text:span><text:bookmark-end text:name="1539289813776902"/></text:p>
      <text:p text:style-name="P2840"><text:span text:style-name="T2840_1">4.1<text:s/>Artikel<text:s/>97<text:s/>Algemeen<text:s/>Kerndepartement</text:span></text:p>
      <table:table table:style-name="Table26">
        <table:table-column table:style-name="Column108"/>
        <table:table-column table:style-name="Column109"/>
        <table:table-column table:style-name="Column110"/>
        <table:table-column table:style-name="Column111"/>
        <table:table-column table:style-name="Column112"/>
        <table:table-header-rows>
          <table:table-row table:style-name="Row526">
            <table:table-cell table:style-name="Cell2472" table:number-columns-spanned="5">
              <text:p text:style-name="P2841"><text:span text:style-name="T2841_1">Tabel<text:s/>23<text:s/>Budgettaire<text:s/>gevolgen<text:s/>van<text:s/>beleid<text:s/>artikel<text:s/>97<text:s/>Algemeen<text:s/>Kerndepartemen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27">
            <table:table-cell table:style-name="Cell2473">
              <text:p text:style-name="P2842"/>
            </table:table-cell>
            <table:table-cell table:style-name="Cell2474">
              <text:p text:style-name="P2843"/>
            </table:table-cell>
            <table:table-cell table:style-name="Cell2475">
              <text:p text:style-name="P2844"><text:span text:style-name="T2844_1">Stand<text:s/>eerste<text:s/>suppletoire<text:s/>begroting<text:s/>(incl.<text:s/>amendementen<text:s/>en<text:s/>NvW)<text:s/>(1)</text:span></text:p>
            </table:table-cell>
            <table:table-cell table:style-name="Cell2476">
              <text:p text:style-name="P2845"><text:span text:style-name="T2845_1">Mutaties<text:s/>suppletoire<text:s/>begroting<text:s/>september<text:s/>(2)</text:span></text:p>
            </table:table-cell>
            <table:table-cell table:style-name="Cell2477">
              <text:p text:style-name="P2846"><text:span text:style-name="T284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528">
          <table:table-cell table:style-name="Cell2478">
            <text:p text:style-name="P2847"><text:span text:style-name="T2847_1">Art.</text:span></text:p>
          </table:table-cell>
          <table:table-cell table:style-name="Cell2479">
            <text:p text:style-name="P2848"><text:span text:style-name="T2848_1">Verplichtingen</text:span></text:p>
          </table:table-cell>
          <table:table-cell table:style-name="Cell2480">
            <text:p text:style-name="P2849"><text:span text:style-name="T2849_1">248.403</text:span></text:p>
          </table:table-cell>
          <table:table-cell table:style-name="Cell2481">
            <text:p text:style-name="P2850"><text:span text:style-name="T2850_1">6.944</text:span></text:p>
          </table:table-cell>
          <table:table-cell table:style-name="Cell2482">
            <text:p text:style-name="P2851"><text:span text:style-name="T2851_1">255.347</text:span></text:p>
          </table:table-cell>
        </table:table-row>
        <table:table-row table:style-name="Row529">
          <table:table-cell table:style-name="Cell2483">
            <text:p text:style-name="P2852"/>
          </table:table-cell>
          <table:table-cell table:style-name="Cell2484">
            <text:p text:style-name="P2853"/>
          </table:table-cell>
          <table:table-cell table:style-name="Cell2485">
            <text:p text:style-name="P2854"/>
          </table:table-cell>
          <table:table-cell table:style-name="Cell2486">
            <text:p text:style-name="P2855"/>
          </table:table-cell>
          <table:table-cell table:style-name="Cell2487">
            <text:p text:style-name="P2856"/>
          </table:table-cell>
        </table:table-row>
        <table:table-row table:style-name="Row530">
          <table:table-cell table:style-name="Cell2488">
            <text:p text:style-name="P2857"/>
          </table:table-cell>
          <table:table-cell table:style-name="Cell2489">
            <text:p text:style-name="P2858"><text:span text:style-name="T2858_1">Uitgaven</text:span></text:p>
          </table:table-cell>
          <table:table-cell table:style-name="Cell2490">
            <text:p text:style-name="P2859"><text:span text:style-name="T2859_1">115.128</text:span></text:p>
          </table:table-cell>
          <table:table-cell table:style-name="Cell2491">
            <text:p text:style-name="P2860"><text:span text:style-name="T2860_1">16.816</text:span></text:p>
          </table:table-cell>
          <table:table-cell table:style-name="Cell2492">
            <text:p text:style-name="P2861"><text:span text:style-name="T2861_1">131.944</text:span></text:p>
          </table:table-cell>
        </table:table-row>
        <table:table-row table:style-name="Row531">
          <table:table-cell table:style-name="Cell2493">
            <text:p text:style-name="P2862"/>
          </table:table-cell>
          <table:table-cell table:style-name="Cell2494">
            <text:p text:style-name="P2863"/>
          </table:table-cell>
          <table:table-cell table:style-name="Cell2495">
            <text:p text:style-name="P2864"/>
          </table:table-cell>
          <table:table-cell table:style-name="Cell2496">
            <text:p text:style-name="P2865"/>
          </table:table-cell>
          <table:table-cell table:style-name="Cell2497">
            <text:p text:style-name="P2866"/>
          </table:table-cell>
        </table:table-row>
        <table:table-row table:style-name="Row532">
          <table:table-cell table:style-name="Cell2498">
            <text:p text:style-name="P2867"><text:span text:style-name="T2867_1">97.1</text:span></text:p>
          </table:table-cell>
          <table:table-cell table:style-name="Cell2499">
            <text:p text:style-name="P2868"><text:span text:style-name="T2868_1">Algemeen<text:s/>departement</text:span></text:p>
          </table:table-cell>
          <table:table-cell table:style-name="Cell2500">
            <text:p text:style-name="P2869"><text:span text:style-name="T2869_1">112.150</text:span></text:p>
          </table:table-cell>
          <table:table-cell table:style-name="Cell2501">
            <text:p text:style-name="P2870"><text:span text:style-name="T2870_1">16.816</text:span></text:p>
          </table:table-cell>
          <table:table-cell table:style-name="Cell2502">
            <text:p text:style-name="P2871"><text:span text:style-name="T2871_1">128.966</text:span></text:p>
          </table:table-cell>
        </table:table-row>
        <table:table-row table:style-name="Row533">
          <table:table-cell table:style-name="Cell2503">
            <text:p text:style-name="P2872"/>
          </table:table-cell>
          <table:table-cell table:style-name="Cell2504">
            <text:p text:style-name="P2873"><text:span text:style-name="T2873_1">Opdrachten</text:span></text:p>
          </table:table-cell>
          <table:table-cell table:style-name="Cell2505">
            <text:p text:style-name="P2874"><text:span text:style-name="T2874_1">95.987</text:span></text:p>
          </table:table-cell>
          <table:table-cell table:style-name="Cell2506">
            <text:p text:style-name="P2875"><text:span text:style-name="T2875_1">16.548</text:span></text:p>
          </table:table-cell>
          <table:table-cell table:style-name="Cell2507">
            <text:p text:style-name="P2876"><text:span text:style-name="T2876_1">112.535</text:span></text:p>
          </table:table-cell>
        </table:table-row>
        <table:table-row table:style-name="Row534">
          <table:table-cell table:style-name="Cell2508">
            <text:p text:style-name="P2877"/>
          </table:table-cell>
          <table:table-cell table:style-name="Cell2509">
            <text:p text:style-name="P2878"><text:span text:style-name="T2878_1">van<text:s/>A<text:s/>naar<text:s/>Beter</text:span></text:p>
          </table:table-cell>
          <table:table-cell table:style-name="Cell2510">
            <text:p text:style-name="P2879"><text:span text:style-name="T2879_1">1.835</text:span></text:p>
          </table:table-cell>
          <table:table-cell table:style-name="Cell2511">
            <text:p text:style-name="P2880"><text:span text:style-name="T2880_1">30</text:span></text:p>
          </table:table-cell>
          <table:table-cell table:style-name="Cell2512">
            <text:p text:style-name="P2881"><text:span text:style-name="T2881_1">1.865</text:span></text:p>
          </table:table-cell>
        </table:table-row>
        <table:table-row table:style-name="Row535">
          <table:table-cell table:style-name="Cell2513">
            <text:p text:style-name="P2882"/>
          </table:table-cell>
          <table:table-cell table:style-name="Cell2514">
            <text:p text:style-name="P2883"><text:span text:style-name="T2883_1">Externe<text:s/>juridische<text:s/>advisering</text:span></text:p>
          </table:table-cell>
          <table:table-cell table:style-name="Cell2515">
            <text:p text:style-name="P2884"><text:span text:style-name="T2884_1">2.019</text:span></text:p>
          </table:table-cell>
          <table:table-cell table:style-name="Cell2516">
            <text:p text:style-name="P2885"><text:span text:style-name="T2885_1">34</text:span></text:p>
          </table:table-cell>
          <table:table-cell table:style-name="Cell2517">
            <text:p text:style-name="P2886"><text:span text:style-name="T2886_1">2.053</text:span></text:p>
          </table:table-cell>
        </table:table-row>
        <table:table-row table:style-name="Row536">
          <table:table-cell table:style-name="Cell2518">
            <text:p text:style-name="P2887"/>
          </table:table-cell>
          <table:table-cell table:style-name="Cell2519">
            <text:p text:style-name="P2888"><text:span text:style-name="T2888_1">Onderzoeken<text:s/>PBL</text:span></text:p>
          </table:table-cell>
          <table:table-cell table:style-name="Cell2520">
            <text:p text:style-name="P2889"><text:span text:style-name="T2889_1">2.196</text:span></text:p>
          </table:table-cell>
          <table:table-cell table:style-name="Cell2521">
            <text:p text:style-name="P2890"><text:span text:style-name="T2890_1">2.968</text:span></text:p>
          </table:table-cell>
          <table:table-cell table:style-name="Cell2522">
            <text:p text:style-name="P2891"><text:span text:style-name="T2891_1">5.164</text:span></text:p>
          </table:table-cell>
        </table:table-row>
        <table:table-row table:style-name="Row537">
          <table:table-cell table:style-name="Cell2523">
            <text:p text:style-name="P2892"/>
          </table:table-cell>
          <table:table-cell table:style-name="Cell2524">
            <text:p text:style-name="P2893"><text:span text:style-name="T2893_1">Onderzoeken<text:s/>ANVS</text:span></text:p>
          </table:table-cell>
          <table:table-cell table:style-name="Cell2525">
            <text:p text:style-name="P2894"><text:span text:style-name="T2894_1">4.609</text:span></text:p>
          </table:table-cell>
          <table:table-cell table:style-name="Cell2526">
            <text:p text:style-name="P2895"><text:span text:style-name="T2895_1">111</text:span></text:p>
          </table:table-cell>
          <table:table-cell table:style-name="Cell2527">
            <text:p text:style-name="P2896"><text:span text:style-name="T2896_1">4.720</text:span></text:p>
          </table:table-cell>
        </table:table-row>
        <table:table-row table:style-name="Row538">
          <table:table-cell table:style-name="Cell2528">
            <text:p text:style-name="P2897"/>
          </table:table-cell>
          <table:table-cell table:style-name="Cell2529">
            <text:p text:style-name="P2898"><text:span text:style-name="T2898_1">DCC</text:span></text:p>
          </table:table-cell>
          <table:table-cell table:style-name="Cell2530">
            <text:p text:style-name="P2899"><text:span text:style-name="T2899_1">9.708</text:span></text:p>
          </table:table-cell>
          <table:table-cell table:style-name="Cell2531">
            <text:p text:style-name="P2900"><text:span text:style-name="T2900_1">734</text:span></text:p>
          </table:table-cell>
          <table:table-cell table:style-name="Cell2532">
            <text:p text:style-name="P2901"><text:span text:style-name="T2901_1">10.442</text:span></text:p>
          </table:table-cell>
        </table:table-row>
        <table:table-row table:style-name="Row539">
          <table:table-cell table:style-name="Cell2533">
            <text:p text:style-name="P2902"/>
          </table:table-cell>
          <table:table-cell table:style-name="Cell2534">
            <text:p text:style-name="P2903"><text:span text:style-name="T2903_1">Regeringsvliegtuig</text:span></text:p>
          </table:table-cell>
          <table:table-cell table:style-name="Cell2535">
            <text:p text:style-name="P2904"><text:span text:style-name="T2904_1">17.395</text:span></text:p>
          </table:table-cell>
          <table:table-cell table:style-name="Cell2536">
            <text:p text:style-name="P2905"><text:span text:style-name="T2905_1">371</text:span></text:p>
          </table:table-cell>
          <table:table-cell table:style-name="Cell2537">
            <text:p text:style-name="P2906"><text:span text:style-name="T2906_1">17.766</text:span></text:p>
          </table:table-cell>
        </table:table-row>
        <table:table-row table:style-name="Row540">
          <table:table-cell table:style-name="Cell2538">
            <text:p text:style-name="P2907"/>
          </table:table-cell>
          <table:table-cell table:style-name="Cell2539">
            <text:p text:style-name="P2908"><text:span text:style-name="T2908_1">Overige<text:s/>opdrachten</text:span></text:p>
          </table:table-cell>
          <table:table-cell table:style-name="Cell2540">
            <text:p text:style-name="P2909"><text:span text:style-name="T2909_1">58.225</text:span></text:p>
          </table:table-cell>
          <table:table-cell table:style-name="Cell2541">
            <text:p text:style-name="P2910"><text:span text:style-name="T2910_1">12.300</text:span></text:p>
          </table:table-cell>
          <table:table-cell table:style-name="Cell2542">
            <text:p text:style-name="P2911"><text:span text:style-name="T2911_1">70.525</text:span></text:p>
          </table:table-cell>
        </table:table-row>
        <table:table-row table:style-name="Row541">
          <table:table-cell table:style-name="Cell2543">
            <text:p text:style-name="P2912"/>
          </table:table-cell>
          <table:table-cell table:style-name="Cell2544">
            <text:p text:style-name="P2913"><text:span text:style-name="T2913_1">Subsidies<text:s/>(regelingen)</text:span></text:p>
          </table:table-cell>
          <table:table-cell table:style-name="Cell2545">
            <text:p text:style-name="P2914"><text:span text:style-name="T2914_1">29</text:span></text:p>
          </table:table-cell>
          <table:table-cell table:style-name="Cell2546">
            <text:p text:style-name="P2915"><text:span text:style-name="T2915_1">0</text:span></text:p>
          </table:table-cell>
          <table:table-cell table:style-name="Cell2547">
            <text:p text:style-name="P2916"><text:span text:style-name="T2916_1">29</text:span></text:p>
          </table:table-cell>
        </table:table-row>
        <table:table-row table:style-name="Row542">
          <table:table-cell table:style-name="Cell2548">
            <text:p text:style-name="P2917"/>
          </table:table-cell>
          <table:table-cell table:style-name="Cell2549">
            <text:p text:style-name="P2918"><text:span text:style-name="T2918_1">Overige<text:s/>subsidies</text:span></text:p>
          </table:table-cell>
          <table:table-cell table:style-name="Cell2550">
            <text:p text:style-name="P2919"><text:span text:style-name="T2919_1">29</text:span></text:p>
          </table:table-cell>
          <table:table-cell table:style-name="Cell2551">
            <text:p text:style-name="P2920"><text:span text:style-name="T2920_1">0</text:span></text:p>
          </table:table-cell>
          <table:table-cell table:style-name="Cell2552">
            <text:p text:style-name="P2921"><text:span text:style-name="T2921_1">29</text:span></text:p>
          </table:table-cell>
        </table:table-row>
        <table:table-row table:style-name="Row543">
          <table:table-cell table:style-name="Cell2553">
            <text:p text:style-name="P2922"/>
          </table:table-cell>
          <table:table-cell table:style-name="Cell2554">
            <text:p text:style-name="P2923"><text:span text:style-name="T2923_1">Bijdrage<text:s/>aan<text:s/>agentschappen</text:span></text:p>
          </table:table-cell>
          <table:table-cell table:style-name="Cell2555">
            <text:p text:style-name="P2924"><text:span text:style-name="T2924_1">16.134</text:span></text:p>
          </table:table-cell>
          <table:table-cell table:style-name="Cell2556">
            <text:p text:style-name="P2925"><text:span text:style-name="T2925_1">268</text:span></text:p>
          </table:table-cell>
          <table:table-cell table:style-name="Cell2557">
            <text:p text:style-name="P2926"><text:span text:style-name="T2926_1">16.402</text:span></text:p>
          </table:table-cell>
        </table:table-row>
        <table:table-row table:style-name="Row544">
          <table:table-cell table:style-name="Cell2558">
            <text:p text:style-name="P2927"/>
          </table:table-cell>
          <table:table-cell table:style-name="Cell2559">
            <text:p text:style-name="P2928"><text:span text:style-name="T2928_1">Bijdrage<text:s/>aan<text:s/>agentschap<text:s/>RWS</text:span></text:p>
          </table:table-cell>
          <table:table-cell table:style-name="Cell2560">
            <text:p text:style-name="P2929"><text:span text:style-name="T2929_1">3.559</text:span></text:p>
          </table:table-cell>
          <table:table-cell table:style-name="Cell2561">
            <text:p text:style-name="P2930"><text:span text:style-name="T2930_1">33</text:span></text:p>
          </table:table-cell>
          <table:table-cell table:style-name="Cell2562">
            <text:p text:style-name="P2931"><text:span text:style-name="T2931_1">3.592</text:span></text:p>
          </table:table-cell>
        </table:table-row>
        <table:table-row table:style-name="Row545">
          <table:table-cell table:style-name="Cell2563">
            <text:p text:style-name="P2932"/>
          </table:table-cell>
          <table:table-cell table:style-name="Cell2564">
            <text:p text:style-name="P2933"><text:span text:style-name="T2933_1">Bijdrage<text:s/>aan<text:s/>agentschap<text:s/>KNMI</text:span></text:p>
          </table:table-cell>
          <table:table-cell table:style-name="Cell2565">
            <text:p text:style-name="P2934"><text:span text:style-name="T2934_1">3.319</text:span></text:p>
          </table:table-cell>
          <table:table-cell table:style-name="Cell2566">
            <text:p text:style-name="P2935"><text:span text:style-name="T2935_1">5</text:span></text:p>
          </table:table-cell>
          <table:table-cell table:style-name="Cell2567">
            <text:p text:style-name="P2936"><text:span text:style-name="T2936_1">3.324</text:span></text:p>
          </table:table-cell>
        </table:table-row>
        <table:table-row table:style-name="Row546">
          <table:table-cell table:style-name="Cell2568">
            <text:p text:style-name="P2937"/>
          </table:table-cell>
          <table:table-cell table:style-name="Cell2569">
            <text:p text:style-name="P2938"><text:span text:style-name="T2938_1">Overige<text:s/>bijdragen</text:span></text:p>
          </table:table-cell>
          <table:table-cell table:style-name="Cell2570">
            <text:p text:style-name="P2939"><text:span text:style-name="T2939_1">9.256</text:span></text:p>
          </table:table-cell>
          <table:table-cell table:style-name="Cell2571">
            <text:p text:style-name="P2940"><text:span text:style-name="T2940_1">230</text:span></text:p>
          </table:table-cell>
          <table:table-cell table:style-name="Cell2572">
            <text:p text:style-name="P2941"><text:span text:style-name="T2941_1">9.486</text:span></text:p>
          </table:table-cell>
        </table:table-row>
        <table:table-row table:style-name="Row547">
          <table:table-cell table:style-name="Cell2573">
            <text:p text:style-name="P2942"><text:span text:style-name="T2942_1">97.3</text:span></text:p>
          </table:table-cell>
          <table:table-cell table:style-name="Cell2574">
            <text:p text:style-name="P2943"><text:span text:style-name="T2943_1">Testen<text:s/></text:span><text:span text:style-name="T2943_2">reizigers</text:span></text:p>
          </table:table-cell>
          <table:table-cell table:style-name="Cell2575">
            <text:p text:style-name="P2944"><text:span text:style-name="T2944_1">2.978</text:span></text:p>
          </table:table-cell>
          <table:table-cell table:style-name="Cell2576">
            <text:p text:style-name="P2945"><text:span text:style-name="T2945_1">0</text:span></text:p>
          </table:table-cell>
          <table:table-cell table:style-name="Cell2577">
            <text:p text:style-name="P2946"><text:span text:style-name="T2946_1">2.978</text:span></text:p>
          </table:table-cell>
        </table:table-row>
        <table:table-row table:style-name="Row548">
          <table:table-cell table:style-name="Cell2578">
            <text:p text:style-name="P2947"/>
          </table:table-cell>
          <table:table-cell table:style-name="Cell2579">
            <text:p text:style-name="P2948"><text:span text:style-name="T2948_1">Opdrachten</text:span></text:p>
          </table:table-cell>
          <table:table-cell table:style-name="Cell2580">
            <text:p text:style-name="P2949"><text:span text:style-name="T2949_1">2.978</text:span></text:p>
          </table:table-cell>
          <table:table-cell table:style-name="Cell2581">
            <text:p text:style-name="P2950"><text:span text:style-name="T2950_1">0</text:span></text:p>
          </table:table-cell>
          <table:table-cell table:style-name="Cell2582">
            <text:p text:style-name="P2951"><text:span text:style-name="T2951_1">2.978</text:span></text:p>
          </table:table-cell>
        </table:table-row>
        <table:table-row table:style-name="Row549">
          <table:table-cell table:style-name="Cell2583">
            <text:p text:style-name="P2952"/>
          </table:table-cell>
          <table:table-cell table:style-name="Cell2584">
            <text:p text:style-name="P2953"><text:span text:style-name="T2953_1">Testen<text:s/>COVID-19</text:span></text:p>
          </table:table-cell>
          <table:table-cell table:style-name="Cell2585">
            <text:p text:style-name="P2954"><text:span text:style-name="T2954_1">2.978</text:span></text:p>
          </table:table-cell>
          <table:table-cell table:style-name="Cell2586">
            <text:p text:style-name="P2955"><text:span text:style-name="T2955_1">0</text:span></text:p>
          </table:table-cell>
          <table:table-cell table:style-name="Cell2587">
            <text:p text:style-name="P2956"><text:span text:style-name="T2956_1">2.978</text:span></text:p>
          </table:table-cell>
        </table:table-row>
        <table:table-row table:style-name="Row550">
          <table:table-cell table:style-name="Cell2588">
            <text:p text:style-name="P2957"/>
          </table:table-cell>
          <table:table-cell table:style-name="Cell2589">
            <text:p text:style-name="P2958"/>
          </table:table-cell>
          <table:table-cell table:style-name="Cell2590">
            <text:p text:style-name="P2959"/>
          </table:table-cell>
          <table:table-cell table:style-name="Cell2591">
            <text:p text:style-name="P2960"/>
          </table:table-cell>
          <table:table-cell table:style-name="Cell2592">
            <text:p text:style-name="P2961"/>
          </table:table-cell>
        </table:table-row>
        <table:table-row table:style-name="Row551">
          <table:table-cell table:style-name="Cell2593">
            <text:p text:style-name="P2962"/>
          </table:table-cell>
          <table:table-cell table:style-name="Cell2594">
            <text:p text:style-name="P2963"><text:span text:style-name="T2963_1">Ontvangsten</text:span></text:p>
          </table:table-cell>
          <table:table-cell table:style-name="Cell2595">
            <text:p text:style-name="P2964"><text:span text:style-name="T2964_1">1.101</text:span></text:p>
          </table:table-cell>
          <table:table-cell table:style-name="Cell2596">
            <text:p text:style-name="P2965"><text:span text:style-name="T2965_1">866</text:span></text:p>
          </table:table-cell>
          <table:table-cell table:style-name="Cell2597">
            <text:p text:style-name="P2966"><text:span text:style-name="T2966_1">1.967</text:span></text:p>
          </table:table-cell>
        </table:table-row>
        <table:table-row table:style-name="Row552">
          <table:table-cell table:style-name="Cell2598">
            <text:p text:style-name="P2967"/>
          </table:table-cell>
          <table:table-cell table:style-name="Cell2599">
            <text:p text:style-name="P2968"/>
          </table:table-cell>
          <table:table-cell table:style-name="Cell2600">
            <text:p text:style-name="P2969"/>
          </table:table-cell>
          <table:table-cell table:style-name="Cell2601">
            <text:p text:style-name="P2970"/>
          </table:table-cell>
          <table:table-cell table:style-name="Cell2602">
            <text:p text:style-name="P2971"/>
          </table:table-cell>
        </table:table-row>
      </table:table>
      <text:p text:style-name="P2972"/>
      <text:p text:style-name="P2973"><text:span text:style-name="T2973_1">Toelichting</text:span></text:p>
      <text:p text:style-name="P2974"><text:span text:style-name="T2974_1">Verplichtingen</text:span></text:p>
      <text:p text:style-name="P2975"><text:span text:style-name="T2975_1">Het<text:s/>verplichtingenbudget<text:s/>van<text:s/>het<text:s/>artikel<text:s/>Algemeen<text:s/>Kerndepartement<text:s/>wordt<text:s/>in<text:s/>2026<text:s/>met<text:s/>€ 6,9 miljoen<text:s/>verhoogd.<text:s/>Deze<text:s/>verhoging<text:s/>wordt<text:s/>voornamelijk<text:s/>veroorzaakt<text:s/>door<text:s/>de<text:s/>hieronder<text:s/>toegelichte<text:s/>uitgavenmutaties.</text:span></text:p>
      <text:p text:style-name="P2976"><text:span text:style-name="T2976_1">Het<text:s/>verplichtingenbudget<text:s/>wordt<text:s/>met<text:s/>€ 3,1 miljoen<text:s/>verhoogd<text:s/>voor<text:s/>het<text:s/>tijdig<text:s/>aangaan<text:s/>van<text:s/>nieuwe<text:s/>contracten<text:s/>binnen<text:s/>het<text:s/>DCC.<text:s/>De<text:s/>hogere<text:s/>verplichting<text:s/>hangt<text:s/>samen<text:s/>met<text:s/>een<text:s/>grotere<text:s/>opdrachtomvang<text:s/>voor<text:s/>de<text:s/>contracten<text:s/>met<text:s/>het<text:s/>RIVM,<text:s/>KWR<text:s/>en<text:s/>Opleiden,<text:s/>Trainen<text:s/>en<text:s/>Oefenen<text:s/>(OTO).<text:s/>Verder<text:s/>wordt<text:s/>het<text:s/>verplichtingenbudget<text:s/>verhoogd<text:s/>met<text:s/>€ 2,1 miljoen<text:s/>als<text:s/>gevolg<text:s/>van<text:s/>de<text:s/>bijdrage<text:s/>van<text:s/>LVVN<text:s/>voor<text:s/>het<text:s/>Werkprogramma<text:s/>2026<text:s/>en<text:s/>met<text:s/>€ 1,6 miljoen<text:s/>vanwege<text:s/>de<text:s/>financiering<text:s/>van<text:s/>het<text:s/>Kennisprogramma<text:s/>Circulaire<text:s/>Economie<text:s/>2026<text:s/>door<text:s/>DGMI.</text:span></text:p>
      <text:p text:style-name="P2977"><text:span text:style-name="T2977_1">Uitgaven</text:span></text:p>
      <text:p text:style-name="P2978"><text:span text:style-name="T2978_1">Artikel<text:s/>97.01<text:s/>Algemeen<text:s/>departement</text:span></text:p>
      <text:p text:style-name="P2979"><text:span text:style-name="T2979_1">Opdrachten</text:span></text:p>
      <text:p text:style-name="P2980"><text:span text:style-name="T2980_1">De<text:s/>verhoging<text:s/>van<text:s/>het<text:s/>opdrachtenbudget<text:s/>met<text:s/>€ 16,5 miljoen<text:s/>wordt<text:s/>voornamelijk<text:s/>veroorzaakt<text:s/>door:</text:span></text:p>
      <text:list text:style-name="LS30" xml:id="list64">
        <text:list-item>
          <text:p text:style-name="P2981"><text:span text:style-name="T2981_1">Onderzoeken<text:s/>PBL:<text:s/>verhoging<text:s/>van<text:s/>€<text:s/>3,0<text:s/>miljoen<text:s/>als<text:s/>gevolg<text:s/>financiering<text:s/>Kennisprogramma<text:s/>Circulaire<text:s/>Economie<text:s/>2026<text:s/>door<text:s/>DGMI,<text:s/>een<text:s/>LVVN-bijdrage<text:s/>werkprogramma<text:s/>2026<text:s/>aanvullende<text:s/>programma’s<text:s/>evaluaties<text:s/>en<text:s/>lopende<text:s/>WUR-projecten<text:s/>en<text:s/>door<text:s/>bijdragen<text:s/>vanuit<text:s/>de<text:s/>EU<text:s/>door<text:s/>middel<text:s/>van<text:s/>desaldering.</text:span></text:p>
        </text:list-item>
        <text:list-item>
          <text:p text:style-name="P2982"><text:span text:style-name="T2982_1">Onderzoeken<text:s/>ANVS:<text:s/>Een<text:s/>verhoging<text:s/>van<text:s/>€<text:s/>0,1<text:s/>miljoen<text:s/>door<text:s/>uitgekeerde<text:s/>prijsbijstelling.</text:span></text:p>
        </text:list-item>
        <text:list-item>
          <text:p text:style-name="P2983"><text:span text:style-name="T2983_1">DCC:<text:s/>Een<text:s/>verhoging<text:s/>van<text:s/>€<text:s/>0,7<text:s/>miljoen<text:s/>in<text:s/>verband<text:s/>met<text:s/>een<text:s/>bijdrage<text:s/>van<text:s/>het<text:s/>RIVM<text:s/>voor<text:s/>de<text:s/>uitvoering<text:s/>van<text:s/>NAVO-top<text:s/>activiteiten<text:s/>en<text:s/>ontvangen<text:s/>prijsbijstelling.</text:span></text:p>
        </text:list-item>
        <text:list-item>
          <text:p text:style-name="P2984"><text:span text:style-name="T2984_1">Regeringsvliegtuig:<text:s/>Een<text:s/>verhoging<text:s/>van<text:s/>€<text:s/>0,4<text:s/>miljoen<text:s/>in<text:s/>verband<text:s/>met<text:s/>de<text:s/>toegekende<text:s/>prijsbijstelling.</text:span></text:p>
        </text:list-item>
        <text:list-item>
          <text:p text:style-name="P2985"><text:span text:style-name="T2985_1">Overige<text:s/>opdrachten:<text:s/>Een<text:s/>verhoging<text:s/>van<text:s/>€12,3<text:s/>miljoen<text:s/>in<text:s/>2026<text:s/>voornamelijk<text:s/>vanwege<text:s/>een<text:s/>kasschuif<text:s/>binnen<text:s/>het<text:s/>budget<text:s/>voor<text:s/>verwachte<text:s/>investeringen<text:s/>in<text:s/>roerende<text:s/>zaken.</text:span></text:p>
        </text:list-item>
      </text:list>
      <text:p text:style-name="P2986"/>
      <text:p text:style-name="P2987"><text:span text:style-name="T2987_1">Bijdrage<text:s/>agentschappen</text:span></text:p>
      <text:p text:style-name="P2988"><text:span text:style-name="T2988_1">De<text:s/>uitgavenmutaties<text:s/>zijn<text:s/>lager<text:s/>dan<text:s/>voorgeschreven<text:s/>norm<text:s/>en<text:s/>worden<text:s/>daarom<text:s/>niet<text:s/>toegelicht<text:s/>(zie<text:s/>normering<text:s/>in<text:s/>de<text:s/>leeswijzer).</text:span></text:p>
      <text:p text:style-name="P2989"><text:span text:style-name="T2989_1">Ontvangsten</text:span></text:p>
      <text:p text:style-name="P2990"><text:span text:style-name="T2990_1">De<text:s/>mutaties<text:s/>zijn<text:s/>lager<text:s/>dan<text:s/>de<text:s/>voorgeschreven<text:s/>norm<text:s/>en<text:s/>worden<text:s/>daarom<text:s/>niet<text:s/>toegelicht<text:s/>(zie<text:s/>normering<text:s/>in<text:s/>de<text:s/>leeswijzer).</text:span></text:p>
      <text:p text:style-name="P2991"/>
      <text:p text:style-name="P2992"><text:span text:style-name="T2992_1">4.2<text:s/>Artikel<text:s/>98<text:s/>Apparaat<text:s/>Kerndepartement</text:span></text:p>
      <table:table table:style-name="Table27">
        <table:table-column table:style-name="Column113"/>
        <table:table-column table:style-name="Column114"/>
        <table:table-column table:style-name="Column115"/>
        <table:table-column table:style-name="Column116"/>
        <table:table-column table:style-name="Column117"/>
        <table:table-header-rows>
          <table:table-row table:style-name="Row553">
            <table:table-cell table:style-name="Cell2603" table:number-columns-spanned="5">
              <text:p text:style-name="P2993"><text:span text:style-name="T2993_1">Tabel<text:s/>24<text:s/>Budgettaire<text:s/>gevolgen<text:s/>van<text:s/>beleid<text:s/>artikel<text:s/>98<text:s/>Apparaat<text:s/>Kerndepartemen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54">
            <table:table-cell table:style-name="Cell2604">
              <text:p text:style-name="P2994"/>
            </table:table-cell>
            <table:table-cell table:style-name="Cell2605">
              <text:p text:style-name="P2995"/>
            </table:table-cell>
            <table:table-cell table:style-name="Cell2606">
              <text:p text:style-name="P2996"><text:span text:style-name="T2996_1">Stand<text:s/>eerste<text:s/>suppletoire<text:s/>begroting<text:s/>(incl.<text:s/>amendementen<text:s/>en<text:s/>NvW)<text:s/>(1)</text:span></text:p>
            </table:table-cell>
            <table:table-cell table:style-name="Cell2607">
              <text:p text:style-name="P2997"><text:span text:style-name="T2997_1">Mutaties<text:s/>suppletoire<text:s/>begroting<text:s/>september<text:s/>(2)</text:span></text:p>
            </table:table-cell>
            <table:table-cell table:style-name="Cell2608">
              <text:p text:style-name="P2998"><text:span text:style-name="T299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555">
          <table:table-cell table:style-name="Cell2609">
            <text:p text:style-name="P2999"><text:span text:style-name="T2999_1">Art.</text:span></text:p>
          </table:table-cell>
          <table:table-cell table:style-name="Cell2610">
            <text:p text:style-name="P3000"><text:span text:style-name="T3000_1">Verplichtingen</text:span></text:p>
          </table:table-cell>
          <table:table-cell table:style-name="Cell2611">
            <text:p text:style-name="P3001"><text:span text:style-name="T3001_1">509.906</text:span></text:p>
          </table:table-cell>
          <table:table-cell table:style-name="Cell2612">
            <text:p text:style-name="P3002"><text:span text:style-name="T3002_1">3.689</text:span></text:p>
          </table:table-cell>
          <table:table-cell table:style-name="Cell2613">
            <text:p text:style-name="P3003"><text:span text:style-name="T3003_1">513.595</text:span></text:p>
          </table:table-cell>
        </table:table-row>
        <table:table-row table:style-name="Row556">
          <table:table-cell table:style-name="Cell2614">
            <text:p text:style-name="P3004"/>
          </table:table-cell>
          <table:table-cell table:style-name="Cell2615">
            <text:p text:style-name="P3005"/>
          </table:table-cell>
          <table:table-cell table:style-name="Cell2616">
            <text:p text:style-name="P3006"/>
          </table:table-cell>
          <table:table-cell table:style-name="Cell2617">
            <text:p text:style-name="P3007"/>
          </table:table-cell>
          <table:table-cell table:style-name="Cell2618">
            <text:p text:style-name="P3008"/>
          </table:table-cell>
        </table:table-row>
        <table:table-row table:style-name="Row557">
          <table:table-cell table:style-name="Cell2619">
            <text:p text:style-name="P3009"/>
          </table:table-cell>
          <table:table-cell table:style-name="Cell2620">
            <text:p text:style-name="P3010"><text:span text:style-name="T3010_1">Uitgaven</text:span></text:p>
          </table:table-cell>
          <table:table-cell table:style-name="Cell2621">
            <text:p text:style-name="P3011"><text:span text:style-name="T3011_1">564.281</text:span></text:p>
          </table:table-cell>
          <table:table-cell table:style-name="Cell2622">
            <text:p text:style-name="P3012"><text:span text:style-name="T3012_1">692</text:span></text:p>
          </table:table-cell>
          <table:table-cell table:style-name="Cell2623">
            <text:p text:style-name="P3013"><text:span text:style-name="T3013_1">564.973</text:span></text:p>
          </table:table-cell>
        </table:table-row>
        <table:table-row table:style-name="Row558">
          <table:table-cell table:style-name="Cell2624">
            <text:p text:style-name="P3014"/>
          </table:table-cell>
          <table:table-cell table:style-name="Cell2625">
            <text:p text:style-name="P3015"/>
          </table:table-cell>
          <table:table-cell table:style-name="Cell2626">
            <text:p text:style-name="P3016"/>
          </table:table-cell>
          <table:table-cell table:style-name="Cell2627">
            <text:p text:style-name="P3017"/>
          </table:table-cell>
          <table:table-cell table:style-name="Cell2628">
            <text:p text:style-name="P3018"/>
          </table:table-cell>
        </table:table-row>
        <table:table-row table:style-name="Row559">
          <table:table-cell table:style-name="Cell2629">
            <text:p text:style-name="P3019"><text:span text:style-name="T3019_1">98.1</text:span></text:p>
          </table:table-cell>
          <table:table-cell table:style-name="Cell2630">
            <text:p text:style-name="P3020"><text:span text:style-name="T3020_1">Personele<text:s/>uitgaven</text:span></text:p>
          </table:table-cell>
          <table:table-cell table:style-name="Cell2631">
            <text:p text:style-name="P3021"><text:span text:style-name="T3021_1">422.934</text:span></text:p>
          </table:table-cell>
          <table:table-cell table:style-name="Cell2632">
            <text:p text:style-name="P3022"><text:span text:style-name="T3022_1">‒</text:span><text:span text:style-name="T3022_2"><text:s/>1.019</text:span></text:p>
          </table:table-cell>
          <table:table-cell table:style-name="Cell2633">
            <text:p text:style-name="P3023"><text:span text:style-name="T3023_1">421.915</text:span></text:p>
          </table:table-cell>
        </table:table-row>
        <table:table-row table:style-name="Row560">
          <table:table-cell table:style-name="Cell2634">
            <text:p text:style-name="P3024"/>
          </table:table-cell>
          <table:table-cell table:style-name="Cell2635">
            <text:p text:style-name="P3025"><text:span text:style-name="T3025_1">Personele<text:s/>uitgaven</text:span></text:p>
          </table:table-cell>
          <table:table-cell table:style-name="Cell2636">
            <text:p text:style-name="P3026"><text:span text:style-name="T3026_1">422.934</text:span></text:p>
          </table:table-cell>
          <table:table-cell table:style-name="Cell2637">
            <text:p text:style-name="P3027"><text:span text:style-name="T3027_1">‒</text:span><text:span text:style-name="T3027_2"><text:s/>1.019</text:span></text:p>
          </table:table-cell>
          <table:table-cell table:style-name="Cell2638">
            <text:p text:style-name="P3028"><text:span text:style-name="T3028_1">421.915</text:span></text:p>
          </table:table-cell>
        </table:table-row>
        <table:table-row table:style-name="Row561">
          <table:table-cell table:style-name="Cell2639">
            <text:p text:style-name="P3029"/>
          </table:table-cell>
          <table:table-cell table:style-name="Cell2640">
            <text:p text:style-name="P3030"><text:span text:style-name="T3030_1">Eigen<text:s/>personeel</text:span></text:p>
          </table:table-cell>
          <table:table-cell table:style-name="Cell2641">
            <text:p text:style-name="P3031"><text:span text:style-name="T3031_1">373.963</text:span></text:p>
          </table:table-cell>
          <table:table-cell table:style-name="Cell2642">
            <text:p text:style-name="P3032"><text:span text:style-name="T3032_1">1.807</text:span></text:p>
          </table:table-cell>
          <table:table-cell table:style-name="Cell2643">
            <text:p text:style-name="P3033"><text:span text:style-name="T3033_1">375.770</text:span></text:p>
          </table:table-cell>
        </table:table-row>
        <table:table-row table:style-name="Row562">
          <table:table-cell table:style-name="Cell2644">
            <text:p text:style-name="P3034"/>
          </table:table-cell>
          <table:table-cell table:style-name="Cell2645">
            <text:p text:style-name="P3035"><text:span text:style-name="T3035_1">Externe<text:s/>inhuur</text:span></text:p>
          </table:table-cell>
          <table:table-cell table:style-name="Cell2646">
            <text:p text:style-name="P3036"><text:span text:style-name="T3036_1">48.126</text:span></text:p>
          </table:table-cell>
          <table:table-cell table:style-name="Cell2647">
            <text:p text:style-name="P3037"><text:span text:style-name="T3037_1">‒<text:s/>2.826</text:span></text:p>
          </table:table-cell>
          <table:table-cell table:style-name="Cell2648">
            <text:p text:style-name="P3038"><text:span text:style-name="T3038_1">45.300</text:span></text:p>
          </table:table-cell>
        </table:table-row>
        <table:table-row table:style-name="Row563">
          <table:table-cell table:style-name="Cell2649">
            <text:p text:style-name="P3039"/>
          </table:table-cell>
          <table:table-cell table:style-name="Cell2650">
            <text:p text:style-name="P3040"><text:span text:style-name="T3040_1">Overige<text:s/>personele<text:s/>uitgaven</text:span></text:p>
          </table:table-cell>
          <table:table-cell table:style-name="Cell2651">
            <text:p text:style-name="P3041"><text:span text:style-name="T3041_1">845</text:span></text:p>
          </table:table-cell>
          <table:table-cell table:style-name="Cell2652">
            <text:p text:style-name="P3042"><text:span text:style-name="T3042_1">0</text:span></text:p>
          </table:table-cell>
          <table:table-cell table:style-name="Cell2653">
            <text:p text:style-name="P3043"><text:span text:style-name="T3043_1">845</text:span></text:p>
          </table:table-cell>
        </table:table-row>
        <table:table-row table:style-name="Row564">
          <table:table-cell table:style-name="Cell2654">
            <text:p text:style-name="P3044"><text:span text:style-name="T3044_1">98.2</text:span></text:p>
          </table:table-cell>
          <table:table-cell table:style-name="Cell2655">
            <text:p text:style-name="P3045"><text:span text:style-name="T3045_1">Materiële<text:s/>uitgaven</text:span></text:p>
          </table:table-cell>
          <table:table-cell table:style-name="Cell2656">
            <text:p text:style-name="P3046"><text:span text:style-name="T3046_1">141.347</text:span></text:p>
          </table:table-cell>
          <table:table-cell table:style-name="Cell2657">
            <text:p text:style-name="P3047"><text:span text:style-name="T3047_1">1.711</text:span></text:p>
          </table:table-cell>
          <table:table-cell table:style-name="Cell2658">
            <text:p text:style-name="P3048"><text:span text:style-name="T3048_1">143.058</text:span></text:p>
          </table:table-cell>
        </table:table-row>
        <table:table-row table:style-name="Row565">
          <table:table-cell table:style-name="Cell2659">
            <text:p text:style-name="P3049"/>
          </table:table-cell>
          <table:table-cell table:style-name="Cell2660">
            <text:p text:style-name="P3050"><text:span text:style-name="T3050_1">Materiële<text:s/>uitgaven</text:span></text:p>
          </table:table-cell>
          <table:table-cell table:style-name="Cell2661">
            <text:p text:style-name="P3051"><text:span text:style-name="T3051_1">141.347</text:span></text:p>
          </table:table-cell>
          <table:table-cell table:style-name="Cell2662">
            <text:p text:style-name="P3052"><text:span text:style-name="T3052_1">1.711</text:span></text:p>
          </table:table-cell>
          <table:table-cell table:style-name="Cell2663">
            <text:p text:style-name="P3053"><text:span text:style-name="T3053_1">143.058</text:span></text:p>
          </table:table-cell>
        </table:table-row>
        <table:table-row table:style-name="Row566">
          <table:table-cell table:style-name="Cell2664">
            <text:p text:style-name="P3054"/>
          </table:table-cell>
          <table:table-cell table:style-name="Cell2665">
            <text:p text:style-name="P3055"><text:span text:style-name="T3055_1">ICT</text:span></text:p>
          </table:table-cell>
          <table:table-cell table:style-name="Cell2666">
            <text:p text:style-name="P3056"><text:span text:style-name="T3056_1">46.439</text:span></text:p>
          </table:table-cell>
          <table:table-cell table:style-name="Cell2667">
            <text:p text:style-name="P3057"><text:span text:style-name="T3057_1">3.035</text:span></text:p>
          </table:table-cell>
          <table:table-cell table:style-name="Cell2668">
            <text:p text:style-name="P3058"><text:span text:style-name="T3058_1">49.474</text:span></text:p>
          </table:table-cell>
        </table:table-row>
        <table:table-row table:style-name="Row567">
          <table:table-cell table:style-name="Cell2669">
            <text:p text:style-name="P3059"/>
          </table:table-cell>
          <table:table-cell table:style-name="Cell2670">
            <text:p text:style-name="P3060"><text:span text:style-name="T3060_1">Bijdrage<text:s/>aan<text:s/>SSO's</text:span></text:p>
          </table:table-cell>
          <table:table-cell table:style-name="Cell2671">
            <text:p text:style-name="P3061"><text:span text:style-name="T3061_1">61.887</text:span></text:p>
          </table:table-cell>
          <table:table-cell table:style-name="Cell2672">
            <text:p text:style-name="P3062"><text:span text:style-name="T3062_1">1.921</text:span></text:p>
          </table:table-cell>
          <table:table-cell table:style-name="Cell2673">
            <text:p text:style-name="P3063"><text:span text:style-name="T3063_1">63.808</text:span></text:p>
          </table:table-cell>
        </table:table-row>
        <table:table-row table:style-name="Row568">
          <table:table-cell table:style-name="Cell2674">
            <text:p text:style-name="P3064"/>
          </table:table-cell>
          <table:table-cell table:style-name="Cell2675">
            <text:p text:style-name="P3065"><text:span text:style-name="T3065_1">Overige<text:s/>materiële<text:s/>uitgaven</text:span></text:p>
          </table:table-cell>
          <table:table-cell table:style-name="Cell2676">
            <text:p text:style-name="P3066"><text:span text:style-name="T3066_1">33.021</text:span></text:p>
          </table:table-cell>
          <table:table-cell table:style-name="Cell2677">
            <text:p text:style-name="P3067"><text:span text:style-name="T3067_1">‒<text:s/>3.245</text:span></text:p>
          </table:table-cell>
          <table:table-cell table:style-name="Cell2678">
            <text:p text:style-name="P3068"><text:span text:style-name="T3068_1">29.776</text:span></text:p>
          </table:table-cell>
        </table:table-row>
        <table:table-row table:style-name="Row569">
          <table:table-cell table:style-name="Cell2679">
            <text:p text:style-name="P3069"/>
          </table:table-cell>
          <table:table-cell table:style-name="Cell2680">
            <text:p text:style-name="P3070"/>
          </table:table-cell>
          <table:table-cell table:style-name="Cell2681">
            <text:p text:style-name="P3071"/>
          </table:table-cell>
          <table:table-cell table:style-name="Cell2682">
            <text:p text:style-name="P3072"/>
          </table:table-cell>
          <table:table-cell table:style-name="Cell2683">
            <text:p text:style-name="P3073"/>
          </table:table-cell>
        </table:table-row>
        <table:table-row table:style-name="Row570">
          <table:table-cell table:style-name="Cell2684">
            <text:p text:style-name="P3074"/>
          </table:table-cell>
          <table:table-cell table:style-name="Cell2685">
            <text:p text:style-name="P3075"><text:span text:style-name="T3075_1">Ontvangsten</text:span></text:p>
          </table:table-cell>
          <table:table-cell table:style-name="Cell2686">
            <text:p text:style-name="P3076"><text:span text:style-name="T3076_1">4.880</text:span></text:p>
          </table:table-cell>
          <table:table-cell table:style-name="Cell2687">
            <text:p text:style-name="P3077"><text:span text:style-name="T3077_1">1.000</text:span></text:p>
          </table:table-cell>
          <table:table-cell table:style-name="Cell2688">
            <text:p text:style-name="P3078"><text:span text:style-name="T3078_1">5.880</text:span></text:p>
          </table:table-cell>
        </table:table-row>
        <table:table-row table:style-name="Row571">
          <table:table-cell table:style-name="Cell2689">
            <text:p text:style-name="P3079"/>
          </table:table-cell>
          <table:table-cell table:style-name="Cell2690">
            <text:p text:style-name="P3080"/>
          </table:table-cell>
          <table:table-cell table:style-name="Cell2691">
            <text:p text:style-name="P3081"/>
          </table:table-cell>
          <table:table-cell table:style-name="Cell2692">
            <text:p text:style-name="P3082"/>
          </table:table-cell>
          <table:table-cell table:style-name="Cell2693">
            <text:p text:style-name="P3083"/>
          </table:table-cell>
        </table:table-row>
      </table:table>
      <text:p text:style-name="P3084"/>
      <text:p text:style-name="P3085"><text:span text:style-name="T3085_1">Toelichting</text:span></text:p>
      <text:p text:style-name="P3086"><text:span text:style-name="T3086_1">Verplichtingen</text:span></text:p>
      <text:p text:style-name="P3087"><text:span text:style-name="T3087_1">Het<text:s/>verplichtingenbudget<text:s/>het<text:s/>artikel<text:s/>Apparaat<text:s/>Kerndepartement<text:s/>voor<text:s/>2026<text:s/>wordt<text:s/>met<text:s/>€ 3,7 miljoen<text:s/>verhoogd.<text:s/>Dit<text:s/>wordt<text:s/>met<text:s/>name<text:s/>veroorzaakt<text:s/>door<text:s/>de<text:s/>hieronder<text:s/>toegelichte<text:s/>uitgavenmutaties.</text:span></text:p>
      <text:p text:style-name="P3088"><text:span text:style-name="T3088_1">Het<text:s/>betreft<text:s/>een<text:s/>overboeking<text:s/>van<text:s/>€ 1,6 miljoen<text:s/>van<text:s/>artikel<text:s/>14 naar<text:s/>artikel<text:s/>98<text:s/>voor<text:s/>de<text:s/>dekking<text:s/>van<text:s/>de<text:s/>apparaatskosten<text:s/>van<text:s/>DUMO<text:s/>en<text:s/>door<text:s/>een<text:s/>bijdrage<text:s/>van<text:s/>€ 1,6 miljoen<text:s/>van<text:s/>Rijkswaterstaat<text:s/>aan<text:s/>het<text:s/>overgedragen<text:s/>budget<text:s/>van<text:s/>het<text:s/>Ministerie<text:s/>van<text:s/>Financiën<text:s/>in<text:s/>verband<text:s/>met<text:s/>de<text:s/>wijziging<text:s/>van<text:s/>het<text:s/>regiotarief<text:s/>van<text:s/>het<text:s/>Rijksvastgoedbedrijf.<text:s/>Daarnaast<text:s/>betreft<text:s/>het<text:s/>nog<text:s/>enkele<text:s/>kleine<text:s/>mutaties<text:s/>die<text:s/>optellen<text:s/>tot<text:s/>€ 0,5 miljoen.</text:span></text:p>
      <text:p text:style-name="P3089"><text:span text:style-name="T3089_1">Uitgaven</text:span></text:p>
      <text:p text:style-name="P3090"><text:span text:style-name="T3090_1">Artikel<text:s/>98.01<text:s/>Personele<text:s/>uitgaven</text:span></text:p>
      <text:p text:style-name="P3091"><text:span text:style-name="T3091_1">De<text:s/>uitgavenmutaties<text:s/>zijn<text:s/>lager<text:s/>dan<text:s/>voorgeschreven<text:s/>norm<text:s/>en<text:s/>worden<text:s/>daarom<text:s/>niet<text:s/>toegelicht<text:s/>(zie<text:s/>normering<text:s/>in<text:s/>de<text:s/>).</text:span></text:p>
      <text:p text:style-name="P3092"><text:span text:style-name="T3092_1">Artikel<text:s/>98.02<text:s/>Materiële<text:s/>uitgaven</text:span></text:p>
      <text:p text:style-name="P3093"><text:span text:style-name="T3093_1">De<text:s/>uitgavenmutaties<text:s/>zijn<text:s/>lager<text:s/>dan<text:s/>voorgeschreven<text:s/>norm<text:s/>en<text:s/>worden<text:s/>daarom<text:s/>niet<text:s/>toegelicht<text:s/>(zie<text:s/>normering<text:s/>in<text:s/>de<text:s/>).</text:span></text:p>
      <text:p text:style-name="P3094"><text:span text:style-name="T3094_1">Ontvangsten</text:span></text:p>
      <text:p text:style-name="P3095"><text:span text:style-name="T3095_1">De<text:s/>mutaties<text:s/>zijn<text:s/>lager<text:s/>dan<text:s/>de<text:s/>voorgeschreven<text:s/>norm<text:s/>en<text:s/>worden<text:s/>daarom<text:s/>niet<text:s/>toegelicht<text:s/>(zie<text:s/>normering<text:s/>in<text:s/>de<text:s/>).</text:span></text:p>
      <text:p text:style-name="P3096"/>
      <text:p text:style-name="P3097"><text:span text:style-name="T3097_1">4.3<text:s/>Artikel<text:s/>99<text:s/>Nog<text:s/>onverdeeld</text:span></text:p>
      <table:table table:style-name="Table28">
        <table:table-column table:style-name="Column118"/>
        <table:table-column table:style-name="Column119"/>
        <table:table-column table:style-name="Column120"/>
        <table:table-column table:style-name="Column121"/>
        <table:table-column table:style-name="Column122"/>
        <table:table-header-rows>
          <table:table-row table:style-name="Row572">
            <table:table-cell table:style-name="Cell2694" table:number-columns-spanned="5">
              <text:p text:style-name="P3098"><text:span text:style-name="T3098_1">Tabel<text:s/>25<text:s/>Budgettaire<text:s/>gevolgen<text:s/>van<text:s/>beleid<text:s/>artikel<text:s/>99<text:s/>Nog<text:s/>onverdeel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73">
            <table:table-cell table:style-name="Cell2695">
              <text:p text:style-name="P3099"/>
            </table:table-cell>
            <table:table-cell table:style-name="Cell2696">
              <text:p text:style-name="P3100"/>
            </table:table-cell>
            <table:table-cell table:style-name="Cell2697">
              <text:p text:style-name="P3101"><text:span text:style-name="T3101_1">Stand<text:s/>eerste<text:s/>suppletoire<text:s/>begroting<text:s/>(incl.<text:s/>amendementen<text:s/>en<text:s/>NvW)<text:s/>(1)</text:span></text:p>
            </table:table-cell>
            <table:table-cell table:style-name="Cell2698">
              <text:p text:style-name="P3102"><text:span text:style-name="T3102_1">Mutaties<text:s/>suppletoire<text:s/>begroting<text:s/>september<text:s/>(2)</text:span></text:p>
            </table:table-cell>
            <table:table-cell table:style-name="Cell2699">
              <text:p text:style-name="P3103"><text:span text:style-name="T310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574">
          <table:table-cell table:style-name="Cell2700">
            <text:p text:style-name="P3104"><text:span text:style-name="T3104_1">Art.</text:span></text:p>
          </table:table-cell>
          <table:table-cell table:style-name="Cell2701">
            <text:p text:style-name="P3105"><text:span text:style-name="T3105_1">Verplichtingen</text:span></text:p>
          </table:table-cell>
          <table:table-cell table:style-name="Cell2702">
            <text:p text:style-name="P3106"><text:span text:style-name="T3106_1">106.403</text:span></text:p>
          </table:table-cell>
          <table:table-cell table:style-name="Cell2703">
            <text:p text:style-name="P3107"><text:span text:style-name="T3107_1">‒</text:span><text:span text:style-name="T3107_2"><text:s/>106.403</text:span></text:p>
          </table:table-cell>
          <table:table-cell table:style-name="Cell2704">
            <text:p text:style-name="P3108"><text:span text:style-name="T3108_1">0</text:span></text:p>
          </table:table-cell>
        </table:table-row>
        <table:table-row table:style-name="Row575">
          <table:table-cell table:style-name="Cell2705">
            <text:p text:style-name="P3109"/>
          </table:table-cell>
          <table:table-cell table:style-name="Cell2706">
            <text:p text:style-name="P3110"/>
          </table:table-cell>
          <table:table-cell table:style-name="Cell2707">
            <text:p text:style-name="P3111"/>
          </table:table-cell>
          <table:table-cell table:style-name="Cell2708">
            <text:p text:style-name="P3112"/>
          </table:table-cell>
          <table:table-cell table:style-name="Cell2709">
            <text:p text:style-name="P3113"/>
          </table:table-cell>
        </table:table-row>
        <table:table-row table:style-name="Row576">
          <table:table-cell table:style-name="Cell2710">
            <text:p text:style-name="P3114"/>
          </table:table-cell>
          <table:table-cell table:style-name="Cell2711">
            <text:p text:style-name="P3115"><text:span text:style-name="T3115_1">Uitgaven</text:span></text:p>
          </table:table-cell>
          <table:table-cell table:style-name="Cell2712">
            <text:p text:style-name="P3116"><text:span text:style-name="T3116_1">75.938</text:span></text:p>
          </table:table-cell>
          <table:table-cell table:style-name="Cell2713">
            <text:p text:style-name="P3117"><text:span text:style-name="T3117_1">‒</text:span><text:span text:style-name="T3117_2"><text:s/>75.938</text:span></text:p>
          </table:table-cell>
          <table:table-cell table:style-name="Cell2714">
            <text:p text:style-name="P3118"><text:span text:style-name="T3118_1">0</text:span></text:p>
          </table:table-cell>
        </table:table-row>
        <table:table-row table:style-name="Row577">
          <table:table-cell table:style-name="Cell2715">
            <text:p text:style-name="P3119"/>
          </table:table-cell>
          <table:table-cell table:style-name="Cell2716">
            <text:p text:style-name="P3120"/>
          </table:table-cell>
          <table:table-cell table:style-name="Cell2717">
            <text:p text:style-name="P3121"/>
          </table:table-cell>
          <table:table-cell table:style-name="Cell2718">
            <text:p text:style-name="P3122"/>
          </table:table-cell>
          <table:table-cell table:style-name="Cell2719">
            <text:p text:style-name="P3123"/>
          </table:table-cell>
        </table:table-row>
        <table:table-row table:style-name="Row578">
          <table:table-cell table:style-name="Cell2720">
            <text:p text:style-name="P3124"><text:span text:style-name="T3124_1">99.1</text:span></text:p>
          </table:table-cell>
          <table:table-cell table:style-name="Cell2721">
            <text:p text:style-name="P3125"><text:span text:style-name="T3125_1">Nog<text:s/>Onverdeeld</text:span></text:p>
          </table:table-cell>
          <table:table-cell table:style-name="Cell2722">
            <text:p text:style-name="P3126"><text:span text:style-name="T3126_1">75.938</text:span></text:p>
          </table:table-cell>
          <table:table-cell table:style-name="Cell2723">
            <text:p text:style-name="P3127"><text:span text:style-name="T3127_1">‒</text:span><text:span text:style-name="T3127_2"><text:s/>75.938</text:span></text:p>
          </table:table-cell>
          <table:table-cell table:style-name="Cell2724">
            <text:p text:style-name="P3128"><text:span text:style-name="T3128_1">0</text:span></text:p>
          </table:table-cell>
        </table:table-row>
        <table:table-row table:style-name="Row579">
          <table:table-cell table:style-name="Cell2725">
            <text:p text:style-name="P3129"/>
          </table:table-cell>
          <table:table-cell table:style-name="Cell2726">
            <text:p text:style-name="P3130"><text:span text:style-name="T3130_1">Nog<text:s/>te<text:s/>verdelen</text:span></text:p>
          </table:table-cell>
          <table:table-cell table:style-name="Cell2727">
            <text:p text:style-name="P3131"><text:span text:style-name="T3131_1">75.938</text:span></text:p>
          </table:table-cell>
          <table:table-cell table:style-name="Cell2728">
            <text:p text:style-name="P3132"><text:span text:style-name="T3132_1">‒</text:span><text:span text:style-name="T3132_2"><text:s/>75.938</text:span></text:p>
          </table:table-cell>
          <table:table-cell table:style-name="Cell2729">
            <text:p text:style-name="P3133"><text:span text:style-name="T3133_1">0</text:span></text:p>
          </table:table-cell>
        </table:table-row>
        <table:table-row table:style-name="Row580">
          <table:table-cell table:style-name="Cell2730">
            <text:p text:style-name="P3134"/>
          </table:table-cell>
          <table:table-cell table:style-name="Cell2731">
            <text:p text:style-name="P3135"><text:span text:style-name="T3135_1">Nog<text:s/>te<text:s/>verdelen</text:span></text:p>
          </table:table-cell>
          <table:table-cell table:style-name="Cell2732">
            <text:p text:style-name="P3136"><text:span text:style-name="T3136_1">75.938</text:span></text:p>
          </table:table-cell>
          <table:table-cell table:style-name="Cell2733">
            <text:p text:style-name="P3137"><text:span text:style-name="T3137_1">‒<text:s/>75.938</text:span></text:p>
          </table:table-cell>
          <table:table-cell table:style-name="Cell2734">
            <text:p text:style-name="P3138"><text:span text:style-name="T3138_1">0</text:span></text:p>
          </table:table-cell>
        </table:table-row>
        <table:table-row table:style-name="Row581">
          <table:table-cell table:style-name="Cell2735">
            <text:p text:style-name="P3139"/>
          </table:table-cell>
          <table:table-cell table:style-name="Cell2736">
            <text:p text:style-name="P3140"/>
          </table:table-cell>
          <table:table-cell table:style-name="Cell2737">
            <text:p text:style-name="P3141"/>
          </table:table-cell>
          <table:table-cell table:style-name="Cell2738">
            <text:p text:style-name="P3142"/>
          </table:table-cell>
          <table:table-cell table:style-name="Cell2739">
            <text:p text:style-name="P3143"/>
          </table:table-cell>
        </table:table-row>
        <table:table-row table:style-name="Row582">
          <table:table-cell table:style-name="Cell2740">
            <text:p text:style-name="P3144"/>
          </table:table-cell>
          <table:table-cell table:style-name="Cell2741">
            <text:p text:style-name="P3145"><text:span text:style-name="T3145_1">Ontvangsten</text:span></text:p>
          </table:table-cell>
          <table:table-cell table:style-name="Cell2742">
            <text:p text:style-name="P3146"><text:span text:style-name="T3146_1">0</text:span></text:p>
          </table:table-cell>
          <table:table-cell table:style-name="Cell2743">
            <text:p text:style-name="P3147"><text:span text:style-name="T3147_1">0</text:span></text:p>
          </table:table-cell>
          <table:table-cell table:style-name="Cell2744">
            <text:p text:style-name="P3148"><text:span text:style-name="T3148_1">0</text:span></text:p>
          </table:table-cell>
        </table:table-row>
        <table:table-row table:style-name="Row583">
          <table:table-cell table:style-name="Cell2745">
            <text:p text:style-name="P3149"/>
          </table:table-cell>
          <table:table-cell table:style-name="Cell2746">
            <text:p text:style-name="P3150"/>
          </table:table-cell>
          <table:table-cell table:style-name="Cell2747">
            <text:p text:style-name="P3151"/>
          </table:table-cell>
          <table:table-cell table:style-name="Cell2748">
            <text:p text:style-name="P3152"/>
          </table:table-cell>
          <table:table-cell table:style-name="Cell2749">
            <text:p text:style-name="P3153"/>
          </table:table-cell>
        </table:table-row>
      </table:table>
      <text:p text:style-name="P3154"/>
      <text:p text:style-name="P3155"><text:span text:style-name="T3155_1">Toelichting</text:span></text:p>
      <text:p text:style-name="P3156"><text:span text:style-name="T3156_1">Verplichtingen</text:span></text:p>
      <text:p text:style-name="P3157"><text:span text:style-name="T3157_1">Dit<text:s/>betreft<text:s/>met<text:s/>name<text:s/>het<text:s/>verdelen<text:s/>van<text:s/>de<text:s/>ontvangen<text:s/>loon-<text:s/>en<text:s/>prijsbijstelling<text:s/>tranche<text:s/>2026<text:s/>naar<text:s/>de<text:s/>verschillende<text:s/>onderdelen<text:s/>van<text:s/>IenW.<text:s/>Daarnaast<text:s/>is<text:s/>met<text:s/>de<text:s/>eerste<text:s/>suppletoire<text:s/>begroting<text:s/>2026<text:s/>de<text:s/>eindejaarsmarge<text:s/>opgevraagd,<text:s/>waarbij<text:s/>zowel<text:s/>kas<text:s/>als<text:s/>verplichtingen<text:s/>is<text:s/>opgevraagd.<text:s/>Een<text:s/>groot<text:s/>deel<text:s/>van<text:s/>het<text:s/>verplichtingenbudget<text:s/>wordt<text:s/>nu<text:s/>afgeboekt<text:s/>aangezien<text:s/>de<text:s/>verplichtingen<text:s/>al<text:s/>wel<text:s/>aangegaan<text:s/>waren<text:s/>in<text:s/>afgelopen<text:s/>jaren.</text:span></text:p>
      <text:p text:style-name="P3158"><text:span text:style-name="T3158_1">Uitgaven</text:span></text:p>
      <text:p text:style-name="P3159"><text:span text:style-name="T3159_1">Artikel<text:s/>99.1<text:s/>Nog<text:s/>Onverdeeld</text:span></text:p>
      <text:p text:style-name="P3160"><text:span text:style-name="T3160_1">Nog<text:s/>te<text:s/>verdelen</text:span></text:p>
      <text:p text:style-name="P3161"><text:span text:style-name="T3161_1">Dit<text:s/>betreft<text:s/>het<text:s/>verdelen<text:s/>van<text:s/>de<text:s/>ontvangen<text:s/>loon-<text:s/>en<text:s/>prijsbijstelling<text:s/>tranche<text:s/>2026<text:s/>naar<text:s/>de<text:s/>verschillende<text:s/>artikelen<text:s/>van<text:s/>IenW.</text:span></text:p>
      <text:p text:style-name="P3162"/>
      <text:p text:style-name="P3163"><text:bookmark-start text:name="1539271613776743"/><text:span text:style-name="T3163_1">5<text:s/>Agentschappen</text:span><text:bookmark-end text:name="1539271613776743"/></text:p>
      <text:p text:style-name="P3164"><text:span text:style-name="T3164_1">5.1<text:s/>Agentschap<text:s/>Rijkswaterstaat</text:span></text:p>
      <table:table table:style-name="Table29">
        <table:table-column table:style-name="Column123"/>
        <table:table-column table:style-name="Column124"/>
        <table:table-column table:style-name="Column125"/>
        <table:table-column table:style-name="Column126"/>
        <table:table-header-rows>
          <table:table-row table:style-name="Row584">
            <table:table-cell table:style-name="Cell2750" table:number-columns-spanned="4">
              <text:p text:style-name="P3165"><text:span text:style-name="T3165_1">Tabel<text:s/>26<text:s/>Exploitatieoverzicht<text:s/>agentschap<text:s/>Rijkswaterstaat<text:s/>Suppletoire<text:s/>begroting<text:s/>september<text:s/>2026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585">
            <table:table-cell table:style-name="Cell2751">
              <text:p text:style-name="P3166"><text:span text:style-name="T3166_1">Omschrijving</text:span></text:p>
            </table:table-cell>
            <table:table-cell table:style-name="Cell2752">
              <text:p text:style-name="P3167"><text:span text:style-name="T3167_1">Stand<text:s/>eerste<text:s/>suppletoire<text:s/>begroting<text:s/>(incl.<text:s/>amendementen<text:s/>en<text:s/>NvW)<text:s/>(1)</text:span></text:p>
            </table:table-cell>
            <table:table-cell table:style-name="Cell2753">
              <text:p text:style-name="P3168"><text:span text:style-name="T3168_1">Mutaties<text:s/>Suppletoire<text:s/>begroting<text:s/>september<text:s/>(2)</text:span></text:p>
            </table:table-cell>
            <table:table-cell table:style-name="Cell2754">
              <text:p text:style-name="P3169"><text:span text:style-name="T3169_1">Stand<text:s/>suppletoire<text:s/>begroting<text:s/>september<text:s/>(3)<text:s/>=<text:s/>(1)+(2)</text:span></text:p>
            </table:table-cell>
          </table:table-row>
        </table:table-header-rows>
        <table:table-row table:style-name="Row586">
          <table:table-cell table:style-name="Cell2755">
            <text:p text:style-name="P3170"><text:span text:style-name="T3170_1">Baten</text:span></text:p>
          </table:table-cell>
          <table:table-cell table:style-name="Cell2756">
            <text:p text:style-name="P3171"/>
          </table:table-cell>
          <table:table-cell table:style-name="Cell2757">
            <text:p text:style-name="P3172"/>
          </table:table-cell>
          <table:table-cell table:style-name="Cell2758">
            <text:p text:style-name="P3173"/>
          </table:table-cell>
        </table:table-row>
        <table:table-row table:style-name="Row587">
          <table:table-cell table:style-name="Cell2759">
            <text:p text:style-name="P3174"><text:span text:style-name="T3174_1">Baten<text:s/>als<text:s/>tegenprestatie<text:s/>voor<text:s/>levering<text:s/>van<text:s/>input</text:span></text:p>
          </table:table-cell>
          <table:table-cell table:style-name="Cell2760">
            <text:p text:style-name="P3175"><text:span text:style-name="T3175_1">4.751.750</text:span></text:p>
          </table:table-cell>
          <table:table-cell table:style-name="Cell2761">
            <text:p text:style-name="P3176"><text:span text:style-name="T3176_1">96.872</text:span></text:p>
          </table:table-cell>
          <table:table-cell table:style-name="Cell2762">
            <text:p text:style-name="P3177"><text:span text:style-name="T3177_1">4.848.622</text:span></text:p>
          </table:table-cell>
        </table:table-row>
        <table:table-row table:style-name="Row588">
          <table:table-cell table:style-name="Cell2763">
            <text:p text:style-name="P3178"><text:span text:style-name="T3178_1">waarvan<text:s/>bijdrage<text:s/>aan<text:s/>apparaat<text:s/>(interne<text:s/>kosten)</text:span></text:p>
          </table:table-cell>
          <table:table-cell table:style-name="Cell2764">
            <text:p text:style-name="P3179"><text:span text:style-name="T3179_1">1.751.303</text:span></text:p>
          </table:table-cell>
          <table:table-cell table:style-name="Cell2765">
            <text:p text:style-name="P3180"><text:span text:style-name="T3180_1">41.642</text:span></text:p>
          </table:table-cell>
          <table:table-cell table:style-name="Cell2766">
            <text:p text:style-name="P3181"><text:span text:style-name="T3181_1">1.792.945</text:span></text:p>
          </table:table-cell>
        </table:table-row>
        <table:table-row table:style-name="Row589">
          <table:table-cell table:style-name="Cell2767">
            <text:p text:style-name="P3182"><text:span text:style-name="T3182_1">waarvan<text:s/>bijdrage<text:s/>aan<text:s/>exploitatie<text:s/>en<text:s/>onderhoud</text:span></text:p>
          </table:table-cell>
          <table:table-cell table:style-name="Cell2768">
            <text:p text:style-name="P3183"><text:span text:style-name="T3183_1">2.884.524</text:span></text:p>
          </table:table-cell>
          <table:table-cell table:style-name="Cell2769">
            <text:p text:style-name="P3184"><text:span text:style-name="T3184_1">45.064</text:span></text:p>
          </table:table-cell>
          <table:table-cell table:style-name="Cell2770">
            <text:p text:style-name="P3185"><text:span text:style-name="T3185_1">2.929.588</text:span></text:p>
          </table:table-cell>
        </table:table-row>
        <table:table-row table:style-name="Row590">
          <table:table-cell table:style-name="Cell2771">
            <text:p text:style-name="P3186"><text:span text:style-name="T3186_1">waarvan<text:s/>bijdrage<text:s/>aan<text:s/>te<text:s/>verlenen<text:s/>diensten</text:span></text:p>
          </table:table-cell>
          <table:table-cell table:style-name="Cell2772">
            <text:p text:style-name="P3187"><text:span text:style-name="T3187_1">115.923</text:span></text:p>
          </table:table-cell>
          <table:table-cell table:style-name="Cell2773">
            <text:p text:style-name="P3188"><text:span text:style-name="T3188_1">10.166</text:span></text:p>
          </table:table-cell>
          <table:table-cell table:style-name="Cell2774">
            <text:p text:style-name="P3189"><text:span text:style-name="T3189_1">126.089</text:span></text:p>
          </table:table-cell>
        </table:table-row>
        <table:table-row table:style-name="Row591">
          <table:table-cell table:style-name="Cell2775">
            <text:p text:style-name="P3190"><text:span text:style-name="T3190_1">Baten<text:s/>uit<text:s/>reeds<text:s/>ontvangen<text:s/>bijdragen<text:s/>voor<text:s/>levering<text:s/>van<text:s/>input</text:span></text:p>
          </table:table-cell>
          <table:table-cell table:style-name="Cell2776">
            <text:p text:style-name="P3191"><text:span text:style-name="T3191_1">156.792</text:span></text:p>
          </table:table-cell>
          <table:table-cell table:style-name="Cell2777">
            <text:p text:style-name="P3192"><text:span text:style-name="T3192_1">36.097</text:span></text:p>
          </table:table-cell>
          <table:table-cell table:style-name="Cell2778">
            <text:p text:style-name="P3193"><text:span text:style-name="T3193_1">192.889</text:span></text:p>
          </table:table-cell>
        </table:table-row>
        <table:table-row table:style-name="Row592">
          <table:table-cell table:style-name="Cell2779">
            <text:p text:style-name="P3194"><text:span text:style-name="T3194_1">waarvan<text:s/>Saldo<text:s/>Op<text:s/>Ontvangen<text:s/>Bijdragen<text:s/>voor<text:s/>exploitatie<text:s/>en<text:s/>onderhoud</text:span></text:p>
          </table:table-cell>
          <table:table-cell table:style-name="Cell2780">
            <text:p text:style-name="P3195"><text:span text:style-name="T3195_1">37.062</text:span></text:p>
          </table:table-cell>
          <table:table-cell table:style-name="Cell2781">
            <text:p text:style-name="P3196"><text:span text:style-name="T3196_1">17.972</text:span></text:p>
          </table:table-cell>
          <table:table-cell table:style-name="Cell2782">
            <text:p text:style-name="P3197"><text:span text:style-name="T3197_1">55.034</text:span></text:p>
          </table:table-cell>
        </table:table-row>
        <table:table-row table:style-name="Row593">
          <table:table-cell table:style-name="Cell2783">
            <text:p text:style-name="P3198"><text:span text:style-name="T3198_1">waarvan<text:s/>Saldo<text:s/>Op<text:s/>Ontvangen<text:s/>Bijdragen<text:s/>voor<text:s/>te<text:s/>verlenen<text:s/>diensten</text:span></text:p>
          </table:table-cell>
          <table:table-cell table:style-name="Cell2784">
            <text:p text:style-name="P3199"><text:span text:style-name="T3199_1">119.730</text:span></text:p>
          </table:table-cell>
          <table:table-cell table:style-name="Cell2785">
            <text:p text:style-name="P3200"><text:span text:style-name="T3200_1">18.125</text:span></text:p>
          </table:table-cell>
          <table:table-cell table:style-name="Cell2786">
            <text:p text:style-name="P3201"><text:span text:style-name="T3201_1">137.855</text:span></text:p>
          </table:table-cell>
        </table:table-row>
        <table:table-row table:style-name="Row594">
          <table:table-cell table:style-name="Cell2787">
            <text:p text:style-name="P3202"><text:span text:style-name="T3202_1">Rentebaten</text:span></text:p>
          </table:table-cell>
          <table:table-cell table:style-name="Cell2788">
            <text:p text:style-name="P3203"><text:span text:style-name="T3203_1">23.475</text:span></text:p>
          </table:table-cell>
          <table:table-cell table:style-name="Cell2789">
            <text:p text:style-name="P3204"><text:span text:style-name="T3204_1">1.741</text:span></text:p>
          </table:table-cell>
          <table:table-cell table:style-name="Cell2790">
            <text:p text:style-name="P3205"><text:span text:style-name="T3205_1">25.216</text:span></text:p>
          </table:table-cell>
        </table:table-row>
        <table:table-row table:style-name="Row595">
          <table:table-cell table:style-name="Cell2791">
            <text:p text:style-name="P3206"><text:span text:style-name="T3206_1">Vrijval<text:s/>voorzieningen</text:span></text:p>
          </table:table-cell>
          <table:table-cell table:style-name="Cell2792">
            <text:p text:style-name="P3207"><text:span text:style-name="T3207_1">0</text:span></text:p>
          </table:table-cell>
          <table:table-cell table:style-name="Cell2793">
            <text:p text:style-name="P3208"><text:span text:style-name="T3208_1">0</text:span></text:p>
          </table:table-cell>
          <table:table-cell table:style-name="Cell2794">
            <text:p text:style-name="P3209"><text:span text:style-name="T3209_1">0</text:span></text:p>
          </table:table-cell>
        </table:table-row>
        <table:table-row table:style-name="Row596">
          <table:table-cell table:style-name="Cell2795">
            <text:p text:style-name="P3210"><text:span text:style-name="T3210_1">Bijzondere<text:s/>baten</text:span></text:p>
          </table:table-cell>
          <table:table-cell table:style-name="Cell2796">
            <text:p text:style-name="P3211"><text:span text:style-name="T3211_1">1.500</text:span></text:p>
          </table:table-cell>
          <table:table-cell table:style-name="Cell2797">
            <text:p text:style-name="P3212"><text:span text:style-name="T3212_1">0</text:span></text:p>
          </table:table-cell>
          <table:table-cell table:style-name="Cell2798">
            <text:p text:style-name="P3213"><text:span text:style-name="T3213_1">1.500</text:span></text:p>
          </table:table-cell>
        </table:table-row>
        <table:table-row table:style-name="Row597">
          <table:table-cell table:style-name="Cell2799">
            <text:p text:style-name="P3214"><text:span text:style-name="T3214_1">Totaal<text:s/>baten</text:span></text:p>
          </table:table-cell>
          <table:table-cell table:style-name="Cell2800">
            <text:p text:style-name="P3215"><text:span text:style-name="T3215_1">4.933.517</text:span></text:p>
          </table:table-cell>
          <table:table-cell table:style-name="Cell2801">
            <text:p text:style-name="P3216"><text:span text:style-name="T3216_1">134.710</text:span></text:p>
          </table:table-cell>
          <table:table-cell table:style-name="Cell2802">
            <text:p text:style-name="P3217"><text:span text:style-name="T3217_1">5.068.227</text:span></text:p>
          </table:table-cell>
        </table:table-row>
        <table:table-row table:style-name="Row598">
          <table:table-cell table:style-name="Cell2803">
            <text:p text:style-name="P3218"/>
          </table:table-cell>
          <table:table-cell table:style-name="Cell2804">
            <text:p text:style-name="P3219"/>
          </table:table-cell>
          <table:table-cell table:style-name="Cell2805">
            <text:p text:style-name="P3220"/>
          </table:table-cell>
          <table:table-cell table:style-name="Cell2806">
            <text:p text:style-name="P3221"/>
          </table:table-cell>
        </table:table-row>
        <table:table-row table:style-name="Row599">
          <table:table-cell table:style-name="Cell2807">
            <text:p text:style-name="P3222"><text:span text:style-name="T3222_1">Lasten</text:span></text:p>
          </table:table-cell>
          <table:table-cell table:style-name="Cell2808">
            <text:p text:style-name="P3223"/>
          </table:table-cell>
          <table:table-cell table:style-name="Cell2809">
            <text:p text:style-name="P3224"/>
          </table:table-cell>
          <table:table-cell table:style-name="Cell2810">
            <text:p text:style-name="P3225"/>
          </table:table-cell>
        </table:table-row>
        <table:table-row table:style-name="Row600">
          <table:table-cell table:style-name="Cell2811">
            <text:p text:style-name="P3226"><text:span text:style-name="T3226_1">Apparaatskosten</text:span></text:p>
          </table:table-cell>
          <table:table-cell table:style-name="Cell2812">
            <text:p text:style-name="P3227"><text:span text:style-name="T3227_1">1.764.347</text:span></text:p>
          </table:table-cell>
          <table:table-cell table:style-name="Cell2813">
            <text:p text:style-name="P3228"><text:span text:style-name="T3228_1">48.105</text:span></text:p>
          </table:table-cell>
          <table:table-cell table:style-name="Cell2814">
            <text:p text:style-name="P3229"><text:span text:style-name="T3229_1">1.812.452</text:span></text:p>
          </table:table-cell>
        </table:table-row>
        <table:table-row table:style-name="Row601">
          <table:table-cell table:style-name="Cell2815">
            <text:p text:style-name="P3230"><text:span text:style-name="T3230_1">-<text:s/>Personele<text:s/>kosten</text:span></text:p>
          </table:table-cell>
          <table:table-cell table:style-name="Cell2816">
            <text:p text:style-name="P3231"><text:span text:style-name="T3231_1">1.365.400</text:span></text:p>
          </table:table-cell>
          <table:table-cell table:style-name="Cell2817">
            <text:p text:style-name="P3232"><text:span text:style-name="T3232_1">53.849</text:span></text:p>
          </table:table-cell>
          <table:table-cell table:style-name="Cell2818">
            <text:p text:style-name="P3233"><text:span text:style-name="T3233_1">1.419.249</text:span></text:p>
          </table:table-cell>
        </table:table-row>
        <table:table-row table:style-name="Row602">
          <table:table-cell table:style-name="Cell2819">
            <text:p text:style-name="P3234"><text:span text:style-name="T3234_1">waarvan<text:s/>eigen<text:s/>personeel</text:span></text:p>
          </table:table-cell>
          <table:table-cell table:style-name="Cell2820">
            <text:p text:style-name="P3235"><text:span text:style-name="T3235_1">1.241.793</text:span></text:p>
          </table:table-cell>
          <table:table-cell table:style-name="Cell2821">
            <text:p text:style-name="P3236"><text:span text:style-name="T3236_1">51.701</text:span></text:p>
          </table:table-cell>
          <table:table-cell table:style-name="Cell2822">
            <text:p text:style-name="P3237"><text:span text:style-name="T3237_1">1.293.494</text:span></text:p>
          </table:table-cell>
        </table:table-row>
        <table:table-row table:style-name="Row603">
          <table:table-cell table:style-name="Cell2823">
            <text:p text:style-name="P3238"><text:span text:style-name="T3238_1">waarvan<text:s/>inhuur<text:s/></text:span><text:span text:style-name="T3238_2">externen</text:span></text:p>
          </table:table-cell>
          <table:table-cell table:style-name="Cell2824">
            <text:p text:style-name="P3239"><text:span text:style-name="T3239_1">72.000</text:span></text:p>
          </table:table-cell>
          <table:table-cell table:style-name="Cell2825">
            <text:p text:style-name="P3240"><text:span text:style-name="T3240_1">0</text:span></text:p>
          </table:table-cell>
          <table:table-cell table:style-name="Cell2826">
            <text:p text:style-name="P3241"><text:span text:style-name="T3241_1">72.000</text:span></text:p>
          </table:table-cell>
        </table:table-row>
        <table:table-row table:style-name="Row604">
          <table:table-cell table:style-name="Cell2827">
            <text:p text:style-name="P3242"><text:span text:style-name="T3242_1">waarvan<text:s/>overige<text:s/>personele<text:s/>kosten</text:span></text:p>
          </table:table-cell>
          <table:table-cell table:style-name="Cell2828">
            <text:p text:style-name="P3243"><text:span text:style-name="T3243_1">51.607</text:span></text:p>
          </table:table-cell>
          <table:table-cell table:style-name="Cell2829">
            <text:p text:style-name="P3244"><text:span text:style-name="T3244_1">2.148</text:span></text:p>
          </table:table-cell>
          <table:table-cell table:style-name="Cell2830">
            <text:p text:style-name="P3245"><text:span text:style-name="T3245_1">53.755</text:span></text:p>
          </table:table-cell>
        </table:table-row>
        <table:table-row table:style-name="Row605">
          <table:table-cell table:style-name="Cell2831">
            <text:p text:style-name="P3246"><text:span text:style-name="T3246_1">-<text:s/>Materiele<text:s/>kosten</text:span></text:p>
          </table:table-cell>
          <table:table-cell table:style-name="Cell2832">
            <text:p text:style-name="P3247"><text:span text:style-name="T3247_1">398.947</text:span></text:p>
          </table:table-cell>
          <table:table-cell table:style-name="Cell2833">
            <text:p text:style-name="P3248"><text:span text:style-name="T3248_1">‒<text:s/>5.744</text:span></text:p>
          </table:table-cell>
          <table:table-cell table:style-name="Cell2834">
            <text:p text:style-name="P3249"><text:span text:style-name="T3249_1">393.203</text:span></text:p>
          </table:table-cell>
        </table:table-row>
        <table:table-row table:style-name="Row606">
          <table:table-cell table:style-name="Cell2835">
            <text:p text:style-name="P3250"><text:span text:style-name="T3250_1">waarvan<text:s/>apparaat<text:s/>ICT</text:span></text:p>
          </table:table-cell>
          <table:table-cell table:style-name="Cell2836">
            <text:p text:style-name="P3251"><text:span text:style-name="T3251_1">70.947</text:span></text:p>
          </table:table-cell>
          <table:table-cell table:style-name="Cell2837">
            <text:p text:style-name="P3252"><text:span text:style-name="T3252_1">‒</text:span><text:span text:style-name="T3252_2"><text:s/>957</text:span></text:p>
          </table:table-cell>
          <table:table-cell table:style-name="Cell2838">
            <text:p text:style-name="P3253"><text:span text:style-name="T3253_1">69.990</text:span></text:p>
          </table:table-cell>
        </table:table-row>
        <table:table-row table:style-name="Row607">
          <table:table-cell table:style-name="Cell2839">
            <text:p text:style-name="P3254"><text:span text:style-name="T3254_1">waarvan<text:s/>bijdrage<text:s/>aan<text:s/>SSO's</text:span></text:p>
          </table:table-cell>
          <table:table-cell table:style-name="Cell2840">
            <text:p text:style-name="P3255"><text:span text:style-name="T3255_1">87.000</text:span></text:p>
          </table:table-cell>
          <table:table-cell table:style-name="Cell2841">
            <text:p text:style-name="P3256"><text:span text:style-name="T3256_1">1.864</text:span></text:p>
          </table:table-cell>
          <table:table-cell table:style-name="Cell2842">
            <text:p text:style-name="P3257"><text:span text:style-name="T3257_1">88.864</text:span></text:p>
          </table:table-cell>
        </table:table-row>
        <table:table-row table:style-name="Row608">
          <table:table-cell table:style-name="Cell2843">
            <text:p text:style-name="P3258"><text:span text:style-name="T3258_1">waarvan<text:s/>overige<text:s/>materiele<text:s/>kosten</text:span></text:p>
          </table:table-cell>
          <table:table-cell table:style-name="Cell2844">
            <text:p text:style-name="P3259"><text:span text:style-name="T3259_1">241.000</text:span></text:p>
          </table:table-cell>
          <table:table-cell table:style-name="Cell2845">
            <text:p text:style-name="P3260"><text:span text:style-name="T3260_1">‒</text:span><text:span text:style-name="T3260_2"><text:s/>6.651</text:span></text:p>
          </table:table-cell>
          <table:table-cell table:style-name="Cell2846">
            <text:p text:style-name="P3261"><text:span text:style-name="T3261_1">234.349</text:span></text:p>
          </table:table-cell>
        </table:table-row>
        <table:table-row table:style-name="Row609">
          <table:table-cell table:style-name="Cell2847">
            <text:p text:style-name="P3262"><text:span text:style-name="T3262_1">Kosten<text:s/>uitbesteed<text:s/>werk<text:s/>en<text:s/>andere<text:s/>externe<text:s/>kosten</text:span></text:p>
          </table:table-cell>
          <table:table-cell table:style-name="Cell2848">
            <text:p text:style-name="P3263"><text:span text:style-name="T3263_1">3.174.653</text:span></text:p>
          </table:table-cell>
          <table:table-cell table:style-name="Cell2849">
            <text:p text:style-name="P3264"><text:span text:style-name="T3264_1">89.291</text:span></text:p>
          </table:table-cell>
          <table:table-cell table:style-name="Cell2850">
            <text:p text:style-name="P3265"><text:span text:style-name="T3265_1">3.263.944</text:span></text:p>
          </table:table-cell>
        </table:table-row>
        <table:table-row table:style-name="Row610">
          <table:table-cell table:style-name="Cell2851">
            <text:p text:style-name="P3266"><text:span text:style-name="T3266_1">Rentelasten</text:span></text:p>
          </table:table-cell>
          <table:table-cell table:style-name="Cell2852">
            <text:p text:style-name="P3267"><text:span text:style-name="T3267_1">3.374</text:span></text:p>
          </table:table-cell>
          <table:table-cell table:style-name="Cell2853">
            <text:p text:style-name="P3268"><text:span text:style-name="T3268_1">47</text:span></text:p>
          </table:table-cell>
          <table:table-cell table:style-name="Cell2854">
            <text:p text:style-name="P3269"><text:span text:style-name="T3269_1">3.421</text:span></text:p>
          </table:table-cell>
        </table:table-row>
        <table:table-row table:style-name="Row611">
          <table:table-cell table:style-name="Cell2855">
            <text:p text:style-name="P3270"><text:span text:style-name="T3270_1">Afschrijvingskosten</text:span></text:p>
          </table:table-cell>
          <table:table-cell table:style-name="Cell2856">
            <text:p text:style-name="P3271"><text:span text:style-name="T3271_1">21.179</text:span></text:p>
          </table:table-cell>
          <table:table-cell table:style-name="Cell2857">
            <text:p text:style-name="P3272"><text:span text:style-name="T3272_1">0</text:span></text:p>
          </table:table-cell>
          <table:table-cell table:style-name="Cell2858">
            <text:p text:style-name="P3273"><text:span text:style-name="T3273_1">21.179</text:span></text:p>
          </table:table-cell>
        </table:table-row>
        <table:table-row table:style-name="Row612">
          <table:table-cell table:style-name="Cell2859">
            <text:p text:style-name="P3274"><text:span text:style-name="T3274_1">-<text:s/>Materieel</text:span></text:p>
          </table:table-cell>
          <table:table-cell table:style-name="Cell2860">
            <text:p text:style-name="P3275"><text:span text:style-name="T3275_1">21.084</text:span></text:p>
          </table:table-cell>
          <table:table-cell table:style-name="Cell2861">
            <text:p text:style-name="P3276"><text:span text:style-name="T3276_1">0</text:span></text:p>
          </table:table-cell>
          <table:table-cell table:style-name="Cell2862">
            <text:p text:style-name="P3277"><text:span text:style-name="T3277_1">21.084</text:span></text:p>
          </table:table-cell>
        </table:table-row>
        <table:table-row table:style-name="Row613">
          <table:table-cell table:style-name="Cell2863">
            <text:p text:style-name="P3278"><text:span text:style-name="T3278_1">waarvan<text:s/>apparaat<text:s/>ICT</text:span></text:p>
          </table:table-cell>
          <table:table-cell table:style-name="Cell2864">
            <text:p text:style-name="P3279"><text:span text:style-name="T3279_1">5.583</text:span></text:p>
          </table:table-cell>
          <table:table-cell table:style-name="Cell2865">
            <text:p text:style-name="P3280"><text:span text:style-name="T3280_1">0</text:span></text:p>
          </table:table-cell>
          <table:table-cell table:style-name="Cell2866">
            <text:p text:style-name="P3281"><text:span text:style-name="T3281_1">5.583</text:span></text:p>
          </table:table-cell>
        </table:table-row>
        <table:table-row table:style-name="Row614">
          <table:table-cell table:style-name="Cell2867">
            <text:p text:style-name="P3282"><text:span text:style-name="T3282_1">waarvan<text:s/>overige<text:s/></text:span><text:span text:style-name="T3282_2">materiele<text:s/>afschrijvingskosten</text:span></text:p>
          </table:table-cell>
          <table:table-cell table:style-name="Cell2868">
            <text:p text:style-name="P3283"><text:span text:style-name="T3283_1">15.501</text:span></text:p>
          </table:table-cell>
          <table:table-cell table:style-name="Cell2869">
            <text:p text:style-name="P3284"><text:span text:style-name="T3284_1">0</text:span></text:p>
          </table:table-cell>
          <table:table-cell table:style-name="Cell2870">
            <text:p text:style-name="P3285"><text:span text:style-name="T3285_1">15.501</text:span></text:p>
          </table:table-cell>
        </table:table-row>
        <table:table-row table:style-name="Row615">
          <table:table-cell table:style-name="Cell2871">
            <text:p text:style-name="P3286"><text:span text:style-name="T3286_1">-<text:s/>Immaterieel</text:span></text:p>
          </table:table-cell>
          <table:table-cell table:style-name="Cell2872">
            <text:p text:style-name="P3287"><text:span text:style-name="T3287_1">95</text:span></text:p>
          </table:table-cell>
          <table:table-cell table:style-name="Cell2873">
            <text:p text:style-name="P3288"><text:span text:style-name="T3288_1">0</text:span></text:p>
          </table:table-cell>
          <table:table-cell table:style-name="Cell2874">
            <text:p text:style-name="P3289"><text:span text:style-name="T3289_1">95</text:span></text:p>
          </table:table-cell>
        </table:table-row>
        <table:table-row table:style-name="Row616">
          <table:table-cell table:style-name="Cell2875">
            <text:p text:style-name="P3290"><text:span text:style-name="T3290_1">Overige<text:s/>lasten</text:span></text:p>
          </table:table-cell>
          <table:table-cell table:style-name="Cell2876">
            <text:p text:style-name="P3291"><text:span text:style-name="T3291_1">0</text:span></text:p>
          </table:table-cell>
          <table:table-cell table:style-name="Cell2877">
            <text:p text:style-name="P3292"><text:span text:style-name="T3292_1">0</text:span></text:p>
          </table:table-cell>
          <table:table-cell table:style-name="Cell2878">
            <text:p text:style-name="P3293"><text:span text:style-name="T3293_1">0</text:span></text:p>
          </table:table-cell>
        </table:table-row>
        <table:table-row table:style-name="Row617">
          <table:table-cell table:style-name="Cell2879">
            <text:p text:style-name="P3294"><text:span text:style-name="T3294_1">waarvan<text:s/>dotaties<text:s/>voorzieningen</text:span></text:p>
          </table:table-cell>
          <table:table-cell table:style-name="Cell2880">
            <text:p text:style-name="P3295"><text:span text:style-name="T3295_1">0</text:span></text:p>
          </table:table-cell>
          <table:table-cell table:style-name="Cell2881">
            <text:p text:style-name="P3296"><text:span text:style-name="T3296_1">0</text:span></text:p>
          </table:table-cell>
          <table:table-cell table:style-name="Cell2882">
            <text:p text:style-name="P3297"><text:span text:style-name="T3297_1">0</text:span></text:p>
          </table:table-cell>
        </table:table-row>
        <table:table-row table:style-name="Row618">
          <table:table-cell table:style-name="Cell2883">
            <text:p text:style-name="P3298"><text:span text:style-name="T3298_1">waarvan<text:s/>bijzondere<text:s/>lasten</text:span></text:p>
          </table:table-cell>
          <table:table-cell table:style-name="Cell2884">
            <text:p text:style-name="P3299"><text:span text:style-name="T3299_1">0</text:span></text:p>
          </table:table-cell>
          <table:table-cell table:style-name="Cell2885">
            <text:p text:style-name="P3300"><text:span text:style-name="T3300_1">0</text:span></text:p>
          </table:table-cell>
          <table:table-cell table:style-name="Cell2886">
            <text:p text:style-name="P3301"><text:span text:style-name="T3301_1">0</text:span></text:p>
          </table:table-cell>
        </table:table-row>
        <table:table-row table:style-name="Row619">
          <table:table-cell table:style-name="Cell2887">
            <text:p text:style-name="P3302"><text:span text:style-name="T3302_1">Totaal<text:s/>lasten</text:span></text:p>
          </table:table-cell>
          <table:table-cell table:style-name="Cell2888">
            <text:p text:style-name="P3303"><text:span text:style-name="T3303_1">4.963.553</text:span></text:p>
          </table:table-cell>
          <table:table-cell table:style-name="Cell2889">
            <text:p text:style-name="P3304"><text:span text:style-name="T3304_1">137.443</text:span></text:p>
          </table:table-cell>
          <table:table-cell table:style-name="Cell2890">
            <text:p text:style-name="P3305"><text:span text:style-name="T3305_1">5.100.996</text:span></text:p>
          </table:table-cell>
        </table:table-row>
        <table:table-row table:style-name="Row620">
          <table:table-cell table:style-name="Cell2891">
            <text:p text:style-name="P3306"><text:span text:style-name="T3306_1">Saldo<text:s/>van<text:s/>baten<text:s/>en<text:s/>lasten<text:s/>gewone<text:s/></text:span><text:span text:style-name="T3306_2">bedrijfsuitoefening</text:span></text:p>
          </table:table-cell>
          <table:table-cell table:style-name="Cell2892">
            <text:p text:style-name="P3307"><text:span text:style-name="T3307_1">‒</text:span><text:span text:style-name="T3307_2"><text:s/>30.036</text:span></text:p>
          </table:table-cell>
          <table:table-cell table:style-name="Cell2893">
            <text:p text:style-name="P3308"><text:span text:style-name="T3308_1">‒</text:span><text:span text:style-name="T3308_2"><text:s/>2.733</text:span></text:p>
          </table:table-cell>
          <table:table-cell table:style-name="Cell2894">
            <text:p text:style-name="P3309"><text:span text:style-name="T3309_1">‒</text:span><text:span text:style-name="T3309_2"><text:s/>32.769</text:span></text:p>
          </table:table-cell>
        </table:table-row>
        <table:table-row table:style-name="Row621">
          <table:table-cell table:style-name="Cell2895">
            <text:p text:style-name="P3310"><text:span text:style-name="T3310_1">Agentschapsdeel<text:s/>Vpb-lasten</text:span></text:p>
          </table:table-cell>
          <table:table-cell table:style-name="Cell2896">
            <text:p text:style-name="P3311"><text:span text:style-name="T3311_1">1.300</text:span></text:p>
          </table:table-cell>
          <table:table-cell table:style-name="Cell2897">
            <text:p text:style-name="P3312"><text:span text:style-name="T3312_1">2.973</text:span></text:p>
          </table:table-cell>
          <table:table-cell table:style-name="Cell2898">
            <text:p text:style-name="P3313"><text:span text:style-name="T3313_1">4.273</text:span></text:p>
          </table:table-cell>
        </table:table-row>
        <table:table-row table:style-name="Row622">
          <table:table-cell table:style-name="Cell2899">
            <text:p text:style-name="P3314"><text:span text:style-name="T3314_1">Saldo<text:s/>van<text:s/>baten<text:s/>en<text:s/>lasten</text:span></text:p>
          </table:table-cell>
          <table:table-cell table:style-name="Cell2900">
            <text:p text:style-name="P3315"><text:span text:style-name="T3315_1">‒</text:span><text:span text:style-name="T3315_2"><text:s/>31.336</text:span></text:p>
          </table:table-cell>
          <table:table-cell table:style-name="Cell2901">
            <text:p text:style-name="P3316"><text:span text:style-name="T3316_1">‒</text:span><text:span text:style-name="T3316_2"><text:s/>5.706</text:span></text:p>
          </table:table-cell>
          <table:table-cell table:style-name="Cell2902">
            <text:p text:style-name="P3317"><text:span text:style-name="T3317_1">‒</text:span><text:span text:style-name="T3317_2"><text:s/>37.042</text:span></text:p>
          </table:table-cell>
        </table:table-row>
        <table:table-row table:style-name="Row623">
          <table:table-cell table:style-name="Cell2903">
            <text:p text:style-name="P3318"><text:span text:style-name="T3318_1">Dotatie/onttrekking<text:s/>aan<text:s/>reserve<text:s/>Rijksrederij</text:span></text:p>
          </table:table-cell>
          <table:table-cell table:style-name="Cell2904">
            <text:p text:style-name="P3319"><text:span text:style-name="T3319_1">9.412</text:span></text:p>
          </table:table-cell>
          <table:table-cell table:style-name="Cell2905">
            <text:p text:style-name="P3320"><text:span text:style-name="T3320_1">0</text:span></text:p>
          </table:table-cell>
          <table:table-cell table:style-name="Cell2906">
            <text:p text:style-name="P3321"><text:span text:style-name="T3321_1">9.412</text:span></text:p>
          </table:table-cell>
        </table:table-row>
        <table:table-row table:style-name="Row624">
          <table:table-cell table:style-name="Cell2907">
            <text:p text:style-name="P3322"><text:span text:style-name="T3322_1">Te<text:s/>verdelen<text:s/>resultaat</text:span></text:p>
          </table:table-cell>
          <table:table-cell table:style-name="Cell2908">
            <text:p text:style-name="P3323"><text:span text:style-name="T3323_1">‒</text:span><text:span text:style-name="T3323_2"><text:s/>40.748</text:span></text:p>
          </table:table-cell>
          <table:table-cell table:style-name="Cell2909">
            <text:p text:style-name="P3324"><text:span text:style-name="T3324_1">‒</text:span><text:span text:style-name="T3324_2"><text:s/>5.706</text:span></text:p>
          </table:table-cell>
          <table:table-cell table:style-name="Cell2910">
            <text:p text:style-name="P3325"><text:span text:style-name="T3325_1">‒</text:span><text:span text:style-name="T3325_2"><text:s/></text:span><text:span text:style-name="T3325_3">46.454</text:span></text:p>
          </table:table-cell>
        </table:table-row>
      </table:table>
      <text:p text:style-name="P3326"/>
      <text:p text:style-name="P3327"><text:span text:style-name="T3327_1">Toelichting</text:span></text:p>
      <text:p text:style-name="P3328"><text:span text:style-name="T3328_1">Baten</text:span></text:p>
      <text:p text:style-name="P3329"><text:span text:style-name="T3329_1">Baten<text:s/>als<text:s/>tegenprestatie<text:s/>voor<text:s/>levering<text:s/>van<text:s/>input</text:span></text:p>
      <text:p text:style-name="P3330"><text:span text:style-name="T3330_1">Bijdrage<text:s/>aan<text:s/>apparaat</text:span></text:p>
      <text:p text:style-name="P3331"><text:span text:style-name="T3331_1">De<text:s/>bijdrage<text:s/>aan<text:s/>apparaat<text:s/>dient<text:s/>ter<text:s/>dekking<text:s/>van<text:s/>de<text:s/>interne<text:s/>kosten<text:s/>van<text:s/>RWS<text:s/>(apparaatskosten<text:s/>inclusief<text:s/>rente-<text:s/>en<text:s/>afschrijvingskosten)<text:s/>die<text:s/>verband<text:s/>houden<text:s/>met<text:s/>exploitatie,<text:s/>onderhoud<text:s/>en<text:s/>vernieuwing,<text:s/>ontwikkeling<text:s/>en<text:s/>beleidsondersteuning<text:s/>en<text:s/>–advisering<text:s/>(BOA).</text:span></text:p>
      <text:p text:style-name="P3332"><text:span text:style-name="T3332_1">De<text:s/>hogere<text:s/>bijdrage<text:s/>aan<text:s/>apparaat<text:s/>ten<text:s/>opzichte<text:s/>van<text:s/>de<text:s/>1</text:span><text:span text:style-name="T3332_2">e</text:span><text:span text:style-name="T3332_3"><text:s/>suppletoire<text:s/>begroting<text:s/>2026<text:s/>(€ 41,6 miljoen)<text:s/>is<text:s/>met<text:s/>name<text:s/>veroorzaakt<text:s/>door:</text:span></text:p>
      <text:list text:style-name="LS31" xml:id="list69">
        <text:list-item>
          <text:p text:style-name="P3333"><text:span text:style-name="T3333_1">Loon-<text:s/>en<text:s/>prijsbijstelling<text:s/>2026<text:s/>(€<text:s/>17,4<text:s/>miljoen);</text:span></text:p>
        </text:list-item>
        <text:list-item>
          <text:p text:style-name="P3334"><text:span text:style-name="T3334_1">Verambtelijking<text:s/>(het<text:s/>omzetten<text:s/>van<text:s/>inhuur<text:s/>op<text:s/>programma<text:s/>(niet<text:s/>kerntaken)<text:s/>in<text:s/>eigen<text:s/>personeel)<text:s/>als<text:s/>gevolg<text:s/>van<text:s/>uitvoering<text:s/>van<text:s/>de<text:s/>wet<text:s/>Deregulering<text:s/>Beoordeling<text:s/>Arbeidsrelaties<text:s/>(Wet<text:s/>DBA)<text:s/>(€<text:s/>11,2<text:s/>miljoen);</text:span></text:p>
        </text:list-item>
        <text:list-item>
          <text:p text:style-name="P3335"><text:span text:style-name="T3335_1">Baten<text:s/>uit<text:s/>vastgoed<text:s/>Ingebruikgeving<text:s/>gronden<text:s/>(IGG)<text:s/>(€<text:s/>8,9<text:s/>miljoen),<text:s/>deze<text:s/>komen<text:s/>voort<text:s/>uit<text:s/>het<text:s/>gebruik<text:s/>van<text:s/>areaal<text:s/>door<text:s/>derden,<text:s/>zoals<text:s/>benzinestations<text:s/>en<text:s/>wegrestaurants;</text:span></text:p>
        </text:list-item>
        <text:list-item>
          <text:p text:style-name="P3336"><text:span text:style-name="T3336_1">Het<text:s/>saldo<text:s/>van<text:s/>mutaties<text:s/>&lt;<text:s/>€<text:s/>5<text:s/>miljoen<text:s/>(€<text:s/>4,1<text:s/>miljoen).</text:span></text:p>
        </text:list-item>
      </text:list>
      <text:p text:style-name="P3337"/>
      <text:p text:style-name="P3338"><text:span text:style-name="T3338_1">Bijdrage<text:s/>aan<text:s/>exploitatie<text:s/>en<text:s/>onderhoud</text:span></text:p>
      <text:p text:style-name="P3339"><text:span text:style-name="T3339_1">De<text:s/>bijdragen<text:s/>aan<text:s/>exploitatie<text:s/>en<text:s/>onderhoud<text:s/>dient<text:s/>ter<text:s/>dekking<text:s/>van<text:s/>de<text:s/>externe<text:s/>kosten<text:s/>die<text:s/>samenhangen<text:s/>met<text:s/>afspraken<text:s/>over<text:s/>het<text:s/>basiskwaliteitsniveau<text:s/>(BKN)<text:s/>voor<text:s/>exploitatie<text:s/>en<text:s/>onderhoud.</text:span></text:p>
      <text:p text:style-name="P3340"><text:span text:style-name="T3340_1">De<text:s/>hogere<text:s/>bijdrage<text:s/>aan<text:s/>exploitatie<text:s/>en<text:s/>onderhoud<text:s/>ten<text:s/>opzichte<text:s/>van<text:s/>de<text:s/>1</text:span><text:span text:style-name="T3340_2">e</text:span><text:span text:style-name="T3340_3"><text:s/>suppletoire<text:s/>begroting<text:s/>2026<text:s/>ad.<text:s/>€ 45,1 miljoen<text:s/>is<text:s/>met<text:s/>name<text:s/>veroorzaakt<text:s/>door:</text:span></text:p>
      <text:list text:style-name="LS32" xml:id="list73">
        <text:list-item>
          <text:p text:style-name="P3341"><text:span text:style-name="T3341_1">Ontvangen<text:s/>prijsbijstelling<text:s/>2026<text:s/>(€<text:s/>55,7<text:s/>miljoen);</text:span></text:p>
        </text:list-item>
        <text:list-item>
          <text:p text:style-name="P3342"><text:span text:style-name="T3342_1">Verambtelijking<text:s/>(het<text:s/>omzetten<text:s/>van<text:s/>inhuur<text:s/>op<text:s/>programma<text:s/>(niet<text:s/>kerntaken)<text:s/>in<text:s/>eigen<text:s/>personeel)<text:s/>als<text:s/>gevolg<text:s/>van<text:s/>uitvoering<text:s/>van<text:s/>de<text:s/>wet<text:s/>Deregulering<text:s/>Beoordeling<text:s/>Arbeidsrelaties<text:s/>(Wet<text:s/>DBA)<text:s/>(€<text:s/>-7,6<text:s/>miljoen);</text:span></text:p>
        </text:list-item>
        <text:list-item>
          <text:p text:style-name="P3343"><text:span text:style-name="T3343_1">Het<text:s/>saldo<text:s/>van<text:s/>mutaties<text:s/>&lt;<text:s/>€<text:s/>5<text:s/>miljoen<text:s/>(€<text:s/>-3<text:s/>miljoen).</text:span></text:p>
        </text:list-item>
      </text:list>
      <text:p text:style-name="P3344"/>
      <text:p text:style-name="P3345"><text:span text:style-name="T3345_1">Bijdrage<text:s/>aan<text:s/>te<text:s/>verlenen<text:s/>diensten</text:span></text:p>
      <text:p text:style-name="P3346"><text:span text:style-name="T3346_1">De<text:s/>bijdragen<text:s/>aan<text:s/>te<text:s/>verlenen<text:s/>diensten<text:s/>dient<text:s/>ter<text:s/>dekking<text:s/>van<text:s/>de<text:s/>externe<text:s/>kosten<text:s/>in<text:s/>het<text:s/>kader<text:s/>van<text:s/>planning<text:s/>en<text:s/>studies,<text:s/>Caribisch<text:s/>Nederland,<text:s/>Werken<text:s/>voor<text:s/>en<text:s/>met<text:s/>Partners,<text:s/>aanvullende<text:s/>opdrachten<text:s/>van<text:s/>het<text:s/>moederdepartement<text:s/>die<text:s/>niet<text:s/>tot<text:s/>BKN<text:s/>behoren<text:s/>en<text:s/>overige<text:s/>opdrachten. </text:span></text:p>
      <text:p text:style-name="P3347"><text:span text:style-name="T3347_1">De<text:s/>hogere<text:s/>bijdrage<text:s/>aan<text:s/>te<text:s/>verlenen<text:s/>diensten<text:s/>ten<text:s/>opzichte<text:s/>van<text:s/>de<text:s/>1</text:span><text:span text:style-name="T3347_2">e</text:span><text:span text:style-name="T3347_3"><text:s/>suppletoire<text:s/>begroting<text:s/>2026<text:s/>ad.<text:s/>€ 10,2 miljoen<text:s/>is<text:s/>met<text:s/>name<text:s/>veroorzaakt<text:s/>door:</text:span></text:p>
      <text:list text:style-name="LS33" xml:id="list76">
        <text:list-item>
          <text:p text:style-name="P3348"><text:span text:style-name="T3348_1">Aanvullende<text:s/>programmamiddelen<text:s/>voor<text:s/>het<text:s/>uitvoeren<text:s/>van<text:s/>het<text:s/>onderzoeksprogramma<text:s/>2026<text:s/>voor<text:s/>de<text:s/>water<text:s/>en<text:s/>bodemopgaven.<text:s/>Dit<text:s/>onderzoeksprogramma<text:s/>wordt<text:s/>uitgevoerd<text:s/>onder<text:s/>de<text:s/>Subsidieregeling<text:s/>Instituten<text:s/>voor<text:s/>Toegepast<text:s/>Onderzoek<text:s/>(SITO-regeling)<text:s/>(€<text:s/>6,1<text:s/>miljoen).</text:span></text:p>
        </text:list-item>
        <text:list-item>
          <text:p text:style-name="P3349"><text:span text:style-name="T3349_1">Het<text:s/>saldo<text:s/>van<text:s/>mutaties<text:s/>&lt;<text:s/>€<text:s/>5<text:s/>miljoen<text:s/>(€<text:s/>4,1<text:s/>miljoen)</text:span></text:p>
        </text:list-item>
      </text:list>
      <text:p text:style-name="P3350"/>
      <text:p text:style-name="P3351"><text:span text:style-name="T3351_1">Saldo<text:s/>Op<text:s/>Ontvangen<text:s/>Bijdragen<text:s/>voor<text:s/>exploitatie<text:s/>en<text:s/>onderhoud</text:span></text:p>
      <text:p text:style-name="P3352"><text:span text:style-name="T3352_1">Onder<text:s/>dit<text:s/>saldo<text:s/>vallen<text:s/>de<text:s/>ontvangsten<text:s/>en<text:s/>uitgaven<text:s/>die<text:s/>samenhangen<text:s/>met<text:s/>afspraken<text:s/>over<text:s/>het<text:s/>basiskwaliteitsniveau<text:s/>(BKN).<text:s/>De<text:s/>huidige<text:s/>prognose<text:s/>geeft<text:s/>het<text:s/>beeld<text:s/>dat<text:s/>RWS<text:s/>meer<text:s/>opdrachten<text:s/>in<text:s/>de<text:s/>markt<text:s/>kan<text:s/>zetten<text:s/>dan<text:s/>het<text:s/>aan<text:s/>baten<text:s/>ontvangt.<text:s/>De<text:s/>geraamde<text:s/>afname<text:s/>bedraagt<text:s/>€ 55 miljoen.<text:s/>Dit<text:s/>is<text:s/>een<text:s/>verdere<text:s/>afname<text:s/>van<text:s/>€ 18 miljoen<text:s/>ten<text:s/>opzichte<text:s/>van<text:s/>de<text:s/>1</text:span><text:span text:style-name="T3352_2">e</text:span><text:span text:style-name="T3352_3"><text:s/>suppletoire<text:s/>begroting<text:s/>2026.</text:span></text:p>
      <text:p text:style-name="P3353"><text:span text:style-name="T3353_1">Saldo<text:s/>Op<text:s/>Ontvangen<text:s/>Bijdragen<text:s/>voor<text:s/>te<text:s/>verlenen<text:s/>diensten</text:span></text:p>
      <text:p text:style-name="P3354"><text:span text:style-name="T3354_1">Onder<text:s/>dit<text:s/>saldo<text:s/>vallen<text:s/>de<text:s/>baten<text:s/>en<text:s/>lasten<text:s/>in<text:s/>het<text:s/>kader<text:s/>van<text:s/>planstudies,<text:s/>Caribisch<text:s/>Nederland,<text:s/>werken<text:s/>voor<text:s/>en<text:s/>met<text:s/>partners,<text:s/>aanvullende<text:s/>opdrachten<text:s/>van<text:s/>het<text:s/>moederdepartement<text:s/>die<text:s/>niet<text:s/>tot<text:s/>BKN<text:s/>behoren<text:s/>en<text:s/>overige<text:s/>opdrachten.<text:s/>De<text:s/>huidige<text:s/>prognose<text:s/>geeft<text:s/>het<text:s/>beeld<text:s/>dat<text:s/>uitvoering<text:s/>van<text:s/>de<text:s/>verkregen<text:s/>opdrachten<text:s/>sneller<text:s/>uitvoert<text:s/>ten<text:s/>opzichte<text:s/>van<text:s/>de<text:s/>verwachting<text:s/>bij<text:s/>het<text:s/>opstellen<text:s/>van<text:s/>de<text:s/>1</text:span><text:span text:style-name="T3354_2">e</text:span><text:span text:style-name="T3354_3"><text:s/>suppletoire<text:s/>begroting<text:s/>2026.<text:s/>De<text:s/>geraamde<text:s/>afname<text:s/>over<text:s/>2026<text:s/>bedraagt<text:s/>€ 137,9 miljoen.<text:s/>Dit<text:s/>is<text:s/>een<text:s/>verdere<text:s/>afname<text:s/>van<text:s/>€ 18,1 miljoen<text:s/>ten<text:s/>opzichte<text:s/>van<text:s/>de<text:s/>1</text:span><text:span text:style-name="T3354_4">e</text:span><text:span text:style-name="T3354_5"><text:s/>suppletoire<text:s/>begroting<text:s/>2026.</text:span></text:p>
      <text:p text:style-name="P3355"><text:span text:style-name="T3355_1">Rentebaten</text:span></text:p>
      <text:p text:style-name="P3356"><text:span text:style-name="T3356_1">Voor<text:s/>2026<text:s/>zijn<text:s/>de<text:s/>verwachte<text:s/>rentebaten<text:s/>hoger<text:s/>dan<text:s/>waarvan<text:s/>bij<text:s/>1</text:span><text:span text:style-name="T3356_2">e</text:span><text:span text:style-name="T3356_3"><text:s/>suppletoire<text:s/>begroting<text:s/>2026<text:s/>is<text:s/>uitgegaan<text:s/>(€ 1,7 miljoen).<text:s/>Dit<text:s/>is<text:s/>het<text:s/>gevolg<text:s/>van<text:s/>aanpassing<text:s/>van<text:s/>het<text:s/>rentepercentage.</text:span></text:p>
      <text:p text:style-name="P3357"><text:span text:style-name="T3357_1">Lasten</text:span></text:p>
      <text:p text:style-name="P3358"><text:span text:style-name="T3358_1">Apparaatskosten</text:span></text:p>
      <text:p text:style-name="P3359"><text:span text:style-name="T3359_1">Personele<text:s/>kosten</text:span></text:p>
      <text:p text:style-name="P3360"><text:span text:style-name="T3360_1">De<text:s/>personele<text:s/>kosten<text:s/>bestaan<text:s/>uit<text:s/>de<text:s/>kosten<text:s/>van<text:s/>het<text:s/>eigen<text:s/>personeel<text:s/>en<text:s/>de<text:s/>kosten<text:s/>van<text:s/>ingehuurde<text:s/>capaciteit<text:s/>voor<text:s/>de<text:s/>uitvoering<text:s/>van<text:s/>kerntaken.<text:s/>Ten<text:s/>opzichte<text:s/>van<text:s/>de<text:s/>1</text:span><text:span text:style-name="T3360_2">e</text:span><text:span text:style-name="T3360_3"><text:s/>suppletoire<text:s/>begroting<text:s/>zijn<text:s/>de<text:s/>personele<text:s/>kosten<text:s/>inclusief<text:s/>overige<text:s/>personele<text:s/>kosten<text:s/>toegenomen<text:s/>(€ 53,8 miljoen).<text:s/>Deze<text:s/>toename<text:s/>komt<text:s/>met<text:s/>name<text:s/>door<text:s/>afspraken<text:s/>in<text:s/>de<text:s/>CAO<text:s/>Rijk<text:s/>2026.<text:s/>In<text:s/>deze<text:s/>CAO<text:s/>is<text:s/>een<text:s/>loonstijging<text:s/>van<text:s/>2,7%<text:s/>per<text:s/>1 juli<text:s/>afgesproken,<text:s/>een<text:s/>eenmalige<text:s/>uitkering<text:s/>in<text:s/>augustus,<text:s/>waarvan<text:s/>de<text:s/>hoogte<text:s/>afhankelijk<text:s/>is<text:s/>van<text:s/>de<text:s/>salarisschaal<text:s/>en<text:s/>een<text:s/>verhoging<text:s/>van<text:s/>de<text:s/>hoge<text:s/>reiskostenvergoeding<text:s/>van<text:s/>21 naar<text:s/>23 eurocent<text:s/>per<text:s/>kilometer<text:s/>met<text:s/>ingang<text:s/>van<text:s/>1 juli<text:s/>tot<text:s/>en<text:s/>met<text:s/>het<text:s/>einde<text:s/>van<text:s/>de<text:s/>looptijd<text:s/>CAO<text:s/>Rijk<text:s/>2026<text:s/>(€ 32,3 miljoen).<text:s/>Als<text:s/>gevolg<text:s/>van<text:s/>de<text:s/>cao-afspraken<text:s/>is<text:s/>de<text:s/>reservering<text:s/>van<text:s/>het<text:s/>tot<text:s/>en<text:s/>met<text:s/>2025<text:s/>opgebouwde<text:s/>verlofsaldo<text:s/>ook<text:s/>te<text:s/>indexeren.<text:s/>Dit<text:s/>zorgt<text:s/>voor<text:s/>een<text:s/>verwachte<text:s/>extra<text:s/>last<text:s/>aan<text:s/>personele<text:s/>kosten<text:s/>(€ 6,6 miljoen).<text:s/>De<text:s/>personele<text:s/>kosten<text:s/>nemen<text:s/>ook<text:s/>toe<text:s/>als<text:s/>gevolg<text:s/>van<text:s/>verambtelijking<text:s/>(het<text:s/>omzetten<text:s/>van<text:s/>inhuur<text:s/>op<text:s/>programma<text:s/>(niet<text:s/>kerntaken)<text:s/>in<text:s/>eigen<text:s/>personeel)<text:s/>als<text:s/>gevolg<text:s/>van<text:s/>uitvoering<text:s/>van<text:s/>de<text:s/>wet<text:s/>Deregulering<text:s/>Beoordeling<text:s/>Arbeidsrelaties<text:s/>(Wet<text:s/>DBA)<text:s/>(€ 7,6 miljoen).<text:s/>Het<text:s/>restant<text:s/>betreft<text:s/>mutaties<text:s/>kleiner<text:s/>dan<text:s/>€ 5 miljoen<text:s/>(€ 7,3 miljoen).</text:span></text:p>
      <text:p text:style-name="P3361"><text:span text:style-name="T3361_1">Materiële<text:s/>kosten</text:span></text:p>
      <text:p text:style-name="P3362"><text:span text:style-name="T3362_1">De<text:s/>materiële<text:s/>kosten<text:s/>bestaan<text:s/>uit<text:s/>de<text:s/>kosten<text:s/>voor<text:s/>apparaat<text:s/>gebonden<text:s/>ICT-middelen,<text:s/>de<text:s/>bijdrage<text:s/>aan<text:s/>SSO’s<text:s/>die<text:s/>bedrijfsvoeringsdiensten<text:s/>leveren<text:s/>en<text:s/>overige<text:s/>materiële<text:s/>kosten.</text:span></text:p>
      <text:p text:style-name="P3363"><text:span text:style-name="T3363_1">De<text:s/>verwachte<text:s/>materiële<text:s/>kosten<text:s/>voor<text:s/>2026<text:s/>zijn<text:s/>lager<text:s/>dan<text:s/>ingeschat<text:s/>bij<text:s/>1</text:span><text:span text:style-name="T3363_2">e</text:span><text:span text:style-name="T3363_3"><text:s/>suppletoire<text:s/>begroting<text:s/>2026<text:s/>(€ -5,7 miljoen),<text:s/>door<text:s/>verwachte<text:s/>lagere<text:s/>realisatie<text:s/>van<text:s/>kosten<text:s/>als<text:s/>gevolg<text:s/>van<text:s/>het<text:s/>doorvoeren<text:s/>van<text:s/>noodzakelijke<text:s/>besparingen<text:s/>om<text:s/>weer<text:s/>een<text:s/>gezonde<text:s/>organisatie<text:s/>te<text:s/>worden.<text:s/>De<text:s/>lagere<text:s/>realisatie<text:s/>wordt<text:s/>met<text:s/>name<text:s/>verwacht<text:s/>op<text:s/>de<text:s/>ICT<text:s/>uitgaven<text:s/>(€ -1 miljoen)<text:s/>en<text:s/>overige<text:s/>materiële<text:s/>kosten<text:s/>(€ -6,7 miljoen).</text:span></text:p>
      <text:p text:style-name="P3364"><text:span text:style-name="T3364_1">Kosten<text:s/>uitbesteed<text:s/>werk<text:s/>en<text:s/>andere<text:s/>externe<text:s/>kosten</text:span></text:p>
      <text:p text:style-name="P3365"><text:span text:style-name="T3365_1">Voor<text:s/>2026<text:s/>verwacht<text:s/>RWS<text:s/>een<text:s/>hogere<text:s/>realisatie<text:s/>ten<text:s/>opzichte<text:s/>van<text:s/>de<text:s/>1</text:span><text:span text:style-name="T3365_2">e</text:span><text:span text:style-name="T3365_3"><text:s/>suppletoire<text:s/>begroting<text:s/>2026<text:s/>(€ 89,3 miljoen).<text:s/>In<text:s/>2025<text:s/>is<text:s/>de<text:s/>productie<text:s/>op<text:s/>stoom<text:s/>gekomen<text:s/>en<text:s/>heeft<text:s/>RWS<text:s/>meer<text:s/>gerealiseerd<text:s/>dan<text:s/>aan<text:s/>bijdrage<text:s/>aan<text:s/>exploitatie<text:s/>en<text:s/>onderhoud<text:s/>en<text:s/>bijdrage<text:s/>aan<text:s/>te<text:s/>verlenen<text:s/>diensten<text:s/>is<text:s/>ontvangen.<text:s/>Dit<text:s/>zet<text:s/>ook<text:s/>door<text:s/>in<text:s/>2026.<text:s/>De<text:s/>hogere<text:s/>realisatie<text:s/>vindt<text:s/>financiële<text:s/>dekking<text:s/>uit<text:s/>de<text:s/>balanspost<text:s/>Saldo<text:s/>Op<text:s/>Ontvangen<text:s/>Bijdragen.<text:s/>Het<text:s/>doel<text:s/>van<text:s/>deze<text:s/>balanspost<text:s/>is<text:s/>het<text:s/>opvangen<text:s/>van<text:s/>fluctuaties<text:s/>in<text:s/>de<text:s/>productie.</text:span></text:p>
      <text:p text:style-name="P3366"><text:span text:style-name="T3366_1">Agentschapsdeel<text:s/>VpB-lasten</text:span></text:p>
      <text:p text:style-name="P3367"><text:span text:style-name="T3367_1">De<text:s/>hogere<text:s/>VpB-lasten<text:s/>ten<text:s/>opzichte<text:s/>van<text:s/>de<text:s/>1</text:span><text:span text:style-name="T3367_2">e</text:span><text:span text:style-name="T3367_3"><text:s/>suppletoire<text:s/>begroting<text:s/>zijn<text:s/>het<text:s/>gevolg<text:s/>van<text:s/>hogere<text:s/>verwachte<text:s/>energieopbrengsten<text:s/>uit<text:s/>het<text:s/>windmolenpark<text:s/>Maasvlakte<text:s/>II.<text:s/>Voor<text:s/>het<text:s/>opbrengstendeel<text:s/>waarvoor<text:s/>Rijkswaterstaat<text:s/>wordt<text:s/>aangemerkt<text:s/>als<text:s/>ondernemer<text:s/>leidt<text:s/>dit<text:s/>tot<text:s/>een<text:s/>hogere<text:s/>last<text:s/>aan<text:s/>Vennootschapsbelasting.</text:span></text:p>
      <text:p text:style-name="P3368"><text:span text:style-name="T3368_1">Te<text:s/>verdelen<text:s/>resultaat</text:span></text:p>
      <text:p text:style-name="P3369"><text:span text:style-name="T3369_1">In<text:s/>vergelijking<text:s/>met<text:s/>de<text:s/>1</text:span><text:span text:style-name="T3369_2">e</text:span><text:span text:style-name="T3369_3"><text:s/>suppletoire<text:s/>begroting<text:s/>2026<text:s/>valt<text:s/>het<text:s/>resultaat<text:s/>meer<text:s/>negatief<text:s/>uit<text:s/>(€ -5,7 miljoen)<text:s/>waardoor<text:s/>het<text:s/>geprognosticeerde<text:s/>resultaat<text:s/>voor<text:s/>2026<text:s/>uitkomt<text:s/>op<text:s/>€ -46,5 miljoen..<text:s/>Deze<text:s/>afname<text:s/>met<text:s/>€ 5,7 miljoen<text:s/>wordt<text:s/>met<text:s/>name<text:s/>veroorzaakt<text:s/>door:</text:span></text:p>
      <text:list text:style-name="LS34" xml:id="list78">
        <text:list-item>
          <text:p text:style-name="P3370"><text:span text:style-name="T3370_1">Toename<text:s/>van<text:s/>de<text:s/>geprognosticeerde<text:s/>personele<text:s/>kosten<text:s/>met<text:s/>per<text:s/>saldo<text:s/>€<text:s/>23,9<text:s/>miljoen.<text:s/>De<text:s/>onder<text:s/>“Personele<text:s/>kosten”<text:s/>genoemde<text:s/>kosten<text:s/>(€<text:s/>53,9<text:s/>miljoen),<text:s/>worden<text:s/>deels<text:s/>gedekt<text:s/>uit<text:s/>aanvullende<text:s/>baten<text:s/>door<text:s/>omzetting<text:s/>wet<text:s/>DBA<text:s/>(€<text:s/>-11,2<text:s/>miljoen),<text:s/>ontvangen<text:s/>Loonbijstelling<text:s/>(€<text:s/>-10,4<text:s/>miljoen)<text:s/>Ingebruikgeving<text:s/>gronden<text:s/>(€<text:s/>-8,9<text:s/>miljoen)<text:s/>en<text:s/>mutaties<text:s/>&lt;<text:s/>€<text:s/>5<text:s/>miljoen<text:s/>(€<text:s/>0,5<text:s/>miljoen).</text:span></text:p>
        </text:list-item>
        <text:list-item>
          <text:p text:style-name="P3371"><text:span text:style-name="T3371_1">Afname<text:s/>van<text:s/>de<text:s/>geprognosticeerde<text:s/>materiële<text:s/>kosten<text:s/>met<text:s/>per<text:s/>saldo<text:s/>€<text:s/>-18,2<text:s/>miljoen.<text:s/>De<text:s/>onder<text:s/>“Materiële<text:s/>kosten”<text:s/>genoemde<text:s/>afname<text:s/>(€<text:s/>-5,7<text:s/>miljoen),<text:s/>aangevuld<text:s/>met<text:s/>baten<text:s/>door<text:s/>Prijsbijstelling<text:s/>(€<text:s/>-7<text:s/>miljoen)<text:s/>en<text:s/>mutaties<text:s/>&lt;<text:s/>€<text:s/>5<text:s/>miljoen<text:s/>(€<text:s/>-5,5<text:s/>miljoen).</text:span></text:p>
        </text:list-item>
      </text:list>
      <text:p text:style-name="P3372"/>
      <table:table table:style-name="Table30">
        <table:table-column table:style-name="Column127"/>
        <table:table-column table:style-name="Column128"/>
        <table:table-column table:style-name="Column129"/>
        <table:table-column table:style-name="Column130"/>
        <table:table-column table:style-name="Column131"/>
        <table:table-header-rows>
          <table:table-row table:style-name="Row625">
            <table:table-cell table:style-name="Cell2911" table:number-columns-spanned="5">
              <text:p text:style-name="P3373"><text:span text:style-name="T3373_1">Tabel<text:s/>27<text:s/>Kasstroomoverzicht<text:s/>agentschap<text:s/>Rijkswaterstaat<text:s/>Suppletoire<text:s/>begroting<text:s/>septembe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26">
            <table:table-cell table:style-name="Cell2912">
              <text:p text:style-name="P3374"/>
            </table:table-cell>
            <table:table-cell table:style-name="Cell2913">
              <text:p text:style-name="P3375"><text:span text:style-name="T3375_1">Omschrijving</text:span></text:p>
            </table:table-cell>
            <table:table-cell table:style-name="Cell2914">
              <text:p text:style-name="P3376"><text:span text:style-name="T3376_1">Stand<text:s/>eerste<text:s/>suppletoire<text:s/>begroting<text:s/>(incl.<text:s/>amendementen<text:s/>en<text:s/>NvW)<text:s/>(1)</text:span></text:p>
            </table:table-cell>
            <table:table-cell table:style-name="Cell2915">
              <text:p text:style-name="P3377"><text:span text:style-name="T3377_1">Mutaties<text:s/>Suppletoire<text:s/>begroting<text:s/>september<text:s/>(2)</text:span></text:p>
            </table:table-cell>
            <table:table-cell table:style-name="Cell2916">
              <text:p text:style-name="P3378"><text:span text:style-name="T337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627">
          <table:table-cell table:style-name="Cell2917">
            <text:p text:style-name="P3379"><text:span text:style-name="T3379_1">1.</text:span></text:p>
          </table:table-cell>
          <table:table-cell table:style-name="Cell2918">
            <text:p text:style-name="P3380"><text:span text:style-name="T3380_1">Rekening<text:s/>courant<text:s/>RHB<text:s/>1 januari<text:s/>2026</text:span></text:p>
          </table:table-cell>
          <table:table-cell table:style-name="Cell2919">
            <text:p text:style-name="P3381"><text:span text:style-name="T3381_1">1.333.174</text:span></text:p>
          </table:table-cell>
          <table:table-cell table:style-name="Cell2920">
            <text:p text:style-name="P3382"/>
          </table:table-cell>
          <table:table-cell table:style-name="Cell2921">
            <text:p text:style-name="P3383"><text:span text:style-name="T3383_1">1.333.174</text:span></text:p>
          </table:table-cell>
        </table:table-row>
        <table:table-row table:style-name="Row628">
          <table:table-cell table:style-name="Cell2922">
            <text:p text:style-name="P3384"/>
          </table:table-cell>
          <table:table-cell table:style-name="Cell2923">
            <text:p text:style-name="P3385"><text:span text:style-name="T3385_1">Totaal<text:s/>ontvangsten<text:s/>operationele<text:s/>kasstroom<text:s/>(+)</text:span></text:p>
          </table:table-cell>
          <table:table-cell table:style-name="Cell2924">
            <text:p text:style-name="P3386"><text:span text:style-name="T3386_1">4.776.725</text:span></text:p>
          </table:table-cell>
          <table:table-cell table:style-name="Cell2925">
            <text:p text:style-name="P3387"><text:span text:style-name="T3387_1">98.613</text:span></text:p>
          </table:table-cell>
          <table:table-cell table:style-name="Cell2926">
            <text:p text:style-name="P3388"><text:span text:style-name="T3388_1">4.875.338</text:span></text:p>
          </table:table-cell>
        </table:table-row>
        <table:table-row table:style-name="Row629">
          <table:table-cell table:style-name="Cell2927">
            <text:p text:style-name="P3389"/>
          </table:table-cell>
          <table:table-cell table:style-name="Cell2928">
            <text:p text:style-name="P3390"><text:span text:style-name="T3390_1">Totaal<text:s/>uitgaven<text:s/>operationele<text:s/>kasstroom<text:s/>(-/-)</text:span></text:p>
          </table:table-cell>
          <table:table-cell table:style-name="Cell2929">
            <text:p text:style-name="P3391"><text:span text:style-name="T3391_1">‒<text:s/>4.943.674</text:span></text:p>
          </table:table-cell>
          <table:table-cell table:style-name="Cell2930">
            <text:p text:style-name="P3392"><text:span text:style-name="T3392_1">‒<text:s/>140.416</text:span></text:p>
          </table:table-cell>
          <table:table-cell table:style-name="Cell2931">
            <text:p text:style-name="P3393"><text:span text:style-name="T3393_1">‒<text:s/>5.084.090</text:span></text:p>
          </table:table-cell>
        </table:table-row>
        <table:table-row table:style-name="Row630">
          <table:table-cell table:style-name="Cell2932">
            <text:p text:style-name="P3394"><text:span text:style-name="T3394_1">2.</text:span></text:p>
          </table:table-cell>
          <table:table-cell table:style-name="Cell2933">
            <text:p text:style-name="P3395"><text:span text:style-name="T3395_1">Totaal<text:s/>operationele<text:s/>kasstroom</text:span></text:p>
          </table:table-cell>
          <table:table-cell table:style-name="Cell2934">
            <text:p text:style-name="P3396"><text:span text:style-name="T3396_1">‒</text:span><text:span text:style-name="T3396_2"><text:s/>166.949</text:span></text:p>
          </table:table-cell>
          <table:table-cell table:style-name="Cell2935">
            <text:p text:style-name="P3397"><text:span text:style-name="T3397_1">‒</text:span><text:span text:style-name="T3397_2"><text:s/>41.803</text:span></text:p>
          </table:table-cell>
          <table:table-cell table:style-name="Cell2936">
            <text:p text:style-name="P3398"><text:span text:style-name="T3398_1">‒</text:span><text:span text:style-name="T3398_2"><text:s/>208.752</text:span></text:p>
          </table:table-cell>
        </table:table-row>
        <table:table-row table:style-name="Row631">
          <table:table-cell table:style-name="Cell2937">
            <text:p text:style-name="P3399"/>
          </table:table-cell>
          <table:table-cell table:style-name="Cell2938">
            <text:p text:style-name="P3400"><text:span text:style-name="T3400_1">Totaal<text:s/>investeringen<text:s/>(-/-)</text:span></text:p>
          </table:table-cell>
          <table:table-cell table:style-name="Cell2939">
            <text:p text:style-name="P3401"><text:span text:style-name="T3401_1">‒<text:s/>70.116</text:span></text:p>
          </table:table-cell>
          <table:table-cell table:style-name="Cell2940">
            <text:p text:style-name="P3402"><text:span text:style-name="T3402_1">0</text:span></text:p>
          </table:table-cell>
          <table:table-cell table:style-name="Cell2941">
            <text:p text:style-name="P3403"><text:span text:style-name="T3403_1">‒<text:s/>70.116</text:span></text:p>
          </table:table-cell>
        </table:table-row>
        <table:table-row table:style-name="Row632">
          <table:table-cell table:style-name="Cell2942">
            <text:p text:style-name="P3404"/>
          </table:table-cell>
          <table:table-cell table:style-name="Cell2943">
            <text:p text:style-name="P3405"><text:span text:style-name="T3405_1">Totaal<text:s/>boekwaarde<text:s/>desinvesteringen<text:s/>(+)</text:span></text:p>
          </table:table-cell>
          <table:table-cell table:style-name="Cell2944">
            <text:p text:style-name="P3406"><text:span text:style-name="T3406_1">0</text:span></text:p>
          </table:table-cell>
          <table:table-cell table:style-name="Cell2945">
            <text:p text:style-name="P3407"/>
          </table:table-cell>
          <table:table-cell table:style-name="Cell2946">
            <text:p text:style-name="P3408"><text:span text:style-name="T3408_1">0</text:span></text:p>
          </table:table-cell>
        </table:table-row>
        <table:table-row table:style-name="Row633">
          <table:table-cell table:style-name="Cell2947">
            <text:p text:style-name="P3409"><text:span text:style-name="T3409_1">3.</text:span></text:p>
          </table:table-cell>
          <table:table-cell table:style-name="Cell2948">
            <text:p text:style-name="P3410"><text:span text:style-name="T3410_1">Totaal<text:s/></text:span><text:span text:style-name="T3410_2">investeringskasstroom</text:span></text:p>
          </table:table-cell>
          <table:table-cell table:style-name="Cell2949">
            <text:p text:style-name="P3411"><text:span text:style-name="T3411_1">‒</text:span><text:span text:style-name="T3411_2"><text:s/>70.116</text:span></text:p>
          </table:table-cell>
          <table:table-cell table:style-name="Cell2950">
            <text:p text:style-name="P3412"><text:span text:style-name="T3412_1">0</text:span></text:p>
          </table:table-cell>
          <table:table-cell table:style-name="Cell2951">
            <text:p text:style-name="P3413"><text:span text:style-name="T3413_1">‒</text:span><text:span text:style-name="T3413_2"><text:s/>70.116</text:span></text:p>
          </table:table-cell>
        </table:table-row>
        <table:table-row table:style-name="Row634">
          <table:table-cell table:style-name="Cell2952">
            <text:p text:style-name="P3414"/>
          </table:table-cell>
          <table:table-cell table:style-name="Cell2953">
            <text:p text:style-name="P3415"><text:span text:style-name="T3415_1">Eenmalige<text:s/>uitkering<text:s/>aan<text:s/>moederdepartement<text:s/>(-/-)</text:span></text:p>
          </table:table-cell>
          <table:table-cell table:style-name="Cell2954">
            <text:p text:style-name="P3416"><text:span text:style-name="T3416_1">0</text:span></text:p>
          </table:table-cell>
          <table:table-cell table:style-name="Cell2955">
            <text:p text:style-name="P3417"><text:span text:style-name="T3417_1">0</text:span></text:p>
          </table:table-cell>
          <table:table-cell table:style-name="Cell2956">
            <text:p text:style-name="P3418"><text:span text:style-name="T3418_1">0</text:span></text:p>
          </table:table-cell>
        </table:table-row>
        <table:table-row table:style-name="Row635">
          <table:table-cell table:style-name="Cell2957">
            <text:p text:style-name="P3419"/>
          </table:table-cell>
          <table:table-cell table:style-name="Cell2958">
            <text:p text:style-name="P3420"><text:span text:style-name="T3420_1">Eenmalige<text:s/>storting<text:s/>door<text:s/>het<text:s/>moederdepartement<text:s/>(+)</text:span></text:p>
          </table:table-cell>
          <table:table-cell table:style-name="Cell2959">
            <text:p text:style-name="P3421"><text:span text:style-name="T3421_1">0</text:span></text:p>
          </table:table-cell>
          <table:table-cell table:style-name="Cell2960">
            <text:p text:style-name="P3422"><text:span text:style-name="T3422_1">0</text:span></text:p>
          </table:table-cell>
          <table:table-cell table:style-name="Cell2961">
            <text:p text:style-name="P3423"><text:span text:style-name="T3423_1">0</text:span></text:p>
          </table:table-cell>
        </table:table-row>
        <table:table-row table:style-name="Row636">
          <table:table-cell table:style-name="Cell2962">
            <text:p text:style-name="P3424"/>
          </table:table-cell>
          <table:table-cell table:style-name="Cell2963">
            <text:p text:style-name="P3425"><text:span text:style-name="T3425_1">Aflossingen<text:s/>op<text:s/>leningen<text:s/>(-/-)</text:span></text:p>
          </table:table-cell>
          <table:table-cell table:style-name="Cell2964">
            <text:p text:style-name="P3426"><text:span text:style-name="T3426_1">‒<text:s/>18.403</text:span></text:p>
          </table:table-cell>
          <table:table-cell table:style-name="Cell2965">
            <text:p text:style-name="P3427"><text:span text:style-name="T3427_1">0</text:span></text:p>
          </table:table-cell>
          <table:table-cell table:style-name="Cell2966">
            <text:p text:style-name="P3428"><text:span text:style-name="T3428_1">‒<text:s/>18.403</text:span></text:p>
          </table:table-cell>
        </table:table-row>
        <table:table-row table:style-name="Row637">
          <table:table-cell table:style-name="Cell2967">
            <text:p text:style-name="P3429"/>
          </table:table-cell>
          <table:table-cell table:style-name="Cell2968">
            <text:p text:style-name="P3430"><text:span text:style-name="T3430_1">Beroep<text:s/>op<text:s/>leenfaciliteit<text:s/>(+)</text:span></text:p>
          </table:table-cell>
          <table:table-cell table:style-name="Cell2969">
            <text:p text:style-name="P3431"><text:span text:style-name="T3431_1">66.610</text:span></text:p>
          </table:table-cell>
          <table:table-cell table:style-name="Cell2970">
            <text:p text:style-name="P3432"><text:span text:style-name="T3432_1">0</text:span></text:p>
          </table:table-cell>
          <table:table-cell table:style-name="Cell2971">
            <text:p text:style-name="P3433"><text:span text:style-name="T3433_1">66.610</text:span></text:p>
          </table:table-cell>
        </table:table-row>
        <table:table-row table:style-name="Row638">
          <table:table-cell table:style-name="Cell2972">
            <text:p text:style-name="P3434"><text:span text:style-name="T3434_1">4.</text:span></text:p>
          </table:table-cell>
          <table:table-cell table:style-name="Cell2973">
            <text:p text:style-name="P3435"><text:span text:style-name="T3435_1">Totaal<text:s/>financieringskasstroom</text:span></text:p>
          </table:table-cell>
          <table:table-cell table:style-name="Cell2974">
            <text:p text:style-name="P3436"><text:span text:style-name="T3436_1">48.207</text:span></text:p>
          </table:table-cell>
          <table:table-cell table:style-name="Cell2975">
            <text:p text:style-name="P3437"><text:span text:style-name="T3437_1">0</text:span></text:p>
          </table:table-cell>
          <table:table-cell table:style-name="Cell2976">
            <text:p text:style-name="P3438"><text:span text:style-name="T3438_1">48.207</text:span></text:p>
          </table:table-cell>
        </table:table-row>
        <table:table-row table:style-name="Row639">
          <table:table-cell table:style-name="Cell2977">
            <text:p text:style-name="P3439"><text:span text:style-name="T3439_1">5.</text:span></text:p>
          </table:table-cell>
          <table:table-cell table:style-name="Cell2978">
            <text:p text:style-name="P3440"><text:span text:style-name="T3440_1">Rekening<text:s/>courant<text:s/>RHB<text:s/>31 december<text:s/>2026<text:s/>(=1+2+3+4)</text:span></text:p>
          </table:table-cell>
          <table:table-cell table:style-name="Cell2979">
            <text:p text:style-name="P3441"><text:span text:style-name="T3441_1">1.144.316</text:span></text:p>
          </table:table-cell>
          <table:table-cell table:style-name="Cell2980">
            <text:p text:style-name="P3442"><text:span text:style-name="T3442_1">‒</text:span><text:span text:style-name="T3442_2"><text:s/>41.803</text:span></text:p>
          </table:table-cell>
          <table:table-cell table:style-name="Cell2981">
            <text:p text:style-name="P3443"><text:span text:style-name="T3443_1">1.102.513</text:span></text:p>
          </table:table-cell>
        </table:table-row>
      </table:table>
      <text:p text:style-name="P3444"/>
      <text:p text:style-name="P3445"><text:span text:style-name="T3445_1">Toelichting</text:span></text:p>
      <text:p text:style-name="P3446"><text:span text:style-name="T3446_1">Operationele<text:s/>kasstroom</text:span></text:p>
      <text:p text:style-name="P3447"><text:span text:style-name="T3447_1">Hieronder<text:s/>vallen<text:s/>de<text:s/>ontvangsten<text:s/>en<text:s/>uitgaven<text:s/>uit<text:s/>de<text:s/>reguliere<text:s/>bedrijfsvoering.</text:span></text:p>
      <text:p text:style-name="P3448"><text:span text:style-name="T3448_1">De<text:s/>hogere<text:s/>ontvangsten<text:s/>operationele<text:s/>kasstroom<text:s/>ten<text:s/>opzichte<text:s/>van<text:s/>de<text:s/>1</text:span><text:span text:style-name="T3448_2">e</text:span><text:span text:style-name="T3448_3"><text:s/>suppletoire<text:s/>begroting<text:s/>2026<text:s/>(€ 98,6 miljoen)<text:s/>worden<text:s/>met<text:s/>name<text:s/>veroorzaakt<text:s/>door<text:s/>de<text:s/>hogere<text:s/>bijdragen<text:s/>aan<text:s/>apparaat,<text:s/>exploitatie<text:s/>en<text:s/>onderhoud<text:s/>en<text:s/>te<text:s/>verlenen<text:s/>diensten.<text:s/>Zie<text:s/>hiervoor<text:s/>ook<text:s/>de<text:s/>toelichting<text:s/>onder<text:s/>«Baten<text:s/>als<text:s/>tegenprestatie<text:s/>voor<text:s/>levering<text:s/>van<text:s/>input».</text:span></text:p>
      <text:p text:style-name="P3449"><text:span text:style-name="T3449_1">De<text:s/>hogere<text:s/>uitgaven<text:s/>operationele<text:s/>kasstroom<text:s/>ten<text:s/>opzichte<text:s/>van<text:s/>de<text:s/>1</text:span><text:span text:style-name="T3449_2">e</text:span><text:span text:style-name="T3449_3"><text:s/>suppletoire<text:s/>begroting<text:s/>2026<text:s/>€ 140,4 miljoen<text:s/>worden<text:s/>met<text:s/>name<text:s/>veroorzaakt<text:s/>door<text:s/>de<text:s/>hogere<text:s/>personele<text:s/>kosten<text:s/>en<text:s/>kosten<text:s/>uitbesteed<text:s/>werk<text:s/>en<text:s/>andere<text:s/>externe<text:s/>kosten.<text:s/>Zie<text:s/>hiervoor<text:s/>ook<text:s/>de<text:s/>toelichting<text:s/>onder<text:s/>«Apparaatskosten»<text:s/>en<text:s/>«Kosten<text:s/>uitbesteed<text:s/>werk<text:s/>en<text:s/>andere<text:s/>externe<text:s/>kosten».</text:span></text:p>
      <text:p text:style-name="P3450"><text:span text:style-name="T3450_1">5.2<text:s/>Agentschap<text:s/>Koninklijk<text:s/>Nederlands<text:s/>Meteorologisch<text:s/>Instituut</text:span></text:p>
      <table:table table:style-name="Table31">
        <table:table-column table:style-name="Column132"/>
        <table:table-column table:style-name="Column133"/>
        <table:table-column table:style-name="Column134"/>
        <table:table-column table:style-name="Column135"/>
        <table:table-header-rows>
          <table:table-row table:style-name="Row640">
            <table:table-cell table:style-name="Cell2982" table:number-columns-spanned="4">
              <text:p text:style-name="P3451"><text:span text:style-name="T3451_1">Tabel<text:s/>28<text:s/>Exploitatieoverzicht<text:s/>agentschap<text:s/>KNMI<text:s/>Suppletoire<text:s/>begroting<text:s/>september<text:s/>2026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641">
            <table:table-cell table:style-name="Cell2983">
              <text:p text:style-name="P3452"/>
            </table:table-cell>
            <table:table-cell table:style-name="Cell2984">
              <text:p text:style-name="P3453"><text:span text:style-name="T3453_1">Stand<text:s/>eerste<text:s/>suppletoire<text:s/>begroting<text:s/>(incl.<text:s/>amendementen<text:s/>en<text:s/>NvW)<text:s/>(1)</text:span></text:p>
            </table:table-cell>
            <table:table-cell table:style-name="Cell2985">
              <text:p text:style-name="P3454"><text:span text:style-name="T3454_1">Mutaties<text:s/>Suppletoire<text:s/>begroting<text:s/>september<text:s/>(2)</text:span></text:p>
            </table:table-cell>
            <table:table-cell table:style-name="Cell2986">
              <text:p text:style-name="P3455"><text:span text:style-name="T345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642">
          <table:table-cell table:style-name="Cell2987">
            <text:p text:style-name="P3456"><text:span text:style-name="T3456_1">Baten</text:span></text:p>
          </table:table-cell>
          <table:table-cell table:style-name="Cell2988">
            <text:p text:style-name="P3457"/>
          </table:table-cell>
          <table:table-cell table:style-name="Cell2989">
            <text:p text:style-name="P3458"/>
          </table:table-cell>
          <table:table-cell table:style-name="Cell2990">
            <text:p text:style-name="P3459"/>
          </table:table-cell>
        </table:table-row>
        <table:table-row table:style-name="Row643">
          <table:table-cell table:style-name="Cell2991">
            <text:p text:style-name="P3460"><text:span text:style-name="T3460_1">Omzet</text:span></text:p>
          </table:table-cell>
          <table:table-cell table:style-name="Cell2992">
            <text:p text:style-name="P3461"><text:span text:style-name="T3461_1">134.799</text:span></text:p>
          </table:table-cell>
          <table:table-cell table:style-name="Cell2993">
            <text:p text:style-name="P3462"><text:span text:style-name="T3462_1">161</text:span></text:p>
          </table:table-cell>
          <table:table-cell table:style-name="Cell2994">
            <text:p text:style-name="P3463"><text:span text:style-name="T3463_1">134.960</text:span></text:p>
          </table:table-cell>
        </table:table-row>
        <table:table-row table:style-name="Row644">
          <table:table-cell table:style-name="Cell2995">
            <text:p text:style-name="P3464"><text:span text:style-name="T3464_1">waarvan<text:s/>omzet<text:s/>moederdepartement</text:span></text:p>
          </table:table-cell>
          <table:table-cell table:style-name="Cell2996">
            <text:p text:style-name="P3465"><text:span text:style-name="T3465_1">81.703</text:span></text:p>
          </table:table-cell>
          <table:table-cell table:style-name="Cell2997">
            <text:p text:style-name="P3466"><text:span text:style-name="T3466_1">156</text:span></text:p>
          </table:table-cell>
          <table:table-cell table:style-name="Cell2998">
            <text:p text:style-name="P3467"><text:span text:style-name="T3467_1">81.859</text:span></text:p>
          </table:table-cell>
        </table:table-row>
        <table:table-row table:style-name="Row645">
          <table:table-cell table:style-name="Cell2999">
            <text:p text:style-name="P3468"><text:span text:style-name="T3468_1">waarvan<text:s/>omzet<text:s/>overige<text:s/>departementen</text:span></text:p>
          </table:table-cell>
          <table:table-cell table:style-name="Cell3000">
            <text:p text:style-name="P3469"><text:span text:style-name="T3469_1">32.817</text:span></text:p>
          </table:table-cell>
          <table:table-cell table:style-name="Cell3001">
            <text:p text:style-name="P3470"><text:span text:style-name="T3470_1">5</text:span></text:p>
          </table:table-cell>
          <table:table-cell table:style-name="Cell3002">
            <text:p text:style-name="P3471"><text:span text:style-name="T3471_1">32.822</text:span></text:p>
          </table:table-cell>
        </table:table-row>
        <table:table-row table:style-name="Row646">
          <table:table-cell table:style-name="Cell3003">
            <text:p text:style-name="P3472"><text:span text:style-name="T3472_1">waarvan<text:s/>omzet<text:s/>derden</text:span></text:p>
          </table:table-cell>
          <table:table-cell table:style-name="Cell3004">
            <text:p text:style-name="P3473"><text:span text:style-name="T3473_1">20.279</text:span></text:p>
          </table:table-cell>
          <table:table-cell table:style-name="Cell3005">
            <text:p text:style-name="P3474"><text:span text:style-name="T3474_1">0</text:span></text:p>
          </table:table-cell>
          <table:table-cell table:style-name="Cell3006">
            <text:p text:style-name="P3475"><text:span text:style-name="T3475_1">20.279</text:span></text:p>
          </table:table-cell>
        </table:table-row>
        <table:table-row table:style-name="Row647">
          <table:table-cell table:style-name="Cell3007">
            <text:p text:style-name="P3476"><text:span text:style-name="T3476_1">Rentebaten</text:span></text:p>
          </table:table-cell>
          <table:table-cell table:style-name="Cell3008">
            <text:p text:style-name="P3477"><text:span text:style-name="T3477_1">400</text:span></text:p>
          </table:table-cell>
          <table:table-cell table:style-name="Cell3009">
            <text:p text:style-name="P3478"><text:span text:style-name="T3478_1">0</text:span></text:p>
          </table:table-cell>
          <table:table-cell table:style-name="Cell3010">
            <text:p text:style-name="P3479"><text:span text:style-name="T3479_1">400</text:span></text:p>
          </table:table-cell>
        </table:table-row>
        <table:table-row table:style-name="Row648">
          <table:table-cell table:style-name="Cell3011">
            <text:p text:style-name="P3480"><text:span text:style-name="T3480_1">Vrijval<text:s/>voorzieningen</text:span></text:p>
          </table:table-cell>
          <table:table-cell table:style-name="Cell3012">
            <text:p text:style-name="P3481"><text:span text:style-name="T3481_1">0</text:span></text:p>
          </table:table-cell>
          <table:table-cell table:style-name="Cell3013">
            <text:p text:style-name="P3482"><text:span text:style-name="T3482_1">0</text:span></text:p>
          </table:table-cell>
          <table:table-cell table:style-name="Cell3014">
            <text:p text:style-name="P3483"><text:span text:style-name="T3483_1">0</text:span></text:p>
          </table:table-cell>
        </table:table-row>
        <table:table-row table:style-name="Row649">
          <table:table-cell table:style-name="Cell3015">
            <text:p text:style-name="P3484"><text:span text:style-name="T3484_1">Bijzondere<text:s/>baten</text:span></text:p>
          </table:table-cell>
          <table:table-cell table:style-name="Cell3016">
            <text:p text:style-name="P3485"><text:span text:style-name="T3485_1">0</text:span></text:p>
          </table:table-cell>
          <table:table-cell table:style-name="Cell3017">
            <text:p text:style-name="P3486"><text:span text:style-name="T3486_1">0</text:span></text:p>
          </table:table-cell>
          <table:table-cell table:style-name="Cell3018">
            <text:p text:style-name="P3487"><text:span text:style-name="T3487_1">0</text:span></text:p>
          </table:table-cell>
        </table:table-row>
        <table:table-row table:style-name="Row650">
          <table:table-cell table:style-name="Cell3019">
            <text:p text:style-name="P3488"><text:span text:style-name="T3488_1">Totaal<text:s/>baten</text:span></text:p>
          </table:table-cell>
          <table:table-cell table:style-name="Cell3020">
            <text:p text:style-name="P3489"><text:span text:style-name="T3489_1">135.199</text:span></text:p>
          </table:table-cell>
          <table:table-cell table:style-name="Cell3021">
            <text:p text:style-name="P3490"><text:span text:style-name="T3490_1">161</text:span></text:p>
          </table:table-cell>
          <table:table-cell table:style-name="Cell3022">
            <text:p text:style-name="P3491"><text:span text:style-name="T3491_1">135.360</text:span></text:p>
          </table:table-cell>
        </table:table-row>
        <table:table-row table:style-name="Row651">
          <table:table-cell table:style-name="Cell3023">
            <text:p text:style-name="P3492"/>
          </table:table-cell>
          <table:table-cell table:style-name="Cell3024">
            <text:p text:style-name="P3493"/>
          </table:table-cell>
          <table:table-cell table:style-name="Cell3025">
            <text:p text:style-name="P3494"/>
          </table:table-cell>
          <table:table-cell table:style-name="Cell3026">
            <text:p text:style-name="P3495"><text:span text:style-name="T3495_1">0</text:span></text:p>
          </table:table-cell>
        </table:table-row>
        <table:table-row table:style-name="Row652">
          <table:table-cell table:style-name="Cell3027">
            <text:p text:style-name="P3496"><text:span text:style-name="T3496_1">Lasten</text:span></text:p>
          </table:table-cell>
          <table:table-cell table:style-name="Cell3028">
            <text:p text:style-name="P3497"/>
          </table:table-cell>
          <table:table-cell table:style-name="Cell3029">
            <text:p text:style-name="P3498"/>
          </table:table-cell>
          <table:table-cell table:style-name="Cell3030">
            <text:p text:style-name="P3499"><text:span text:style-name="T3499_1">0</text:span></text:p>
          </table:table-cell>
        </table:table-row>
        <table:table-row table:style-name="Row653">
          <table:table-cell table:style-name="Cell3031">
            <text:p text:style-name="P3500"><text:span text:style-name="T3500_1">Apparaatskosten</text:span></text:p>
          </table:table-cell>
          <table:table-cell table:style-name="Cell3032">
            <text:p text:style-name="P3501"><text:span text:style-name="T3501_1">109.400</text:span></text:p>
          </table:table-cell>
          <table:table-cell table:style-name="Cell3033">
            <text:p text:style-name="P3502"><text:span text:style-name="T3502_1">1.538</text:span></text:p>
          </table:table-cell>
          <table:table-cell table:style-name="Cell3034">
            <text:p text:style-name="P3503"><text:span text:style-name="T3503_1">110.938</text:span></text:p>
          </table:table-cell>
        </table:table-row>
        <table:table-row table:style-name="Row654">
          <table:table-cell table:style-name="Cell3035">
            <text:p text:style-name="P3504"><text:span text:style-name="T3504_1">-<text:s/>Personele<text:s/>kosten</text:span></text:p>
          </table:table-cell>
          <table:table-cell table:style-name="Cell3036">
            <text:p text:style-name="P3505"><text:span text:style-name="T3505_1">62.130</text:span></text:p>
          </table:table-cell>
          <table:table-cell table:style-name="Cell3037">
            <text:p text:style-name="P3506"><text:span text:style-name="T3506_1">1.225</text:span></text:p>
          </table:table-cell>
          <table:table-cell table:style-name="Cell3038">
            <text:p text:style-name="P3507"><text:span text:style-name="T3507_1">63.355</text:span></text:p>
          </table:table-cell>
        </table:table-row>
        <table:table-row table:style-name="Row655">
          <table:table-cell table:style-name="Cell3039">
            <text:p text:style-name="P3508"><text:span text:style-name="T3508_1">waarvan<text:s/>eigen<text:s/>personeel</text:span></text:p>
          </table:table-cell>
          <table:table-cell table:style-name="Cell3040">
            <text:p text:style-name="P3509"><text:span text:style-name="T3509_1">60.207</text:span></text:p>
          </table:table-cell>
          <table:table-cell table:style-name="Cell3041">
            <text:p text:style-name="P3510"><text:span text:style-name="T3510_1">1.224</text:span></text:p>
          </table:table-cell>
          <table:table-cell table:style-name="Cell3042">
            <text:p text:style-name="P3511"><text:span text:style-name="T3511_1">61.431</text:span></text:p>
          </table:table-cell>
        </table:table-row>
        <table:table-row table:style-name="Row656">
          <table:table-cell table:style-name="Cell3043">
            <text:p text:style-name="P3512"><text:span text:style-name="T3512_1">waarvan<text:s/>inhuur<text:s/>externen</text:span></text:p>
          </table:table-cell>
          <table:table-cell table:style-name="Cell3044">
            <text:p text:style-name="P3513"><text:span text:style-name="T3513_1">1.924</text:span></text:p>
          </table:table-cell>
          <table:table-cell table:style-name="Cell3045">
            <text:p text:style-name="P3514"><text:span text:style-name="T3514_1">0</text:span></text:p>
          </table:table-cell>
          <table:table-cell table:style-name="Cell3046">
            <text:p text:style-name="P3515"><text:span text:style-name="T3515_1">1.924</text:span></text:p>
          </table:table-cell>
        </table:table-row>
        <table:table-row table:style-name="Row657">
          <table:table-cell table:style-name="Cell3047">
            <text:p text:style-name="P3516"><text:span text:style-name="T3516_1">waarvan<text:s/>overige<text:s/>personele<text:s/>kosten</text:span></text:p>
          </table:table-cell>
          <table:table-cell table:style-name="Cell3048">
            <text:p text:style-name="P3517"><text:span text:style-name="T3517_1">0</text:span></text:p>
          </table:table-cell>
          <table:table-cell table:style-name="Cell3049">
            <text:p text:style-name="P3518"><text:span text:style-name="T3518_1">0</text:span></text:p>
          </table:table-cell>
          <table:table-cell table:style-name="Cell3050">
            <text:p text:style-name="P3519"><text:span text:style-name="T3519_1">0</text:span></text:p>
          </table:table-cell>
        </table:table-row>
        <table:table-row table:style-name="Row658">
          <table:table-cell table:style-name="Cell3051">
            <text:p text:style-name="P3520"><text:span text:style-name="T3520_1">-<text:s/>Materiele<text:s/>kosten</text:span></text:p>
          </table:table-cell>
          <table:table-cell table:style-name="Cell3052">
            <text:p text:style-name="P3521"><text:span text:style-name="T3521_1">47.269</text:span></text:p>
          </table:table-cell>
          <table:table-cell table:style-name="Cell3053">
            <text:p text:style-name="P3522"><text:span text:style-name="T3522_1">314</text:span></text:p>
          </table:table-cell>
          <table:table-cell table:style-name="Cell3054">
            <text:p text:style-name="P3523"><text:span text:style-name="T3523_1">47.583</text:span></text:p>
          </table:table-cell>
        </table:table-row>
        <table:table-row table:style-name="Row659">
          <table:table-cell table:style-name="Cell3055">
            <text:p text:style-name="P3524"><text:span text:style-name="T3524_1">waarvan<text:s/>apparaat<text:s/>ICT</text:span></text:p>
          </table:table-cell>
          <table:table-cell table:style-name="Cell3056">
            <text:p text:style-name="P3525"><text:span text:style-name="T3525_1">19.017</text:span></text:p>
          </table:table-cell>
          <table:table-cell table:style-name="Cell3057">
            <text:p text:style-name="P3526"><text:span text:style-name="T3526_1">1</text:span></text:p>
          </table:table-cell>
          <table:table-cell table:style-name="Cell3058">
            <text:p text:style-name="P3527"><text:span text:style-name="T3527_1">19.018</text:span></text:p>
          </table:table-cell>
        </table:table-row>
        <table:table-row table:style-name="Row660">
          <table:table-cell table:style-name="Cell3059">
            <text:p text:style-name="P3528"><text:span text:style-name="T3528_1">waarvan<text:s/>bijdrage<text:s/>aan<text:s/>SSO's</text:span></text:p>
          </table:table-cell>
          <table:table-cell table:style-name="Cell3060">
            <text:p text:style-name="P3529"><text:span text:style-name="T3529_1">2.725</text:span></text:p>
          </table:table-cell>
          <table:table-cell table:style-name="Cell3061">
            <text:p text:style-name="P3530"><text:span text:style-name="T3530_1">0</text:span></text:p>
          </table:table-cell>
          <table:table-cell table:style-name="Cell3062">
            <text:p text:style-name="P3531"><text:span text:style-name="T3531_1">2.725</text:span></text:p>
          </table:table-cell>
        </table:table-row>
        <table:table-row table:style-name="Row661">
          <table:table-cell table:style-name="Cell3063">
            <text:p text:style-name="P3532"><text:span text:style-name="T3532_1">waarvan<text:s/>overige<text:s/>materiele<text:s/>kosten</text:span></text:p>
          </table:table-cell>
          <table:table-cell table:style-name="Cell3064">
            <text:p text:style-name="P3533"><text:span text:style-name="T3533_1">25.526</text:span></text:p>
          </table:table-cell>
          <table:table-cell table:style-name="Cell3065">
            <text:p text:style-name="P3534"><text:span text:style-name="T3534_1">314</text:span></text:p>
          </table:table-cell>
          <table:table-cell table:style-name="Cell3066">
            <text:p text:style-name="P3535"><text:span text:style-name="T3535_1">25.840</text:span></text:p>
          </table:table-cell>
        </table:table-row>
        <table:table-row table:style-name="Row662">
          <table:table-cell table:style-name="Cell3067">
            <text:p text:style-name="P3536"><text:span text:style-name="T3536_1">Kosten<text:s/>uitbesteed<text:s/>werk<text:s/>en<text:s/>andere<text:s/>externe<text:s/>kosten</text:span></text:p>
          </table:table-cell>
          <table:table-cell table:style-name="Cell3068">
            <text:p text:style-name="P3537"><text:span text:style-name="T3537_1">25.761</text:span></text:p>
          </table:table-cell>
          <table:table-cell table:style-name="Cell3069">
            <text:p text:style-name="P3538"><text:span text:style-name="T3538_1">0</text:span></text:p>
          </table:table-cell>
          <table:table-cell table:style-name="Cell3070">
            <text:p text:style-name="P3539"><text:span text:style-name="T3539_1">25.761</text:span></text:p>
          </table:table-cell>
        </table:table-row>
        <table:table-row table:style-name="Row663">
          <table:table-cell table:style-name="Cell3071">
            <text:p text:style-name="P3540"><text:span text:style-name="T3540_1">Rentelasten</text:span></text:p>
          </table:table-cell>
          <table:table-cell table:style-name="Cell3072">
            <text:p text:style-name="P3541"><text:span text:style-name="T3541_1">150</text:span></text:p>
          </table:table-cell>
          <table:table-cell table:style-name="Cell3073">
            <text:p text:style-name="P3542"><text:span text:style-name="T3542_1">21</text:span></text:p>
          </table:table-cell>
          <table:table-cell table:style-name="Cell3074">
            <text:p text:style-name="P3543"><text:span text:style-name="T3543_1">171</text:span></text:p>
          </table:table-cell>
        </table:table-row>
        <table:table-row table:style-name="Row664">
          <table:table-cell table:style-name="Cell3075">
            <text:p text:style-name="P3544"><text:span text:style-name="T3544_1">Afschrijvingskosten</text:span></text:p>
          </table:table-cell>
          <table:table-cell table:style-name="Cell3076">
            <text:p text:style-name="P3545"><text:span text:style-name="T3545_1">2.061</text:span></text:p>
          </table:table-cell>
          <table:table-cell table:style-name="Cell3077">
            <text:p text:style-name="P3546"><text:span text:style-name="T3546_1">0</text:span></text:p>
          </table:table-cell>
          <table:table-cell table:style-name="Cell3078">
            <text:p text:style-name="P3547"><text:span text:style-name="T3547_1">2.061</text:span></text:p>
          </table:table-cell>
        </table:table-row>
        <table:table-row table:style-name="Row665">
          <table:table-cell table:style-name="Cell3079">
            <text:p text:style-name="P3548"><text:span text:style-name="T3548_1">-<text:s/>Materieel</text:span></text:p>
          </table:table-cell>
          <table:table-cell table:style-name="Cell3080">
            <text:p text:style-name="P3549"><text:span text:style-name="T3549_1">1.969</text:span></text:p>
          </table:table-cell>
          <table:table-cell table:style-name="Cell3081">
            <text:p text:style-name="P3550"><text:span text:style-name="T3550_1">0</text:span></text:p>
          </table:table-cell>
          <table:table-cell table:style-name="Cell3082">
            <text:p text:style-name="P3551"><text:span text:style-name="T3551_1">1.969</text:span></text:p>
          </table:table-cell>
        </table:table-row>
        <table:table-row table:style-name="Row666">
          <table:table-cell table:style-name="Cell3083">
            <text:p text:style-name="P3552"><text:span text:style-name="T3552_1">waarvan<text:s/>apparaat<text:s/>ICT</text:span></text:p>
          </table:table-cell>
          <table:table-cell table:style-name="Cell3084">
            <text:p text:style-name="P3553"><text:span text:style-name="T3553_1">97</text:span></text:p>
          </table:table-cell>
          <table:table-cell table:style-name="Cell3085">
            <text:p text:style-name="P3554"><text:span text:style-name="T3554_1">0</text:span></text:p>
          </table:table-cell>
          <table:table-cell table:style-name="Cell3086">
            <text:p text:style-name="P3555"><text:span text:style-name="T3555_1">97</text:span></text:p>
          </table:table-cell>
        </table:table-row>
        <table:table-row table:style-name="Row667">
          <table:table-cell table:style-name="Cell3087">
            <text:p text:style-name="P3556"><text:span text:style-name="T3556_1">waarvan<text:s/>overige<text:s/>materiele<text:s/>afschrijvingskosten</text:span></text:p>
          </table:table-cell>
          <table:table-cell table:style-name="Cell3088">
            <text:p text:style-name="P3557"><text:span text:style-name="T3557_1">1.872</text:span></text:p>
          </table:table-cell>
          <table:table-cell table:style-name="Cell3089">
            <text:p text:style-name="P3558"><text:span text:style-name="T3558_1">0</text:span></text:p>
          </table:table-cell>
          <table:table-cell table:style-name="Cell3090">
            <text:p text:style-name="P3559"><text:span text:style-name="T3559_1">1.872</text:span></text:p>
          </table:table-cell>
        </table:table-row>
        <table:table-row table:style-name="Row668">
          <table:table-cell table:style-name="Cell3091">
            <text:p text:style-name="P3560"><text:span text:style-name="T3560_1">-<text:s/>Immaterieel</text:span></text:p>
          </table:table-cell>
          <table:table-cell table:style-name="Cell3092">
            <text:p text:style-name="P3561"><text:span text:style-name="T3561_1">92</text:span></text:p>
          </table:table-cell>
          <table:table-cell table:style-name="Cell3093">
            <text:p text:style-name="P3562"><text:span text:style-name="T3562_1">0</text:span></text:p>
          </table:table-cell>
          <table:table-cell table:style-name="Cell3094">
            <text:p text:style-name="P3563"><text:span text:style-name="T3563_1">92</text:span></text:p>
          </table:table-cell>
        </table:table-row>
        <table:table-row table:style-name="Row669">
          <table:table-cell table:style-name="Cell3095">
            <text:p text:style-name="P3564"><text:span text:style-name="T3564_1">Overige<text:s/>lasten</text:span></text:p>
          </table:table-cell>
          <table:table-cell table:style-name="Cell3096">
            <text:p text:style-name="P3565"><text:span text:style-name="T3565_1">0</text:span></text:p>
          </table:table-cell>
          <table:table-cell table:style-name="Cell3097">
            <text:p text:style-name="P3566"><text:span text:style-name="T3566_1">0</text:span></text:p>
          </table:table-cell>
          <table:table-cell table:style-name="Cell3098">
            <text:p text:style-name="P3567"><text:span text:style-name="T3567_1">0</text:span></text:p>
          </table:table-cell>
        </table:table-row>
        <table:table-row table:style-name="Row670">
          <table:table-cell table:style-name="Cell3099">
            <text:p text:style-name="P3568"><text:span text:style-name="T3568_1">waarvan<text:s/>dotaties<text:s/>voorzieningen</text:span></text:p>
          </table:table-cell>
          <table:table-cell table:style-name="Cell3100">
            <text:p text:style-name="P3569"><text:span text:style-name="T3569_1">0</text:span></text:p>
          </table:table-cell>
          <table:table-cell table:style-name="Cell3101">
            <text:p text:style-name="P3570"><text:span text:style-name="T3570_1">0</text:span></text:p>
          </table:table-cell>
          <table:table-cell table:style-name="Cell3102">
            <text:p text:style-name="P3571"><text:span text:style-name="T3571_1">0</text:span></text:p>
          </table:table-cell>
        </table:table-row>
        <table:table-row table:style-name="Row671">
          <table:table-cell table:style-name="Cell3103">
            <text:p text:style-name="P3572"><text:span text:style-name="T3572_1">waarvan<text:s/></text:span><text:span text:style-name="T3572_2">bijzondere<text:s/>lasten</text:span></text:p>
          </table:table-cell>
          <table:table-cell table:style-name="Cell3104">
            <text:p text:style-name="P3573"><text:span text:style-name="T3573_1">0</text:span></text:p>
          </table:table-cell>
          <table:table-cell table:style-name="Cell3105">
            <text:p text:style-name="P3574"><text:span text:style-name="T3574_1">0</text:span></text:p>
          </table:table-cell>
          <table:table-cell table:style-name="Cell3106">
            <text:p text:style-name="P3575"><text:span text:style-name="T3575_1">0</text:span></text:p>
          </table:table-cell>
        </table:table-row>
        <table:table-row table:style-name="Row672">
          <table:table-cell table:style-name="Cell3107">
            <text:p text:style-name="P3576"><text:span text:style-name="T3576_1">Totaal<text:s/>lasten</text:span></text:p>
          </table:table-cell>
          <table:table-cell table:style-name="Cell3108">
            <text:p text:style-name="P3577"><text:span text:style-name="T3577_1">137.372</text:span></text:p>
          </table:table-cell>
          <table:table-cell table:style-name="Cell3109">
            <text:p text:style-name="P3578"><text:span text:style-name="T3578_1">1.559</text:span></text:p>
          </table:table-cell>
          <table:table-cell table:style-name="Cell3110">
            <text:p text:style-name="P3579"><text:span text:style-name="T3579_1">138.931</text:span></text:p>
          </table:table-cell>
        </table:table-row>
        <table:table-row table:style-name="Row673">
          <table:table-cell table:style-name="Cell3111">
            <text:p text:style-name="P3580"><text:span text:style-name="T3580_1">Saldo<text:s/>van<text:s/>baten<text:s/>en<text:s/>lasten<text:s/>gewone<text:s/>bedrijfsuitoefening</text:span></text:p>
          </table:table-cell>
          <table:table-cell table:style-name="Cell3112">
            <text:p text:style-name="P3581"><text:span text:style-name="T3581_1">‒</text:span><text:span text:style-name="T3581_2"><text:s/>2.174</text:span></text:p>
          </table:table-cell>
          <table:table-cell table:style-name="Cell3113">
            <text:p text:style-name="P3582"><text:span text:style-name="T3582_1">‒</text:span><text:span text:style-name="T3582_2"><text:s/>1.397</text:span></text:p>
          </table:table-cell>
          <table:table-cell table:style-name="Cell3114">
            <text:p text:style-name="P3583"><text:span text:style-name="T3583_1">‒<text:s/>3.571</text:span></text:p>
          </table:table-cell>
        </table:table-row>
        <table:table-row table:style-name="Row674">
          <table:table-cell table:style-name="Cell3115">
            <text:p text:style-name="P3584"><text:span text:style-name="T3584_1">Agentschapsdeel<text:s/>Vpb-lasten</text:span></text:p>
          </table:table-cell>
          <table:table-cell table:style-name="Cell3116">
            <text:p text:style-name="P3585"><text:span text:style-name="T3585_1">80</text:span></text:p>
          </table:table-cell>
          <table:table-cell table:style-name="Cell3117">
            <text:p text:style-name="P3586"><text:span text:style-name="T3586_1">0</text:span></text:p>
          </table:table-cell>
          <table:table-cell table:style-name="Cell3118">
            <text:p text:style-name="P3587"><text:span text:style-name="T3587_1">80</text:span></text:p>
          </table:table-cell>
        </table:table-row>
        <table:table-row table:style-name="Row675">
          <table:table-cell table:style-name="Cell3119">
            <text:p text:style-name="P3588"><text:span text:style-name="T3588_1">Saldo<text:s/>van<text:s/>baten<text:s/>en<text:s/>lasten</text:span></text:p>
          </table:table-cell>
          <table:table-cell table:style-name="Cell3120">
            <text:p text:style-name="P3589"><text:span text:style-name="T3589_1">‒</text:span><text:span text:style-name="T3589_2"><text:s/>2.254</text:span></text:p>
          </table:table-cell>
          <table:table-cell table:style-name="Cell3121">
            <text:p text:style-name="P3590"><text:span text:style-name="T3590_1">‒</text:span><text:span text:style-name="T3590_2"><text:s/>1.397</text:span></text:p>
          </table:table-cell>
          <table:table-cell table:style-name="Cell3122">
            <text:p text:style-name="P3591"><text:span text:style-name="T3591_1">‒<text:s/>3.651</text:span></text:p>
          </table:table-cell>
        </table:table-row>
      </table:table>
      <text:p text:style-name="P3592"/>
      <text:p text:style-name="P3593"><text:span text:style-name="T3593_1">Toelichting</text:span></text:p>
      <text:p text:style-name="P3594"><text:span text:style-name="T3594_1">Baten</text:span></text:p>
      <text:p text:style-name="P3595"><text:span text:style-name="T3595_1">Bijdrage<text:s/>basis</text:span></text:p>
      <text:p text:style-name="P3596"><text:span text:style-name="T3596_1">Geen<text:s/>bijzonderheden.</text:span></text:p>
      <text:p text:style-name="P3597"><text:span text:style-name="T3597_1">Bijdrage<text:s/>maatwerk</text:span></text:p>
      <text:p text:style-name="P3598"><text:span text:style-name="T3598_1">Geen<text:s/>bijzonderheden.</text:span></text:p>
      <text:p text:style-name="P3599"><text:span text:style-name="T3599_1">Bijdrage<text:s/>subsidies</text:span></text:p>
      <text:p text:style-name="P3600"><text:span text:style-name="T3600_1">Geen<text:s/>bijzonderheden.</text:span></text:p>
      <text:p text:style-name="P3601"><text:span text:style-name="T3601_1">Rentebaten</text:span></text:p>
      <text:p text:style-name="P3602"><text:span text:style-name="T3602_1">Geen<text:s/>bijzonderheden.</text:span></text:p>
      <text:p text:style-name="P3603"><text:span text:style-name="T3603_1">Lasten</text:span></text:p>
      <text:p text:style-name="P3604"><text:span text:style-name="T3604_1">Personele<text:s/>kosten</text:span></text:p>
      <text:p text:style-name="P3605"><text:span text:style-name="T3605_1">De<text:s/>kosten<text:s/>voor<text:s/>eigen<text:s/>personeel<text:s/>zijn<text:s/>hoger<text:s/>uitgevallen<text:s/>door<text:s/>de<text:s/>CAO<text:s/>Rijk<text:s/>2026<text:s/>en<text:s/>de<text:s/>daaruit<text:s/>volgende<text:s/>loonstijging<text:s/>van<text:s/>2,7%<text:s/>en<text:s/>een<text:s/>eenmalige<text:s/>uitkering<text:s/>van<text:s/>€ 1.000<text:s/>‒<text:s/>1.400<text:s/>per<text:s/>werknemer.<text:s/>In<text:s/>totaal<text:s/>stijgen<text:s/>de<text:s/>kosten<text:s/>per<text:s/>saldo<text:s/>met<text:s/>€ 1,2 miljoen.</text:span></text:p>
      <text:p text:style-name="P3606"><text:span text:style-name="T3606_1">Materiële<text:s/>kosten</text:span></text:p>
      <text:p text:style-name="P3607"><text:span text:style-name="T3607_1">De<text:s/>overige<text:s/>materiele<text:s/>kosten<text:s/>zijn<text:s/>gestegen<text:s/>met<text:s/>€ 0,3 miljoen<text:s/>door<text:s/>een<text:s/>intensivering<text:s/>op<text:s/>diverse<text:s/>projecten.</text:span></text:p>
      <text:p text:style-name="P3608"><text:span text:style-name="T3608_1">Afschrijvingskosten</text:span></text:p>
      <text:p text:style-name="P3609"><text:span text:style-name="T3609_1">Geen<text:s/>bijzonderheden.</text:span></text:p>
      <text:p text:style-name="P3610"><text:span text:style-name="T3610_1">Overige<text:s/>lasten</text:span></text:p>
      <text:p text:style-name="P3611"><text:span text:style-name="T3611_1">Geen<text:s/>bijzonderheden.</text:span></text:p>
      <text:p text:style-name="P3612"><text:span text:style-name="T3612_1">Resultaat</text:span></text:p>
      <text:p text:style-name="P3613"><text:span text:style-name="T3613_1">Het<text:s/>begrote<text:s/>negatieve<text:s/>resultaat<text:s/>is<text:s/>toegenomen<text:s/>van<text:s/>€ 2,3 miljoen<text:s/>naar<text:s/>€ 3,7 miljoen.<text:s/>Dit<text:s/>wordt<text:s/>voornamelijk<text:s/>verklaard<text:s/>door<text:s/>de<text:s/>nieuwe<text:s/>CAO<text:s/>Rijk<text:s/>2026.</text:span></text:p>
      <table:table table:style-name="Table32">
        <table:table-column table:style-name="Column136"/>
        <table:table-column table:style-name="Column137"/>
        <table:table-column table:style-name="Column138"/>
        <table:table-column table:style-name="Column139"/>
        <table:table-column table:style-name="Column140"/>
        <table:table-header-rows>
          <table:table-row table:style-name="Row676">
            <table:table-cell table:style-name="Cell3123" table:number-columns-spanned="5">
              <text:p text:style-name="P3614"><text:span text:style-name="T3614_1">Tabel<text:s/>29<text:s/>Kasstroomoverzicht<text:s/>agentschap<text:s/>KNMI<text:s/>Suppletoire<text:s/>begroting<text:s/>septembe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77">
            <table:table-cell table:style-name="Cell3124">
              <text:p text:style-name="P3615"/>
            </table:table-cell>
            <table:table-cell table:style-name="Cell3125">
              <text:p text:style-name="P3616"><text:span text:style-name="T3616_1">Omschrijving</text:span></text:p>
            </table:table-cell>
            <table:table-cell table:style-name="Cell3126">
              <text:p text:style-name="P3617"><text:span text:style-name="T3617_1">Stand<text:s/>eerste<text:s/>suppletoire<text:s/>begroting<text:s/>(incl.<text:s/>amendementen<text:s/>en<text:s/>NvW)<text:s/>(1)</text:span></text:p>
            </table:table-cell>
            <table:table-cell table:style-name="Cell3127">
              <text:p text:style-name="P3618"><text:span text:style-name="T3618_1">Mutaties<text:s/>Suppletoire<text:s/>begroting<text:s/>september<text:s/>(2)</text:span></text:p>
            </table:table-cell>
            <table:table-cell table:style-name="Cell3128">
              <text:p text:style-name="P3619"><text:span text:style-name="T361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678">
          <table:table-cell table:style-name="Cell3129">
            <text:p text:style-name="P3620"><text:span text:style-name="T3620_1">1.</text:span></text:p>
          </table:table-cell>
          <table:table-cell table:style-name="Cell3130">
            <text:p text:style-name="P3621"><text:span text:style-name="T3621_1">Rekening<text:s/>courant<text:s/>RHB<text:s/>1 januari<text:s/>2025</text:span></text:p>
          </table:table-cell>
          <table:table-cell table:style-name="Cell3131">
            <text:p text:style-name="P3622"><text:span text:style-name="T3622_1">23.687</text:span></text:p>
          </table:table-cell>
          <table:table-cell table:style-name="Cell3132">
            <text:p text:style-name="P3623"><text:span text:style-name="T3623_1">1</text:span></text:p>
          </table:table-cell>
          <table:table-cell table:style-name="Cell3133">
            <text:p text:style-name="P3624"><text:span text:style-name="T3624_1">23.688</text:span></text:p>
          </table:table-cell>
        </table:table-row>
        <table:table-row table:style-name="Row679">
          <table:table-cell table:style-name="Cell3134">
            <text:p text:style-name="P3625"/>
          </table:table-cell>
          <table:table-cell table:style-name="Cell3135">
            <text:p text:style-name="P3626"><text:span text:style-name="T3626_1">Totaal<text:s/>ontvangsten<text:s/>operationele<text:s/>kasstroom<text:s/>(+)</text:span></text:p>
          </table:table-cell>
          <table:table-cell table:style-name="Cell3136">
            <text:p text:style-name="P3627"><text:span text:style-name="T3627_1">10.164</text:span></text:p>
          </table:table-cell>
          <table:table-cell table:style-name="Cell3137">
            <text:p text:style-name="P3628"><text:span text:style-name="T3628_1">‒<text:s/>819</text:span></text:p>
          </table:table-cell>
          <table:table-cell table:style-name="Cell3138">
            <text:p text:style-name="P3629"><text:span text:style-name="T3629_1">9.345</text:span></text:p>
          </table:table-cell>
        </table:table-row>
        <table:table-row table:style-name="Row680">
          <table:table-cell table:style-name="Cell3139">
            <text:p text:style-name="P3630"/>
          </table:table-cell>
          <table:table-cell table:style-name="Cell3140">
            <text:p text:style-name="P3631"><text:span text:style-name="T3631_1">Totaal<text:s/>uitgaven<text:s/>operationele<text:s/>kasstroom<text:s/>(-/-)</text:span></text:p>
          </table:table-cell>
          <table:table-cell table:style-name="Cell3141">
            <text:p text:style-name="P3632"><text:span text:style-name="T3632_1">‒<text:s/>2.254</text:span></text:p>
          </table:table-cell>
          <table:table-cell table:style-name="Cell3142">
            <text:p text:style-name="P3633"><text:span text:style-name="T3633_1">‒<text:s/>1.397</text:span></text:p>
          </table:table-cell>
          <table:table-cell table:style-name="Cell3143">
            <text:p text:style-name="P3634"><text:span text:style-name="T3634_1">‒<text:s/>3.651</text:span></text:p>
          </table:table-cell>
        </table:table-row>
        <table:table-row table:style-name="Row681">
          <table:table-cell table:style-name="Cell3144">
            <text:p text:style-name="P3635"><text:span text:style-name="T3635_1">2.</text:span></text:p>
          </table:table-cell>
          <table:table-cell table:style-name="Cell3145">
            <text:p text:style-name="P3636"><text:span text:style-name="T3636_1">Totaal<text:s/></text:span><text:span text:style-name="T3636_2">operationele<text:s/>kasstroom</text:span></text:p>
          </table:table-cell>
          <table:table-cell table:style-name="Cell3146">
            <text:p text:style-name="P3637"><text:span text:style-name="T3637_1">7.910</text:span></text:p>
          </table:table-cell>
          <table:table-cell table:style-name="Cell3147">
            <text:p text:style-name="P3638"><text:span text:style-name="T3638_1">‒</text:span><text:span text:style-name="T3638_2"><text:s/>2.216</text:span></text:p>
          </table:table-cell>
          <table:table-cell table:style-name="Cell3148">
            <text:p text:style-name="P3639"><text:span text:style-name="T3639_1">5.694</text:span></text:p>
          </table:table-cell>
        </table:table-row>
        <table:table-row table:style-name="Row682">
          <table:table-cell table:style-name="Cell3149">
            <text:p text:style-name="P3640"/>
          </table:table-cell>
          <table:table-cell table:style-name="Cell3150">
            <text:p text:style-name="P3641"><text:span text:style-name="T3641_1">Totaal<text:s/>investeringen<text:s/>(-/-)</text:span></text:p>
          </table:table-cell>
          <table:table-cell table:style-name="Cell3151">
            <text:p text:style-name="P3642"><text:span text:style-name="T3642_1">‒<text:s/>6.170</text:span></text:p>
          </table:table-cell>
          <table:table-cell table:style-name="Cell3152">
            <text:p text:style-name="P3643"><text:span text:style-name="T3643_1">‒<text:s/>400</text:span></text:p>
          </table:table-cell>
          <table:table-cell table:style-name="Cell3153">
            <text:p text:style-name="P3644"><text:span text:style-name="T3644_1">‒<text:s/>6.570</text:span></text:p>
          </table:table-cell>
        </table:table-row>
        <table:table-row table:style-name="Row683">
          <table:table-cell table:style-name="Cell3154">
            <text:p text:style-name="P3645"/>
          </table:table-cell>
          <table:table-cell table:style-name="Cell3155">
            <text:p text:style-name="P3646"><text:span text:style-name="T3646_1">Totaal<text:s/>boekwaarde<text:s/>desinvesteringen<text:s/>(+)</text:span></text:p>
          </table:table-cell>
          <table:table-cell table:style-name="Cell3156">
            <text:p text:style-name="P3647"><text:span text:style-name="T3647_1">0</text:span></text:p>
          </table:table-cell>
          <table:table-cell table:style-name="Cell3157">
            <text:p text:style-name="P3648"><text:span text:style-name="T3648_1">0</text:span></text:p>
          </table:table-cell>
          <table:table-cell table:style-name="Cell3158">
            <text:p text:style-name="P3649"><text:span text:style-name="T3649_1">0</text:span></text:p>
          </table:table-cell>
        </table:table-row>
        <table:table-row table:style-name="Row684">
          <table:table-cell table:style-name="Cell3159">
            <text:p text:style-name="P3650"><text:span text:style-name="T3650_1">3.</text:span></text:p>
          </table:table-cell>
          <table:table-cell table:style-name="Cell3160">
            <text:p text:style-name="P3651"><text:span text:style-name="T3651_1">Totaal<text:s/>investeringskasstroom</text:span></text:p>
          </table:table-cell>
          <table:table-cell table:style-name="Cell3161">
            <text:p text:style-name="P3652"><text:span text:style-name="T3652_1">‒</text:span><text:span text:style-name="T3652_2"><text:s/>6.170</text:span></text:p>
          </table:table-cell>
          <table:table-cell table:style-name="Cell3162">
            <text:p text:style-name="P3653"><text:span text:style-name="T3653_1">‒</text:span><text:span text:style-name="T3653_2"><text:s/>400</text:span></text:p>
          </table:table-cell>
          <table:table-cell table:style-name="Cell3163">
            <text:p text:style-name="P3654"><text:span text:style-name="T3654_1">‒</text:span><text:span text:style-name="T3654_2"><text:s/>6.570</text:span></text:p>
          </table:table-cell>
        </table:table-row>
        <table:table-row table:style-name="Row685">
          <table:table-cell table:style-name="Cell3164">
            <text:p text:style-name="P3655"/>
          </table:table-cell>
          <table:table-cell table:style-name="Cell3165">
            <text:p text:style-name="P3656"><text:span text:style-name="T3656_1">Eenmalige<text:s/>uitkering<text:s/>aan<text:s/>moederdepartement<text:s/>(-/-)</text:span></text:p>
          </table:table-cell>
          <table:table-cell table:style-name="Cell3166">
            <text:p text:style-name="P3657"><text:span text:style-name="T3657_1">0</text:span></text:p>
          </table:table-cell>
          <table:table-cell table:style-name="Cell3167">
            <text:p text:style-name="P3658"><text:span text:style-name="T3658_1">0</text:span></text:p>
          </table:table-cell>
          <table:table-cell table:style-name="Cell3168">
            <text:p text:style-name="P3659"><text:span text:style-name="T3659_1">0</text:span></text:p>
          </table:table-cell>
        </table:table-row>
        <table:table-row table:style-name="Row686">
          <table:table-cell table:style-name="Cell3169">
            <text:p text:style-name="P3660"/>
          </table:table-cell>
          <table:table-cell table:style-name="Cell3170">
            <text:p text:style-name="P3661"><text:span text:style-name="T3661_1">Eenmalige<text:s/>storting<text:s/>door<text:s/>het<text:s/>moederdepartement<text:s/>(+)</text:span></text:p>
          </table:table-cell>
          <table:table-cell table:style-name="Cell3171">
            <text:p text:style-name="P3662"><text:span text:style-name="T3662_1">0</text:span></text:p>
          </table:table-cell>
          <table:table-cell table:style-name="Cell3172">
            <text:p text:style-name="P3663"><text:span text:style-name="T3663_1">0</text:span></text:p>
          </table:table-cell>
          <table:table-cell table:style-name="Cell3173">
            <text:p text:style-name="P3664"><text:span text:style-name="T3664_1">0</text:span></text:p>
          </table:table-cell>
        </table:table-row>
        <table:table-row table:style-name="Row687">
          <table:table-cell table:style-name="Cell3174">
            <text:p text:style-name="P3665"/>
          </table:table-cell>
          <table:table-cell table:style-name="Cell3175">
            <text:p text:style-name="P3666"><text:span text:style-name="T3666_1">Aflossingen<text:s/>op<text:s/>leningen<text:s/>(-/-)</text:span></text:p>
          </table:table-cell>
          <table:table-cell table:style-name="Cell3176">
            <text:p text:style-name="P3667"><text:span text:style-name="T3667_1">‒<text:s/>1.612</text:span></text:p>
          </table:table-cell>
          <table:table-cell table:style-name="Cell3177">
            <text:p text:style-name="P3668"><text:span text:style-name="T3668_1">‒<text:s/>1</text:span></text:p>
          </table:table-cell>
          <table:table-cell table:style-name="Cell3178">
            <text:p text:style-name="P3669"><text:span text:style-name="T3669_1">‒<text:s/>1.613</text:span></text:p>
          </table:table-cell>
        </table:table-row>
        <table:table-row table:style-name="Row688">
          <table:table-cell table:style-name="Cell3179">
            <text:p text:style-name="P3670"/>
          </table:table-cell>
          <table:table-cell table:style-name="Cell3180">
            <text:p text:style-name="P3671"><text:span text:style-name="T3671_1">Beroep<text:s/>op<text:s/>leenfaciliteit<text:s/>(+)</text:span></text:p>
          </table:table-cell>
          <table:table-cell table:style-name="Cell3181">
            <text:p text:style-name="P3672"><text:span text:style-name="T3672_1">4.120</text:span></text:p>
          </table:table-cell>
          <table:table-cell table:style-name="Cell3182">
            <text:p text:style-name="P3673"><text:span text:style-name="T3673_1">2</text:span></text:p>
          </table:table-cell>
          <table:table-cell table:style-name="Cell3183">
            <text:p text:style-name="P3674"><text:span text:style-name="T3674_1">4.122</text:span></text:p>
          </table:table-cell>
        </table:table-row>
        <table:table-row table:style-name="Row689">
          <table:table-cell table:style-name="Cell3184">
            <text:p text:style-name="P3675"><text:span text:style-name="T3675_1">4.</text:span></text:p>
          </table:table-cell>
          <table:table-cell table:style-name="Cell3185">
            <text:p text:style-name="P3676"><text:span text:style-name="T3676_1">Totaal<text:s/>financieringskasstroom</text:span></text:p>
          </table:table-cell>
          <table:table-cell table:style-name="Cell3186">
            <text:p text:style-name="P3677"><text:span text:style-name="T3677_1">2.508</text:span></text:p>
          </table:table-cell>
          <table:table-cell table:style-name="Cell3187">
            <text:p text:style-name="P3678"><text:span text:style-name="T3678_1">1</text:span></text:p>
          </table:table-cell>
          <table:table-cell table:style-name="Cell3188">
            <text:p text:style-name="P3679"><text:span text:style-name="T3679_1">2.509</text:span></text:p>
          </table:table-cell>
        </table:table-row>
        <table:table-row table:style-name="Row690">
          <table:table-cell table:style-name="Cell3189">
            <text:p text:style-name="P3680"><text:span text:style-name="T3680_1">5.</text:span></text:p>
          </table:table-cell>
          <table:table-cell table:style-name="Cell3190">
            <text:p text:style-name="P3681"><text:span text:style-name="T3681_1">Rekening<text:s/>courant<text:s/>RHB<text:s/>31 december<text:s/>2025<text:s/></text:span><text:span text:style-name="T3681_2">(=1+2+3+4)</text:span></text:p>
          </table:table-cell>
          <table:table-cell table:style-name="Cell3191">
            <text:p text:style-name="P3682"><text:span text:style-name="T3682_1">27.935</text:span></text:p>
          </table:table-cell>
          <table:table-cell table:style-name="Cell3192">
            <text:p text:style-name="P3683"><text:span text:style-name="T3683_1">‒</text:span><text:span text:style-name="T3683_2"><text:s/>2.614</text:span></text:p>
          </table:table-cell>
          <table:table-cell table:style-name="Cell3193">
            <text:p text:style-name="P3684"><text:span text:style-name="T3684_1">25.321</text:span></text:p>
          </table:table-cell>
        </table:table-row>
      </table:table>
      <text:p text:style-name="P3685"/>
      <text:p text:style-name="P3686"><text:span text:style-name="T3686_1">Toelichting</text:span></text:p>
      <text:p text:style-name="P3687"><text:span text:style-name="T3687_1">Rekening-courant<text:s/>RHB<text:s/>1 januari<text:s/>2026</text:span></text:p>
      <text:p text:style-name="P3688"><text:span text:style-name="T3688_1">Geen<text:s/>bijzonderheden.</text:span></text:p>
      <text:p text:style-name="P3689"><text:span text:style-name="T3689_1">Operationele<text:s/>kasstroom</text:span></text:p>
      <text:p text:style-name="P3690"><text:span text:style-name="T3690_1">Hieronder<text:s/>vallen<text:s/>de<text:s/>ontvangsten<text:s/>en<text:s/>uitgaven<text:s/>uit<text:s/>de<text:s/>reguliere<text:s/>bedrijfsvoering.<text:s/>De<text:s/>ontvangsten<text:s/>bij<text:s/>de<text:s/>operationele<text:s/>kasstroom<text:s/>dalen<text:s/>vooral<text:s/>door<text:s/>een<text:s/>afname<text:s/>van<text:s/>vooruitontvangsten<text:s/>bedragen<text:s/>van<text:s/>diverse<text:s/>projecten<text:s/>(€ 0,8 miljoen).<text:s/>De<text:s/>uitgaven<text:s/>bij<text:s/>de<text:s/>operationele<text:s/>kasstroom<text:s/>dalen<text:s/>vanwege<text:s/>het<text:s/>hogere<text:s/>negatieve<text:s/>resultaat<text:s/>(€ 1,4 miljoen).      </text:span></text:p>
      <text:p text:style-name="P3691"><text:span text:style-name="T3691_1">Investeringskasstroom</text:span></text:p>
      <text:p text:style-name="P3692"><text:span text:style-name="T3692_1">Door<text:s/>de<text:s/>intensiveringen<text:s/>bij<text:s/>de<text:s/>uitvoering<text:s/>van<text:s/>projecten<text:s/>zijn<text:s/>de<text:s/>verwachte<text:s/>investeringsuitgaven<text:s/>hoger<text:s/>dan<text:s/>begroot.                                                    </text:span></text:p>
      <text:p text:style-name="P3693"><text:span text:style-name="T3693_1">Financieringskasstroom</text:span></text:p>
      <text:p text:style-name="P3694"><text:span text:style-name="T3694_1">Geen<text:s/>bijzonderheden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7">
      <text:list-level-style-bullet text:bullet-char="–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7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7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7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7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7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7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7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8">
      <text:list-level-style-bullet text:bullet-char="–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8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8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8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8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8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8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8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8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9">
      <text:list-level-style-bullet text:bullet-char="–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9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9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9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9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9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9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9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9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0">
      <text:list-level-style-bullet text:bullet-char="–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0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0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0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0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0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0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0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0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1">
      <text:list-level-style-bullet text:bullet-char="–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1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1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1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1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1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1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1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1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2">
      <text:list-level-style-bullet text:bullet-char="–" text:style-name="List1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2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2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2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2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2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2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2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2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3">
      <text:list-level-style-bullet text:bullet-char="–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3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3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3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3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3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3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3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3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4">
      <text:list-level-style-bullet text:bullet-char="–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4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4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4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4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4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4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4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4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5">
      <text:list-level-style-bullet text:bullet-char="–" text:style-name="List1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6">
      <text:list-level-style-bullet text:bullet-char="–" text:style-name="List1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7">
      <text:list-level-style-bullet text:bullet-char="–" text:style-name="List1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7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7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7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7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7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7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7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8">
      <text:list-level-style-bullet text:bullet-char="–" text:style-name="List1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8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8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8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8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8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8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8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8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9">
      <text:list-level-style-bullet text:bullet-char="–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9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9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9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9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9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9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9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9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20">
      <text:list-level-style-bullet text:bullet-char="–" text:style-name="List2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20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20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20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20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20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20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20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20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21">
      <text:list-level-style-bullet text:bullet-char="–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21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21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21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21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21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21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21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21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22">
      <text:list-level-style-bullet text:bullet-char="–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22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22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22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22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22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22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22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22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23">
      <text:list-level-style-bullet text:bullet-char="–" text:style-name="List2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23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23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23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23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23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23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23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23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24">
      <text:list-level-style-bullet text:bullet-char="–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24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24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24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24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24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24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24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24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25">
      <text:list-level-style-bullet text:bullet-char="–" text:style-name="List2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2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2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2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2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2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2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2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2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26">
      <text:list-level-style-bullet text:bullet-char="–" text:style-name="List2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2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2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2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2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2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2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2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2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27">
      <text:list-level-style-bullet text:bullet-char="–" text:style-name="List2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27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27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2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27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27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27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27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27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28">
      <text:list-level-style-bullet text:bullet-char="–" text:style-name="List2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28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28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28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28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28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28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28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28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29">
      <text:list-level-style-bullet text:bullet-char="–" text:style-name="List2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29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29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29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29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29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29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29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29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30">
      <text:list-level-style-bullet text:bullet-char="–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30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30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30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30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30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30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30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30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31">
      <text:list-level-style-bullet text:bullet-char="–" text:style-name="List3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31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31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31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31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31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31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31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31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32">
      <text:list-level-style-bullet text:bullet-char="–" text:style-name="List3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32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32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32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32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32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32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32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32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33">
      <text:list-level-style-bullet text:bullet-char="–" text:style-name="List3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33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33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33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33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33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33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33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33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34">
      <text:list-level-style-bullet text:bullet-char="–" text:style-name="List3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34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34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34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34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34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34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34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34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5–2026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54:00</meta:creation-date>
    <dc:creator/>
    <dc:date>2026-09-15T15:54:00</dc:date>
    <meta:editing-cycles>0</meta:editing-cycles>
    <meta:document-statistic meta:page-count="16" meta:paragraph-count="168" meta:row-count="594" meta:word-count="12969" meta:character-count="84136" meta:non-whitespace-character-count="71335"/>
  </office:meta>
</office:document-meta>
</file>